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2C00000171741851AD.png" manifest:media-type="image/png"/>
  <manifest:file-entry manifest:full-path="Pictures/10000001000004BC00000322A8608A88.png" manifest:media-type="image/png"/>
  <manifest:file-entry manifest:full-path="Pictures/100000000000010D00000045850666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automatic-styles>
    <style:style style:name="Table1" style:family="table">
      <style:table-properties style:width="17cm" style:rel-width="100%" table:align="center"/>
    </style:style>
    <style:style style:name="Table1.A" style:family="table-column">
      <style:table-column-properties style:column-width="3.923cm" style:rel-column-width="15123*"/>
    </style:style>
    <style:style style:name="Table1.B" style:family="table-column">
      <style:table-column-properties style:column-width="13.077cm" style:rel-column-width="50411*"/>
    </style:style>
    <style:style style:name="Table1.A1" style:family="table-cell">
      <style:table-cell-properties fo:padding="0.101cm" fo:border="0.75pt solid #000000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3" style:family="paragraph" style:parent-style-name="Text_20_body" style:list-style-name="L1">
      <style:paragraph-properties fo:margin-top="0cm" fo:margin-bottom="0cm" style:contextual-spacing="false"/>
    </style:style>
    <style:style style:name="P4" style:family="paragraph" style:parent-style-name="Table_20_Contents">
      <style:text-properties fo:font-weight="bold" style:font-weight-asian="bold" style:font-weight-complex="bold"/>
    </style:style>
    <style:style style:name="P5" style:family="paragraph" style:parent-style-name="Text_20_body" style:list-style-name="L2">
      <style:paragraph-properties fo:margin-top="0cm" fo:margin-bottom="0cm" style:contextual-spacing="false"/>
    </style:style>
    <style:style style:name="P6" style:family="paragraph" style:parent-style-name="Text_20_body" style:list-style-name="L3">
      <style:paragraph-properties fo:margin-top="0cm" fo:margin-bottom="0cm" style:contextual-spacing="false"/>
    </style:style>
    <style:style style:name="P7" style:family="paragraph" style:parent-style-name="Text_20_body" style:list-style-name="L4">
      <style:paragraph-properties fo:margin-top="0cm" fo:margin-bottom="0cm" style:contextual-spacing="false"/>
    </style:style>
    <style:style style:name="P8" style:family="paragraph" style:parent-style-name="Figure_20_Index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9" style:family="paragraph" style:parent-style-name="Text_20_body" style:list-style-name="L5">
      <style:paragraph-properties fo:margin-top="0cm" fo:margin-bottom="0cm" style:contextual-spacing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Ansible: automatització i gestió de configuracions</text:p>
      <text:table-of-content text:style-name="Sect1" text:name="Table of Contents1">
        <text:table-of-content-source text:outline-level="3">
          <text:index-title-template text:style-name="Contents_20_Heading">Índex</text:index-title-template>
          <text:table-of-content-entry-template text:outline-level="1" text:style-name="Contents_20_1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ternet_20_link"/>
            <text:index-entry-chapter/>
            <text:index-entry-text/>
            <text:index-entry-link-end/>
            <text:index-entry-tab-stop style:type="right" style:leader-char="."/>
            <text:index-entry-link-start text:style-name="Internet_20_link"/>
            <text:index-entry-page-number/>
            <text:index-entry-link-end/>
          </text:table-of-content-entry-template>
        </text:table-of-content-source>
        <text:index-body>
          <text:index-title text:style-name="Sect1" text:name="Table of Contents1_Head">
            <text:p text:style-name="Contents_20_Heading">Índex</text:p>
          </text:index-title>
          <text:p text:style-name="P1"><text:a xlink:type="simple" xlink:href="#__RefHeading___Toc1055_3578972992" office:name="Ansible: automatització i gestió de configuracions" text:style-name="Internet_20_link" text:visited-style-name="Internet_20_link">Ansible: automatització i gestió de configuracions</text:a><text:tab/><text:a xlink:type="simple" xlink:href="#__RefHeading___Toc1055_3578972992" text:style-name="Internet_20_link" text:visited-style-name="Internet_20_link">2</text:a></text:p>
          <text:p text:style-name="P1"><text:a xlink:type="simple" xlink:href="#__RefHeading___Toc1057_3578972992" office:name="1. Introducció" text:style-name="Internet_20_link" text:visited-style-name="Internet_20_link">1. Introducció</text:a><text:tab/><text:a xlink:type="simple" xlink:href="#__RefHeading___Toc1057_3578972992" text:style-name="Internet_20_link" text:visited-style-name="Internet_20_link">2</text:a></text:p>
          <text:p text:style-name="P1"><text:a xlink:type="simple" xlink:href="#__RefHeading___Toc1059_3578972992" office:name="2. Característiques principals" text:style-name="Internet_20_link" text:visited-style-name="Internet_20_link">2. Característiques principals</text:a><text:tab/><text:a xlink:type="simple" xlink:href="#__RefHeading___Toc1059_3578972992" text:style-name="Internet_20_link" text:visited-style-name="Internet_20_link">2</text:a></text:p>
          <text:p text:style-name="P1"><text:a xlink:type="simple" xlink:href="#__RefHeading___Toc1061_3578972992" office:name="3. Arquitectura bàsica" text:style-name="Internet_20_link" text:visited-style-name="Internet_20_link">3. Arquitectura bàsica</text:a><text:tab/><text:a xlink:type="simple" xlink:href="#__RefHeading___Toc1061_3578972992" text:style-name="Internet_20_link" text:visited-style-name="Internet_20_link">3</text:a></text:p>
          <text:p text:style-name="P1"><text:a xlink:type="simple" xlink:href="#__RefHeading___Toc1063_3578972992" office:name="4. Instal·lació a Ubuntu 26.04 LTS" text:style-name="Internet_20_link" text:visited-style-name="Internet_20_link">4. Instal·lació a Ubuntu 26.04 LTS</text:a><text:tab/><text:a xlink:type="simple" xlink:href="#__RefHeading___Toc1063_3578972992" text:style-name="Internet_20_link" text:visited-style-name="Internet_20_link">3</text:a></text:p>
          <text:p text:style-name="P2"><text:a xlink:type="simple" xlink:href="#__RefHeading___Toc1065_3578972992" office:name="4.1. Instal·lació via PPA (versió més recent)" text:style-name="Internet_20_link" text:visited-style-name="Internet_20_link">4.1. Instal·lació via PPA (versió més recent)</text:a><text:tab/><text:a xlink:type="simple" xlink:href="#__RefHeading___Toc1065_3578972992" text:style-name="Internet_20_link" text:visited-style-name="Internet_20_link">4</text:a></text:p>
          <text:p text:style-name="P2"><text:a xlink:type="simple" xlink:href="#__RefHeading___Toc1067_3578972992" office:name="4.2. Només ansible-core (instal·lació mínima)" text:style-name="Internet_20_link" text:visited-style-name="Internet_20_link">4.2. Només ansible-core (instal·lació mínima)</text:a><text:tab/><text:a xlink:type="simple" xlink:href="#__RefHeading___Toc1067_3578972992" text:style-name="Internet_20_link" text:visited-style-name="Internet_20_link">4</text:a></text:p>
          <text:p text:style-name="P1"><text:a xlink:type="simple" xlink:href="#__RefHeading___Toc1069_3578972992" office:name="5. Configuració bàsica" text:style-name="Internet_20_link" text:visited-style-name="Internet_20_link">5. Configuració bàsica</text:a><text:tab/><text:a xlink:type="simple" xlink:href="#__RefHeading___Toc1069_3578972992" text:style-name="Internet_20_link" text:visited-style-name="Internet_20_link">4</text:a></text:p>
          <text:p text:style-name="P2"><text:a xlink:type="simple" xlink:href="#__RefHeading___Toc1071_3578972992" office:name="5.1. Autenticació SSH sense contrasenya" text:style-name="Internet_20_link" text:visited-style-name="Internet_20_link">5.1. Autenticació SSH sense contrasenya</text:a><text:tab/><text:a xlink:type="simple" xlink:href="#__RefHeading___Toc1071_3578972992" text:style-name="Internet_20_link" text:visited-style-name="Internet_20_link">4</text:a></text:p>
          <text:p text:style-name="P2"><text:a xlink:type="simple" xlink:href="#__RefHeading___Toc1073_3578972992" office:name="5.2. Fitxer d’inventari" text:style-name="Internet_20_link" text:visited-style-name="Internet_20_link">5.2. Fitxer d’inventari</text:a><text:tab/><text:a xlink:type="simple" xlink:href="#__RefHeading___Toc1073_3578972992" text:style-name="Internet_20_link" text:visited-style-name="Internet_20_link">4</text:a></text:p>
          <text:p text:style-name="P2"><text:a xlink:type="simple" xlink:href="#__RefHeading___Toc1075_3578972992" office:name="5.3. Fitxer ansible.cfg" text:style-name="Internet_20_link" text:visited-style-name="Internet_20_link">5.3. Fitxer ansible.cfg</text:a><text:tab/><text:a xlink:type="simple" xlink:href="#__RefHeading___Toc1075_3578972992" text:style-name="Internet_20_link" text:visited-style-name="Internet_20_link">5</text:a></text:p>
          <text:p text:style-name="P2"><text:a xlink:type="simple" xlink:href="#__RefHeading___Toc1077_3578972992" office:name="5.4. Primera prova de connectivitat" text:style-name="Internet_20_link" text:visited-style-name="Internet_20_link">5.4. Primera prova de connectivitat</text:a><text:tab/><text:a xlink:type="simple" xlink:href="#__RefHeading___Toc1077_3578972992" text:style-name="Internet_20_link" text:visited-style-name="Internet_20_link">5</text:a></text:p>
          <text:p text:style-name="P1"><text:a xlink:type="simple" xlink:href="#__RefHeading___Toc1079_3578972992" office:name="6. Playbooks" text:style-name="Internet_20_link" text:visited-style-name="Internet_20_link">6. Playbooks</text:a><text:tab/><text:a xlink:type="simple" xlink:href="#__RefHeading___Toc1079_3578972992" text:style-name="Internet_20_link" text:visited-style-name="Internet_20_link">5</text:a></text:p>
          <text:p text:style-name="P1"><text:a xlink:type="simple" xlink:href="#__RefHeading___Toc1081_3578972992" office:name="7. Variables i plantilles (Jinja2)" text:style-name="Internet_20_link" text:visited-style-name="Internet_20_link">7. Variables i plantilles (Jinja2)</text:a><text:tab/><text:a xlink:type="simple" xlink:href="#__RefHeading___Toc1081_3578972992" text:style-name="Internet_20_link" text:visited-style-name="Internet_20_link">6</text:a></text:p>
          <text:p text:style-name="P1"><text:a xlink:type="simple" xlink:href="#__RefHeading___Toc1083_3578972992" office:name="8. Rols" text:style-name="Internet_20_link" text:visited-style-name="Internet_20_link">8. Rols</text:a><text:tab/><text:a xlink:type="simple" xlink:href="#__RefHeading___Toc1083_3578972992" text:style-name="Internet_20_link" text:visited-style-name="Internet_20_link">6</text:a></text:p>
          <text:p text:style-name="P1"><text:a xlink:type="simple" xlink:href="#__RefHeading___Toc1085_3578972992" office:name="9. Ansible Vault (dades confidencials)" text:style-name="Internet_20_link" text:visited-style-name="Internet_20_link">9. Ansible Vault (dades confidencials)</text:a><text:tab/><text:a xlink:type="simple" xlink:href="#__RefHeading___Toc1085_3578972992" text:style-name="Internet_20_link" text:visited-style-name="Internet_20_link">7</text:a></text:p>
          <text:p text:style-name="P1"><text:a xlink:type="simple" xlink:href="#__RefHeading___Toc1087_3578972992" office:name="10. Referències i documentació oficial" text:style-name="Internet_20_link" text:visited-style-name="Internet_20_link">10. Referències i documentació oficial</text:a><text:tab/><text:a xlink:type="simple" xlink:href="#__RefHeading___Toc1087_3578972992" text:style-name="Internet_20_link" text:visited-style-name="Internet_20_link">7</text:a></text:p>
          <text:p text:style-name="P2"><text:a xlink:type="simple" xlink:href="#__RefHeading___Toc1089_3578972992" office:name="Índex de figures" text:style-name="Internet_20_link" text:visited-style-name="Internet_20_link">Índex de figures</text:a><text:tab/><text:a xlink:type="simple" xlink:href="#__RefHeading___Toc1089_3578972992" text:style-name="Internet_20_link" text:visited-style-name="Internet_20_link">8</text:a></text:p>
        </text:index-body>
      </text:table-of-content>
      <text:p text:style-name="SaltDePagina"/>
      <text:h text:style-name="Heading_20_1" text:outline-level="1"><text:bookmark-start text:name="ansible-automatització-i-gestió-de-configuracions"/><text:bookmark-start text:name="__RefHeading___Toc1055_3578972992"/>Ansible: automatització i gestió de configuracions<text:bookmark-end text:name="ansible-automatització-i-gestió-de-configuracions"/><text:bookmark-end text:name="__RefHeading___Toc1055_3578972992"/></text:h>
      <text:h text:style-name="Heading_20_1" text:outline-level="1"><text:bookmark-start text:name="introducció"/><text:bookmark-start text:name="__RefHeading___Toc1057_3578972992"/>1. Introducció<text:bookmark-end text:name="introducció"/><text:bookmark-end text:name="__RefHeading___Toc1057_3578972992"/></text:h>
      <text:p text:style-name="First_20_paragraph"><text:span text:style-name="T1">Ansible</text:span> és una eina d’automatització de codi obert, desenvolupada originalment per Michael DeHaan el 2012 i actualment mantinguda per Red Hat (IBM). Permet gestionar servidors, desplegar aplicacions i orquestrar tasques d’infraestructura de manera <text:span text:style-name="T1">declarativa</text:span>: en comptes d’escriure scripts que indiquin <text:span text:style-name="T2">com</text:span> fer les coses pas a pas, es descriu <text:span text:style-name="T2">quin estat final</text:span> es vol per al sistema, i Ansible s’encarrega d’aconseguir-lo.</text:p>
      <text:p text:style-name="FigureWithCaption"><draw:frame draw:style-name="fr1" draw:name="img1" text:anchor-type="as-char" svg:width="3cm" svg:height="3.69cm" draw:z-index="16"><draw:image xlink:href="Pictures/100000010000012C00000171741851AD.png" xlink:type="simple" xlink:show="embed" xlink:actuate="onLoad" draw:mime-type="image/png"/></draw:frame></text:p>
      <text:p text:style-name="FigureCaption"><text:bookmark-start text:name="__RefHeading___Toc1091_3578972992"/>Figura 1: Ansible logo<text:bookmark-end text:name="__RefHeading___Toc1091_3578972992"/></text:p>
      <text:p text:style-name="Text_20_body">Es fa servir molt en entorns d’administració de sistemes i xarxes per:</text:p>
      <text:list text:style-name="L1">
        <text:list-item>
          <text:p text:style-name="P3">Aprovisionar servidors nous de forma reproduïble.</text:p>
        </text:list-item>
        <text:list-item>
          <text:p text:style-name="P3">Mantenir configuracions consistents entre diverses màquines (per exemple, tots els clients d’una aula).</text:p>
        </text:list-item>
        <text:list-item>
          <text:p text:style-name="P3">Desplegar aplicacions i serveis (web, bases de dades, DNS, DHCP…).</text:p>
        </text:list-item>
        <text:list-item>
          <text:p text:style-name="P3">Aplicar pedaços de seguretat i actualitzacions de manera centralitzada.</text:p>
        </text:list-item>
      </text:list>
      <text:p text:style-name="AlertNotaEtiqueta">💡 NOTA</text:p>
      <text:p text:style-name="AlertNota">A diferència de Puppet, Chef o SaltStack, Ansible és <text:span text:style-name="T1">agentless</text:span>: no cal instal·lar cap programari al node gestionat, només necessita accés SSH i Python.</text:p>
      <text:h text:style-name="Heading_20_1" text:outline-level="1"><text:bookmark-start text:name="característiques-principals"/><text:bookmark-start text:name="__RefHeading___Toc1059_3578972992"/>2. Característiques principals<text:bookmark-end text:name="característiques-principals"/><text:bookmark-end text:name="__RefHeading___Toc1059_3578972992"/></text:h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Característica</text:p>
            </table:table-cell>
            <table:table-cell table:style-name="Table1.A1" office:value-type="string">
              <text:p text:style-name="Table_20_Heading">Descripció</text:p>
            </table:table-cell>
          </table:table-row>
        </table:table-header-rows>
        <table:table-row>
          <table:table-cell table:style-name="Table1.A1" office:value-type="string">
            <text:p text:style-name="P4">Agentless</text:p>
          </table:table-cell>
          <table:table-cell table:style-name="Table1.A1" office:value-type="string">
            <text:p text:style-name="Table_20_Contents">No requereix cap dimoni ni agent al node remot; funciona sobre SSH (Linux/Unix) o WinRM (Windows).</text:p>
          </table:table-cell>
        </table:table-row>
        <table:table-row>
          <table:table-cell table:style-name="Table1.A1" office:value-type="string">
            <text:p text:style-name="P4">Declaratiu</text:p>
          </table:table-cell>
          <table:table-cell table:style-name="Table1.A1" office:value-type="string">
            <text:p text:style-name="Table_20_Contents">Els <text:span text:style-name="T2">playbooks</text:span> descriuen l’estat desitjat, no els passos exactes.</text:p>
          </table:table-cell>
        </table:table-row>
        <text:soft-page-break/>
        <table:table-row>
          <table:table-cell table:style-name="Table1.A1" office:value-type="string">
            <text:p text:style-name="P4">Idempotent</text:p>
          </table:table-cell>
          <table:table-cell table:style-name="Table1.A1" office:value-type="string">
            <text:p text:style-name="Table_20_Contents">Executar el mateix playbook diverses vegades no produeix canvis addicionals si el sistema ja és a l’estat desitjat.</text:p>
          </table:table-cell>
        </table:table-row>
        <table:table-row>
          <table:table-cell table:style-name="Table1.A1" office:value-type="string">
            <text:p text:style-name="P4">YAML</text:p>
          </table:table-cell>
          <table:table-cell table:style-name="Table1.A1" office:value-type="string">
            <text:p text:style-name="Table_20_Contents">Els playbooks es defineixen en fitxers YAML, llegibles i fàcils d’escriure.</text:p>
          </table:table-cell>
        </table:table-row>
        <table:table-row>
          <table:table-cell table:style-name="Table1.A1" office:value-type="string">
            <text:p text:style-name="P4">Inventaris</text:p>
          </table:table-cell>
          <table:table-cell table:style-name="Table1.A1" office:value-type="string">
            <text:p text:style-name="Table_20_Contents">Llistes de servidors organitzats en grups (web, bd, dns…) que es poden gestionar de forma selectiva.</text:p>
          </table:table-cell>
        </table:table-row>
        <table:table-row>
          <table:table-cell table:style-name="Table1.A1" office:value-type="string">
            <text:p text:style-name="P4">Mòduls</text:p>
          </table:table-cell>
          <table:table-cell table:style-name="Table1.A1" office:value-type="string">
            <text:p text:style-name="Table_20_Contents">Centenars de mòduls natius (<text:span text:style-name="CodiInline">apt</text:span>, <text:span text:style-name="CodiInline">copy</text:span>, <text:span text:style-name="CodiInline">service</text:span>, <text:span text:style-name="CodiInline">user</text:span>, <text:span text:style-name="CodiInline">template</text:span>, <text:span text:style-name="CodiInline">cron</text:span>…) i mòduls per a núvol (AWS, Azure, Proxmox…).</text:p>
          </table:table-cell>
        </table:table-row>
        <table:table-row>
          <table:table-cell table:style-name="Table1.A1" office:value-type="string">
            <text:p text:style-name="P4">Rols</text:p>
          </table:table-cell>
          <table:table-cell table:style-name="Table1.A1" office:value-type="string">
            <text:p text:style-name="Table_20_Contents">Forma d’organitzar playbooks reutilitzables i compartibles.</text:p>
          </table:table-cell>
        </table:table-row>
        <table:table-row>
          <table:table-cell table:style-name="Table1.A1" office:value-type="string">
            <text:p text:style-name="P4">Ansible Galaxy</text:p>
          </table:table-cell>
          <table:table-cell table:style-name="Table1.A1" office:value-type="string">
            <text:p text:style-name="Table_20_Contents">Dipòsit públic de rols i col·leccions creats per la comunitat.</text:p>
          </table:table-cell>
        </table:table-row>
        <table:table-row>
          <table:table-cell table:style-name="Table1.A1" office:value-type="string">
            <text:p text:style-name="P4">Vault</text:p>
          </table:table-cell>
          <table:table-cell table:style-name="Table1.A1" office:value-type="string">
            <text:p text:style-name="Table_20_Contents">Sistema d’encriptació integrat per protegir dades confidencials (contrasenyes, claus) dins dels playbooks.</text:p>
          </table:table-cell>
        </table:table-row>
      </table:table>
      <text:h text:style-name="Heading_20_1" text:outline-level="1"><text:bookmark-start text:name="arquitectura-bàsica"/><text:bookmark-start text:name="__RefHeading___Toc1061_3578972992"/>3. Arquitectura bàsica<text:bookmark-end text:name="arquitectura-bàsica"/><text:bookmark-end text:name="__RefHeading___Toc1061_3578972992"/></text:h>
      <text:list xml:id="list3010902607" text:style-name="L2">
        <text:list-item>
          <text:p text:style-name="P5"><text:span text:style-name="T1">Node de control</text:span>: la màquina des d’on s’executa Ansible (per exemple, un servidor de gestió).</text:p>
        </text:list-item>
        <text:list-item>
          <text:p text:style-name="P5"><text:span text:style-name="T1">Nodes gestionats (managed nodes)</text:span>: els servidors o clients que es volen configurar. Només necessiten:</text:p>
          <text:list text:style-name="L3">
            <text:list-item>
              <text:p text:style-name="P6">Un servidor SSH actiu.</text:p>
            </text:list-item>
            <text:list-item>
              <text:p text:style-name="P6">Python 3 instal·lat (present per defecte a la majoria de distribucions modernes, incloent-hi Ubuntu i Debian).</text:p>
            </text:list-item>
          </text:list>
        </text:list-item>
        <text:list-item>
          <text:p text:style-name="P5"><text:span text:style-name="T1">Inventari</text:span>: fitxer (INI o YAML) que llista els nodes gestionats, agrupats lògicament.</text:p>
        </text:list-item>
        <text:list-item>
          <text:p text:style-name="P5"><text:span text:style-name="T1">Playbook</text:span>: fitxer YAML amb la seqüència de tasques a executar.</text:p>
        </text:list-item>
        <text:list-item>
          <text:p text:style-name="P5"><text:span text:style-name="T1">Mòduls</text:span>: unitats de codi que Ansible envia temporalment al node remot, executa i elimina.</text:p>
        </text:list-item>
      </text:list>
      <text:h text:style-name="Heading_20_1" text:outline-level="1"><text:bookmark-start text:name="installació-a-ubuntu-26.04-lts"/><text:bookmark-start text:name="__RefHeading___Toc1063_3578972992"/>4. Instal·lació a Ubuntu 26.04 LTS<text:bookmark-end text:name="installació-a-ubuntu-26.04-lts"/><text:bookmark-end text:name="__RefHeading___Toc1063_3578972992"/></text:h>
      <text:p text:style-name="First_20_paragraph">Ubuntu 26.04 LTS ja inclou Ansible als seus dipòsits oficials (paquets <text:span text:style-name="CodiInline">ansible</text:span> i <text:span text:style-name="CodiInline">ansible-core</text:span>), de manera que en la majoria de casos n’hi ha prou amb:</text:p>
      <text:p text:style-name="Text_20_body">Actualitza la llista de paquets:</text:p>
      <text:p text:style-name="Preformatted_20_Text"><text:soft-page-break/><text:span text:style-name="FunctionTok">sudo</text:span><text:span text:style-name="NormalTok"> apt update</text:span> </text:p>
      <text:p text:style-name="First_20_paragraph">Instal·la Ansible:</text:p>
      <text:p text:style-name="Preformatted_20_Text"><text:span text:style-name="FunctionTok">sudo</text:span><text:span text:style-name="NormalTok"> apt install ansible</text:span> </text:p>
      <text:p text:style-name="First_20_paragraph">Comprova la instal·lació:</text:p>
      <text:p text:style-name="Preformatted_20_Text"><text:span text:style-name="ExtensionTok">ansible</text:span><text:span text:style-name="NormalTok"> </text:span><text:span text:style-name="AttributeTok">--version</text:span> </text:p>
      <text:h text:style-name="Heading_20_2" text:outline-level="2"><text:bookmark-start text:name="installació-via-ppa-versió-més-recent"/><text:bookmark-start text:name="__RefHeading___Toc1065_3578972992"/>4.1. Instal·lació via PPA (versió més recent)<text:bookmark-end text:name="installació-via-ppa-versió-més-recent"/><text:bookmark-end text:name="__RefHeading___Toc1065_3578972992"/></text:h>
      <text:p text:style-name="First_20_paragraph">Els repositoris oficials d’Ubuntu ofereixen la versió que hi havia disponible en el moment d’empaquetar la distribució, i només rep pedaços de seguretat. Si necessites la darrera versió estable amb mòduls i correccions més recents, pots afegir el PPA oficial del projecte, que ja publica paquets per a “Resolute Raccoon” (26.04):</text:p>
      <text:p text:style-name="Preformatted_20_Text"><text:span text:style-name="FunctionTok">sudo</text:span><text:span text:style-name="NormalTok"> apt install software-properties-common </text:span><text:span text:style-name="AttributeTok">-y</text:span> </text:p>
      <text:p text:style-name="Preformatted_20_Text"><text:span text:style-name="FunctionTok">sudo</text:span><text:span text:style-name="NormalTok"> add-apt-repository </text:span><text:span text:style-name="AttributeTok">--yes</text:span><text:span text:style-name="NormalTok"> </text:span><text:span text:style-name="AttributeTok">--update</text:span><text:span text:style-name="NormalTok"> ppa:ansible/ansible</text:span> </text:p>
      <text:p text:style-name="Preformatted_20_Text"><text:span text:style-name="FunctionTok">sudo</text:span><text:span text:style-name="NormalTok"> apt install ansible </text:span><text:span text:style-name="AttributeTok">-y</text:span> </text:p>
      <text:h text:style-name="Heading_20_2" text:outline-level="2"><text:bookmark-start text:name="només-ansible-core-installació-mínima"/><text:bookmark-start text:name="__RefHeading___Toc1067_3578972992"/>4.2. Només <text:span text:style-name="CodiInline">ansible-core</text:span> (instal·lació mínima)<text:bookmark-end text:name="només-ansible-core-installació-mínima"/><text:bookmark-end text:name="__RefHeading___Toc1067_3578972992"/></text:h>
      <text:p text:style-name="First_20_paragraph">Si només necessites el motor sense la col·lecció completa de mòduls de la comunitat (paquet <text:span text:style-name="CodiInline">ansible</text:span>, molt més pesat):</text:p>
      <text:p text:style-name="Preformatted_20_Text"><text:span text:style-name="FunctionTok">sudo</text:span><text:span text:style-name="NormalTok"> apt install ansible-core</text:span> </text:p>
      <text:h text:style-name="Heading_20_1" text:outline-level="1"><text:bookmark-start text:name="configuració-bàsica"/><text:bookmark-start text:name="__RefHeading___Toc1069_3578972992"/>5. Configuració bàsica<text:bookmark-end text:name="configuració-bàsica"/><text:bookmark-end text:name="__RefHeading___Toc1069_3578972992"/></text:h>
      <text:h text:style-name="Heading_20_2" text:outline-level="2"><text:bookmark-start text:name="autenticació-ssh-sense-contrasenya"/><text:bookmark-start text:name="__RefHeading___Toc1071_3578972992"/>5.1. Autenticació SSH sense contrasenya<text:bookmark-end text:name="autenticació-ssh-sense-contrasenya"/><text:bookmark-end text:name="__RefHeading___Toc1071_3578972992"/></text:h>
      <text:p text:style-name="First_20_paragraph">Ansible funciona millor amb autenticació per clau pública. Des del node de control:</text:p>
      <text:p text:style-name="Text_20_body">Genera la clau:</text:p>
      <text:p text:style-name="Preformatted_20_Text"><text:span text:style-name="FunctionTok">ssh-keygen</text:span><text:span text:style-name="NormalTok"> </text:span><text:span text:style-name="AttributeTok">-t</text:span><text:span text:style-name="NormalTok"> ed25519 </text:span><text:span text:style-name="AttributeTok">-C</text:span><text:span text:style-name="NormalTok"> </text:span><text:span text:style-name="StringTok">"ansible@control"</text:span> </text:p>
      <text:p text:style-name="First_20_paragraph">Copia la clau:</text:p>
      <text:p text:style-name="Preformatted_20_Text"><text:span text:style-name="ExtensionTok">ssh-copy-id</text:span><text:span text:style-name="NormalTok"> </text:span><text:span text:style-name="OperatorTok">&lt;</text:span><text:span text:style-name="NormalTok">usuari</text:span><text:span text:style-name="OperatorTok">&gt;</text:span><text:span text:style-name="NormalTok">@</text:span><text:span text:style-name="OperatorTok">&lt;</text:span><text:span text:style-name="NormalTok">node-remot</text:span><text:span text:style-name="OperatorTok">&gt;</text:span> </text:p>
      <text:h text:style-name="Heading_20_2" text:outline-level="2"><text:bookmark-start text:name="fitxer-dinventari"/><text:bookmark-start text:name="__RefHeading___Toc1073_3578972992"/>5.2. Fitxer d’inventari<text:bookmark-end text:name="fitxer-dinventari"/><text:bookmark-end text:name="__RefHeading___Toc1073_3578972992"/></text:h>
      <text:p text:style-name="First_20_paragraph">Per defecte, Ansible llegeix <text:span text:style-name="CodiInline">/etc/ansible/hosts</text:span>, però és bona pràctica crear un inventari propi per cada projecte. Exemple (<text:span text:style-name="CodiInline">inventory.ini</text:span>):</text:p>
      <text:p text:style-name="Codi_20_Ini">[servidors_web]</text:p>
      <text:p text:style-name="Codi_20_Ini">www1.thos.local</text:p>
      <text:p text:style-name="Codi_20_Ini"><text:soft-page-break/>www2.thos.local</text:p>
      <text:p text:style-name="Codi_20_Ini"/>
      <text:p text:style-name="Codi_20_Ini">[servidors_bd]</text:p>
      <text:p text:style-name="Codi_20_Ini">bd1.thos.local</text:p>
      <text:p text:style-name="Codi_20_Ini"/>
      <text:p text:style-name="Codi_20_Ini">[laboratori:children]</text:p>
      <text:p text:style-name="Codi_20_Ini">servidors_web</text:p>
      <text:p text:style-name="Codi_20_Ini">servidors_bd</text:p>
      <text:p text:style-name="Codi_20_Ini"/>
      <text:p text:style-name="Codi_20_Ini">[laboratori:vars]</text:p>
      <text:p text:style-name="Codi_20_Ini">ansible_user=admin</text:p>
      <text:p text:style-name="Codi_20_Ini">ansible_python_interpreter=/usr/bin/python3</text:p>
      <text:h text:style-name="Heading_20_2" text:outline-level="2"><text:bookmark-start text:name="fitxer-ansible.cfg"/><text:bookmark-start text:name="__RefHeading___Toc1075_3578972992"/>5.3. Fitxer <text:span text:style-name="CodiInline">ansible.cfg</text:span><text:bookmark-end text:name="fitxer-ansible.cfg"/><text:bookmark-end text:name="__RefHeading___Toc1075_3578972992"/></text:h>
      <text:p text:style-name="First_20_paragraph">Crea un <text:span text:style-name="CodiInline">ansible.cfg</text:span> al directori del projecte per personalitzar el comportament (evita haver de passar paràmetres cada cop):</text:p>
      <text:p text:style-name="Codi_20_Ini">[defaults]</text:p>
      <text:p text:style-name="Codi_20_Ini">inventory = ./inventory.ini</text:p>
      <text:p text:style-name="Codi_20_Ini">remote_user = admin</text:p>
      <text:p text:style-name="Codi_20_Ini">host_key_checking = False</text:p>
      <text:p text:style-name="Codi_20_Ini">retry_files_enabled = False</text:p>
      <text:h text:style-name="Heading_20_2" text:outline-level="2"><text:bookmark-start text:name="primera-prova-de-connectivitat"/><text:bookmark-start text:name="__RefHeading___Toc1077_3578972992"/>5.4. Primera prova de connectivitat<text:bookmark-end text:name="primera-prova-de-connectivitat"/><text:bookmark-end text:name="__RefHeading___Toc1077_3578972992"/></text:h>
      <text:p text:style-name="Preformatted_20_Text"><text:span text:style-name="ExtensionTok">ansible</text:span><text:span text:style-name="NormalTok"> laboratori </text:span><text:span text:style-name="AttributeTok">-i</text:span><text:span text:style-name="NormalTok"> inventory.ini </text:span><text:span text:style-name="AttributeTok">-m</text:span><text:span text:style-name="NormalTok"> ping</text:span> </text:p>
      <text:p text:style-name="First_20_paragraph">Si tot és correcte, cada host respondrà amb <text:span text:style-name="CodiInline">"ping": "pong"</text:span>.</text:p>
      <text:h text:style-name="Heading_20_1" text:outline-level="1"><text:bookmark-start text:name="playbooks"/><text:bookmark-start text:name="__RefHeading___Toc1079_3578972992"/>6. Playbooks<text:bookmark-end text:name="playbooks"/><text:bookmark-end text:name="__RefHeading___Toc1079_3578972992"/></text:h>
      <text:p text:style-name="First_20_paragraph">Un playbook és un fitxer YAML amb una llista d’una o més “plays”. Cada play s’aplica a un grup de l’inventari i conté una llista de tasques.</text:p>
      <text:p text:style-name="Text_20_body">Exemple: instal·lar i activar Apache als servidors web del laboratori.</text:p>
      <text:p text:style-name="Preformatted_20_Text"><text:span text:style-name="PreprocessorTok">---</text:span> </text:p>
      <text:p text:style-name="Preformatted_20_Text"><text:span text:style-name="KeywordTok">-</text:span><text:span text:style-name="AttributeTok"> </text:span><text:span text:style-name="FunctionTok">name</text:span><text:span text:style-name="KeywordTok">:</text:span><text:span text:style-name="AttributeTok"> Configurar servidors web</text:span> </text:p>
      <text:p text:style-name="Preformatted_20_Text"><text:span text:style-name="AttributeTok"><text:s text:c="2"/></text:span><text:span text:style-name="FunctionTok">hosts</text:span><text:span text:style-name="KeywordTok">:</text:span><text:span text:style-name="AttributeTok"> servidors_web</text:span> </text:p>
      <text:p text:style-name="Preformatted_20_Text"><text:span text:style-name="AttributeTok"><text:s text:c="2"/></text:span><text:span text:style-name="FunctionTok">become</text:span><text:span text:style-name="KeywordTok">:</text:span><text:span text:style-name="AttributeTok"> </text:span><text:span text:style-name="CharTok">true</text:span> </text:p>
      <text:p text:style-name="Preformatted_20_Text"/>
      <text:p text:style-name="Preformatted_20_Text"><text:span text:style-name="AttributeTok"><text:s text:c="2"/></text:span><text:span text:style-name="FunctionTok">tasks</text:span><text:span text:style-name="KeywordTok">:</text:span> </text:p>
      <text:p text:style-name="Preformatted_20_Text"><text:span text:style-name="AttributeTok"><text:s text:c="4"/></text:span><text:span text:style-name="KeywordTok">-</text:span><text:span text:style-name="AttributeTok"> </text:span><text:span text:style-name="FunctionTok">name</text:span><text:span text:style-name="KeywordTok">:</text:span><text:span text:style-name="AttributeTok"> Actualitzar la memòria cau d'apt</text:span> </text:p>
      <text:p text:style-name="Preformatted_20_Text"><text:span text:style-name="AttributeTok"><text:s text:c="6"/></text:span><text:span text:style-name="FunctionTok">apt</text:span><text:span text:style-name="KeywordTok">:</text:span> </text:p>
      <text:p text:style-name="Preformatted_20_Text"><text:span text:style-name="AttributeTok"><text:s text:c="8"/></text:span><text:span text:style-name="FunctionTok">update_cache</text:span><text:span text:style-name="KeywordTok">:</text:span><text:span text:style-name="AttributeTok"> </text:span><text:span text:style-name="CharTok">true</text:span> </text:p>
      <text:p text:style-name="Preformatted_20_Text"><text:span text:style-name="AttributeTok"><text:s text:c="8"/></text:span><text:span text:style-name="FunctionTok">cache_valid_time</text:span><text:span text:style-name="KeywordTok">:</text:span><text:span text:style-name="AttributeTok"> </text:span><text:span text:style-name="DecValTok">3600</text:span> </text:p>
      <text:p text:style-name="Preformatted_20_Text"/>
      <text:p text:style-name="Preformatted_20_Text"><text:span text:style-name="AttributeTok"><text:s text:c="4"/></text:span><text:span text:style-name="KeywordTok">-</text:span><text:span text:style-name="AttributeTok"> </text:span><text:span text:style-name="FunctionTok">name</text:span><text:span text:style-name="KeywordTok">:</text:span><text:span text:style-name="AttributeTok"> Instal·lar apache2</text:span> </text:p>
      <text:p text:style-name="Preformatted_20_Text"><text:span text:style-name="AttributeTok"><text:s text:c="6"/></text:span><text:span text:style-name="FunctionTok">apt</text:span><text:span text:style-name="KeywordTok">:</text:span> </text:p>
      <text:p text:style-name="Preformatted_20_Text"><text:span text:style-name="AttributeTok"><text:s text:c="8"/></text:span><text:span text:style-name="FunctionTok">name</text:span><text:span text:style-name="KeywordTok">:</text:span><text:span text:style-name="AttributeTok"> apache2</text:span> </text:p>
      <text:p text:style-name="Preformatted_20_Text"><text:span text:style-name="AttributeTok"><text:s text:c="8"/></text:span><text:span text:style-name="FunctionTok">state</text:span><text:span text:style-name="KeywordTok">:</text:span><text:span text:style-name="AttributeTok"> present</text:span> </text:p>
      <text:p text:style-name="Preformatted_20_Text"/>
      <text:p text:style-name="Preformatted_20_Text"><text:soft-page-break/><text:span text:style-name="AttributeTok"><text:s text:c="4"/></text:span><text:span text:style-name="KeywordTok">-</text:span><text:span text:style-name="AttributeTok"> </text:span><text:span text:style-name="FunctionTok">name</text:span><text:span text:style-name="KeywordTok">:</text:span><text:span text:style-name="AttributeTok"> Copiar la pàgina d'inici personalitzada</text:span> </text:p>
      <text:p text:style-name="Preformatted_20_Text"><text:span text:style-name="AttributeTok"><text:s text:c="6"/></text:span><text:span text:style-name="FunctionTok">copy</text:span><text:span text:style-name="KeywordTok">:</text:span> </text:p>
      <text:p text:style-name="Preformatted_20_Text"><text:span text:style-name="AttributeTok"><text:s text:c="8"/></text:span><text:span text:style-name="FunctionTok">src</text:span><text:span text:style-name="KeywordTok">:</text:span><text:span text:style-name="AttributeTok"> files/index.html</text:span> </text:p>
      <text:p text:style-name="Preformatted_20_Text"><text:span text:style-name="AttributeTok"><text:s text:c="8"/></text:span><text:span text:style-name="FunctionTok">dest</text:span><text:span text:style-name="KeywordTok">:</text:span><text:span text:style-name="AttributeTok"> /var/www/html/index.html</text:span> </text:p>
      <text:p text:style-name="Preformatted_20_Text"/>
      <text:p text:style-name="Preformatted_20_Text"><text:span text:style-name="AttributeTok"><text:s text:c="4"/></text:span><text:span text:style-name="KeywordTok">-</text:span><text:span text:style-name="AttributeTok"> </text:span><text:span text:style-name="FunctionTok">name</text:span><text:span text:style-name="KeywordTok">:</text:span><text:span text:style-name="AttributeTok"> Assegurar que apache2 estigui actiu i habilitat</text:span> </text:p>
      <text:p text:style-name="Preformatted_20_Text"><text:span text:style-name="AttributeTok"><text:s text:c="6"/></text:span><text:span text:style-name="FunctionTok">service</text:span><text:span text:style-name="KeywordTok">:</text:span> </text:p>
      <text:p text:style-name="Preformatted_20_Text"><text:span text:style-name="AttributeTok"><text:s text:c="8"/></text:span><text:span text:style-name="FunctionTok">name</text:span><text:span text:style-name="KeywordTok">:</text:span><text:span text:style-name="AttributeTok"> apache2</text:span> </text:p>
      <text:p text:style-name="Preformatted_20_Text"><text:span text:style-name="AttributeTok"><text:s text:c="8"/></text:span><text:span text:style-name="FunctionTok">state</text:span><text:span text:style-name="KeywordTok">:</text:span><text:span text:style-name="AttributeTok"> started</text:span> </text:p>
      <text:p text:style-name="Preformatted_20_Text"><text:span text:style-name="AttributeTok"><text:s text:c="8"/></text:span><text:span text:style-name="FunctionTok">enabled</text:span><text:span text:style-name="KeywordTok">:</text:span><text:span text:style-name="AttributeTok"> </text:span><text:span text:style-name="CharTok">true</text:span> </text:p>
      <text:p text:style-name="Preformatted_20_Text"/>
      <text:p text:style-name="Preformatted_20_Text"><text:span text:style-name="AttributeTok"><text:s text:c="4"/></text:span><text:span text:style-name="KeywordTok">-</text:span><text:span text:style-name="AttributeTok"> </text:span><text:span text:style-name="FunctionTok">name</text:span><text:span text:style-name="KeywordTok">:</text:span><text:span text:style-name="AttributeTok"> Obrir el port 80 al tallafoc (UFW)</text:span> </text:p>
      <text:p text:style-name="Preformatted_20_Text"><text:span text:style-name="AttributeTok"><text:s text:c="6"/></text:span><text:span text:style-name="FunctionTok">ufw</text:span><text:span text:style-name="KeywordTok">:</text:span> </text:p>
      <text:p text:style-name="Preformatted_20_Text"><text:span text:style-name="AttributeTok"><text:s text:c="8"/></text:span><text:span text:style-name="FunctionTok">rule</text:span><text:span text:style-name="KeywordTok">:</text:span><text:span text:style-name="AttributeTok"> allow</text:span> </text:p>
      <text:p text:style-name="Preformatted_20_Text"><text:span text:style-name="AttributeTok"><text:s text:c="8"/></text:span><text:span text:style-name="FunctionTok">port</text:span><text:span text:style-name="KeywordTok">:</text:span><text:span text:style-name="AttributeTok"> </text:span><text:span text:style-name="StringTok">"80"</text:span> </text:p>
      <text:p text:style-name="Preformatted_20_Text"><text:span text:style-name="AttributeTok"><text:s text:c="8"/></text:span><text:span text:style-name="FunctionTok">proto</text:span><text:span text:style-name="KeywordTok">:</text:span><text:span text:style-name="AttributeTok"> tcp</text:span> </text:p>
      <text:p text:style-name="First_20_paragraph">Executar el playbook:</text:p>
      <text:p text:style-name="Preformatted_20_Text"><text:span text:style-name="ExtensionTok">ansible-playbook</text:span><text:span text:style-name="NormalTok"> </text:span><text:span text:style-name="AttributeTok">-i</text:span><text:span text:style-name="NormalTok"> inventory.ini playbook.yml</text:span> </text:p>
      <text:p text:style-name="First_20_paragraph">Opcions útils:</text:p>
      <text:p text:style-name="Preformatted_20_Text"><text:span text:style-name="ExtensionTok">ansible-playbook</text:span><text:span text:style-name="NormalTok"> </text:span><text:span text:style-name="AttributeTok">-i</text:span><text:span text:style-name="NormalTok"> inventory.ini playbook.yml </text:span><text:span text:style-name="AttributeTok">--check</text:span><text:span text:style-name="NormalTok"> <text:s text:c="2"/></text:span><text:span text:style-name="CommentTok"># simulació (dry-run)</text:span> </text:p>
      <text:p text:style-name="Preformatted_20_Text"><text:span text:style-name="ExtensionTok">ansible-playbook</text:span><text:span text:style-name="NormalTok"> </text:span><text:span text:style-name="AttributeTok">-i</text:span><text:span text:style-name="NormalTok"> inventory.ini playbook.yml </text:span><text:span text:style-name="AttributeTok">--diff</text:span><text:span text:style-name="NormalTok"> <text:s text:c="3"/></text:span><text:span text:style-name="CommentTok"># mostra els canvis</text:span> </text:p>
      <text:p text:style-name="Preformatted_20_Text"><text:span text:style-name="ExtensionTok">ansible-playbook</text:span><text:span text:style-name="NormalTok"> </text:span><text:span text:style-name="AttributeTok">-i</text:span><text:span text:style-name="NormalTok"> inventory.ini playbook.yml </text:span><text:span text:style-name="AttributeTok">--limit</text:span><text:span text:style-name="NormalTok"> www1.thos.local</text:span> </text:p>
      <text:h text:style-name="Heading_20_1" text:outline-level="1"><text:bookmark-start text:name="variables-i-plantilles-jinja2"/><text:bookmark-start text:name="__RefHeading___Toc1081_3578972992"/>7. Variables i plantilles (Jinja2)<text:bookmark-end text:name="variables-i-plantilles-jinja2"/><text:bookmark-end text:name="__RefHeading___Toc1081_3578972992"/></text:h>
      <text:p text:style-name="First_20_paragraph">Ansible permet fer servir variables i plantilles Jinja2 per generar fitxers de configuració dinàmicament, molt útil per exemple per generar fitxers de zona BIND9 o configuracions de Kea DHCP diferents segons el host.</text:p>
      <text:p text:style-name="Preformatted_20_Text"><text:span text:style-name="KeywordTok">-</text:span><text:span text:style-name="AttributeTok"> </text:span><text:span text:style-name="FunctionTok">name</text:span><text:span text:style-name="KeywordTok">:</text:span><text:span text:style-name="AttributeTok"> Generar fitxer de configuració</text:span> </text:p>
      <text:p text:style-name="Preformatted_20_Text"><text:span text:style-name="AttributeTok"><text:s text:c="2"/></text:span><text:span text:style-name="FunctionTok">template</text:span><text:span text:style-name="KeywordTok">:</text:span> </text:p>
      <text:p text:style-name="Preformatted_20_Text"><text:span text:style-name="AttributeTok"><text:s text:c="4"/></text:span><text:span text:style-name="FunctionTok">src</text:span><text:span text:style-name="KeywordTok">:</text:span><text:span text:style-name="AttributeTok"> templates/dhcpd.conf.j2</text:span> </text:p>
      <text:p text:style-name="Preformatted_20_Text"><text:span text:style-name="AttributeTok"><text:s text:c="4"/></text:span><text:span text:style-name="FunctionTok">dest</text:span><text:span text:style-name="KeywordTok">:</text:span><text:span text:style-name="AttributeTok"> /etc/kea/kea-dhcp4.conf</text:span> </text:p>
      <text:p text:style-name="Preformatted_20_Text"><text:span text:style-name="AttributeTok"><text:s text:c="2"/></text:span><text:span text:style-name="FunctionTok">notify</text:span><text:span text:style-name="KeywordTok">:</text:span><text:span text:style-name="AttributeTok"> Reiniciar kea-dhcp4</text:span> </text:p>
      <text:p text:style-name="Preformatted_20_Text"><text:span text:style-name="FunctionTok">handlers</text:span><text:span text:style-name="KeywordTok">:</text:span> </text:p>
      <text:p text:style-name="Preformatted_20_Text"><text:span text:style-name="AttributeTok"><text:s text:c="2"/></text:span><text:span text:style-name="KeywordTok">-</text:span><text:span text:style-name="AttributeTok"> </text:span><text:span text:style-name="FunctionTok">name</text:span><text:span text:style-name="KeywordTok">:</text:span><text:span text:style-name="AttributeTok"> Reiniciar kea-dhcp4</text:span> </text:p>
      <text:p text:style-name="Preformatted_20_Text"><text:span text:style-name="AttributeTok"><text:s text:c="4"/></text:span><text:span text:style-name="FunctionTok">service</text:span><text:span text:style-name="KeywordTok">:</text:span> </text:p>
      <text:p text:style-name="Preformatted_20_Text"><text:span text:style-name="AttributeTok"><text:s text:c="6"/></text:span><text:span text:style-name="FunctionTok">name</text:span><text:span text:style-name="KeywordTok">:</text:span><text:span text:style-name="AttributeTok"> kea-dhcp4-server</text:span> </text:p>
      <text:p text:style-name="Preformatted_20_Text"><text:span text:style-name="AttributeTok"><text:s text:c="6"/></text:span><text:span text:style-name="FunctionTok">state</text:span><text:span text:style-name="KeywordTok">:</text:span><text:span text:style-name="AttributeTok"> restarted</text:span> </text:p>
      <text:h text:style-name="Heading_20_1" text:outline-level="1"><text:bookmark-start text:name="rols"/><text:bookmark-start text:name="__RefHeading___Toc1083_3578972992"/>8. Rols<text:bookmark-end text:name="rols"/><text:bookmark-end text:name="__RefHeading___Toc1083_3578972992"/></text:h>
      <text:p text:style-name="First_20_paragraph">Els rols permeten organitzar playbooks grans en components reutilitzables, amb una estructura de directoris estàndard:</text:p>
      <text:p text:style-name="Preformatted_20_Text"><text:span text:style-name="ExtensionTok">ansible-galaxy</text:span><text:span text:style-name="NormalTok"> init rols/apache</text:span> </text:p>
      <text:p text:style-name="First_20_paragraph">Genera:</text:p>
      <text:p text:style-name="Codi_20_Ini"><text:soft-page-break/>rols/apache/</text:p>
      <text:p text:style-name="Codi_20_Ini">├── tasks/</text:p>
      <text:p text:style-name="Codi_20_Ini">│ <text:s text:c="2"/>└── main.yml</text:p>
      <text:p text:style-name="Codi_20_Ini">├── handlers/</text:p>
      <text:p text:style-name="Codi_20_Ini">│ <text:s text:c="2"/>└── main.yml</text:p>
      <text:p text:style-name="Codi_20_Ini">├── templates/</text:p>
      <text:p text:style-name="Codi_20_Ini">├── files/</text:p>
      <text:p text:style-name="Codi_20_Ini">├── vars/</text:p>
      <text:p text:style-name="Codi_20_Ini">├── defaults/</text:p>
      <text:p text:style-name="Codi_20_Ini">└── meta/</text:p>
      <text:p text:style-name="Text_20_body">I s’invoquen des d’un playbook així:</text:p>
      <text:p text:style-name="Preformatted_20_Text"><text:span text:style-name="KeywordTok">-</text:span><text:span text:style-name="AttributeTok"> </text:span><text:span text:style-name="FunctionTok">hosts</text:span><text:span text:style-name="KeywordTok">:</text:span><text:span text:style-name="AttributeTok"> servidors_web</text:span> </text:p>
      <text:p text:style-name="Preformatted_20_Text"><text:span text:style-name="AttributeTok"><text:s text:c="2"/></text:span><text:span text:style-name="FunctionTok">roles</text:span><text:span text:style-name="KeywordTok">:</text:span> </text:p>
      <text:p text:style-name="Preformatted_20_Text"><text:span text:style-name="AttributeTok"><text:s text:c="4"/></text:span><text:span text:style-name="KeywordTok">-</text:span><text:span text:style-name="AttributeTok"> apache</text:span> </text:p>
      <text:p text:style-name="Preformatted_20_Text"><text:span text:style-name="AttributeTok"><text:s text:c="4"/></text:span><text:span text:style-name="KeywordTok">-</text:span><text:span text:style-name="AttributeTok"> firewall</text:span> </text:p>
      <text:h text:style-name="Heading_20_1" text:outline-level="1"><text:bookmark-start text:name="ansible-vault-dades-confidencials"/><text:bookmark-start text:name="__RefHeading___Toc1085_3578972992"/>9. Ansible Vault (dades confidencials)<text:bookmark-end text:name="ansible-vault-dades-confidencials"/><text:bookmark-end text:name="__RefHeading___Toc1085_3578972992"/></text:h>
      <text:p text:style-name="First_20_paragraph">Per xifrar contrasenyes o claus dins dels playbooks:</text:p>
      <text:p text:style-name="Preformatted_20_Text"><text:span text:style-name="ExtensionTok">ansible-vault</text:span><text:span text:style-name="NormalTok"> create secrets.yml</text:span> </text:p>
      <text:p text:style-name="Preformatted_20_Text"><text:span text:style-name="ExtensionTok">ansible-vault</text:span><text:span text:style-name="NormalTok"> edit secrets.yml</text:span> </text:p>
      <text:p text:style-name="Preformatted_20_Text"><text:span text:style-name="ExtensionTok">ansible-playbook</text:span><text:span text:style-name="NormalTok"> playbook.yml </text:span><text:span text:style-name="AttributeTok">--ask-vault-pass</text:span> </text:p>
      <text:h text:style-name="Heading_20_1" text:outline-level="1"><text:bookmark-start text:name="referències-i-documentació-oficial"/><text:bookmark-start text:name="__RefHeading___Toc1087_3578972992"/>10. Referències i documentació oficial<text:bookmark-end text:name="referències-i-documentació-oficial"/><text:bookmark-end text:name="__RefHeading___Toc1087_3578972992"/></text:h>
      <text:list text:style-name="L4">
        <text:list-item>
          <text:p text:style-name="P7">Documentació oficial: <text:a xlink:type="simple" xlink:href="https://docs.ansible.com/" text:style-name="Internet_20_link" text:visited-style-name="Visited_20_Internet_20_Link"><text:span text:style-name="Definition">https://docs.ansible.com/</text:span></text:a></text:p>
        </text:list-item>
        <text:list-item>
          <text:p text:style-name="P7">Guia d’instal·lació per distribució: <text:a xlink:type="simple" xlink:href="https://docs.ansible.com/projects/ansible/latest/installation_guide/installation_distros.html" text:style-name="Internet_20_link" text:visited-style-name="Visited_20_Internet_20_Link"><text:span text:style-name="Definition">https://docs.ansible.com/projects/ansible/latest/installation_guide/installation_distros.html</text:span></text:a></text:p>
        </text:list-item>
        <text:list-item>
          <text:p text:style-name="P7">Ansible Galaxy (rols i col·leccions de la comunitat): <text:a xlink:type="simple" xlink:href="https://galaxy.ansible.com/" text:style-name="Internet_20_link" text:visited-style-name="Visited_20_Internet_20_Link"><text:span text:style-name="Definition">https://galaxy.ansible.com/</text:span></text:a></text:p>
        </text:list-item>
        <text:list-item>
          <text:p text:style-name="P7">Codi font al GitHub: <text:a xlink:type="simple" xlink:href="https://github.com/ansible/ansible" text:style-name="Internet_20_link" text:visited-style-name="Visited_20_Internet_20_Link"><text:span text:style-name="Definition">https://github.com/ansible/ansible</text:span></text:a></text:p>
        </text:list-item>
        <text:list-item>
          <text:p text:style-name="P7">PPA oficial per a Ubuntu: <text:a xlink:type="simple" xlink:href="https://launchpad.net/~ansible/+archive/ubuntu/ansible" text:style-name="Internet_20_link" text:visited-style-name="Visited_20_Internet_20_Link"><text:span text:style-name="Definition">https://launchpad.net/~ansible/+archive/ubuntu/ansible</text:span></text:a></text:p>
        </text:list-item>
        <text:list-item>
          <text:p text:style-name="P7">Referència de mòduls: <text:a xlink:type="simple" xlink:href="https://docs.ansible.com/projects/ansible/latest/collections/index_module.html" text:style-name="Internet_20_link" text:visited-style-name="Visited_20_Internet_20_Link"><text:span text:style-name="Definition">https://docs.ansible.com/projects/ansible/latest/collections/index_module.html</text:span></text:a></text:p>
        </text:list-item>
      </text:list>
      <text:p text:style-name="SaltDePagina"/>
      <text:h text:style-name="Heading_20_2" text:outline-level="2"><text:bookmark-start text:name="__RefHeading___Toc1089_3578972992"/>Índex de figures<text:bookmark-end text:name="__RefHeading___Toc1089_3578972992"/></text:h>
      <text:illustration-index text:style-name="Sect1" text:protected="true" text:name="TaulaFigures">
        <text:illustration-index-source text:caption-sequence-name="Illustration" text:caption-sequence-format="text">
          <text:index-title-template text:style-name="Figure_20_Index_20_Heading"/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  <loext:index-source-style text:style-name="FigureCaption"/>
        </text:illustration-index-source>
        <text:index-body>
          <text:p text:style-name="P8"><text:a xlink:type="simple" xlink:href="#__RefHeading___Toc1091_3578972992" office:name="Figura 1: Ansible logo" text:style-name="Index_20_Link" text:visited-style-name="Index_20_Link">Figura 1: Ansible logo<text:tab/>2</text:a></text:p>
        </text:index-body>
      </text:illustration-index>
      <text:h text:style-name="Heading_20_4" text:outline-level="4"><text:bookmark-start text:name="versions-daquest-document"/>Versions d’aquest document<text:bookmark-end text:name="versions-daquest-document"/></text:h>
      <text:list text:style-name="L5">
        <text:list-item>
          <text:p text:style-name="P9"><text:a xlink:type="simple" xlink:href="https://proferamon.com/tic/ansible.html" text:style-name="Internet_20_link" text:visited-style-name="Visited_20_Internet_20_Link"><text:span text:style-name="Definition">HTML</text:span></text:a></text:p>
        </text:list-item>
        <text:list-item>
          <text:p text:style-name="P9"><text:a xlink:type="simple" xlink:href="https://proferamon.com/tic/pdf/ansible.pdf" text:style-name="Internet_20_link" text:visited-style-name="Visited_20_Internet_20_Link"><text:span text:style-name="Definition">PDF</text:span></text:a></text:p>
        </text:list-item>
        <text:list-item>
          <text:p text:style-name="P9"><text:a xlink:type="simple" xlink:href="https://proferamon.com/tic/odt/ansible.odt" text:style-name="Internet_20_link" text:visited-style-name="Visited_20_Internet_20_Link"><text:span text:style-name="Definition">ODT</text:span></text:a></text:p>
        </text:list-item>
        <text:list-item>
          <text:p text:style-name="P9"><text:a xlink:type="simple" xlink:href="https://proferamon.com/tic/md/ansible.md" text:style-name="Internet_20_link" text:visited-style-name="Visited_20_Internet_20_Link"><text:span text:style-name="Definition">MD</text:span></text:a></text:p>
        </text:list-item>
      </text:list>
      <text:p text:style-name="First_20_paragraph"><text:a xlink:type="simple" xlink:href="https://creativecommons.org/publicdomain/zero/1.0/deed.ca" text:style-name="Internet_20_link" text:visited-style-name="Visited_20_Internet_20_Link"><text:span text:style-name="Definition">Domini Públic (CC0)</text:span>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FreeSans" svg:font-family="FreeSans" style:font-family-generic="swiss"/>
    <style:font-face style:name="FreeSans1" svg:font-family="FreeSans" style:font-family-generic="system" style:font-pitch="variable"/>
    <style:font-face style:name="Helvetica" svg:font-family="Helvetica" style:font-family-generic="swiss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Noto Sans" svg:font-family="'Noto Sans'" style:font-adornments="Normal" style:font-family-generic="swiss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Ubuntu Mono" svg:font-family="'Ubuntu Mono'" style:font-adornments="Negreta" style:font-pitch="fixed"/>
    <style:font-face style:name="Ubuntu Mono1" svg:font-family="'Ubuntu Mono'" style:font-adornments="Normal" style:font-pitch="fixed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a" fo:country="none" style:letter-kerning="true" style:font-name-asian="Tahoma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Noto Sans" fo:font-family="'Noto Sans'" style:font-style-name="Normal" style:font-family-generic="swiss" style:font-pitch="variable" fo:font-size="11pt"/>
    </style:style>
    <style:style style:name="Author" style:family="paragraph" style:parent-style-name="Standard" style:class="html">
      <style:paragraph-properties fo:text-align="center" style:justify-single-word="false"/>
    </style:style>
    <style:style style:name="Date" style:family="paragraph" style:parent-style-name="Standard" style:class="html">
      <style:paragraph-properties fo:text-align="center" style:justify-single-word="false"/>
    </style:style>
    <style:style style:name="Abstract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fo:color="#e6001a" loext:opacity="100%" style:font-name="Arial" fo:font-family="Arial" style:font-style-name="Normal" style:font-family-generic="swiss" style:font-pitch="variable" fo:font-size="14pt" style:font-name-asian="Tahoma" style:font-family-asian="Tahoma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.15cm" fo:margin-bottom="0.15cm" style:contextual-spacing="false" fo:line-height="115%" style:page-number="auto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TableCaption" style:family="paragraph" style:parent-style-name="Caption" style:class="extra"/>
    <style:style style:name="Table" style:family="paragraph" style:parent-style-name="Caption" style:class="extra"/>
    <style:style style:name="FigureCaption" style:family="paragraph" style:parent-style-name="Caption" style:class="extra">
      <style:paragraph-properties fo:text-align="center" style:justify-single-word="false"/>
    </style:style>
    <style:style style:name="Figure" style:family="paragraph" style:parent-style-name="Standard" style:class="extra">
      <style:paragraph-properties fo:text-align="center" style:justify-single-word="false" text:number-lines="false" text:line-number="0"/>
    </style:style>
    <style:style style:name="FigureWithCaption" style:family="paragraph" style:parent-style-name="Figure" style:class="extra">
      <style:paragraph-properties fo:keep-with-next="always" text:number-lines="false" text:line-number="0"/>
    </style:style>
    <style:style style:name="Index" style:family="paragraph" style:parent-style-name="Standard" style:class="index" style:master-page-name="">
      <style:paragraph-properties fo:line-height="115%" style:page-number="auto" text:number-lines="false" text:line-number="0"/>
      <style:text-properties style:font-size-asian="12pt" style:font-name-complex="FreeSans" style:font-family-complex="FreeSans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loext:graphic-properties draw:fill="solid" draw:fill-color="#ffd7d7"/>
      <style:paragraph-properties fo:margin-top="0.423cm" fo:margin-bottom="0.212cm" style:contextual-spacing="false" fo:background-color="#ffd7d7" fo:padding="0.049cm" fo:border-left="none" fo:border-right="none" fo:border-top="1.56pt solid #e6001a" fo:border-bottom="non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0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normal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95%" fo:font-style="italic" fo:font-weight="normal" style:font-size-asian="95%" style:font-style-asian="italic" style:font-weight-asian="bold" style:font-size-complex="95%" style:font-style-complex="italic" style:font-weight-complex="normal"/>
    </style:style>
    <style:style style:name="Heading_20_5" style:display-name="Heading 5" style:family="paragraph" style:parent-style-name="Heading" style:next-style-name="Text_20_body" style:default-outline-level="5" style:class="chapter">
      <style:paragraph-properties fo:margin-top="0.212cm" fo:margin-bottom="0.106cm" style:contextual-spacing="false"/>
      <style:text-properties fo:font-size="85%" fo:font-weight="normal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chapter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1cm" fo:margin-right="1cm" fo:margin-top="0.254cm" fo:margin-bottom="0.254cm" style:contextual-spacing="false" fo:text-indent="0cm" style:auto-text-indent="false"/>
    </style:style>
    <style:style style:name="Preformatted_20_Text" style:display-name="Preformatted Text" style:family="paragraph" style:parent-style-name="Standard" style:class="html">
      <loext:graphic-properties draw:fill="solid" draw:fill-color="#f5f5f5"/>
      <style:paragraph-properties fo:margin-top="0cm" fo:margin-bottom="0cm" style:contextual-spacing="true" fo:background-color="#f5f5f5" fo:padding="0.15cm" fo:border-left="2.49pt solid #4a90d9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Codi_20_Ini" style:display-name="Codi Ini" style:family="paragraph" style:parent-style-name="Standard" style:master-page-name="">
      <loext:graphic-properties draw:fill="solid" draw:fill-color="#f0faf0"/>
      <style:paragraph-properties fo:margin-top="0cm" fo:margin-bottom="0cm" style:contextual-spacing="true" style:page-number="auto" fo:background-color="#f0faf0" fo:padding="0.15cm" fo:border-left="2.49pt solid #2d7a4f" fo:border-right="none" fo:border-top="none" fo:border-bottom="none"/>
      <style:text-properties fo:color="#1e3a5f" loext:opacity="100%" style:font-name="Ubuntu Mono1" fo:font-family="'Ubuntu Mono'" style:font-style-name="Normal" style:font-pitch="fixed" fo:font-size="10pt" fo:language="ca" fo:country="none"/>
    </style:style>
    <style:style style:name="Codi_20_Nano" style:display-name="Codi Nano" style:family="paragraph" style:parent-style-name="Standard" style:master-page-name="">
      <loext:graphic-properties draw:fill="solid" draw:fill-color="#eeeedd"/>
      <style:paragraph-properties fo:margin-top="0cm" fo:margin-bottom="0cm" style:contextual-spacing="true" style:page-number="auto" fo:background-color="#eeeedd" fo:padding="0.15cm" fo:border-left="2.49pt solid #e94560" fo:border-right="none" fo:border-top="none" fo:border-bottom="none"/>
      <style:text-properties fo:color="#2d2d2d" loext:opacity="100%" style:font-name="Ubuntu Mono1" fo:font-family="'Ubuntu Mono'" style:font-style-name="Normal" style:font-pitch="fixed" fo:font-size="10pt" fo:language="ca" fo:country="none"/>
    </style:style>
    <style:style style:name="Definition_20_Term" style:display-name="Definition Term" style:family="paragraph" style:parent-style-name="Standard" style:next-style-name="Definition_20_Definition">
      <style:paragraph-properties fo:margin-top="0.152cm" fo:margin-bottom="0.152cm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 style:master-page-name="">
      <style:paragraph-properties fo:margin-top="0.199cm" fo:margin-bottom="0.199cm" style:contextual-spacing="true" fo:orphans="0" fo:widows="0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/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203cm" fo:margin-bottom="0.203cm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1.27cm" fo:margin-right="0cm" fo:margin-top="0cm" fo:margin-bottom="0cm" style:contextual-spacing="false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left" style:justify-single-word="false"/>
      <style:text-properties style:font-name="Arial" fo:font-family="Arial" style:font-style-name="Normal" style:font-family-generic="swiss" style:font-pitch="variable" fo:font-size="28pt" fo:font-weight="normal" style:font-size-asian="28pt" style:font-weight-asian="bold" style:font-size-complex="28pt" style:font-weight-complex="bold"/>
    </style:style>
    <style:style style:name="Codi_20_font" style:display-name="Codi font" style:family="paragraph" style:parent-style-name="Text_20_body" style:master-page-name="">
      <loext:graphic-properties draw:fill="solid" draw:fill-color="#ffffd7"/>
      <style:paragraph-properties fo:margin-top="0.101cm" fo:margin-bottom="0.101cm" style:contextual-spacing="false" fo:line-height="100%" style:page-number="auto" fo:background-color="#ffffd7" fo:padding="0.049cm" fo:border="0.06pt solid #ff972f"/>
      <style:text-properties fo:color="#000000" loext:opacity="100%" style:font-name="Ubuntu Mono1" fo:font-family="'Ubuntu Mono'" style:font-style-name="Normal" style:font-pitch="fixed" fo:language="ca" fo:country="non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Nota" style:family="paragraph" style:parent-style-name="Text_20_body" style:master-page-name="">
      <loext:graphic-properties draw:fill="solid" draw:fill-color="#ffff6d"/>
      <style:paragraph-properties fo:margin-left="0.499cm" fo:margin-right="0.499cm" fo:margin-top="0.15cm" fo:margin-bottom="0.15cm" style:contextual-spacing="true" fo:text-indent="0cm" style:auto-text-indent="false" style:page-number="auto" fo:background-color="#ffff6d" fo:padding="0.199cm" fo:border-left="7.99pt solid #ff972f" fo:border-right="none" fo:border-top="none" fo:border-bottom="none" style:shadow="#784b04 0.176cm 0.176cm"/>
      <style:text-properties fo:color="#000000" loext:opacity="100%"/>
    </style:style>
    <style:style style:name="Terminal" style:family="paragraph" style:parent-style-name="Codi_20_font" style:master-page-name="">
      <loext:graphic-properties draw:fill="solid" draw:fill-color="#333333"/>
      <style:paragraph-properties fo:margin-top="0.199cm" fo:margin-bottom="0.199cm" style:contextual-spacing="true" style:page-number="auto" fo:background-color="#333333" fo:padding="0.049cm" fo:border="none"/>
      <style:text-properties fo:color="#afd095" loext:opacity="100%"/>
    </style:style>
    <style:style style:name="SaltDePagina" style:family="paragraph" style:parent-style-name="Standard">
      <style:paragraph-properties fo:margin-top="0cm" fo:margin-bottom="0cm" style:contextual-spacing="false" fo:line-height="0.049cm" fo:break-before="page"/>
      <style:text-properties fo:font-size="1pt"/>
    </style:style>
    <style:style style:name="AlertNota" style:family="paragraph" style:parent-style-name="Text_20_body" style:master-page-name="">
      <loext:graphic-properties draw:fill="solid" draw:fill-color="#eff6ff" draw:opacity="100%"/>
      <style:paragraph-properties fo:margin-top="0cm" fo:margin-bottom="0.25cm" style:contextual-spacing="true" style:page-number="auto" fo:background-color="#eff6ff" fo:padding="0.25cm" fo:border-left="3pt solid #3b82f6" fo:border-right="none" fo:border-top="none" fo:border-bottom="none"/>
    </style:style>
    <style:style style:name="AlertNotaEtiqueta" style:family="paragraph" style:parent-style-name="AlertNota">
      <style:paragraph-properties fo:margin-top="0.25cm" fo:margin-bottom="0.101cm" style:contextual-spacing="false"/>
      <style:text-properties fo:color="#1d4ed8" loext:opacity="100%" fo:font-size="9pt" fo:font-weight="bold"/>
    </style:style>
    <style:style style:name="AlertConsell" style:family="paragraph" style:parent-style-name="Text_20_body" style:master-page-name="">
      <loext:graphic-properties draw:fill="solid" draw:fill-color="#f0fdf4" draw:opacity="100%"/>
      <style:paragraph-properties fo:margin-top="0cm" fo:margin-bottom="0.25cm" style:contextual-spacing="true" style:page-number="auto" fo:background-color="#f0fdf4" fo:padding="0.25cm" fo:border-left="3pt solid #22c55e" fo:border-right="none" fo:border-top="none" fo:border-bottom="none"/>
    </style:style>
    <style:style style:name="AlertConsellEtiqueta" style:family="paragraph" style:parent-style-name="AlertConsell">
      <style:paragraph-properties fo:margin-top="0.25cm" fo:margin-bottom="0.101cm" style:contextual-spacing="false"/>
      <style:text-properties fo:color="#15803d" loext:opacity="100%" fo:font-size="9pt" fo:font-weight="bold"/>
    </style:style>
    <style:style style:name="AlertImportant" style:family="paragraph" style:parent-style-name="Text_20_body" style:master-page-name="">
      <loext:graphic-properties draw:fill="solid" draw:fill-color="#faf5ff" draw:opacity="100%"/>
      <style:paragraph-properties fo:margin-top="0cm" fo:margin-bottom="0.25cm" style:contextual-spacing="true" style:page-number="auto" fo:background-color="#faf5ff" fo:padding="0.25cm" fo:border-left="3pt solid #a855f7" fo:border-right="none" fo:border-top="none" fo:border-bottom="none"/>
    </style:style>
    <style:style style:name="AlertImportantEtiqueta" style:family="paragraph" style:parent-style-name="AlertImportant">
      <style:paragraph-properties fo:margin-top="0.25cm" fo:margin-bottom="0.101cm" style:contextual-spacing="false"/>
      <style:text-properties fo:color="#7e22ce" loext:opacity="100%" fo:font-size="9pt" fo:font-weight="bold"/>
    </style:style>
    <style:style style:name="AlertAvis" style:family="paragraph" style:parent-style-name="Text_20_body" style:master-page-name="">
      <loext:graphic-properties draw:fill="solid" draw:fill-color="#fffbeb" draw:opacity="100%"/>
      <style:paragraph-properties fo:margin-top="0cm" fo:margin-bottom="0.25cm" style:contextual-spacing="true" style:page-number="auto" fo:background-color="#fffbeb" fo:padding="0.25cm" fo:border-left="3pt solid #f59e0b" fo:border-right="none" fo:border-top="none" fo:border-bottom="none"/>
    </style:style>
    <style:style style:name="AlertAvisEtiqueta" style:family="paragraph" style:parent-style-name="AlertAvis">
      <style:paragraph-properties fo:margin-top="0.25cm" fo:margin-bottom="0.101cm" style:contextual-spacing="false"/>
      <style:text-properties fo:color="#b45309" loext:opacity="100%" fo:font-size="9pt" fo:font-weight="bold"/>
    </style:style>
    <style:style style:name="AlertPrecaucio" style:family="paragraph" style:parent-style-name="Text_20_body" style:master-page-name="">
      <loext:graphic-properties draw:fill="solid" draw:fill-color="#fff1f2" draw:opacity="100%"/>
      <style:paragraph-properties fo:margin-top="0cm" fo:margin-bottom="0.25cm" style:contextual-spacing="true" style:page-number="auto" fo:background-color="#fff1f2" fo:padding="0.25cm" fo:border-left="3pt solid #ef4444" fo:border-right="none" fo:border-top="none" fo:border-bottom="none"/>
    </style:style>
    <style:style style:name="AlertPrecaucioEtiqueta" style:family="paragraph" style:parent-style-name="AlertPrecaucio">
      <style:paragraph-properties fo:margin-top="0.25cm" fo:margin-bottom="0.101cm" style:contextual-spacing="false"/>
      <style:text-properties fo:color="#b91c1c" loext:opacity="100%" fo:font-size="9pt" fo:font-weight="bold"/>
    </style:style>
    <style:style style:name="Figure_20_Index_20_1" style:display-name="Figure Index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diInline" style:family="text">
      <style:text-properties style:font-name="Ubuntu Mono1" fo:font-family="'Ubuntu Mono'" style:font-style-name="Normal" style:font-pitch="fixed" fo:font-size="10pt" fo:language="ca" fo:country="none" fo:background-color="#f5f5f5" loext:padding="0.03cm" loext:border="0.51pt solid #cccccc"/>
    </style:style>
    <style:style style:name="Source_5f_Text" style:display-name="Source_Text" style:family="text">
      <style:text-properties style:font-name="Ubuntu Mono" fo:font-family="'Ubuntu Mono'" style:font-style-name="Negreta" style:font-pitch="fixed" fo:font-size="12pt" fo:language="ca" fo:country="none" fo:font-weight="bold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/>
    </style:style>
    <style:style style:name="Highlighted" style:family="text">
      <style:text-properties fo:background-color="#ffff38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 style:text-line-through-type="single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ca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style:style style:name="Source_20_Text" style:display-name="Source Text" style:family="text">
      <style:text-properties style:font-name="Ubuntu Mono1" fo:font-family="'Ubuntu Mono'" style:font-style-name="Normal" style:font-pitch="fixed" fo:font-size="11pt" fo:language="ca" fo:country="none" fo:background-color="#ffffd7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 loext:padding="0.049cm" loext:border="0.06pt solid #ff972f"/>
    </style:style>
    <style:style style:name="Index_20_Link" style:display-name="Index Link" style:family="text"/>
    <style:style style:name="Text_20_Terminal" style:display-name="Text Terminal" style:family="text" style:parent-style-name="Source_20_Text">
      <style:text-properties fo:color="#afd095" loext:opacity="100%" fo:background-color="#333333" loext:padding="0.049cm" loext:border="0.06pt solid #729fcf"/>
    </style:style>
    <style:style style:name="KeywordTok" style:family="text">
      <style:text-properties fo:color="#204a87" loext:opacity="100%" fo:font-weight="bold"/>
    </style:style>
    <style:style style:name="DataTypeTok" style:family="text">
      <style:text-properties fo:color="#204a87" loext:opacity="100%"/>
    </style:style>
    <style:style style:name="DecValTok" style:family="text">
      <style:text-properties fo:color="#0000cf" loext:opacity="100%"/>
    </style:style>
    <style:style style:name="BaseNTok" style:family="text">
      <style:text-properties fo:color="#0000cf" loext:opacity="100%"/>
    </style:style>
    <style:style style:name="FloatTok" style:family="text">
      <style:text-properties fo:color="#0000cf" loext:opacity="100%"/>
    </style:style>
    <style:style style:name="ConstantTok" style:family="text">
      <style:text-properties fo:color="#8f5902" loext:opacity="100%"/>
    </style:style>
    <style:style style:name="CharTok" style:family="text">
      <style:text-properties fo:color="#4e9a06" loext:opacity="100%"/>
    </style:style>
    <style:style style:name="SpecialCharTok" style:family="text">
      <style:text-properties fo:color="#ce5c00" loext:opacity="100%" fo:font-weight="bold"/>
    </style:style>
    <style:style style:name="StringTok" style:family="text">
      <style:text-properties fo:color="#4e9a06" loext:opacity="100%"/>
    </style:style>
    <style:style style:name="VerbatimStringTok" style:family="text">
      <style:text-properties fo:color="#4e9a06" loext:opacity="100%"/>
    </style:style>
    <style:style style:name="SpecialStringTok" style:family="text">
      <style:text-properties fo:color="#4e9a06" loext:opacity="100%"/>
    </style:style>
    <style:style style:name="ImportTok" style:family="text"/>
    <style:style style:name="CommentTok" style:family="text">
      <style:text-properties fo:color="#8f5902" loext:opacity="100%" fo:font-style="italic"/>
    </style:style>
    <style:style style:name="DocumentationTok" style:family="text">
      <style:text-properties fo:color="#8f5902" loext:opacity="100%" fo:font-style="italic" fo:font-weight="bold"/>
    </style:style>
    <style:style style:name="AnnotationTok" style:family="text">
      <style:text-properties fo:color="#8f5902" loext:opacity="100%" fo:font-style="italic" fo:font-weight="bold"/>
    </style:style>
    <style:style style:name="CommentVarTok" style:family="text">
      <style:text-properties fo:color="#8f5902" loext:opacity="100%" fo:font-style="italic" fo:font-weight="bold"/>
    </style:style>
    <style:style style:name="OtherTok" style:family="text">
      <style:text-properties fo:color="#8f5902" loext:opacity="100%"/>
    </style:style>
    <style:style style:name="FunctionTok" style:family="text">
      <style:text-properties fo:color="#204a87" loext:opacity="100%" fo:font-weight="bold"/>
    </style:style>
    <style:style style:name="VariableTok" style:family="text">
      <style:text-properties fo:color="#000000" loext:opacity="100%"/>
    </style:style>
    <style:style style:name="ControlFlowTok" style:family="text">
      <style:text-properties fo:color="#204a87" loext:opacity="100%" fo:font-weight="bold"/>
    </style:style>
    <style:style style:name="OperatorTok" style:family="text">
      <style:text-properties fo:color="#ce5c00" loext:opacity="100%" fo:font-weight="bold"/>
    </style:style>
    <style:style style:name="BuiltInTok" style:family="text"/>
    <style:style style:name="ExtensionTok" style:family="text"/>
    <style:style style:name="PreprocessorTok" style:family="text">
      <style:text-properties fo:color="#8f5902" loext:opacity="100%" fo:font-style="italic"/>
    </style:style>
    <style:style style:name="AttributeTok" style:family="text">
      <style:text-properties fo:color="#204a87" loext:opacity="100%"/>
    </style:style>
    <style:style style:name="RegionMarkerTok" style:family="text"/>
    <style:style style:name="InformationTok" style:family="text">
      <style:text-properties fo:color="#8f5902" loext:opacity="100%" fo:font-style="italic" fo:font-weight="bold"/>
    </style:style>
    <style:style style:name="WarningTok" style:family="text">
      <style:text-properties fo:color="#8f5902" loext:opacity="100%" fo:font-style="italic" fo:font-weight="bold"/>
    </style:style>
    <style:style style:name="AlertTok" style:family="text">
      <style:text-properties fo:color="#ef2929" loext:opacity="100%"/>
    </style:style>
    <style:style style:name="ErrorTok" style:family="text">
      <style:text-properties fo:color="#a40000" loext:opacity="100%" fo:font-weight="bold"/>
    </style:style>
    <style:style style:name="NormalTok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•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•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•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601cm" text:min-label-width="0.4cm"/>
        <style:text-properties fo:font-family="Star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min-label-width="0.3cm"/>
        <style:text-properties fo:font-family="StarSymbol"/>
      </text:list-level-style-bullet>
      <text:list-level-style-bullet text:level="2" text:style-name="Numbering_20_Symbols" loext:num-list-format="%2%" text:bullet-char="–">
        <style:list-level-properties text:space-before="0.3cm" text:min-label-width="0.3cm"/>
        <style:text-properties fo:font-family="StarSymbol"/>
      </text:list-level-style-bullet>
      <text:list-level-style-bullet text:level="3" text:style-name="Numbering_20_Symbols" loext:num-list-format="%3%" text:bullet-char="–">
        <style:list-level-properties text:space-before="0.6cm" text:min-label-width="0.3cm"/>
        <style:text-properties fo:font-family="StarSymbol"/>
      </text:list-level-style-bullet>
      <text:list-level-style-bullet text:level="4" text:style-name="Numbering_20_Symbols" loext:num-list-format="%4%" text:bullet-char="–">
        <style:list-level-properties text:space-before="0.899cm" text:min-label-width="0.3cm"/>
        <style:text-properties fo:font-family="StarSymbol"/>
      </text:list-level-style-bullet>
      <text:list-level-style-bullet text:level="5" text:style-name="Numbering_20_Symbols" loext:num-list-format="%5%" text:bullet-char="–">
        <style:list-level-properties text:space-before="1.199cm" text:min-label-width="0.3cm"/>
        <style:text-properties fo:font-family="StarSymbol"/>
      </text:list-level-style-bullet>
      <text:list-level-style-bullet text:level="6" text:style-name="Numbering_20_Symbols" loext:num-list-format="%6%" text:bullet-char="–">
        <style:list-level-properties text:space-before="1.499cm" text:min-label-width="0.3cm"/>
        <style:text-properties fo:font-family="StarSymbol"/>
      </text:list-level-style-bullet>
      <text:list-level-style-bullet text:level="7" text:style-name="Numbering_20_Symbols" loext:num-list-format="%7%" text:bullet-char="–">
        <style:list-level-properties text:space-before="1.801cm" text:min-label-width="0.3cm"/>
        <style:text-properties fo:font-family="StarSymbol"/>
      </text:list-level-style-bullet>
      <text:list-level-style-bullet text:level="8" text:style-name="Numbering_20_Symbols" loext:num-list-format="%8%" text:bullet-char="–">
        <style:list-level-properties text:space-before="2.101cm" text:min-label-width="0.3cm"/>
        <style:text-properties fo:font-family="StarSymbol"/>
      </text:list-level-style-bullet>
      <text:list-level-style-bullet text:level="9" text:style-name="Numbering_20_Symbols" loext:num-list-format="%9%" text:bullet-char="–">
        <style:list-level-properties text:space-before="2.401cm" text:min-label-width="0.3cm"/>
        <style:text-properties fo:font-family="StarSymbol"/>
      </text:list-level-style-bullet>
      <text:list-level-style-bullet text:level="10" text:style-name="Numbering_20_Symbols" loext:num-list-format="%10%" text:bullet-char="–">
        <style:list-level-properties text:space-before="2.7cm" text:min-label-width="0.3cm"/>
        <style:text-properties fo:font-family="Star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min-label-width="0.395cm"/>
        <style:text-properties fo:font-family="StarSymbol"/>
      </text:list-level-style-bullet>
      <text:list-level-style-bullet text:level="2" text:style-name="Numbering_20_Symbols" loext:num-list-format="%2%" text:bullet-char="□">
        <style:list-level-properties text:space-before="0.395cm" text:min-label-width="0.395cm"/>
        <style:text-properties fo:font-family="StarSymbol"/>
      </text:list-level-style-bullet>
      <text:list-level-style-bullet text:level="3" text:style-name="Numbering_20_Symbols" loext:num-list-format="%3%" text:bullet-char="☑">
        <style:list-level-properties text:min-label-width="0.395cm"/>
        <style:text-properties fo:font-family="StarSymbol"/>
      </text:list-level-style-bullet>
      <text:list-level-style-bullet text:level="4" text:style-name="Numbering_20_Symbols" loext:num-list-format="%4%" text:bullet-char="□">
        <style:list-level-properties text:space-before="0.395cm" text:min-label-width="0.395cm"/>
        <style:text-properties fo:font-family="StarSymbol"/>
      </text:list-level-style-bullet>
      <text:list-level-style-bullet text:level="5" text:style-name="Numbering_20_Symbols" loext:num-list-format="%5%" text:bullet-char="☑">
        <style:list-level-properties text:min-label-width="0.395cm"/>
        <style:text-properties fo:font-family="StarSymbol"/>
      </text:list-level-style-bullet>
      <text:list-level-style-bullet text:level="6" text:style-name="Numbering_20_Symbols" loext:num-list-format="%6%" text:bullet-char="□">
        <style:list-level-properties text:space-before="0.395cm" text:min-label-width="0.395cm"/>
        <style:text-properties fo:font-family="StarSymbol"/>
      </text:list-level-style-bullet>
      <text:list-level-style-bullet text:level="7" text:style-name="Numbering_20_Symbols" loext:num-list-format="%7%" text:bullet-char="☑">
        <style:list-level-properties text:min-label-width="0.395cm"/>
        <style:text-properties fo:font-family="StarSymbol"/>
      </text:list-level-style-bullet>
      <text:list-level-style-bullet text:level="8" text:style-name="Numbering_20_Symbols" loext:num-list-format="%8%" text:bullet-char="□">
        <style:list-level-properties text:space-before="0.395cm" text:min-label-width="0.395cm"/>
        <style:text-properties fo:font-family="StarSymbol"/>
      </text:list-level-style-bullet>
      <text:list-level-style-bullet text:level="9" text:style-name="Numbering_20_Symbols" loext:num-list-format="%9%" text:bullet-char="☑">
        <style:list-level-properties text:min-label-width="0.395cm"/>
        <style:text-properties fo:font-family="StarSymbol"/>
      </text:list-level-style-bullet>
      <text:list-level-style-bullet text:level="10" text:style-name="Numbering_20_Symbols" loext:num-list-format="%10%" text:bullet-char="□">
        <style:list-level-properties text:space-before="0.395cm" text:min-label-width="0.395cm"/>
        <style:text-properties fo:font-family="StarSymbol"/>
      </text:list-level-style-bullet>
    </text:list-style>
    <text:list-style style:name="List_20_4" style:display-name="List 4">
      <text:list-level-style-bullet text:level="1" text:style-name="Numbering_20_Symbols" loext:num-list-format="%1%" text:bullet-char="➢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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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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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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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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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">
        <style:list-level-properties text:space-before="3.601cm" text:min-label-width="0.4cm"/>
        <style:text-properties fo:font-family="Star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min-label-width="0.4cm"/>
        <style:text-properties fo:font-family="StarSymbol"/>
      </text:list-level-style-bullet>
      <text:list-level-style-bullet text:level="2" text:style-name="Numbering_20_Symbols" loext:num-list-format="%2%" text:bullet-char="✗">
        <style:list-level-properties text:space-before="0.401cm" text:min-label-width="0.4cm"/>
        <style:text-properties fo:font-family="StarSymbol"/>
      </text:list-level-style-bullet>
      <text:list-level-style-bullet text:level="3" text:style-name="Numbering_20_Symbols" loext:num-list-format="%3%" text:bullet-char="✗">
        <style:list-level-properties text:space-before="0.799cm" text:min-label-width="0.4cm"/>
        <style:text-properties fo:font-family="StarSymbol"/>
      </text:list-level-style-bullet>
      <text:list-level-style-bullet text:level="4" text:style-name="Numbering_20_Symbols" loext:num-list-format="%4%" text:bullet-char="✗">
        <style:list-level-properties text:space-before="1.2cm" text:min-label-width="0.4cm"/>
        <style:text-properties fo:font-family="StarSymbol"/>
      </text:list-level-style-bullet>
      <text:list-level-style-bullet text:level="5" text:style-name="Numbering_20_Symbols" loext:num-list-format="%5%" text:bullet-char="✗">
        <style:list-level-properties text:space-before="1.6cm" text:min-label-width="0.4cm"/>
        <style:text-properties fo:font-family="StarSymbol"/>
      </text:list-level-style-bullet>
      <text:list-level-style-bullet text:level="6" text:style-name="Numbering_20_Symbols" loext:num-list-format="%6%" text:bullet-char="✗">
        <style:list-level-properties text:space-before="2.001cm" text:min-label-width="0.4cm"/>
        <style:text-properties fo:font-family="StarSymbol"/>
      </text:list-level-style-bullet>
      <text:list-level-style-bullet text:level="7" text:style-name="Numbering_20_Symbols" loext:num-list-format="%7%" text:bullet-char="✗">
        <style:list-level-properties text:space-before="2.399cm" text:min-label-width="0.4cm"/>
        <style:text-properties fo:font-family="StarSymbol"/>
      </text:list-level-style-bullet>
      <text:list-level-style-bullet text:level="8" text:style-name="Numbering_20_Symbols" loext:num-list-format="%8%" text:bullet-char="✗">
        <style:list-level-properties text:space-before="2.8cm" text:min-label-width="0.4cm"/>
        <style:text-properties fo:font-family="StarSymbol"/>
      </text:list-level-style-bullet>
      <text:list-level-style-bullet text:level="9" text:style-name="Numbering_20_Symbols" loext:num-list-format="%9%" text:bullet-char="✗">
        <style:list-level-properties text:space-before="3.2cm" text:min-label-width="0.4cm"/>
        <style:text-properties fo:font-family="StarSymbol"/>
      </text:list-level-style-bullet>
      <text:list-level-style-bullet text:level="10" text:style-name="Numbering_20_Symbols" loext:num-list-format="%10%" text:bullet-char="✗">
        <style:list-level-properties text:space-before="3.601cm" text:min-label-width="0.4cm"/>
        <style:text-properties fo:font-family="Star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min-label-width="3cm"/>
      </text:list-level-style-number>
      <text:list-level-style-number text:level="2" text:style-name="Numbering_20_Symbols" loext:num-list-format="%2%" style:num-format="1" text:start-value="2">
        <style:list-level-properties text:space-before="3.001cm" text:min-label-width="3cm"/>
      </text:list-level-style-number>
      <text:list-level-style-number text:level="3" text:style-name="Numbering_20_Symbols" loext:num-list-format="%3%" style:num-format="1" text:start-value="3">
        <style:list-level-properties text:space-before="6.001cm" text:min-label-width="3cm"/>
      </text:list-level-style-number>
      <text:list-level-style-number text:level="4" text:style-name="Numbering_20_Symbols" loext:num-list-format="%4%" style:num-format="1" text:start-value="4">
        <style:list-level-properties text:space-before="9.002cm" text:min-label-width="3cm"/>
      </text:list-level-style-number>
      <text:list-level-style-number text:level="5" text:style-name="Numbering_20_Symbols" loext:num-list-format="%5%" style:num-format="1" text:start-value="5">
        <style:list-level-properties text:space-before="12.002cm" text:min-label-width="3cm"/>
      </text:list-level-style-number>
      <text:list-level-style-number text:level="6" text:style-name="Numbering_20_Symbols" loext:num-list-format="%6%" style:num-format="1" text:start-value="6">
        <style:list-level-properties text:space-before="15.002cm" text:min-label-width="3cm"/>
      </text:list-level-style-number>
      <text:list-level-style-number text:level="7" text:style-name="Numbering_20_Symbols" loext:num-list-format="%7%" style:num-format="1" text:start-value="7">
        <style:list-level-properties text:space-before="18.003cm" text:min-label-width="3cm"/>
      </text:list-level-style-number>
      <text:list-level-style-number text:level="8" text:style-name="Numbering_20_Symbols" loext:num-list-format="%8%" style:num-format="1" text:start-value="8">
        <style:list-level-properties text:space-before="21.003cm" text:min-label-width="3cm"/>
      </text:list-level-style-number>
      <text:list-level-style-number text:level="9" text:style-name="Numbering_20_Symbols" loext:num-list-format="%9%" style:num-format="1" text:start-value="9">
        <style:list-level-properties text:space-before="24.003cm" text:min-label-width="3cm"/>
      </text:list-level-style-number>
      <text:list-level-style-number text:level="10" text:style-name="Numbering_20_Symbols" loext:num-list-format="%10%" style:num-format="1" text:start-value="10">
        <style:list-level-properties text:space-before="27.004cm" text:min-label-width="3cm"/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min-label-width="0.499cm"/>
      </text:list-level-style-number>
      <text:list-level-style-number text:level="2" text:style-name="Numbering_20_Symbols" loext:num-list-format="%2%." style:num-suffix="." style:num-format="I" text:start-value="2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I" text:start-value="3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I" text:start-value="4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I" text:start-value="5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I" text:start-value="6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I" text:start-value="7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I" text:start-value="8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I" text:start-value="9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I" text:start-value="10">
        <style:list-level-properties text:space-before="4.502cm" text:min-label-width="0.499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space-before="0.45cm" text:min-label-width="0.651cm"/>
      </text:list-level-style-number>
      <text:list-level-style-number text:level="3" text:style-name="Numbering_20_Symbols" loext:num-list-format="%3%)" style:num-suffix=")" style:num-format="a" text:start-value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fo:font-family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fo:font-family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fo:font-family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fo:font-family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fo:font-family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fo:font-family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fo:font-family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ula3" style:family="table">
      <style:table-properties style:width="17.007cm" fo:margin-left="0cm" table:align="left"/>
    </style:style>
    <style:style style:name="Taula3.A" style:family="table-column">
      <style:table-column-properties style:column-width="14.875cm"/>
    </style:style>
    <style:style style:name="Taula3.B" style:family="table-column">
      <style:table-column-properties style:column-width="2.133cm"/>
    </style:style>
    <style:style style:name="Taula3.A1" style:family="table-cell">
      <style:table-cell-properties style:vertical-align="bottom" fo:padding="0.097cm" fo:border="none"/>
    </style:style>
    <style:style style:name="Taula3.B1" style:family="table-cell">
      <style:table-cell-properties style:vertical-align="middle" fo:padding="0.097cm" fo:border="none"/>
    </style:style>
    <style:style style:name="MP1" style:family="paragraph" style:parent-style-name="Text_20_body">
      <loext:graphic-properties draw:fill-hatch-name="hatch"/>
      <style:paragraph-properties>
        <style:tab-stops>
          <style:tab-stop style:position="0cm"/>
          <style:tab-stop style:position="8.5cm" style:type="center"/>
          <style:tab-stop style:position="17cm" style:type="right"/>
        </style:tab-stops>
      </style:paragraph-properties>
      <style:text-properties officeooo:rsid="00301231" officeooo:paragraph-rsid="00301231"/>
    </style:style>
    <style:style style:name="MP2" style:family="paragraph" style:parent-style-name="Footer">
      <style:text-properties fo:color="#b2b2b2" loext:opacity="100%" style:font-name="Helvetica" fo:font-size="6pt" officeooo:rsid="00320de5" officeooo:paragraph-rsid="00320de5" style:font-size-asian="6pt" style:font-size-complex="6pt"/>
    </style:style>
    <style:style style:name="MP3" style:family="paragraph" style:parent-style-name="Footer">
      <style:paragraph-properties fo:text-align="center" style:justify-single-word="false"/>
    </style:style>
    <style:style style:name="MP4" style:family="paragraph" style:parent-style-name="Footer">
      <style:paragraph-properties fo:text-align="left" style:justify-single-word="false"/>
      <style:text-properties fo:font-size="11pt" officeooo:rsid="001729d5" style:font-size-asian="11pt" style:font-size-complex="11pt"/>
    </style:style>
    <style:style style:name="MT1" style:family="text">
      <style:text-properties officeooo:rsid="004a9d36"/>
    </style:style>
    <style:style style:name="MT2" style:family="text">
      <style:text-properties fo:font-size="11pt" style:font-size-asian="11pt" style:font-size-complex="11pt"/>
    </style:style>
    <style:style style:name="MT3" style:family="text">
      <style:text-properties officeooo:rsid="001729d5"/>
    </style:style>
    <style:style style:name="MT4" style:family="text">
      <style:text-properties fo:font-size="11pt" officeooo:rsid="001729d5" style:font-size-asian="11pt" style:font-size-complex="11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middle" style:vertical-rel="baseline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11cm" fo:margin-bottom="0.85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998cm" fo:margin-left="0cm" fo:margin-right="0cm" fo:margin-bottom="0.499cm" fo:background-color="transparent" style:dynamic-spacing="true" draw:fill="none" draw:fill-color="#729fcf"/>
      </style:header-style>
      <style:footer-style>
        <style:header-footer-properties fo:min-height="1.889cm" fo:margin-left="0cm" fo:margin-right="0cm" fo:margin-top="0.499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5.145cm" svg:height="1.323cm" draw:z-index="7"><draw:image xlink:href="Pictures/100000000000010D0000004585066606.png" xlink:type="simple" xlink:show="embed" xlink:actuate="onLoad" draw:mime-type="image/png"/></draw:frame><text:tab/><text:tab/><draw:frame draw:style-name="Mfr1" draw:name="image2.png" text:anchor-type="as-char" svg:width="1.984cm" svg:height="1.323cm" draw:z-index="15"><draw:image xlink:href="Pictures/10000001000004BC00000322A8608A88.png" xlink:type="simple" xlink:show="embed" xlink:actuate="onLoad" draw:mime-type="image/png"/></draw:frame></text:p>
      </style:header>
      <style:footer>
        <table:table table:name="Taula3" table:style-name="Taula3">
          <table:table-column table:style-name="Taula3.A"/>
          <table:table-column table:style-name="Taula3.B"/>
          <table:table-row>
            <table:table-cell table:style-name="Taula3.A1" office:value-type="string">
              <text:p text:style-name="MP2">Plantilla 202<text:span text:style-name="MT1">6</text:span>-<text:span text:style-name="MT1">03</text:span></text:p>
            </table:table-cell>
            <table:table-cell table:style-name="Taula3.B1" office:value-type="string">
              <text:p text:style-name="MP3"><text:span text:style-name="MT2"><text:page-number text:select-page="current">8</text:page-number></text:span><text:s/><text:span text:style-name="MT3">de </text:span><text:span text:style-name="MT4"><text:page-count>8</text:page-count>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4.2$Linux_X86_64 LibreOffice_project/620$Build-2</meta:generator>
    <dc:title>Ansible: automatització i gestió de configuracions</dc:title>
    <dc:description/>
    <dc:subject/>
    <meta:keyword/>
    <dc:language>ca</dc:language>
    <meta:initial-creator/>
    <dc:creator>ramon lópez</dc:creator>
    <meta:creation-date>2026-08-13T08:38:33Z</meta:creation-date>
    <dc:date>2026-08-13T10:38:35.037372848</dc:date>
    <meta:editing-duration>P0D</meta:editing-duration>
    <meta:editing-cycles>1</meta:editing-cycles>
    <meta:document-statistic meta:table-count="2" meta:image-count="3" meta:object-count="0" meta:page-count="8" meta:paragraph-count="197" meta:word-count="1114" meta:character-count="8128" meta:non-whitespace-character-count="6975"/>
    <meta:user-defined meta:name="toc-title">Índex</meta:user-defined>
  </office:meta>
</office:document-meta>
</file>