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BC000003222B5D4C9B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style:rel-width="100%" table:align="center"/>
    </style:style>
    <style:style style:name="Table1.A" style:family="table-column">
      <style:table-column-properties style:column-width="5.099cm" style:rel-column-width="19660*"/>
    </style:style>
    <style:style style:name="Table1.B" style:family="table-column">
      <style:table-column-properties style:column-width="11.901cm" style:rel-column-width="45874*"/>
    </style:style>
    <style:style style:name="Table1.A1" style:family="table-cell">
      <style:table-cell-properties fo:padding="0.101cm" fo:border="0.75pt solid #000000"/>
    </style:style>
    <style:style style:name="Table2" style:family="table">
      <style:table-properties style:width="17cm" style:rel-width="100%" table:align="center"/>
    </style:style>
    <style:style style:name="Table2.A" style:family="table-column">
      <style:table-column-properties style:column-width="3.401cm" style:rel-column-width="13107*"/>
    </style:style>
    <style:style style:name="Table2.B" style:family="table-column">
      <style:table-column-properties style:column-width="5.667cm" style:rel-column-width="21845*"/>
    </style:style>
    <style:style style:name="Table2.C" style:family="table-column">
      <style:table-column-properties style:column-width="7.934cm" style:rel-column-width="30583*"/>
    </style:style>
    <style:style style:name="Table2.A1" style:family="table-cell">
      <style:table-cell-properties fo:padding="0.101cm" fo:border="0.75pt solid #000000"/>
    </style:style>
    <style:style style:name="Table4" style:family="table">
      <style:table-properties style:width="17cm" style:rel-width="100%" table:align="center"/>
    </style:style>
    <style:style style:name="Table4.A" style:family="table-column">
      <style:table-column-properties style:column-width="3.642cm" style:rel-column-width="14043*"/>
    </style:style>
    <style:style style:name="Table4.B" style:family="table-column">
      <style:table-column-properties style:column-width="7.287cm" style:rel-column-width="28086*"/>
    </style:style>
    <style:style style:name="Table4.C" style:family="table-column">
      <style:table-column-properties style:column-width="6.071cm" style:rel-column-width="23405*"/>
    </style:style>
    <style:style style:name="Table4.A1" style:family="table-cell">
      <style:table-cell-properties fo:padding="0.101cm" fo:border="0.75pt solid #000000"/>
    </style:style>
    <style:style style:name="Table5" style:family="table">
      <style:table-properties style:width="17cm" style:rel-width="100%" table:align="center"/>
    </style:style>
    <style:style style:name="Table5.A" style:family="table-column">
      <style:table-column-properties style:column-width="4.249cm" style:rel-column-width="16383*"/>
    </style:style>
    <style:style style:name="Table5.B" style:family="table-column">
      <style:table-column-properties style:column-width="12.751cm" style:rel-column-width="49151*"/>
    </style:style>
    <style:style style:name="Table5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4" style:family="paragraph" style:parent-style-name="Text_20_body" style:list-style-name="L1">
      <style:paragraph-properties fo:margin-top="0cm" fo:margin-bottom="0cm" style:contextual-spacing="false"/>
    </style:style>
    <style:style style:name="P5" style:family="paragraph" style:parent-style-name="Text_20_body" style:list-style-name="L2"/>
    <style:style style:name="P6" style:family="paragraph" style:parent-style-name="Codi_20_Ini" style:list-style-name="L2"/>
    <style:style style:name="P7" style:family="paragraph" style:parent-style-name="Table_20_Contents">
      <style:text-properties fo:font-weight="bold" style:font-weight-asian="bold" style:font-weight-complex="bold"/>
    </style:style>
    <style:style style:name="P8" style:family="paragraph" style:parent-style-name="Text_20_body" style:list-style-name="L3"/>
    <style:style style:name="P9" style:family="paragraph" style:parent-style-name="Codi_20_Ini" style:list-style-name="L3"/>
    <style:style style:name="P10" style:family="paragraph" style:parent-style-name="Text_20_body" style:list-style-name="L4">
      <style:paragraph-properties fo:margin-top="0cm" fo:margin-bottom="0cm" style:contextual-spacing="false"/>
    </style:style>
    <style:style style:name="P11" style:family="paragraph" style:parent-style-name="Text_20_body" style:list-style-name="L5">
      <style:paragraph-properties fo:margin-top="0cm" fo:margin-bottom="0cm" style:contextual-spacing="fals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bold" style:font-style-asian="italic" style:font-weight-asian="bold" style:font-style-complex="italic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Autenticació de correu electrònic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939_176761338" text:style-name="Internet_20_link" text:visited-style-name="Internet_20_link">Autenticació de correu electrònic</text:a><text:tab/><text:a xlink:type="simple" xlink:href="#__RefHeading___Toc939_176761338" text:style-name="Internet_20_link" text:visited-style-name="Internet_20_link">2</text:a></text:p>
          <text:p text:style-name="P1"><text:a xlink:type="simple" xlink:href="#__RefHeading___Toc941_176761338" text:style-name="Internet_20_link" text:visited-style-name="Internet_20_link">1. SPF</text:a><text:tab/><text:a xlink:type="simple" xlink:href="#__RefHeading___Toc941_176761338" text:style-name="Internet_20_link" text:visited-style-name="Internet_20_link">2</text:a></text:p>
          <text:p text:style-name="P2"><text:a xlink:type="simple" xlink:href="#__RefHeading___Toc943_176761338" text:style-name="Internet_20_link" text:visited-style-name="Internet_20_link">1.1. Una limitació important</text:a><text:tab/><text:a xlink:type="simple" xlink:href="#__RefHeading___Toc943_176761338" text:style-name="Internet_20_link" text:visited-style-name="Internet_20_link">2</text:a></text:p>
          <text:p text:style-name="P1"><text:a xlink:type="simple" xlink:href="#__RefHeading___Toc945_176761338" text:style-name="Internet_20_link" text:visited-style-name="Internet_20_link">2. DKIM</text:a><text:tab/><text:a xlink:type="simple" xlink:href="#__RefHeading___Toc945_176761338" text:style-name="Internet_20_link" text:visited-style-name="Internet_20_link">3</text:a></text:p>
          <text:p text:style-name="P2"><text:a xlink:type="simple" xlink:href="#__RefHeading___Toc947_176761338" text:style-name="Internet_20_link" text:visited-style-name="Internet_20_link">2.1. Com funciona?</text:a><text:tab/><text:a xlink:type="simple" xlink:href="#__RefHeading___Toc947_176761338" text:style-name="Internet_20_link" text:visited-style-name="Internet_20_link">3</text:a></text:p>
          <text:p text:style-name="P2"><text:a xlink:type="simple" xlink:href="#__RefHeading___Toc949_176761338" text:style-name="Internet_20_link" text:visited-style-name="Internet_20_link">2.2. Elements clau</text:a><text:tab/><text:a xlink:type="simple" xlink:href="#__RefHeading___Toc949_176761338" text:style-name="Internet_20_link" text:visited-style-name="Internet_20_link">3</text:a></text:p>
          <text:p text:style-name="P2"><text:a xlink:type="simple" xlink:href="#__RefHeading___Toc951_176761338" text:style-name="Internet_20_link" text:visited-style-name="Internet_20_link">2.3. Diferència pràctica amb SPF</text:a><text:tab/><text:a xlink:type="simple" xlink:href="#__RefHeading___Toc951_176761338" text:style-name="Internet_20_link" text:visited-style-name="Internet_20_link">4</text:a></text:p>
          <text:p text:style-name="P1"><text:a xlink:type="simple" xlink:href="#__RefHeading___Toc953_176761338" text:style-name="Internet_20_link" text:visited-style-name="Internet_20_link">3. DMARC</text:a><text:tab/><text:a xlink:type="simple" xlink:href="#__RefHeading___Toc953_176761338" text:style-name="Internet_20_link" text:visited-style-name="Internet_20_link">4</text:a></text:p>
          <text:p text:style-name="P2"><text:a xlink:type="simple" xlink:href="#__RefHeading___Toc955_176761338" text:style-name="Internet_20_link" text:visited-style-name="Internet_20_link">3.1. Com funciona?</text:a><text:tab/><text:a xlink:type="simple" xlink:href="#__RefHeading___Toc955_176761338" text:style-name="Internet_20_link" text:visited-style-name="Internet_20_link">4</text:a></text:p>
          <text:p text:style-name="P2"><text:a xlink:type="simple" xlink:href="#__RefHeading___Toc957_176761338" text:style-name="Internet_20_link" text:visited-style-name="Internet_20_link">3.2. L’element diferencial: informes (<text:span text:style-name="T1">reports</text:span>)</text:a><text:tab/><text:a xlink:type="simple" xlink:href="#__RefHeading___Toc957_176761338" text:style-name="Internet_20_link" text:visited-style-name="Internet_20_link">5</text:a></text:p>
          <text:p text:style-name="P1"><text:a xlink:type="simple" xlink:href="#__RefHeading___Toc959_176761338" text:style-name="Internet_20_link" text:visited-style-name="Internet_20_link">4. Relació entre els tres mecanismes</text:a><text:tab/><text:a xlink:type="simple" xlink:href="#__RefHeading___Toc959_176761338" text:style-name="Internet_20_link" text:visited-style-name="Internet_20_link">5</text:a></text:p>
          <text:p text:style-name="P1"><text:a xlink:type="simple" xlink:href="#__RefHeading___Toc961_176761338" text:style-name="Internet_20_link" text:visited-style-name="Internet_20_link">5. Configuració d’un stack d’autenticació de domini de correu</text:a><text:tab/><text:a xlink:type="simple" xlink:href="#__RefHeading___Toc961_176761338" text:style-name="Internet_20_link" text:visited-style-name="Internet_20_link">5</text:a></text:p>
          <text:p text:style-name="P2"><text:a xlink:type="simple" xlink:href="#__RefHeading___Toc963_176761338" text:style-name="Internet_20_link" text:visited-style-name="Internet_20_link">5.1. SPF (senzill, només DNS)</text:a><text:tab/><text:a xlink:type="simple" xlink:href="#__RefHeading___Toc963_176761338" text:style-name="Internet_20_link" text:visited-style-name="Internet_20_link">6</text:a></text:p>
          <text:p text:style-name="P2"><text:a xlink:type="simple" xlink:href="#__RefHeading___Toc965_176761338" text:style-name="Internet_20_link" text:visited-style-name="Internet_20_link">5.2. DKIM (signatura criptogràfica, cal OpenDKIM)</text:a><text:tab/><text:a xlink:type="simple" xlink:href="#__RefHeading___Toc965_176761338" text:style-name="Internet_20_link" text:visited-style-name="Internet_20_link">6</text:a></text:p>
          <text:p text:style-name="P3"><text:a xlink:type="simple" xlink:href="#__RefHeading___Toc967_176761338" text:style-name="Internet_20_link" text:visited-style-name="Internet_20_link">5.2.1. Instal·la OpenDKIM</text:a><text:tab/><text:a xlink:type="simple" xlink:href="#__RefHeading___Toc967_176761338" text:style-name="Internet_20_link" text:visited-style-name="Internet_20_link">6</text:a></text:p>
          <text:p text:style-name="P3"><text:a xlink:type="simple" xlink:href="#__RefHeading___Toc969_176761338" text:style-name="Internet_20_link" text:visited-style-name="Internet_20_link">5.2.2. Genera el parell de claus</text:a><text:tab/><text:a xlink:type="simple" xlink:href="#__RefHeading___Toc969_176761338" text:style-name="Internet_20_link" text:visited-style-name="Internet_20_link">6</text:a></text:p>
          <text:p text:style-name="P3"><text:a xlink:type="simple" xlink:href="#__RefHeading___Toc971_176761338" text:style-name="Internet_20_link" text:visited-style-name="Internet_20_link">5.2.3. Configura /etc/opendkim.conf</text:a><text:tab/><text:a xlink:type="simple" xlink:href="#__RefHeading___Toc971_176761338" text:style-name="Internet_20_link" text:visited-style-name="Internet_20_link">6</text:a></text:p>
          <text:p text:style-name="P3"><text:a xlink:type="simple" xlink:href="#__RefHeading___Toc973_176761338" text:style-name="Internet_20_link" text:visited-style-name="Internet_20_link">5.2.4. Assegura el directori del socket (i que sobrevisqui a un reinici)</text:a><text:tab/><text:a xlink:type="simple" xlink:href="#__RefHeading___Toc973_176761338" text:style-name="Internet_20_link" text:visited-style-name="Internet_20_link">7</text:a></text:p>
          <text:p text:style-name="P3"><text:a xlink:type="simple" xlink:href="#__RefHeading___Toc975_176761338" text:style-name="Internet_20_link" text:visited-style-name="Internet_20_link">5.2.5. Afegeix postfix al grup opendkim (perquè pugui llegir el socket)</text:a><text:tab/><text:a xlink:type="simple" xlink:href="#__RefHeading___Toc975_176761338" text:style-name="Internet_20_link" text:visited-style-name="Internet_20_link">7</text:a></text:p>
          <text:p text:style-name="P3"><text:a xlink:type="simple" xlink:href="#__RefHeading___Toc977_176761338" text:style-name="Internet_20_link" text:visited-style-name="Internet_20_link">5.2.6. Connecta Postfix a OpenDKIM com a milter</text:a><text:tab/><text:a xlink:type="simple" xlink:href="#__RefHeading___Toc977_176761338" text:style-name="Internet_20_link" text:visited-style-name="Internet_20_link">7</text:a></text:p>
          <text:p text:style-name="P3"><text:a xlink:type="simple" xlink:href="#__RefHeading___Toc979_176761338" text:style-name="Internet_20_link" text:visited-style-name="Internet_20_link">5.2.7. Reinicia tots dos serveis</text:a><text:tab/><text:a xlink:type="simple" xlink:href="#__RefHeading___Toc979_176761338" text:style-name="Internet_20_link" text:visited-style-name="Internet_20_link">7</text:a></text:p>
          <text:p text:style-name="P3"><text:a xlink:type="simple" xlink:href="#__RefHeading___Toc981_176761338" text:style-name="Internet_20_link" text:visited-style-name="Internet_20_link">5.2.8. Publica el registre a la teva zona BIND de thos.local</text:a><text:tab/><text:a xlink:type="simple" xlink:href="#__RefHeading___Toc981_176761338" text:style-name="Internet_20_link" text:visited-style-name="Internet_20_link">7</text:a></text:p>
          <text:p text:style-name="P3"><text:a xlink:type="simple" xlink:href="#__RefHeading___Toc983_176761338" text:style-name="Internet_20_link" text:visited-style-name="Internet_20_link">5.2.9. Verificació</text:a><text:tab/><text:a xlink:type="simple" xlink:href="#__RefHeading___Toc983_176761338" text:style-name="Internet_20_link" text:visited-style-name="Internet_20_link">7</text:a></text:p>
          <text:p text:style-name="P2"><text:a xlink:type="simple" xlink:href="#__RefHeading___Toc985_176761338" text:style-name="Internet_20_link" text:visited-style-name="Internet_20_link">5.3. Publica el registre DMARC a la teva zona BIND</text:a><text:tab/><text:a xlink:type="simple" xlink:href="#__RefHeading___Toc985_176761338" text:style-name="Internet_20_link" text:visited-style-name="Internet_20_link">8</text:a></text:p>
          <text:p text:style-name="P2"><text:a xlink:type="simple" xlink:href="#__RefHeading___Toc987_176761338" text:style-name="Internet_20_link" text:visited-style-name="Internet_20_link">5.4. Crea la bústia per rebre els informes (opcional però recomanat)</text:a><text:tab/><text:a xlink:type="simple" xlink:href="#__RefHeading___Toc987_176761338" text:style-name="Internet_20_link" text:visited-style-name="Internet_20_link">8</text:a></text:p>
          <text:p text:style-name="P2"><text:a xlink:type="simple" xlink:href="#__RefHeading___Toc989_176761338" text:style-name="Internet_20_link" text:visited-style-name="Internet_20_link">5.5. Verificació completa dels tres registres</text:a><text:tab/><text:a xlink:type="simple" xlink:href="#__RefHeading___Toc989_176761338" text:style-name="Internet_20_link" text:visited-style-name="Internet_20_link">9</text:a></text:p>
          <text:p text:style-name="P2"><text:a xlink:type="simple" xlink:href="#__RefHeading___Toc991_176761338" text:style-name="Internet_20_link" text:visited-style-name="Internet_20_link">5.6. Progressió recomanada de política (quan sigui un domini real)</text:a><text:tab/><text:a xlink:type="simple" xlink:href="#__RefHeading___Toc991_176761338" text:style-name="Internet_20_link" text:visited-style-name="Internet_20_link">9</text:a></text:p>
        </text:index-body>
      </text:table-of-content>
      <text:p text:style-name="SaltDePagina"/>
      <text:h text:style-name="Heading_20_1" text:outline-level="1"><text:bookmark-start text:name="autenticació-de-correu-electrònic"/><text:bookmark-start text:name="__RefHeading___Toc939_176761338"/>Autenticació de correu electrònic<text:bookmark-end text:name="autenticació-de-correu-electrònic"/><text:bookmark-end text:name="__RefHeading___Toc939_176761338"/></text:h>
      <text:p text:style-name="First_20_paragraph"><text:span text:style-name="T2">Cicle formatiu:</text:span> CFGM Sistemes Microinformàtics i Xarxes (SMX) / CFGS Administració de sistemes informàtics en xarxa (ASIX)</text:p>
      <text:p text:style-name="Text_20_body"><text:span text:style-name="T2">Mòdul:</text:span> 0226 — Seguretat Informàtica / 0227 - Serveis de xarxa / 0375 - Serveis de xarxa i Internet</text:p>
      <text:p text:style-name="Text_20_body"><text:span text:style-name="T2">Sistema operatiu:</text:span> Ubuntu Server 26.04 LTS</text:p>
      <text:p text:style-name="Text_20_body">El protocol SMTP, dissenyat als anys 80, no verifica qui envia realment un correu: qualsevol servidor pot afirmar que envia en nom de qualsevol domini, sense cap comprovació. Això fa possible el <text:span text:style-name="T1">spoofing</text:span> (suplantar un remitent) i el <text:span text:style-name="T1">phishing</text:span>: un atacant pot enviar-te un correu que sembli venir del teu banc o de la teva empresa sense tenir-hi cap relació real — per exemple, un missatge que sembli venir de <text:span text:style-name="CodiInline">banc@elteubanc.com</text:span> sense que el banc hi tingui res a veure.</text:p>
      <text:p text:style-name="Text_20_body">L’autenticació de correu (SPF, DKIM i DMARC) tanca aquest forat: verifica que el servidor emissor estigui autoritzat, que el missatge no s’hagi alterat pel camí, i defineix què fer si alguna comprovació falla. Sense això, els destinataris no tenen cap manera fiable de distingir correu legítim de suplantat.</text:p>
      <text:h text:style-name="Heading_20_1" text:outline-level="1"><text:bookmark-start text:name="spf"/><text:bookmark-start text:name="__RefHeading___Toc941_176761338"/>1. SPF<text:bookmark-end text:name="spf"/><text:bookmark-end text:name="__RefHeading___Toc941_176761338"/></text:h>
      <text:p text:style-name="First_20_paragraph"><text:span text:style-name="T2">SPF</text:span> (<text:span text:style-name="T1">Sender Policy Framework</text:span>) és un mecanisme que permet a un domini de correu dir, públicament i verificable, “<text:span text:style-name="T2">aquestes són les úniques màquines autoritzades a enviar correu en el meu nom</text:span>”. Ho fa publicant un registre TXT al DNS del domini amb la llista d’IPs/servidors autoritzats; el destinatari, en rebre un correu, consulta aquest registre i comprova si la IP d’origen hi coincideix.</text:p>
      <text:h text:style-name="Heading_20_2" text:outline-level="2"><text:bookmark-start text:name="una-limitació-important"/><text:bookmark-start text:name="__RefHeading___Toc943_176761338"/>1.1. Una limitació important<text:bookmark-end text:name="una-limitació-important"/><text:bookmark-end text:name="__RefHeading___Toc943_176761338"/></text:h>
      <text:p text:style-name="First_20_paragraph">SPF <text:span text:style-name="T2">només verifica la IP del servidor emissor</text:span>, no el contingut ni la identitat real de qui ha escrit el correu — per això sol combinar-se amb <text:span text:style-name="T2">DKIM</text:span> (signatura criptogràfica del missatge) i <text:span text:style-name="T2">DMARC</text:span> (la política que uneix tots dos i li diu al destinatari què fer si algun falla). Els tres junts formen l’estàndard actual d’autenticació de correu.</text:p>
      <text:h text:style-name="Heading_20_1" text:outline-level="1"><text:bookmark-start text:name="dkim"/><text:bookmark-start text:name="__RefHeading___Toc945_176761338"/><text:soft-page-break/>2. DKIM<text:bookmark-end text:name="dkim"/><text:bookmark-end text:name="__RefHeading___Toc945_176761338"/></text:h>
      <text:p text:style-name="First_20_paragraph"><text:span text:style-name="T2">DKIM</text:span> (<text:span text:style-name="T1">DomainKeys Identified Mail</text:span>) permet a un domini remitent <text:span text:style-name="T2">signar criptogràficament</text:span> els seus missatges de sortida, perquè el destinatari pugui verificar dues coses:</text:p>
      <text:list text:style-name="L1">
        <text:list-item>
          <text:p text:style-name="P4">Que el correu <text:span text:style-name="T2">realment prové</text:span> del domini que diu (autenticitat)</text:p>
        </text:list-item>
        <text:list-item>
          <text:p text:style-name="P4">Que el contingut <text:span text:style-name="T2">no s’ha modificat</text:span> pel camí (integritat)</text:p>
        </text:list-item>
      </text:list>
      <text:p text:style-name="First_20_paragraph">A diferència de l’SPF (que només comprova la IP del servidor), DKIM verifica el <text:span text:style-name="T2">missatge en si mateix</text:span>, cosa que el fa més robust.</text:p>
      <text:h text:style-name="Heading_20_2" text:outline-level="2"><text:bookmark-start text:name="com-funciona"/><text:bookmark-start text:name="__RefHeading___Toc947_176761338"/>2.1. Com funciona?<text:bookmark-end text:name="com-funciona"/><text:bookmark-end text:name="__RefHeading___Toc947_176761338"/></text:h>
      <text:p text:style-name="First_20_paragraph">Es basa en <text:span text:style-name="T2">criptografia de clau pública/privada</text:span>, igual que un certificat TLS:</text:p>
      <text:list text:style-name="L2">
        <text:list-item>
          <text:p text:style-name="P5">El servidor de correu genera un parell de claus: una <text:span text:style-name="T2">privada</text:span> (secreta, es queda al servidor) i una <text:span text:style-name="T2">pública</text:span> (es publica al DNS).</text:p>
        </text:list-item>
        <text:list-item>
          <text:p text:style-name="P5">Quan surt un correu, el servidor <text:span text:style-name="T2">el signa</text:span> amb la clau privada, generant un hash xifrat d’algunes capçaleres i del cos del missatge. Aquesta signatura s’afegeix com una capçalera nova al correu:</text:p>
          <text:p text:style-name="P6">DKIM-Signature: v=1; a=rsa-sha256; d=thos.local; s=mail; ...; b=Kj3f9s...</text:p>
        </text:list-item>
        <text:list-item>
          <text:p text:style-name="P5">El destinatari (Gmail, per exemple) rep el correu, <text:span text:style-name="T2">consulta al DNS</text:span> la clau pública del domini remitent (a <text:span text:style-name="CodiInline">mail._domainkey.thos.local</text:span>), i amb ella <text:span text:style-name="T2">desxifra i comprova</text:span> que la signatura coincideix amb el contingut real del missatge.</text:p>
        </text:list-item>
        <text:list-item>
          <text:p text:style-name="P5">Si coincideix → el correu no s’ha tocat pel camí i realment prové d’algú amb accés a la clau privada d’aquest domini (és a dir, el servidor legítim).</text:p>
        </text:list-item>
      </text:list>
      <text:h text:style-name="Heading_20_2" text:outline-level="2"><text:bookmark-start text:name="elements-clau"/><text:bookmark-start text:name="__RefHeading___Toc949_176761338"/>2.2. Elements clau<text:bookmark-end text:name="elements-clau"/><text:bookmark-end text:name="__RefHeading___Toc949_176761338"/>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Terme</text:p>
            </table:table-cell>
            <table:table-cell table:style-name="Table1.A1" office:value-type="string">
              <text:p text:style-name="Table_20_Heading">Significat</text:p>
            </table:table-cell>
          </table:table-row>
        </table:table-header-rows>
        <table:table-row>
          <table:table-cell table:style-name="Table1.A1" office:value-type="string">
            <text:p text:style-name="Table_20_Contents"><text:span text:style-name="T2">Selector</text:span> (<text:span text:style-name="CodiInline">s=mail</text:span>)</text:p>
          </table:table-cell>
          <table:table-cell table:style-name="Table1.A1" office:value-type="string">
            <text:p text:style-name="Table_20_Contents">Un nom arbitrari que identifica quina clau concreta s’ha fet servir (útil si tens diverses claus o vols rotar-les sense trencar res)</text:p>
          </table:table-cell>
        </table:table-row>
        <table:table-row>
          <table:table-cell table:style-name="Table1.A1" office:value-type="string">
            <text:p text:style-name="Table_20_Contents"><text:span text:style-name="T2">Domini</text:span> (<text:span text:style-name="CodiInline">d=thos.local</text:span>)</text:p>
          </table:table-cell>
          <table:table-cell table:style-name="Table1.A1" office:value-type="string">
            <text:p text:style-name="Table_20_Contents">El domini que reivindica haver enviat el correu</text:p>
          </table:table-cell>
        </table:table-row>
        <table:table-row>
          <table:table-cell table:style-name="Table1.A1" office:value-type="string">
            <text:p text:style-name="P7">Clau privada</text:p>
          </table:table-cell>
          <table:table-cell table:style-name="Table1.A1" office:value-type="string">
            <text:p text:style-name="Table_20_Contents">Es queda al servidor (per exemple, <text:span text:style-name="CodiInline">mail.private</text:span>), mai es comparteix</text:p>
          </table:table-cell>
        </table:table-row>
        <text:soft-page-break/>
        <table:table-row>
          <table:table-cell table:style-name="Table1.A1" office:value-type="string">
            <text:p text:style-name="P7">Clau pública</text:p>
          </table:table-cell>
          <table:table-cell table:style-name="Table1.A1" office:value-type="string">
            <text:p text:style-name="Table_20_Contents">Es publica com a registre TXT al DNS: <text:span text:style-name="CodiInline">mail._domainkey.thos.local</text:span></text:p>
          </table:table-cell>
        </table:table-row>
      </table:table>
      <text:h text:style-name="Heading_20_2" text:outline-level="2"><text:bookmark-start text:name="diferència-pràctica-amb-spf"/><text:bookmark-start text:name="__RefHeading___Toc951_176761338"/>2.3. Diferència pràctica amb SPF<text:bookmark-end text:name="diferència-pràctica-amb-spf"/><text:bookmark-end text:name="__RefHeading___Toc951_176761338"/></text:h>
      <table:table table:name="Table2" table:style-name="Table2">
        <table:table-column table:style-name="Table2.A"/>
        <table:table-column table:style-name="Table2.B"/>
        <table:table-column table:style-name="Table2.C"/>
        <table:table-header-rows>
          <table:table-row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Table_20_Heading">SPF</text:p>
            </table:table-cell>
            <table:table-cell table:style-name="Table2.A1" office:value-type="string">
              <text:p text:style-name="Table_20_Heading">DKIM</text:p>
            </table:table-cell>
          </table:table-row>
        </table:table-header-rows>
        <table:table-row>
          <table:table-cell table:style-name="Table2.A1" office:value-type="string">
            <text:p text:style-name="Table_20_Contents">Què verifica</text:p>
          </table:table-cell>
          <table:table-cell table:style-name="Table2.A1" office:value-type="string">
            <text:p text:style-name="Table_20_Contents">La IP del servidor emissor</text:p>
          </table:table-cell>
          <table:table-cell table:style-name="Table2.A1" office:value-type="string">
            <text:p text:style-name="Table_20_Contents">El contingut i l’autenticitat del missatge</text:p>
          </table:table-cell>
        </table:table-row>
        <table:table-row>
          <table:table-cell table:style-name="Table2.A1" office:value-type="string">
            <text:p text:style-name="Table_20_Contents">Es trenca si…</text:p>
          </table:table-cell>
          <table:table-cell table:style-name="Table2.A1" office:value-type="string">
            <text:p text:style-name="Table_20_Contents">El correu es reenvia des d’un altre servidor</text:p>
          </table:table-cell>
          <table:table-cell table:style-name="Table2.A1" office:value-type="string">
            <text:p text:style-name="Table_20_Contents">El contingut es modifica pel camí (per exemple, un servidor intermedi hi afegeix una capçalera)</text:p>
          </table:table-cell>
        </table:table-row>
        <table:table-row>
          <table:table-cell table:style-name="Table2.A1" office:value-type="string">
            <text:p text:style-name="Table_20_Contents">Mecanisme</text:p>
          </table:table-cell>
          <table:table-cell table:style-name="Table2.A1" office:value-type="string">
            <text:p text:style-name="Table_20_Contents">Consulta DNS simple</text:p>
          </table:table-cell>
          <table:table-cell table:style-name="Table2.A1" office:value-type="string">
            <text:p text:style-name="Table_20_Contents">Criptografia de clau pública</text:p>
          </table:table-cell>
        </table:table-row>
      </table:table>
      <text:p text:style-name="First_20_paragraph">Fer servir <text:span text:style-name="T2">tots dos junts</text:span> (i sovint DMARC per sobre) és el que dona una protecció real contra la suplantació — cadascun cobreix un vector d’atac diferent que l’altre no cobreix.</text:p>
      <text:h text:style-name="Heading_20_1" text:outline-level="1"><text:bookmark-start text:name="dmarc"/><text:bookmark-start text:name="__RefHeading___Toc953_176761338"/>3. DMARC<text:bookmark-end text:name="dmarc"/><text:bookmark-end text:name="__RefHeading___Toc953_176761338"/></text:h>
      <text:p text:style-name="First_20_paragraph"><text:span text:style-name="T2">DMARC</text:span> (<text:span text:style-name="T1">Domain-based Message Authentication, Reporting &amp; Conformance</text:span>) és el mecanisme que <text:span text:style-name="T2">uneix SPF i DKIM sota una política única</text:span>, i li diu al destinatari (Gmail, Outlook, etc.) <text:span text:style-name="T2">què ha de fer exactament</text:span> si un correu falla aquestes comprovacions. SPF i DKIM, per si sols, <text:span text:style-name="T2">verifiquen</text:span> coses, però no diuen què fer amb el resultat — cada proveïdor decideix pel seu compte. DMARC treu aquesta ambigüitat: el propietari del domini <text:span text:style-name="T2">especifica explícitament la política</text:span> a seguir.</text:p>
      <text:h text:style-name="Heading_20_2" text:outline-level="2"><text:bookmark-start text:name="com-funciona-1"/><text:bookmark-start text:name="__RefHeading___Toc955_176761338"/>3.1. Com funciona?<text:bookmark-end text:name="com-funciona-1"/><text:bookmark-end text:name="__RefHeading___Toc955_176761338"/></text:h>
      <text:list text:style-name="L3">
        <text:list-item>
          <text:p text:style-name="P8">Es publica un registre TXT addicional al DNS:</text:p>
          <text:p text:style-name="P9">_dmarc.thos.local. IN TXT "v=DMARC1; p=reject; rua=mailto:dmarc-reports@thos.local"</text:p>
        </text:list-item>
        <text:list-item>
          <text:p text:style-name="P8">Quan arriba un correu, el destinatari comprova <text:span text:style-name="T2">l’alineació</text:span> (<text:span text:style-name="T1">alignment</text:span>): que el domini del <text:span text:style-name="CodiInline">From:</text:span> visible coincideixi amb el domini que ha passat SPF o DKIM (no cal que passin els dos, però almenys un ha d’estar “alineat” amb el domini visible).</text:p>
        </text:list-item>
        <text:list-item>
          <text:p text:style-name="P8">Segons el resultat i la política publicada (<text:span text:style-name="CodiInline">p=</text:span>), el destinatari decideix:</text:p>
        </text:list-item>
      </text:list>
      <text:h text:style-name="Heading_20_2" text:outline-level="2"><text:bookmark-start text:name="lelement-diferencial-informes-reports"/><text:bookmark-start text:name="__RefHeading___Toc957_176761338"/><text:soft-page-break/>3.2. L’element diferencial: informes (<text:span text:style-name="T1">reports</text:span>)<text:bookmark-end text:name="lelement-diferencial-informes-reports"/><text:bookmark-end text:name="__RefHeading___Toc957_176761338"/></text:h>
      <text:p text:style-name="First_20_paragraph">A diferència de SPF/DKIM, DMARC inclou un mecanisme de <text:span text:style-name="T2">retroalimentació</text:span>: amb <text:span text:style-name="CodiInline">rua=mailto:...</text:span>, els grans proveïdors (Gmail, Yahoo, Microsoft) t’envien periòdicament informes agregats (XML) dient-te <text:span text:style-name="T1">qui</text:span> està enviant correu en nom del teu domini i si passa o falla les comprovacions — útil per detectar suplantacions o servidors legítims que t’has deixat sense autoritzar a l’SPF.</text:p>
      <text:h text:style-name="Heading_20_1" text:outline-level="1"><text:bookmark-start text:name="relació-entre-els-tres-mecanismes"/><text:bookmark-start text:name="__RefHeading___Toc959_176761338"/>4. Relació entre els tres mecanismes<text:bookmark-end text:name="relació-entre-els-tres-mecanismes"/><text:bookmark-end text:name="__RefHeading___Toc959_176761338"/></text:h>
      <table:table table:name="Table4" table:style-name="Table4">
        <table:table-column table:style-name="Table4.A"/>
        <table:table-column table:style-name="Table4.B"/>
        <table:table-column table:style-name="Table4.C"/>
        <table:table-header-rows>
          <table:table-row>
            <table:table-cell table:style-name="Table4.A1" office:value-type="string">
              <text:p text:style-name="Table_20_Heading">Mecanisme</text:p>
            </table:table-cell>
            <table:table-cell table:style-name="Table4.A1" office:value-type="string">
              <text:p text:style-name="Table_20_Heading">Què verifica</text:p>
            </table:table-cell>
            <table:table-cell table:style-name="Table4.A1" office:value-type="string">
              <text:p text:style-name="Table_20_Heading">Qui decideix què fer</text:p>
            </table:table-cell>
          </table:table-row>
        </table:table-header-rows>
        <table:table-row>
          <table:table-cell table:style-name="Table4.A1" office:value-type="string">
            <text:p text:style-name="P7">SPF</text:p>
          </table:table-cell>
          <table:table-cell table:style-name="Table4.A1" office:value-type="string">
            <text:p text:style-name="Table_20_Contents">La IP del servidor emissor</text:p>
          </table:table-cell>
          <table:table-cell table:style-name="Table4.A1" office:value-type="string">
            <text:p text:style-name="Table_20_Contents">Cada destinatari, pel seu compte</text:p>
          </table:table-cell>
        </table:table-row>
        <table:table-row>
          <table:table-cell table:style-name="Table4.A1" office:value-type="string">
            <text:p text:style-name="P7">DKIM</text:p>
          </table:table-cell>
          <table:table-cell table:style-name="Table4.A1" office:value-type="string">
            <text:p text:style-name="Table_20_Contents">La signatura/integritat del missatge</text:p>
          </table:table-cell>
          <table:table-cell table:style-name="Table4.A1" office:value-type="string">
            <text:p text:style-name="Table_20_Contents">Cada destinatari, pel seu compte</text:p>
          </table:table-cell>
        </table:table-row>
        <table:table-row>
          <table:table-cell table:style-name="Table4.A1" office:value-type="string">
            <text:p text:style-name="P7">DMARC</text:p>
          </table:table-cell>
          <table:table-cell table:style-name="Table4.A1" office:value-type="string">
            <text:p text:style-name="Table_20_Contents">Que SPF o DKIM estiguin alineats amb el domini visible</text:p>
          </table:table-cell>
          <table:table-cell table:style-name="Table4.A1" office:value-type="string">
            <text:p text:style-name="Table_20_Contents"><text:span text:style-name="T2">El domini remitent</text:span>, explícitament</text:p>
          </table:table-cell>
        </table:table-row>
      </table:table>
      <text:p text:style-name="First_20_paragraph">En resum: <text:span text:style-name="T2">SPF i DKIM són els mecanismes de verificació; DMARC és la política que decideix les conseqüències</text:span>. Els proveïdors grans com Gmail donen molt més pes a un domini que té DMARC configurat (especialment amb <text:span text:style-name="CodiInline">p=reject</text:span>) que a un que només té SPF/DKIM solts sense cap política que els lligui.</text:p>
      <text:h text:style-name="Heading_20_1" text:outline-level="1"><text:bookmark-start text:name="configuració-dun-stack-dautenticació-de-domini-de-correu"/><text:bookmark-start text:name="__RefHeading___Toc961_176761338"/>5. Configuració d’un stack d’autenticació de domini de correu<text:bookmark-end text:name="configuració-dun-stack-dautenticació-de-domini-de-correu"/><text:bookmark-end text:name="__RefHeading___Toc961_176761338"/></text:h>
      <text:p text:style-name="First_20_paragraph">Abans de començar, un aclariment important: <text:span text:style-name="T2">SPF i DKIM funcionen publicant registres al DNS </text:span><text:span text:style-name="T3">públic</text:span><text:span text:style-name="T2"> del domini remitent</text:span>, perquè els servidors externs (Gmail, etc.) puguin consultar-los. Com que <text:span text:style-name="CodiInline">thos.local</text:span> és un domini de laboratori, no resoluble des d’Internet, cap servidor extern real podrà mai verificar aquests registres per a <text:span text:style-name="CodiInline">thos.local</text:span> — per tant, <text:span text:style-name="T2">Gmail o qualsevol altre destinatari extern seguirà sense poder validar SPF/DKIM dels teus correus</text:span>, independentment del que configuris.</text:p>
      <text:p text:style-name="Text_20_body">Dit això, val molt la pena fer-ho igualment amb finalitat <text:span text:style-name="T2">didàctica</text:span>: podràs veure el mecanisme complet funcionant dins del laboratori (publicant els registres a la teva pròpia zona BIND de <text:span text:style-name="CodiInline">thos.local</text:span>, i verificant-los amb <text:span text:style-name="CodiInline">dig</text:span>/<text:span text:style-name="CodiInline">opendkim-testkey</text:span> des d’una altra <text:soft-page-break/>màquina interna). Si en el futur vols que sigui efectiu de debò cap a l’exterior, caldria fer-ho sobre un domini públic real.</text:p>
      <text:h text:style-name="Heading_20_2" text:outline-level="2"><text:bookmark-start text:name="spf-senzill-només-dns"/><text:bookmark-start text:name="__RefHeading___Toc963_176761338"/>5.1. SPF (senzill, només DNS)<text:bookmark-end text:name="spf-senzill-només-dns"/><text:bookmark-end text:name="__RefHeading___Toc963_176761338"/></text:h>
      <text:p text:style-name="First_20_paragraph">SPF només necessita un registre <text:span text:style-name="T2">TXT</text:span> indicant quines IP poden enviar correu en nom del domini. Si ja tens BIND9 gestionant la zona <text:span text:style-name="CodiInline">thos.local</text:span>, afegeix-hi:</text:p>
      <text:p text:style-name="Codi_20_Nano">thos.local. <text:s text:c="2"/>IN <text:s text:c="2"/>TXT <text:s text:c="2"/>"v=spf1 mx a:correu.thos.local ip4:10.0.2.10 -all"</text:p>
      <text:list text:style-name="L4">
        <text:list-item>
          <text:p text:style-name="P10"><text:span text:style-name="CodiInline">mx</text:span> i <text:span text:style-name="CodiInline">a:correu.thos.local</text:span> → autoritza el mateix servidor de correu</text:p>
        </text:list-item>
        <text:list-item>
          <text:p text:style-name="P10"><text:span text:style-name="CodiInline">ip4:10.0.2.10</text:span> → autoritza explícitament la IP</text:p>
        </text:list-item>
        <text:list-item>
          <text:p text:style-name="P10"><text:span text:style-name="CodiInline">-all</text:span> → rebutja qualsevol altra font (política estricta, correcta per a un domini que només té un servidor de sortida)</text:p>
        </text:list-item>
      </text:list>
      <text:p text:style-name="First_20_paragraph">Recarrega la zona:</text:p>
      <text:p text:style-name="Preformatted_20_Text"><text:span text:style-name="FunctionTok">sudo</text:span><text:span text:style-name="NormalTok"> rndc reload thos.local</text:span> </text:p>
      <text:p text:style-name="Preformatted_20_Text"><text:span text:style-name="ExtensionTok">dig</text:span><text:span text:style-name="NormalTok"> TXT thos.local +short</text:span> </text:p>
      <text:h text:style-name="Heading_20_2" text:outline-level="2"><text:bookmark-start text:name="dkim-signatura-criptogràfica-cal-opendkim"/><text:bookmark-start text:name="__RefHeading___Toc965_176761338"/>5.2. DKIM (signatura criptogràfica, cal OpenDKIM)<text:bookmark-end text:name="dkim-signatura-criptogràfica-cal-opendkim"/><text:bookmark-end text:name="__RefHeading___Toc965_176761338"/></text:h>
      <text:h text:style-name="Heading_20_3" text:outline-level="3"><text:bookmark-start text:name="installa-opendkim"/><text:bookmark-start text:name="__RefHeading___Toc967_176761338"/>5.2.1. Instal·la OpenDKIM<text:bookmark-end text:name="installa-opendkim"/><text:bookmark-end text:name="__RefHeading___Toc967_176761338"/></text:h>
      <text:p text:style-name="Preformatted_20_Text"><text:span text:style-name="FunctionTok">sudo</text:span><text:span text:style-name="NormalTok"> apt install opendkim opendkim-tools</text:span> </text:p>
      <text:h text:style-name="Heading_20_3" text:outline-level="3"><text:bookmark-start text:name="genera-el-parell-de-claus"/><text:bookmark-start text:name="__RefHeading___Toc969_176761338"/>5.2.2. Genera el parell de claus<text:bookmark-end text:name="genera-el-parell-de-claus"/><text:bookmark-end text:name="__RefHeading___Toc969_176761338"/></text:h>
      <text:p text:style-name="Preformatted_20_Text"><text:span text:style-name="FunctionTok">sudo</text:span><text:span text:style-name="NormalTok"> mkdir </text:span><text:span text:style-name="AttributeTok">-p</text:span><text:span text:style-name="NormalTok"> /etc/opendkim/keys/thos.local</text:span> </text:p>
      <text:p text:style-name="Preformatted_20_Text"><text:span text:style-name="FunctionTok">sudo</text:span><text:span text:style-name="NormalTok"> opendkim-genkey </text:span><text:span text:style-name="AttributeTok">-b</text:span><text:span text:style-name="NormalTok"> 2048 </text:span><text:span text:style-name="AttributeTok">-d</text:span><text:span text:style-name="NormalTok"> thos.local </text:span><text:span text:style-name="AttributeTok">-D</text:span><text:span text:style-name="NormalTok"> /etc/opendkim/keys/thos.local </text:span><text:span text:style-name="AttributeTok">-s</text:span><text:span text:style-name="NormalTok"> mail </text:span><text:span text:style-name="AttributeTok">-v</text:span> </text:p>
      <text:p text:style-name="Preformatted_20_Text"><text:span text:style-name="FunctionTok">sudo</text:span><text:span text:style-name="NormalTok"> chown </text:span><text:span text:style-name="AttributeTok">-R</text:span><text:span text:style-name="NormalTok"> opendkim:opendkim /etc/opendkim/keys</text:span> </text:p>
      <text:p text:style-name="Preformatted_20_Text"><text:span text:style-name="FunctionTok">sudo</text:span><text:span text:style-name="NormalTok"> chmod 700 /etc/opendkim/keys/thos.local</text:span> </text:p>
      <text:p text:style-name="Preformatted_20_Text"><text:span text:style-name="FunctionTok">sudo</text:span><text:span text:style-name="NormalTok"> chmod 600 /etc/opendkim/keys/thos.local/mail.private</text:span> </text:p>
      <text:p text:style-name="First_20_paragraph">Això genera <text:span text:style-name="CodiInline">mail.private</text:span> (clau privada, per signar) i <text:span text:style-name="CodiInline">mail.txt</text:span> (el registre DNS que has de publicar).</text:p>
      <text:h text:style-name="Heading_20_3" text:outline-level="3"><text:bookmark-start text:name="configura-etcopendkim.conf"/><text:bookmark-start text:name="__RefHeading___Toc971_176761338"/>5.2.3. Configura <text:span text:style-name="CodiInline">/etc/opendkim.conf</text:span><text:bookmark-end text:name="configura-etcopendkim.conf"/><text:bookmark-end text:name="__RefHeading___Toc971_176761338"/></text:h>
      <text:p text:style-name="Preformatted_20_Text"><text:span text:style-name="FunctionTok">sudo</text:span><text:span text:style-name="NormalTok"> nano /etc/opendkim.conf</text:span> </text:p>
      <text:p text:style-name="Codi_20_Nano">Syslog yes</text:p>
      <text:p text:style-name="Codi_20_Nano">UMask 002</text:p>
      <text:p text:style-name="Codi_20_Nano">Canonicalization relaxed/simple</text:p>
      <text:p text:style-name="Codi_20_Nano">Mode sv</text:p>
      <text:p text:style-name="Codi_20_Nano">Domain thos.local</text:p>
      <text:p text:style-name="Codi_20_Nano">KeyFile /etc/opendkim/keys/thos.local/mail.private</text:p>
      <text:p text:style-name="Codi_20_Nano">Selector mail</text:p>
      <text:p text:style-name="Codi_20_Nano">Socket local:/run/opendkim/opendkim.sock</text:p>
      <text:p text:style-name="Codi_20_Nano">UserID opendkim:opendkim</text:p>
      <text:h text:style-name="Heading_20_3" text:outline-level="3"><text:bookmark-start text:name="assegura-el-directori-del-socket-i-que-sobrevisqui-a-un-reinici"/><text:bookmark-start text:name="__RefHeading___Toc973_176761338"/><text:soft-page-break/>5.2.4. Assegura el directori del socket (i que sobrevisqui a un reinici)<text:bookmark-end text:name="assegura-el-directori-del-socket-i-que-sobrevisqui-a-un-reinici"/><text:bookmark-end text:name="__RefHeading___Toc973_176761338"/></text:h>
      <text:p text:style-name="Preformatted_20_Text"><text:span text:style-name="FunctionTok">sudo</text:span><text:span text:style-name="NormalTok"> mkdir </text:span><text:span text:style-name="AttributeTok">-p</text:span><text:span text:style-name="NormalTok"> /run/opendkim</text:span> </text:p>
      <text:p text:style-name="Preformatted_20_Text"><text:span text:style-name="FunctionTok">sudo</text:span><text:span text:style-name="NormalTok"> chown opendkim:postfix /run/opendkim</text:span> </text:p>
      <text:p text:style-name="AlertImportantEtiqueta">📌 IMPORTANT</text:p>
      <text:p text:style-name="AlertImportant"><text:span text:style-name="CodiInline">/run/</text:span> és un sistema de fitxers en memòria (<text:span text:style-name="CodiInline">tmpfs</text:span>) que es buida completament en cada arrencada del servidor. Si només fas el <text:span text:style-name="CodiInline">mkdir</text:span> manual, el directori <text:span text:style-name="T2">desapareixerà després del pròxim reinici</text:span> i OpenDKIM fallarà en arrencar. Per evitar-ho, defineix-lo perquè es recreï automàticament a cada arrencada:</text:p>
      <text:p text:style-name="Preformatted_20_Text"><text:span text:style-name="FunctionTok">sudo</text:span><text:span text:style-name="NormalTok"> nano /etc/tmpfiles.d/opendkim.conf</text:span> </text:p>
      <text:p text:style-name="Codi_20_Nano">d /run/opendkim 0750 opendkim postfix -</text:p>
      <text:p text:style-name="First_20_paragraph">Això li diu a <text:span text:style-name="CodiInline">systemd-tmpfiles</text:span> que recreï el directori amb els permisos correctes cada cop que arrenqui la màquina, sense dependre que ho facis manualment.</text:p>
      <text:h text:style-name="Heading_20_3" text:outline-level="3"><text:bookmark-start text:name="afegeix-postfix-al-grup-opendkim-perquè-pugui-llegir-el-socket"/><text:bookmark-start text:name="__RefHeading___Toc975_176761338"/>5.2.5. Afegeix <text:span text:style-name="CodiInline">postfix</text:span> al grup <text:span text:style-name="CodiInline">opendkim</text:span> (perquè pugui llegir el socket)<text:bookmark-end text:name="afegeix-postfix-al-grup-opendkim-perquè-pugui-llegir-el-socket"/><text:bookmark-end text:name="__RefHeading___Toc975_176761338"/></text:h>
      <text:p text:style-name="Preformatted_20_Text"><text:span text:style-name="FunctionTok">sudo</text:span><text:span text:style-name="NormalTok"> usermod </text:span><text:span text:style-name="AttributeTok">-aG</text:span><text:span text:style-name="NormalTok"> opendkim postfix</text:span> </text:p>
      <text:h text:style-name="Heading_20_3" text:outline-level="3"><text:bookmark-start text:name="connecta-postfix-a-opendkim-com-a-milter"/><text:bookmark-start text:name="__RefHeading___Toc977_176761338"/>5.2.6. Connecta Postfix a OpenDKIM com a milter<text:bookmark-end text:name="connecta-postfix-a-opendkim-com-a-milter"/><text:bookmark-end text:name="__RefHeading___Toc977_176761338"/></text:h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milter_default_action = accept'</text:span> 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milter_protocol = 6'</text:span> 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smtpd_milters = local:/run/opendkim/opendkim.sock'</text:span> </text:p>
      <text:p text:style-name="Preformatted_20_Text"><text:span text:style-name="FunctionTok">sudo</text:span><text:span text:style-name="NormalTok"> postconf </text:span><text:span text:style-name="AttributeTok">-e</text:span><text:span text:style-name="NormalTok"> </text:span><text:span text:style-name="StringTok">'non_smtpd_milters = local:/run/opendkim/opendkim.sock'</text:span> </text:p>
      <text:h text:style-name="Heading_20_3" text:outline-level="3"><text:bookmark-start text:name="reinicia-tots-dos-serveis"/><text:bookmark-start text:name="__RefHeading___Toc979_176761338"/>5.2.7. Reinicia tots dos serveis<text:bookmark-end text:name="reinicia-tots-dos-serveis"/><text:bookmark-end text:name="__RefHeading___Toc979_176761338"/></text:h>
      <text:p text:style-name="Preformatted_20_Text"><text:span text:style-name="FunctionTok">sudo</text:span><text:span text:style-name="NormalTok"> systemctl restart opendkim</text:span> </text:p>
      <text:p text:style-name="Preformatted_20_Text"><text:span text:style-name="FunctionTok">sudo</text:span><text:span text:style-name="NormalTok"> systemctl restart postfix</text:span> </text:p>
      <text:h text:style-name="Heading_20_3" text:outline-level="3"><text:bookmark-start text:name="publica-el-registre-a-la-teva-zona-bind-de-thos.local"/><text:bookmark-start text:name="__RefHeading___Toc981_176761338"/>5.2.8. Publica el registre a la teva zona BIND de <text:span text:style-name="CodiInline">thos.local</text:span><text:bookmark-end text:name="publica-el-registre-a-la-teva-zona-bind-de-thos.local"/><text:bookmark-end text:name="__RefHeading___Toc981_176761338"/></text:h>
      <text:p text:style-name="Preformatted_20_Text"><text:span text:style-name="FunctionTok">cat</text:span><text:span text:style-name="NormalTok"> /etc/opendkim/keys/thos.local/mail.txt</text:span> </text:p>
      <text:p text:style-name="First_20_paragraph">Copia el contingut (format <text:span text:style-name="CodiInline">mail._domainkey IN TXT "v=DKIM1; h=sha256; k=rsa; p=..."</text:span>) a la teva zona:</text:p>
      <text:p text:style-name="Codi_20_Nano">mail._domainkey.thos.local. <text:s text:c="2"/>IN <text:s text:c="2"/>TXT <text:s text:c="2"/>"v=DKIM1; h=sha256; k=rsa; p=MIIBIjANBg..."</text:p>
      <text:p text:style-name="Preformatted_20_Text"><text:span text:style-name="FunctionTok">sudo</text:span><text:span text:style-name="NormalTok"> rndc reload thos.local</text:span> </text:p>
      <text:h text:style-name="Heading_20_3" text:outline-level="3"><text:bookmark-start text:name="verificació"/><text:bookmark-start text:name="__RefHeading___Toc983_176761338"/>5.2.9. Verificació<text:bookmark-end text:name="verificació"/><text:bookmark-end text:name="__RefHeading___Toc983_176761338"/></text:h>
      <text:p text:style-name="Preformatted_20_Text"><text:span text:style-name="FunctionTok">sudo</text:span><text:span text:style-name="NormalTok"> opendkim-testkey </text:span><text:span text:style-name="AttributeTok">-d</text:span><text:span text:style-name="NormalTok"> thos.local </text:span><text:span text:style-name="AttributeTok">-s</text:span><text:span text:style-name="NormalTok"> mail </text:span><text:span text:style-name="AttributeTok">-vvv</text:span> </text:p>
      <text:p text:style-name="First_20_paragraph">Hauria de respondre <text:span text:style-name="CodiInline">key OK</text:span>.</text:p>
      <text:p text:style-name="Text_20_body"><text:soft-page-break/>Envia un missatge de prova (per exemple, <text:span text:style-name="CodiInline">joan</text:span> → <text:span text:style-name="CodiInline">maria</text:span>) i revisa les capçaleres del missatge rebut (a <text:a xlink:type="simple" xlink:href="https://proferamon.com/tic/sogo.html" text:style-name="Internet_20_link" text:visited-style-name="Visited_20_Internet_20_Link"><text:span text:style-name="Definition">SOGo</text:span></text:a>: obre el missatge → menú de tres punts → “Mostra el codi font” o similar) — hauries de veure una capçalera <text:span text:style-name="CodiInline">DKIM-Signature:</text:span> afegida automàticament.</text:p>
      <text:h text:style-name="Heading_20_2" text:outline-level="2"><text:bookmark-start text:name="publica-el-registre-dmarc-a-la-teva-zona-bind"/><text:bookmark-start text:name="__RefHeading___Toc985_176761338"/>5.3. Publica el registre DMARC a la teva zona BIND<text:bookmark-end text:name="publica-el-registre-dmarc-a-la-teva-zona-bind"/><text:bookmark-end text:name="__RefHeading___Toc985_176761338"/></text:h>
      <text:p text:style-name="First_20_paragraph">Afegeix a la zona <text:span text:style-name="CodiInline">thos.local</text:span> (el mateix fitxer on ja tens el registre SPF i el <text:span text:style-name="CodiInline">mail._domainkey</text:span>):</text:p>
      <text:p text:style-name="Codi_20_Nano">_dmarc.thos.local. <text:s text:c="2"/>IN <text:s text:c="2"/>TXT <text:s text:c="2"/>"v=DMARC1; p=quarantine; rua=mailto:dmarc-reports@thos.local; pct=100"</text:p>
      <text:p text:style-name="Text_20_body">Explicació de cada paràmetre:</text:p>
      <table:table table:name="Table5" table:style-name="Table5">
        <table:table-column table:style-name="Table5.A"/>
        <table:table-column table:style-name="Table5.B"/>
        <table:table-header-rows>
          <table:table-row>
            <table:table-cell table:style-name="Table5.A1" office:value-type="string">
              <text:p text:style-name="Table_20_Heading">Paràmetre</text:p>
            </table:table-cell>
            <table:table-cell table:style-name="Table5.A1" office:value-type="string">
              <text:p text:style-name="Table_20_Heading">Significat</text:p>
            </table:table-cell>
          </table:table-row>
        </table:table-header-rows>
        <table:table-row>
          <table:table-cell table:style-name="Table5.A1" office:value-type="string">
            <text:p text:style-name="Table_20_Contents"><text:span text:style-name="CodiInline">v=DMARC1</text:span></text:p>
          </table:table-cell>
          <table:table-cell table:style-name="Table5.A1" office:value-type="string">
            <text:p text:style-name="Table_20_Contents">Versió del protocol (sempre aquest valor)</text:p>
          </table:table-cell>
        </table:table-row>
        <table:table-row>
          <table:table-cell table:style-name="Table5.A1" office:value-type="string">
            <text:p text:style-name="Table_20_Contents"><text:span text:style-name="CodiInline">p=quarantine</text:span></text:p>
          </table:table-cell>
          <table:table-cell table:style-name="Table5.A1" office:value-type="string">
            <text:p text:style-name="Table_20_Contents">Política: si falla l’alineació, marca’l com a sospitós (es recomana començar aquí, no directament amb <text:span text:style-name="CodiInline">reject</text:span>)</text:p>
          </table:table-cell>
        </table:table-row>
        <table:table-row>
          <table:table-cell table:style-name="Table5.A1" office:value-type="string">
            <text:p text:style-name="Table_20_Contents"><text:span text:style-name="CodiInline">rua=mailto:...</text:span></text:p>
          </table:table-cell>
          <table:table-cell table:style-name="Table5.A1" office:value-type="string">
            <text:p text:style-name="Table_20_Contents">On enviar els informes agregats (XML) — cal que aquesta bústia existeixi realment al teu servidor</text:p>
          </table:table-cell>
        </table:table-row>
        <table:table-row>
          <table:table-cell table:style-name="Table5.A1" office:value-type="string">
            <text:p text:style-name="Table_20_Contents"><text:span text:style-name="CodiInline">pct=100</text:span></text:p>
          </table:table-cell>
          <table:table-cell table:style-name="Table5.A1" office:value-type="string">
            <text:p text:style-name="Table_20_Contents">Aplica la política al 100% dels correus (útil posar-ho més baix, per exemple <text:span text:style-name="CodiInline">pct=10</text:span>, durant les primeres proves)</text:p>
          </table:table-cell>
        </table:table-row>
      </table:table>
      <text:p text:style-name="First_20_paragraph">Recarrega la zona:</text:p>
      <text:p text:style-name="Preformatted_20_Text"><text:span text:style-name="FunctionTok">sudo</text:span><text:span text:style-name="NormalTok"> rndc reload thos.local</text:span> </text:p>
      <text:p text:style-name="Preformatted_20_Text"><text:span text:style-name="ExtensionTok">dig</text:span><text:span text:style-name="NormalTok"> TXT _dmarc.thos.local +short</text:span> </text:p>
      <text:h text:style-name="Heading_20_2" text:outline-level="2"><text:bookmark-start text:name="crea-la-bústia-per-rebre-els-informes-opcional-però-recomanat"/><text:bookmark-start text:name="__RefHeading___Toc987_176761338"/>5.4. Crea la bústia per rebre els informes (opcional però recomanat)<text:bookmark-end text:name="crea-la-bústia-per-rebre-els-informes-opcional-però-recomanat"/><text:bookmark-end text:name="__RefHeading___Toc987_176761338"/></text:h>
      <text:p text:style-name="First_20_paragraph">Si vols que <text:span text:style-name="CodiInline">rua=mailto:dmarc-reports@thos.local</text:span> funcioni de debò dins del laboratori, cal que aquest usuari existeixi al teu <text:a xlink:type="simple" xlink:href="https://proferamon.com/tic/ldap.html" text:style-name="Internet_20_link" text:visited-style-name="Visited_20_Internet_20_Link"><text:span text:style-name="Definition">LDAP</text:span></text:a>, igual que <text:span text:style-name="CodiInline">joan</text:span>/<text:span text:style-name="CodiInline">maria</text:span>:</text:p>
      <text:p text:style-name="Preformatted_20_Text"><text:span text:style-name="ExtensionTok">ldapadd</text:span><text:span text:style-name="NormalTok"> </text:span><text:span text:style-name="AttributeTok">-x</text:span><text:span text:style-name="NormalTok"> </text:span><text:span text:style-name="AttributeTok">-H</text:span><text:span text:style-name="NormalTok"> ldap://ldapserver.thos.local </text:span><text:span text:style-name="AttributeTok">-D</text:span><text:span text:style-name="NormalTok"> </text:span><text:span text:style-name="StringTok">"cn=admin,dc=thos,dc=local"</text:span><text:span text:style-name="NormalTok"> </text:span><text:span text:style-name="AttributeTok">-w</text:span><text:span text:style-name="NormalTok"> CONTRASENYA </text:span><text:span text:style-name="OperatorTok">&lt;&lt;'EOF'</text:span> </text:p>
      <text:p text:style-name="Preformatted_20_Text"><text:span text:style-name="StringTok">dn: uid=dmarc-reports,ou=Usuaris,dc=thos,dc=local</text:span> </text:p>
      <text:p text:style-name="Preformatted_20_Text"><text:span text:style-name="StringTok">objectClass: inetOrgPerson</text:span> </text:p>
      <text:p text:style-name="Preformatted_20_Text"><text:span text:style-name="StringTok">objectClass: posixAccount</text:span> </text:p>
      <text:p text:style-name="Preformatted_20_Text"><text:span text:style-name="StringTok">objectClass: shadowAccount</text:span> </text:p>
      <text:p text:style-name="Preformatted_20_Text"><text:span text:style-name="StringTok">uid: dmarc-reports</text:span> </text:p>
      <text:p text:style-name="Preformatted_20_Text"><text:span text:style-name="StringTok">cn: DMARC Reports</text:span> </text:p>
      <text:p text:style-name="Preformatted_20_Text"><text:soft-page-break/><text:span text:style-name="StringTok">sn: Reports</text:span> </text:p>
      <text:p text:style-name="Preformatted_20_Text"><text:span text:style-name="StringTok">mail: dmarc-reports@thos.local</text:span> </text:p>
      <text:p text:style-name="Preformatted_20_Text"><text:span text:style-name="StringTok">uidNumber: 10003</text:span> </text:p>
      <text:p text:style-name="Preformatted_20_Text"><text:span text:style-name="StringTok">gidNumber: 10001</text:span> </text:p>
      <text:p text:style-name="Preformatted_20_Text"><text:span text:style-name="StringTok">homeDirectory: /home/dmarc-reports</text:span> </text:p>
      <text:p text:style-name="Preformatted_20_Text"><text:span text:style-name="StringTok">loginShell: /usr/sbin/nologin</text:span> </text:p>
      <text:p text:style-name="Preformatted_20_Text"><text:span text:style-name="StringTok">userPassword: {SSHA}...</text:span> </text:p>
      <text:p text:style-name="Preformatted_20_Text"><text:span text:style-name="OperatorTok">EOF</text:span> </text:p>
      <text:p text:style-name="First_20_paragraph">Com que ja tens Postfix configurat amb <text:span text:style-name="CodiInline">virtual_mailbox_domains</text:span>/LMTP, aquesta bústia es crearà automàticament a <text:span text:style-name="CodiInline">/var/mail/vhosts/dmarc-reports/</text:span> en rebre el primer correu, sense cap pas addicional.</text:p>
      <text:h text:style-name="Heading_20_2" text:outline-level="2"><text:bookmark-start text:name="verificació-completa-dels-tres-registres"/><text:bookmark-start text:name="__RefHeading___Toc989_176761338"/>5.5. Verificació completa dels tres registres<text:bookmark-end text:name="verificació-completa-dels-tres-registres"/><text:bookmark-end text:name="__RefHeading___Toc989_176761338"/></text:h>
      <text:p text:style-name="Preformatted_20_Text"><text:span text:style-name="ExtensionTok">dig</text:span><text:span text:style-name="NormalTok"> TXT thos.local +short</text:span> </text:p>
      <text:p text:style-name="Preformatted_20_Text"><text:span text:style-name="ExtensionTok">dig</text:span><text:span text:style-name="NormalTok"> TXT mail._domainkey.thos.local +short</text:span> </text:p>
      <text:p text:style-name="Preformatted_20_Text"><text:span text:style-name="ExtensionTok">dig</text:span><text:span text:style-name="NormalTok"> TXT _dmarc.thos.local +short</text:span> </text:p>
      <text:p text:style-name="First_20_paragraph">Tots tres haurien de respondre amb el contingut esperat.</text:p>
      <text:h text:style-name="Heading_20_2" text:outline-level="2"><text:bookmark-start text:name="progressió-recomanada-de-política-quan-sigui-un-domini-real"/><text:bookmark-start text:name="__RefHeading___Toc991_176761338"/>5.6. Progressió recomanada de política (quan sigui un domini real)<text:bookmark-end text:name="progressió-recomanada-de-política-quan-sigui-un-domini-real"/><text:bookmark-end text:name="__RefHeading___Toc991_176761338"/></text:h>
      <text:p text:style-name="First_20_paragraph">En un domini real, la pràctica habitual és començar amb <text:span text:style-name="CodiInline">p=none</text:span> (només observar via informes), confirmar durant unes setmanes que tot el correu legítim passa SPF/DKIM correctament, i només llavors pujar a <text:span text:style-name="CodiInline">p=quarantine</text:span> i finalment <text:span text:style-name="CodiInline">p=reject</text:span>. Per al teu entorn de laboratori, pots saltar-te directament a <text:span text:style-name="CodiInline">p=quarantine</text:span> o <text:span text:style-name="CodiInline">p=reject</text:span> per veure l’efecte immediatament, ja que no hi ha trànsit de producció real que es pugui veure afectat.</text:p>
      <text:h text:style-name="Heading_20_4" text:outline-level="4"><text:bookmark-start text:name="versions-daquest-document"/>Versions d’aquest document<text:bookmark-end text:name="versions-daquest-document"/></text:h>
      <text:list text:style-name="L5">
        <text:list-item>
          <text:p text:style-name="P11"><text:a xlink:type="simple" xlink:href="https://proferamon.com/tic/autenticacio.html" text:style-name="Internet_20_link" text:visited-style-name="Visited_20_Internet_20_Link"><text:span text:style-name="Definition">HTML</text:span></text:a></text:p>
        </text:list-item>
        <text:list-item>
          <text:p text:style-name="P11"><text:a xlink:type="simple" xlink:href="https://proferamon.com/tic/pdf/autenticacio.pdf" text:style-name="Internet_20_link" text:visited-style-name="Visited_20_Internet_20_Link"><text:span text:style-name="Definition">PDF</text:span></text:a></text:p>
        </text:list-item>
        <text:list-item>
          <text:p text:style-name="P11"><text:a xlink:type="simple" xlink:href="https://proferamon.com/tic/odt/autenticacio.odt" text:style-name="Internet_20_link" text:visited-style-name="Visited_20_Internet_20_Link"><text:span text:style-name="Definition">ODT</text:span></text:a></text:p>
        </text:list-item>
        <text:list-item>
          <text:p text:style-name="P11"><text:a xlink:type="simple" xlink:href="https://proferamon.com/tic/md/autenticacio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8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17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9</text:page-number></text:span><text:s/><text:span text:style-name="MT3">de </text:span><text:span text:style-name="MT4"><text:page-count>9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Autenticació de correu electrònic</dc:title>
    <dc:description/>
    <dc:subject/>
    <meta:keyword/>
    <dc:language>ca</dc:language>
    <meta:initial-creator/>
    <dc:creator>ramon lopez</dc:creator>
    <meta:creation-date>2026-08-04T10:50:14Z</meta:creation-date>
    <dc:date>2026-08-04T12:50:15.492296769</dc:date>
    <meta:editing-duration>P0D</meta:editing-duration>
    <meta:editing-cycles>1</meta:editing-cycles>
    <meta:document-statistic meta:table-count="5" meta:image-count="2" meta:object-count="0" meta:page-count="9" meta:paragraph-count="209" meta:word-count="2054" meta:character-count="13627" meta:non-whitespace-character-count="11726"/>
    <meta:user-defined meta:name="toc-title">Índex</meta:user-defined>
  </office:meta>
</office:document-meta>
</file>