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02000000A2ACD76C48.png" manifest:media-type="image/png"/>
  <manifest:file-entry manifest:full-path="Pictures/10000001000004FB000003203AEF2A01.png" manifest:media-type="image/png"/>
  <manifest:file-entry manifest:full-path="Pictures/10000001000004FC000003C0478A7BF5.png" manifest:media-type="image/png"/>
  <manifest:file-entry manifest:full-path="Pictures/10000001000004FB0000032023A7B36E.png" manifest:media-type="image/png"/>
  <manifest:file-entry manifest:full-path="Pictures/10000001000004FB000003204D1897B8.png" manifest:media-type="image/png"/>
  <manifest:file-entry manifest:full-path="Pictures/10000001000004FB00000320A12F3ECB.png" manifest:media-type="image/png"/>
  <manifest:file-entry manifest:full-path="Pictures/100000000000010D0000004585066606.png" manifest:media-type="image/png"/>
  <manifest:file-entry manifest:full-path="Pictures/10000001000004BC000003222B5D4C9B.png" manifest:media-type="image/png"/>
  <manifest:file-entry manifest:full-path="Pictures/10000001000004FB0000032065707FC4.png" manifest:media-type="image/png"/>
  <manifest:file-entry manifest:full-path="Pictures/100000010000027A000001E166876009.png" manifest:media-type="image/png"/>
  <manifest:file-entry manifest:full-path="Pictures/10000001000004FB00000320C23C53C7.png" manifest:media-type="image/png"/>
  <manifest:file-entry manifest:full-path="Pictures/10000001000004FB00000320F0499D0B.png" manifest:media-type="image/png"/>
  <manifest:file-entry manifest:full-path="Pictures/10000001000004FB00000320A658AABC.png" manifest:media-type="image/png"/>
  <manifest:file-entry manifest:full-path="Pictures/10000001000004FB00000320386820B7.png" manifest:media-type="image/png"/>
  <manifest:file-entry manifest:full-path="Pictures/10000001000004FE000003C0D5089876.png" manifest:media-type="image/png"/>
  <manifest:file-entry manifest:full-path="Pictures/10000001000004FB00000320226EF3A8.png" manifest:media-type="image/png"/>
  <manifest:file-entry manifest:full-path="Pictures/10000001000004FB00000320B570EEC2.png" manifest:media-type="image/png"/>
  <manifest:file-entry manifest:full-path="Pictures/10000001000004FB00000320FF7F2CA2.png" manifest:media-type="image/png"/>
  <manifest:file-entry manifest:full-path="Pictures/10000001000004FB000003208C452F18.png" manifest:media-type="image/png"/>
  <manifest:file-entry manifest:full-path="Pictures/10000001000004FB00000320EEA7A9A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style:rel-width="100%" table:align="center"/>
    </style:style>
    <style:style style:name="Table1.A" style:family="table-column">
      <style:table-column-properties style:column-width="5.667cm" style:rel-column-width="21845*"/>
    </style:style>
    <style:style style:name="Table1.B" style:family="table-column">
      <style:table-column-properties style:column-width="11.333cm" style:rel-column-width="43690*"/>
    </style:style>
    <style:style style:name="Table1.A1" style:family="table-cell">
      <style:table-cell-properties fo:padding="0.101cm" fo:border="0.75pt solid #000000"/>
    </style:style>
    <style:style style:name="Table2" style:family="table">
      <style:table-properties style:width="17cm" style:rel-width="100%" table:align="center"/>
    </style:style>
    <style:style style:name="Table2.A" style:family="table-column">
      <style:table-column-properties style:column-width="5.667cm" style:rel-column-width="21845*"/>
    </style:style>
    <style:style style:name="Table2.B" style:family="table-column">
      <style:table-column-properties style:column-width="11.333cm" style:rel-column-width="43690*"/>
    </style:style>
    <style:style style:name="Table2.A1" style:family="table-cell">
      <style:table-cell-properties fo:padding="0.101cm" fo:border="0.75pt solid #000000"/>
    </style:style>
    <style:style style:name="Table3" style:family="table">
      <style:table-properties style:width="17cm" style:rel-width="100%" table:align="center"/>
    </style:style>
    <style:style style:name="Table3.A" style:family="table-column">
      <style:table-column-properties style:column-width="4.249cm" style:rel-column-width="16383*"/>
    </style:style>
    <style:style style:name="Table3.B" style:family="table-column">
      <style:table-column-properties style:column-width="12.751cm" style:rel-column-width="49151*"/>
    </style:style>
    <style:style style:name="Table3.A1" style:family="table-cell">
      <style:table-cell-properties fo:padding="0.101cm" fo:border="0.75pt solid #000000"/>
    </style:style>
    <style:style style:name="Table4" style:family="table">
      <style:table-properties style:width="17cm" style:rel-width="100%" table:align="center"/>
    </style:style>
    <style:style style:name="Table4.A" style:family="table-column">
      <style:table-column-properties style:column-width="5.667cm" style:rel-column-width="21845*"/>
    </style:style>
    <style:style style:name="Table4.B" style:family="table-column">
      <style:table-column-properties style:column-width="11.333cm" style:rel-column-width="43690*"/>
    </style:style>
    <style:style style:name="Table4.A1" style:family="table-cell">
      <style:table-cell-properties fo:padding="0.101cm" fo:border="0.75pt solid #000000"/>
    </style:style>
    <style:style style:name="Table5" style:family="table">
      <style:table-properties style:width="17cm" style:rel-width="100%" table:align="center"/>
    </style:style>
    <style:style style:name="Table5.A" style:family="table-column">
      <style:table-column-properties style:column-width="4.637cm" style:rel-column-width="17873*"/>
    </style:style>
    <style:style style:name="Table5.B" style:family="table-column">
      <style:table-column-properties style:column-width="12.363cm" style:rel-column-width="47661*"/>
    </style:style>
    <style:style style:name="Table5.A1" style:family="table-cell">
      <style:table-cell-properties fo:padding="0.101cm" fo:border="0.75pt solid #000000"/>
    </style:style>
    <style:style style:name="Table6" style:family="table">
      <style:table-properties style:width="17cm" style:rel-width="100%" table:align="center"/>
    </style:style>
    <style:style style:name="Table6.A" style:family="table-column">
      <style:table-column-properties style:column-width="5.099cm" style:rel-column-width="19660*"/>
    </style:style>
    <style:style style:name="Table6.B" style:family="table-column">
      <style:table-column-properties style:column-width="11.901cm" style:rel-column-width="45874*"/>
    </style:style>
    <style:style style:name="Table6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First_20_paragraph">
      <style:text-properties fo:font-weight="bold" style:font-weight-asian="bold" style:font-weight-complex="bold"/>
    </style:style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4">
      <style:paragraph-properties fo:margin-top="0cm" fo:margin-bottom="0cm" style:contextual-spacing="false"/>
    </style:style>
    <style:style style:name="P8" style:family="paragraph" style:parent-style-name="Text_20_body">
      <style:text-properties fo:font-weight="bold" style:font-weight-asian="bold" style:font-weight-complex="bold"/>
    </style:style>
    <style:style style:name="P9" style:family="paragraph" style:parent-style-name="Text_20_body" style:list-style-name="L5">
      <style:paragraph-properties fo:margin-top="0cm" fo:margin-bottom="0cm" style:contextual-spacing="false"/>
    </style:style>
    <style:style style:name="P10" style:family="paragraph" style:parent-style-name="Text_20_body" style:list-style-name="L6">
      <style:paragraph-properties fo:margin-top="0cm" fo:margin-bottom="0cm" style:contextual-spacing="false"/>
    </style:style>
    <style:style style:name="P11" style:family="paragraph" style:parent-style-name="Text_20_body" style:list-style-name="L7">
      <style:paragraph-properties fo:margin-top="0cm" fo:margin-bottom="0cm" style:contextual-spacing="false"/>
    </style:style>
    <style:style style:name="P12" style:family="paragraph" style:parent-style-name="Text_20_body" style:list-style-name="L8">
      <style:paragraph-properties fo:margin-top="0cm" fo:margin-bottom="0cm" style:contextual-spacing="false"/>
    </style:style>
    <style:style style:name="P13" style:family="paragraph" style:parent-style-name="Text_20_body" style:list-style-name="L9">
      <style:paragraph-properties fo:margin-top="0cm" fo:margin-bottom="0cm" style:contextual-spacing="false"/>
    </style:style>
    <style:style style:name="P14" style:family="paragraph" style:parent-style-name="Text_20_body" style:list-style-name="L10">
      <style:paragraph-properties fo:margin-top="0cm" fo:margin-bottom="0cm" style:contextual-spacing="false"/>
    </style:style>
    <style:style style:name="P15" style:family="paragraph" style:parent-style-name="Text_20_body" style:list-style-name="L11">
      <style:paragraph-properties fo:margin-top="0cm" fo:margin-bottom="0cm" style:contextual-spacing="false"/>
    </style:style>
    <style:style style:name="P16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17" style:family="paragraph" style:parent-style-name="Text_20_body" style:list-style-name="L12">
      <style:paragraph-properties fo:margin-top="0cm" fo:margin-bottom="0cm" style:contextual-spacing="fals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Crea una distro GNU/Linux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4048_2765748486" text:style-name="Internet_20_link" text:visited-style-name="Internet_20_link">Crea una distro GNU/Linux</text:a><text:tab/><text:a xlink:type="simple" xlink:href="#__RefHeading___Toc4048_2765748486" text:style-name="Internet_20_link" text:visited-style-name="Internet_20_link">3</text:a></text:p>
          <text:p text:style-name="P1"><text:a xlink:type="simple" xlink:href="#__RefHeading___Toc4050_2765748486" text:style-name="Internet_20_link" text:visited-style-name="Internet_20_link">Objectius</text:a><text:tab/><text:a xlink:type="simple" xlink:href="#__RefHeading___Toc4050_2765748486" text:style-name="Internet_20_link" text:visited-style-name="Internet_20_link">3</text:a></text:p>
          <text:p text:style-name="P1"><text:a xlink:type="simple" xlink:href="#__RefHeading___Toc4052_2765748486" text:style-name="Internet_20_link" text:visited-style-name="Internet_20_link">Requisits previs</text:a><text:tab/><text:a xlink:type="simple" xlink:href="#__RefHeading___Toc4052_2765748486" text:style-name="Internet_20_link" text:visited-style-name="Internet_20_link">3</text:a></text:p>
          <text:p text:style-name="P1"><text:a xlink:type="simple" xlink:href="#__RefHeading___Toc4054_2765748486" text:style-name="Internet_20_link" text:visited-style-name="Internet_20_link">1. Instal·la les eines necessàries</text:a><text:tab/><text:a xlink:type="simple" xlink:href="#__RefHeading___Toc4054_2765748486" text:style-name="Internet_20_link" text:visited-style-name="Internet_20_link">4</text:a></text:p>
          <text:p text:style-name="P1"><text:a xlink:type="simple" xlink:href="#__RefHeading___Toc4056_2765748486" text:style-name="Internet_20_link" text:visited-style-name="Internet_20_link">2. Crea l’estructura del projecte</text:a><text:tab/><text:a xlink:type="simple" xlink:href="#__RefHeading___Toc4056_2765748486" text:style-name="Internet_20_link" text:visited-style-name="Internet_20_link">5</text:a></text:p>
          <text:p text:style-name="P1"><text:a xlink:type="simple" xlink:href="#__RefHeading___Toc4058_2765748486" text:style-name="Internet_20_link" text:visited-style-name="Internet_20_link">3. Configura l’arquitectura i el tipus d’imatge</text:a><text:tab/><text:a xlink:type="simple" xlink:href="#__RefHeading___Toc4058_2765748486" text:style-name="Internet_20_link" text:visited-style-name="Internet_20_link">5</text:a></text:p>
          <text:p text:style-name="P1"><text:a xlink:type="simple" xlink:href="#__RefHeading___Toc4060_2765748486" text:style-name="Internet_20_link" text:visited-style-name="Internet_20_link">4. Tria els paquets del sistema</text:a><text:tab/><text:a xlink:type="simple" xlink:href="#__RefHeading___Toc4060_2765748486" text:style-name="Internet_20_link" text:visited-style-name="Internet_20_link">6</text:a></text:p>
          <text:p text:style-name="P1"><text:a xlink:type="simple" xlink:href="#__RefHeading___Toc4062_2765748486" text:style-name="Internet_20_link" text:visited-style-name="Internet_20_link">5. Posa-li nom a la distro</text:a><text:tab/><text:a xlink:type="simple" xlink:href="#__RefHeading___Toc4062_2765748486" text:style-name="Internet_20_link" text:visited-style-name="Internet_20_link">8</text:a></text:p>
          <text:p text:style-name="P2"><text:a xlink:type="simple" xlink:href="#__RefHeading___Toc4064_2765748486" text:style-name="Internet_20_link" text:visited-style-name="Internet_20_link">5.1. El fitxer clau: /etc/os-release</text:a><text:tab/><text:a xlink:type="simple" xlink:href="#__RefHeading___Toc4064_2765748486" text:style-name="Internet_20_link" text:visited-style-name="Internet_20_link">8</text:a></text:p>
          <text:p text:style-name="P2"><text:a xlink:type="simple" xlink:href="#__RefHeading___Toc4066_2765748486" text:style-name="Internet_20_link" text:visited-style-name="Internet_20_link">5.2. El missatge de benvinguda al terminal (/etc/issue i /etc/motd)</text:a><text:tab/><text:a xlink:type="simple" xlink:href="#__RefHeading___Toc4066_2765748486" text:style-name="Internet_20_link" text:visited-style-name="Internet_20_link">9</text:a></text:p>
          <text:p text:style-name="P2"><text:a xlink:type="simple" xlink:href="#__RefHeading___Toc4068_2765748486" text:style-name="Internet_20_link" text:visited-style-name="Internet_20_link">5.3. El nom al menú d’arrencada (GRUB/isolinux)</text:a><text:tab/><text:a xlink:type="simple" xlink:href="#__RefHeading___Toc4068_2765748486" text:style-name="Internet_20_link" text:visited-style-name="Internet_20_link">9</text:a></text:p>
          <text:p text:style-name="P2"><text:a xlink:type="simple" xlink:href="#__RefHeading___Toc4070_2765748486" text:style-name="Internet_20_link" text:visited-style-name="Internet_20_link">5.4. El nom de l’ordinador per defecte (hostname)</text:a><text:tab/><text:a xlink:type="simple" xlink:href="#__RefHeading___Toc4070_2765748486" text:style-name="Internet_20_link" text:visited-style-name="Internet_20_link">9</text:a></text:p>
          <text:p text:style-name="P1"><text:a xlink:type="simple" xlink:href="#__RefHeading___Toc4072_2765748486" text:style-name="Internet_20_link" text:visited-style-name="Internet_20_link">6. Personalitza la distro</text:a><text:tab/><text:a xlink:type="simple" xlink:href="#__RefHeading___Toc4072_2765748486" text:style-name="Internet_20_link" text:visited-style-name="Internet_20_link">9</text:a></text:p>
          <text:p text:style-name="P2"><text:a xlink:type="simple" xlink:href="#__RefHeading___Toc4074_2765748486" text:style-name="Internet_20_link" text:visited-style-name="Internet_20_link">6.1. El logo al panell “Quant a”</text:a><text:tab/><text:a xlink:type="simple" xlink:href="#__RefHeading___Toc4074_2765748486" text:style-name="Internet_20_link" text:visited-style-name="Internet_20_link">9</text:a></text:p>
          <text:p text:style-name="P2"><text:a xlink:type="simple" xlink:href="#__RefHeading___Toc4076_2765748486" text:style-name="Internet_20_link" text:visited-style-name="Internet_20_link">6.2. La pantalla del menú d’arrencada (isolinux/syslinux)</text:a><text:tab/><text:a xlink:type="simple" xlink:href="#__RefHeading___Toc4076_2765748486" text:style-name="Internet_20_link" text:visited-style-name="Internet_20_link">11</text:a></text:p>
          <text:p text:style-name="P2"><text:a xlink:type="simple" xlink:href="#__RefHeading___Toc4078_2765748486" text:style-name="Internet_20_link" text:visited-style-name="Internet_20_link">6.3. El logo a l’arrencada (Plymouth — pantalla de càrrega)</text:a><text:tab/><text:a xlink:type="simple" xlink:href="#__RefHeading___Toc4078_2765748486" text:style-name="Internet_20_link" text:visited-style-name="Internet_20_link">13</text:a></text:p>
          <text:p text:style-name="P2"><text:a xlink:type="simple" xlink:href="#__RefHeading___Toc4080_2765748486" text:style-name="Internet_20_link" text:visited-style-name="Internet_20_link">6.4. Configura el tema Yaru (GTK, icones, cursor i so)</text:a><text:tab/><text:a xlink:type="simple" xlink:href="#__RefHeading___Toc4080_2765748486" text:style-name="Internet_20_link" text:visited-style-name="Internet_20_link">13</text:a></text:p>
          <text:p text:style-name="P2"><text:a xlink:type="simple" xlink:href="#__RefHeading___Toc4082_2765748486" text:style-name="Internet_20_link" text:visited-style-name="Internet_20_link">6.5. Edita les aplicacions al Dash to Dock</text:a><text:tab/><text:a xlink:type="simple" xlink:href="#__RefHeading___Toc4082_2765748486" text:style-name="Internet_20_link" text:visited-style-name="Internet_20_link">14</text:a></text:p>
          <text:p text:style-name="P2"><text:a xlink:type="simple" xlink:href="#__RefHeading___Toc4084_2765748486" text:style-name="Internet_20_link" text:visited-style-name="Internet_20_link">6.6. Mostra el logo a fastfetch (opcional)</text:a><text:tab/><text:a xlink:type="simple" xlink:href="#__RefHeading___Toc4084_2765748486" text:style-name="Internet_20_link" text:visited-style-name="Internet_20_link">15</text:a></text:p>
          <text:p text:style-name="P1"><text:a xlink:type="simple" xlink:href="#__RefHeading___Toc4086_2765748486" text:style-name="Internet_20_link" text:visited-style-name="Internet_20_link">7. Afegeix fitxers propis al sistema final</text:a><text:tab/><text:a xlink:type="simple" xlink:href="#__RefHeading___Toc4086_2765748486" text:style-name="Internet_20_link" text:visited-style-name="Internet_20_link">16</text:a></text:p>
          <text:p text:style-name="P2"><text:a xlink:type="simple" xlink:href="#__RefHeading___Toc4088_2765748486" text:style-name="Internet_20_link" text:visited-style-name="Internet_20_link">7.1. Afegeix un tapís d’escriptori</text:a><text:tab/><text:a xlink:type="simple" xlink:href="#__RefHeading___Toc4088_2765748486" text:style-name="Internet_20_link" text:visited-style-name="Internet_20_link">16</text:a></text:p>
          <text:p text:style-name="P2"><text:a xlink:type="simple" xlink:href="#__RefHeading___Toc4090_2765748486" text:style-name="Internet_20_link" text:visited-style-name="Internet_20_link">7.2. Elimina la visita guiada</text:a><text:tab/><text:a xlink:type="simple" xlink:href="#__RefHeading___Toc4090_2765748486" text:style-name="Internet_20_link" text:visited-style-name="Internet_20_link">16</text:a></text:p>
          <text:p text:style-name="P2"><text:a xlink:type="simple" xlink:href="#__RefHeading___Toc4092_2765748486" text:style-name="Internet_20_link" text:visited-style-name="Internet_20_link">7.3. Activa els botons maximitza i minimitza de les finestres</text:a><text:tab/><text:a xlink:type="simple" xlink:href="#__RefHeading___Toc4092_2765748486" text:style-name="Internet_20_link" text:visited-style-name="Internet_20_link">17</text:a></text:p>
          <text:p text:style-name="P2"><text:a xlink:type="simple" xlink:href="#__RefHeading___Toc4094_2765748486" text:style-name="Internet_20_link" text:visited-style-name="Internet_20_link">7.4. Instal·la i activa les extensions Dash to Dock i Ubuntu AppIndicators</text:a><text:tab/><text:a xlink:type="simple" xlink:href="#__RefHeading___Toc4094_2765748486" text:style-name="Internet_20_link" text:visited-style-name="Internet_20_link">17</text:a></text:p>
          <text:p text:style-name="P1"><text:a xlink:type="simple" xlink:href="#__RefHeading___Toc4096_2765748486" text:style-name="Internet_20_link" text:visited-style-name="Internet_20_link">8. Automatitza tasques amb <text:span text:style-name="T1">hooks</text:span></text:a><text:tab/><text:a xlink:type="simple" xlink:href="#__RefHeading___Toc4096_2765748486" text:style-name="Internet_20_link" text:visited-style-name="Internet_20_link">18</text:a></text:p>
          <text:p text:style-name="P1"><text:a xlink:type="simple" xlink:href="#__RefHeading___Toc4098_2765748486" text:style-name="Internet_20_link" text:visited-style-name="Internet_20_link">9. Configura el català com a únic idioma del sistema</text:a><text:tab/><text:a xlink:type="simple" xlink:href="#__RefHeading___Toc4098_2765748486" text:style-name="Internet_20_link" text:visited-style-name="Internet_20_link">19</text:a></text:p>
          <text:p text:style-name="P2"><text:a xlink:type="simple" xlink:href="#__RefHeading___Toc4100_2765748486" text:style-name="Internet_20_link" text:visited-style-name="Internet_20_link">9.1. Defineix el locale per defecte</text:a><text:tab/><text:a xlink:type="simple" xlink:href="#__RefHeading___Toc4100_2765748486" text:style-name="Internet_20_link" text:visited-style-name="Internet_20_link">19</text:a></text:p>
          <text:p text:style-name="P2"><text:a xlink:type="simple" xlink:href="#__RefHeading___Toc4102_2765748486" text:style-name="Internet_20_link" text:visited-style-name="Internet_20_link">9.2. Afegeix els paquets de traducció al català</text:a><text:tab/><text:a xlink:type="simple" xlink:href="#__RefHeading___Toc4102_2765748486" text:style-name="Internet_20_link" text:visited-style-name="Internet_20_link">19</text:a></text:p>
          <text:p text:style-name="P2"><text:a xlink:type="simple" xlink:href="#__RefHeading___Toc4104_2765748486" text:style-name="Internet_20_link" text:visited-style-name="Internet_20_link">9.3. Configura el teclat en català</text:a><text:tab/><text:a xlink:type="simple" xlink:href="#__RefHeading___Toc4104_2765748486" text:style-name="Internet_20_link" text:visited-style-name="Internet_20_link">20</text:a></text:p>
          <text:p text:style-name="P2"><text:a xlink:type="simple" xlink:href="#__RefHeading___Toc4106_2765748486" text:style-name="Internet_20_link" text:visited-style-name="Internet_20_link">9.4. Fes que l’idioma es mantingui a cada arrencada (live-config)</text:a><text:tab/><text:a xlink:type="simple" xlink:href="#__RefHeading___Toc4106_2765748486" text:style-name="Internet_20_link" text:visited-style-name="Internet_20_link">20</text:a></text:p>
          <text:p text:style-name="P2"><text:a xlink:type="simple" xlink:href="#__RefHeading___Toc4108_2765748486" text:style-name="Internet_20_link" text:visited-style-name="Internet_20_link">9.5. Configura el fus horari</text:a><text:tab/><text:a xlink:type="simple" xlink:href="#__RefHeading___Toc4108_2765748486" text:style-name="Internet_20_link" text:visited-style-name="Internet_20_link">22</text:a></text:p>
          <text:p text:style-name="P2"><text:a xlink:type="simple" xlink:href="#__RefHeading___Toc4110_2765748486" text:style-name="Internet_20_link" text:visited-style-name="Internet_20_link">9.6. Purga la resta de locales (opcional)</text:a><text:tab/><text:a xlink:type="simple" xlink:href="#__RefHeading___Toc4110_2765748486" text:style-name="Internet_20_link" text:visited-style-name="Internet_20_link">22</text:a></text:p>
          <text:p text:style-name="P1"><text:a xlink:type="simple" xlink:href="#__RefHeading___Toc4112_2765748486" text:style-name="Internet_20_link" text:visited-style-name="Internet_20_link">10. Afegeix un instal·lador amb Calamares (opcional)</text:a><text:tab/><text:a xlink:type="simple" xlink:href="#__RefHeading___Toc4112_2765748486" text:style-name="Internet_20_link" text:visited-style-name="Internet_20_link">23</text:a></text:p>
          <text:p text:style-name="P2"><text:a xlink:type="simple" xlink:href="#__RefHeading___Toc4114_2765748486" text:style-name="Internet_20_link" text:visited-style-name="Internet_20_link"><text:soft-page-break/>10.1. Afegeix els paquets necessaris</text:a><text:tab/><text:a xlink:type="simple" xlink:href="#__RefHeading___Toc4114_2765748486" text:style-name="Internet_20_link" text:visited-style-name="Internet_20_link">24</text:a></text:p>
          <text:p text:style-name="P2"><text:a xlink:type="simple" xlink:href="#__RefHeading___Toc4116_2765748486" text:style-name="Internet_20_link" text:visited-style-name="Internet_20_link">10.2. Personalitza la configuració de Calamares</text:a><text:tab/><text:a xlink:type="simple" xlink:href="#__RefHeading___Toc4116_2765748486" text:style-name="Internet_20_link" text:visited-style-name="Internet_20_link">24</text:a></text:p>
          <text:p text:style-name="P2"><text:a xlink:type="simple" xlink:href="#__RefHeading___Toc4118_2765748486" text:style-name="Internet_20_link" text:visited-style-name="Internet_20_link">10.3. Configura el fus horari per defecte de l’instal·lador</text:a><text:tab/><text:a xlink:type="simple" xlink:href="#__RefHeading___Toc4118_2765748486" text:style-name="Internet_20_link" text:visited-style-name="Internet_20_link">28</text:a></text:p>
          <text:p text:style-name="P2"><text:a xlink:type="simple" xlink:href="#__RefHeading___Toc4120_2765748486" text:style-name="Internet_20_link" text:visited-style-name="Internet_20_link">10.4. Personalitza la drecera d’instal·lació nativa</text:a><text:tab/><text:a xlink:type="simple" xlink:href="#__RefHeading___Toc4120_2765748486" text:style-name="Internet_20_link" text:visited-style-name="Internet_20_link">29</text:a></text:p>
          <text:p text:style-name="P2"><text:a xlink:type="simple" xlink:href="#__RefHeading___Toc4122_2765748486" text:style-name="Internet_20_link" text:visited-style-name="Internet_20_link">10.5. Elimina la icona d’instal·lació un cop instal·lat el sistema</text:a><text:tab/><text:a xlink:type="simple" xlink:href="#__RefHeading___Toc4122_2765748486" text:style-name="Internet_20_link" text:visited-style-name="Internet_20_link">30</text:a></text:p>
          <text:p text:style-name="P2"><text:a xlink:type="simple" xlink:href="#__RefHeading___Toc4124_2765748486" text:style-name="Internet_20_link" text:visited-style-name="Internet_20_link">10.6. Elimina l’usuari de la sessió live i assigna l’avatar de l’usuari instal·lat</text:a><text:tab/><text:a xlink:type="simple" xlink:href="#__RefHeading___Toc4124_2765748486" text:style-name="Internet_20_link" text:visited-style-name="Internet_20_link">31</text:a></text:p>
          <text:p text:style-name="P2"><text:a xlink:type="simple" xlink:href="#__RefHeading___Toc4126_2765748486" text:style-name="Internet_20_link" text:visited-style-name="Internet_20_link">10.7. Personalitza la fortalesa de la contrasenya de l’usuari</text:a><text:tab/><text:a xlink:type="simple" xlink:href="#__RefHeading___Toc4126_2765748486" text:style-name="Internet_20_link" text:visited-style-name="Internet_20_link">33</text:a></text:p>
          <text:p text:style-name="P1"><text:a xlink:type="simple" xlink:href="#__RefHeading___Toc4128_2765748486" text:style-name="Internet_20_link" text:visited-style-name="Internet_20_link">11. Construeix l’ISO</text:a><text:tab/><text:a xlink:type="simple" xlink:href="#__RefHeading___Toc4128_2765748486" text:style-name="Internet_20_link" text:visited-style-name="Internet_20_link">33</text:a></text:p>
          <text:p text:style-name="P1"><text:a xlink:type="simple" xlink:href="#__RefHeading___Toc4130_2765748486" text:style-name="Internet_20_link" text:visited-style-name="Internet_20_link">12. Prova l’ISO</text:a><text:tab/><text:a xlink:type="simple" xlink:href="#__RefHeading___Toc4130_2765748486" text:style-name="Internet_20_link" text:visited-style-name="Internet_20_link">34</text:a></text:p>
          <text:p text:style-name="P1"><text:a xlink:type="simple" xlink:href="#__RefHeading___Toc4132_2765748486" text:style-name="Internet_20_link" text:visited-style-name="Internet_20_link">13. Neteja i reconstrueix</text:a><text:tab/><text:a xlink:type="simple" xlink:href="#__RefHeading___Toc4132_2765748486" text:style-name="Internet_20_link" text:visited-style-name="Internet_20_link">50</text:a></text:p>
          <text:p text:style-name="P1"><text:a xlink:type="simple" xlink:href="#__RefHeading___Toc4134_2765748486" text:style-name="Internet_20_link" text:visited-style-name="Internet_20_link">Resum del flux de treball</text:a><text:tab/><text:a xlink:type="simple" xlink:href="#__RefHeading___Toc4134_2765748486" text:style-name="Internet_20_link" text:visited-style-name="Internet_20_link">51</text:a></text:p>
          <text:p text:style-name="P1"><text:a xlink:type="simple" xlink:href="#__RefHeading___Toc4136_2765748486" text:style-name="Internet_20_link" text:visited-style-name="Internet_20_link">Referències</text:a><text:tab/><text:a xlink:type="simple" xlink:href="#__RefHeading___Toc4136_2765748486" text:style-name="Internet_20_link" text:visited-style-name="Internet_20_link">51</text:a></text:p>
          <text:p text:style-name="P2"><text:a xlink:type="simple" xlink:href="#__RefHeading___Toc4138_2765748486" text:style-name="Internet_20_link" text:visited-style-name="Internet_20_link">Índex de figures</text:a><text:tab/><text:a xlink:type="simple" xlink:href="#__RefHeading___Toc4138_2765748486" text:style-name="Internet_20_link" text:visited-style-name="Internet_20_link">53</text:a></text:p>
        </text:index-body>
      </text:table-of-content>
      <text:p text:style-name="SaltDePagina"/>
      <text:h text:style-name="Heading_20_1" text:outline-level="1"><text:bookmark-start text:name="crea-una-distro-gnulinux"/><text:bookmark-start text:name="__RefHeading___Toc4048_2765748486"/>Crea una distro GNU/Linux<text:bookmark-end text:name="crea-una-distro-gnulinux"/><text:bookmark-end text:name="__RefHeading___Toc4048_2765748486"/></text:h>
      <text:p text:style-name="First_20_paragraph">Una distribució Linux (“distro”) és, en essència, un kernel Linux acompanyat d’un conjunt de programari, eines de gestió de paquets i configuracions que la converteixen en un sistema operatiu complet i utilitzable. Crear-ne una des de zero (compilant cada component) és possible amb projectes com <text:span text:style-name="T1">Linux From Scratch</text:span>, però per a un ús pràctic i educatiu resulta molt més eficient partir d’una base existent i personalitzar-la.</text:p>
      <text:p text:style-name="Text_20_body">En aquest document s’explica com construir una <text:span text:style-name="T2">ISO personalitzada</text:span> basada en Debian Sid (la branca inestable/rolling) utilitzant <text:span text:style-name="CodiInline">live-build</text:span>, l’eina oficial del projecte Debian Live per generar imatges <text:span text:style-name="T1">en viu</text:span> i instal·lables.</text:p>
      <text:p text:style-name="AlertNotaEtiqueta">💡 NOTA</text:p>
      <text:p text:style-name="AlertNota">Una “distro derivada” (com Ubuntu ho és de Debian, o Kali ho és d’Ubuntu/Debian) es construeix normalment amb aquesta mateixa filosofia: agafar una base sòlida i afegir-hi personalització, paquets i configuració pròpia.</text:p>
      <text:h text:style-name="Heading_20_1" text:outline-level="1"><text:bookmark-start text:name="objectius"/><text:bookmark-start text:name="__RefHeading___Toc4050_2765748486"/>Objectius<text:bookmark-end text:name="objectius"/><text:bookmark-end text:name="__RefHeading___Toc4050_2765748486"/></text:h>
      <text:list text:style-name="L1">
        <text:list-item>
          <text:p text:style-name="P3">Entendre l’estructura d’un projecte <text:span text:style-name="CodiInline">live-build</text:span></text:p>
        </text:list-item>
        <text:list-item>
          <text:p text:style-name="P3">Configurar l’arquitectura, els dipòsits i el tipus d’imatge</text:p>
        </text:list-item>
        <text:list-item>
          <text:p text:style-name="P3">Personalitzar la llista de paquets preinstal·lats</text:p>
        </text:list-item>
        <text:list-item>
          <text:p text:style-name="P3">Afegir fitxers propis (wallpapers, configuracions) al sistema final</text:p>
        </text:list-item>
        <text:list-item>
          <text:p text:style-name="P3">Automatitzar tasques amb <text:span text:style-name="T1">hooks</text:span></text:p>
        </text:list-item>
        <text:list-item>
          <text:p text:style-name="P3">Generar i provar l’ISO resultant</text:p>
        </text:list-item>
      </text:list>
      <text:h text:style-name="Heading_20_1" text:outline-level="1"><text:bookmark-start text:name="requisits-previs"/><text:bookmark-start text:name="__RefHeading___Toc4052_2765748486"/>Requisits previs<text:bookmark-end text:name="requisits-previs"/><text:bookmark-end text:name="__RefHeading___Toc4052_2765748486"/></text:h>
      <text:list text:style-name="L2">
        <text:list-item>
          <text:p text:style-name="P4">Una màquina (física o virtual) amb <text:span text:style-name="T2">Debian</text:span> instal·lat</text:p>
        </text:list-item>
        <text:list-item>
          <text:p text:style-name="P4">Accés a internet (el procés descarrega paquets del dipòsit oficial)</text:p>
        </text:list-item>
        <text:list-item>
          <text:p text:style-name="P4">Com a mínim 20 GB d’espai lliure en disc i 2 GB de RAM</text:p>
        </text:list-item>
      </text:list>
      <text:p text:style-name="First_20_paragraph">Si vols personalitzar la distro necessitaràs alguns fitxers. Pots aportar els teus o bé descarregar-los. En qualsevol cas, els has de tenir al teu <text:span text:style-name="CodiInline">home</text:span>: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Fitxer</text:p>
            </table:table-cell>
            <table:table-cell table:style-name="Table1.A1" office:value-type="string">
              <text:p text:style-name="Table_20_Heading">Enllaç de descàrrega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CodiInline">avatar.png</text:span></text:p>
          </table:table-cell>
          <table:table-cell table:style-name="Table1.A1" office:value-type="string">
            <text:p text:style-name="Table_20_Contents"><text:a xlink:type="simple" xlink:href="https://proferamon.com/tic/imatges/distro/avatar.png" text:style-name="Internet_20_link" text:visited-style-name="Visited_20_Internet_20_Link"><text:span text:style-name="Definition">https://proferamon.com/tic/imatges/distro/avatar.png</text:span></text:a></text:p>
          </table:table-cell>
        </table:table-row>
        <text:soft-page-break/>
        <table:table-row>
          <table:table-cell table:style-name="Table1.A1" office:value-type="string">
            <text:p text:style-name="Table_20_Contents"><text:span text:style-name="CodiInline">benvinguda.png</text:span></text:p>
          </table:table-cell>
          <table:table-cell table:style-name="Table1.A1" office:value-type="string">
            <text:p text:style-name="Table_20_Contents"><text:a xlink:type="simple" xlink:href="https://proferamon.com/tic/imatges/distro/benvinguda.png" text:style-name="Internet_20_link" text:visited-style-name="Visited_20_Internet_20_Link"><text:span text:style-name="Definition">https://proferamon.com/tic/imatges/distro/benvinguda.pn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apositiva1.png</text:span></text:p>
          </table:table-cell>
          <table:table-cell table:style-name="Table1.A1" office:value-type="string">
            <text:p text:style-name="Table_20_Contents"><text:a xlink:type="simple" xlink:href="https://proferamon.com/tic/imatges/distro/diapositiva1.png" text:style-name="Internet_20_link" text:visited-style-name="Visited_20_Internet_20_Link"><text:span text:style-name="Definition">https://proferamon.com/tic/imatges/distro/diapositiva1.pn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apositiva2.png</text:span></text:p>
          </table:table-cell>
          <table:table-cell table:style-name="Table1.A1" office:value-type="string">
            <text:p text:style-name="Table_20_Contents"><text:a xlink:type="simple" xlink:href="https://proferamon.com/tic/imatges/distro/diapositiva2.png" text:style-name="Internet_20_link" text:visited-style-name="Visited_20_Internet_20_Link"><text:span text:style-name="Definition">https://proferamon.com/tic/imatges/distro/diapositiva2.pn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strothos-ascii.ans</text:span></text:p>
          </table:table-cell>
          <table:table-cell table:style-name="Table1.A1" office:value-type="string">
            <text:p text:style-name="Table_20_Contents"><text:a xlink:type="simple" xlink:href="https://proferamon.com/tic/imatges/distro/distrothos-ascii.ans" text:style-name="Internet_20_link" text:visited-style-name="Visited_20_Internet_20_Link"><text:span text:style-name="Definition">https://proferamon.com/tic/imatges/distro/distrothos-ascii.ans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strothos-logo.png</text:span></text:p>
          </table:table-cell>
          <table:table-cell table:style-name="Table1.A1" office:value-type="string">
            <text:p text:style-name="Table_20_Contents"><text:a xlink:type="simple" xlink:href="https://proferamon.com/tic/imatges/distro/distrothos-logo.png" text:style-name="Internet_20_link" text:visited-style-name="Visited_20_Internet_20_Link"><text:span text:style-name="Definition">https://proferamon.com/tic/imatges/distro/distrothos-logo.pn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strothos-logo.svg</text:span></text:p>
          </table:table-cell>
          <table:table-cell table:style-name="Table1.A1" office:value-type="string">
            <text:p text:style-name="Table_20_Contents"><text:a xlink:type="simple" xlink:href="https://proferamon.com/tic/imatges/distro/distrothos-logo.svg" text:style-name="Internet_20_link" text:visited-style-name="Visited_20_Internet_20_Link"><text:span text:style-name="Definition">https://proferamon.com/tic/imatges/distro/distrothos-logo.sv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distrothos-logo-quadrat.svg</text:span></text:p>
          </table:table-cell>
          <table:table-cell table:style-name="Table1.A1" office:value-type="string">
            <text:p text:style-name="Table_20_Contents"><text:a xlink:type="simple" xlink:href="https://proferamon.com/tic/imatges/distro/distrothos-logo-quadrat.svg" text:style-name="Internet_20_link" text:visited-style-name="Visited_20_Internet_20_Link"><text:span text:style-name="Definition">https://proferamon.com/tic/imatges/distro/distrothos-logo-quadrat.svg</text:span></text:a></text:p>
          </table:table-cell>
        </table:table-row>
        <table:table-row>
          <table:table-cell table:style-name="Table1.A1" office:value-type="string">
            <text:p text:style-name="Table_20_Contents"><text:span text:style-name="CodiInline">wallpaper.png</text:span></text:p>
          </table:table-cell>
          <table:table-cell table:style-name="Table1.A1" office:value-type="string">
            <text:p text:style-name="Table_20_Contents"><text:a xlink:type="simple" xlink:href="https://proferamon.com/tic/imatges/distro/wallpaper.png" text:style-name="Internet_20_link" text:visited-style-name="Visited_20_Internet_20_Link"><text:span text:style-name="Definition">https://proferamon.com/tic/imatges/distro/wallpaper.png</text:span></text:a></text:p>
          </table:table-cell>
        </table:table-row>
      </table:table>
      <text:p text:style-name="First_20_paragraph">L’estructura de fitxers dins del teu <text:span text:style-name="CodiInline">home</text:span> hauria de ser:</text:p>
      <text:p text:style-name="Codi_20_Ini">/home/&lt;usuari&gt;/</text:p>
      <text:p text:style-name="Codi_20_Ini">├── avatar.png</text:p>
      <text:p text:style-name="Codi_20_Ini">├── benvinguda.png</text:p>
      <text:p text:style-name="Codi_20_Ini">├── diapositiva1.png</text:p>
      <text:p text:style-name="Codi_20_Ini">├── diapositiva2.png</text:p>
      <text:p text:style-name="Codi_20_Ini">├── distrothos-ascii.ans</text:p>
      <text:p text:style-name="Codi_20_Ini">├── distrothos-logo.png</text:p>
      <text:p text:style-name="Codi_20_Ini">├── distrothos-logo.svg</text:p>
      <text:p text:style-name="Codi_20_Ini">├── distrothos-logo-quadrat.svg</text:p>
      <text:p text:style-name="Codi_20_Ini">├── wallpaper.png</text:p>
      <text:p text:style-name="Codi_20_Ini">└── la-meva-distro/ <text:s text:c="8"/>&lt;- Carpeta que crearàs a la secció 2</text:p>
      <text:h text:style-name="Heading_20_1" text:outline-level="1"><text:bookmark-start text:name="installa-les-eines-necessàries"/><text:bookmark-start text:name="__RefHeading___Toc4054_2765748486"/>1. Instal·la les eines necessàries<text:bookmark-end text:name="installa-les-eines-necessàries"/><text:bookmark-end text:name="__RefHeading___Toc4054_2765748486"/></text:h>
      <text:p text:style-name="First_20_paragraph">Actualitza la llista de paquets:</text:p>
      <text:p text:style-name="Preformatted_20_Text"><text:span text:style-name="FunctionTok">sudo</text:span><text:span text:style-name="NormalTok"> apt update</text:span> </text:p>
      <text:p text:style-name="First_20_paragraph">Instal·la les eines:</text:p>
      <text:p text:style-name="Preformatted_20_Text"><text:span text:style-name="FunctionTok">sudo</text:span><text:span text:style-name="NormalTok"> apt install live-build live-config live-boot debootstrap</text:span> </text:p>
      <table:table table:name="Table2" table:style-name="Table2">
        <table:table-column table:style-name="Table2.A"/>
        <table:table-column table:style-name="Table2.B"/>
        <table:table-header-rows>
          <text:soft-page-break/>
          <table:table-row>
            <table:table-cell table:style-name="Table2.A1" office:value-type="string">
              <text:p text:style-name="Table_20_Heading">Paquet</text:p>
            </table:table-cell>
            <table:table-cell table:style-name="Table2.A1" office:value-type="string">
              <text:p text:style-name="Table_20_Heading">Funció</text:p>
            </table:table-cell>
          </table:table-row>
        </table:table-header-rows>
        <table:table-row>
          <table:table-cell table:style-name="Table2.A1" office:value-type="string">
            <text:p text:style-name="Table_20_Contents"><text:span text:style-name="CodiInline">live-build</text:span></text:p>
          </table:table-cell>
          <table:table-cell table:style-name="Table2.A1" office:value-type="string">
            <text:p text:style-name="Table_20_Contents">Conjunt de scripts (<text:span text:style-name="CodiInline">lb</text:span>) per construir la imatge</text:p>
          </table:table-cell>
        </table:table-row>
        <table:table-row>
          <table:table-cell table:style-name="Table2.A1" office:value-type="string">
            <text:p text:style-name="Table_20_Contents"><text:span text:style-name="CodiInline">live-config</text:span></text:p>
          </table:table-cell>
          <table:table-cell table:style-name="Table2.A1" office:value-type="string">
            <text:p text:style-name="Table_20_Contents">Configuració que s’aplica en arrencar el sistema live</text:p>
          </table:table-cell>
        </table:table-row>
        <table:table-row>
          <table:table-cell table:style-name="Table2.A1" office:value-type="string">
            <text:p text:style-name="Table_20_Contents"><text:span text:style-name="CodiInline">live-boot</text:span></text:p>
          </table:table-cell>
          <table:table-cell table:style-name="Table2.A1" office:value-type="string">
            <text:p text:style-name="Table_20_Contents">Scripts d’arrencada per a sistemes live (initramfs)</text:p>
          </table:table-cell>
        </table:table-row>
        <table:table-row>
          <table:table-cell table:style-name="Table2.A1" office:value-type="string">
            <text:p text:style-name="Table_20_Contents"><text:span text:style-name="CodiInline">debootstrap</text:span></text:p>
          </table:table-cell>
          <table:table-cell table:style-name="Table2.A1" office:value-type="string">
            <text:p text:style-name="Table_20_Contents">Crea el sistema base de Debian dins d’un chroot</text:p>
          </table:table-cell>
        </table:table-row>
      </table:table>
      <text:h text:style-name="Heading_20_1" text:outline-level="1"><text:bookmark-start text:name="crea-lestructura-del-projecte"/><text:bookmark-start text:name="__RefHeading___Toc4056_2765748486"/>2. Crea l’estructura del projecte<text:bookmark-end text:name="crea-lestructura-del-projecte"/><text:bookmark-end text:name="__RefHeading___Toc4056_2765748486"/></text:h>
      <text:p text:style-name="First_20_paragraph">Crea la carpeta de treball:</text:p>
      <text:p text:style-name="Preformatted_20_Text"><text:span text:style-name="FunctionTok">mkdir</text:span><text:span text:style-name="NormalTok"> ~/la-meva-distro</text:span> </text:p>
      <text:p text:style-name="First_20_paragraph">Mou-te a la carpeta creada:</text:p>
      <text:p text:style-name="Preformatted_20_Text"><text:span text:style-name="BuiltInTok">cd</text:span><text:span text:style-name="NormalTok"> ~/la-meva-distro</text:span> </text:p>
      <text:h text:style-name="Heading_20_1" text:outline-level="1"><text:bookmark-start text:name="configura-larquitectura-i-el-tipus-dimatge"/><text:bookmark-start text:name="__RefHeading___Toc4058_2765748486"/>3. Configura l’arquitectura i el tipus d’imatge<text:bookmark-end text:name="configura-larquitectura-i-el-tipus-dimatge"/><text:bookmark-end text:name="__RefHeading___Toc4058_2765748486"/></text:h>
      <text:p text:style-name="Preformatted_20_Text"><text:span text:style-name="ExtensionTok">lb</text:span><text:span text:style-name="NormalTok"> config </text:span><text:span text:style-name="DataTypeTok">\</text:span> </text:p>
      <text:p text:style-name="Preformatted_20_Text"><text:span text:style-name="NormalTok"><text:s text:c="2"/></text:span><text:span text:style-name="AttributeTok">--distribution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distribution-chroot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distribution-binary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architectures</text:span><text:span text:style-name="NormalTok"> amd64 </text:span><text:span text:style-name="DataTypeTok">\</text:span> </text:p>
      <text:p text:style-name="Preformatted_20_Text"><text:span text:style-name="NormalTok"><text:s text:c="2"/></text:span><text:span text:style-name="AttributeTok">--binary-images</text:span><text:span text:style-name="NormalTok"> iso-hybrid </text:span><text:span text:style-name="DataTypeTok">\</text:span> </text:p>
      <text:p text:style-name="Preformatted_20_Text"><text:span text:style-name="NormalTok"><text:s text:c="2"/></text:span><text:span text:style-name="AttributeTok">--archive-areas</text:span><text:span text:style-name="NormalTok"> </text:span><text:span text:style-name="StringTok">"main contrib non-free non-free-firmware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firmware-chroot</text:span><text:span text:style-name="NormalTok"> false </text:span><text:span text:style-name="DataTypeTok">\</text:span> </text:p>
      <text:p text:style-name="Preformatted_20_Text"><text:span text:style-name="NormalTok"><text:s text:c="2"/></text:span><text:span text:style-name="AttributeTok">--bootappend-live</text:span><text:span text:style-name="NormalTok"> </text:span><text:span text:style-name="StringTok">"boot=live components locales=ca_ES.UTF-8 keyboard-layouts=es keyboard-variants=cat timezone=Europe/Madrid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application</text:span><text:span text:style-name="NormalTok"> </text:span><text:span text:style-name="StringTok">"DistroThos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publisher</text:span><text:span text:style-name="NormalTok"> </text:span><text:span text:style-name="StringTok">"Ramon López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volume</text:span><text:span text:style-name="NormalTok"> </text:span><text:span text:style-name="StringTok">"DistroThos"</text:span> </text:p>
      <text:p text:style-name="P5">Explicació dels paràmetres:</text:p>
      <text:list text:style-name="L3">
        <text:list-item>
          <text:p text:style-name="P6"><text:span text:style-name="CodiInline">--distribution sid</text:span> — versió de Debian que es farà servir com a base</text:p>
        </text:list-item>
        <text:list-item>
          <text:p text:style-name="P6"><text:span text:style-name="CodiInline">--architectures amd64</text:span> — arquitectura de processador de destí</text:p>
        </text:list-item>
        <text:list-item>
          <text:p text:style-name="P6"><text:span text:style-name="CodiInline">--binary-images iso-hybrid</text:span> — genera una ISO híbrida, vàlida tant per gravar en DVD com per copiar a un USB booteable amb <text:span text:style-name="CodiInline">dd</text:span></text:p>
        </text:list-item>
        <text:list-item>
          <text:p text:style-name="P6"><text:span text:style-name="CodiInline">--archive-areas</text:span> — habilita dipòsits addicionals com <text:span text:style-name="CodiInline">non-free</text:span> (necessari, per exemple, per a alguns drivers de xarxa o gràfics)</text:p>
        </text:list-item>
        <text:list-item>
          <text:p text:style-name="P6"><text:soft-page-break/><text:span text:style-name="CodiInline">--firmware-chroot false</text:span> — desactiva la inclusió automàtica de tot el firmware disponible a <text:span text:style-name="CodiInline">non-free-firmware</text:span>; en triaràs explícitament només el que necessitis</text:p>
        </text:list-item>
        <text:list-item>
          <text:p text:style-name="P6"><text:span text:style-name="CodiInline">--bootappend-live</text:span> — defineix els paràmetres d’arrencada del kernel</text:p>
        </text:list-item>
        <text:list-item>
          <text:p text:style-name="P6"><text:span text:style-name="CodiInline">--iso-application</text:span> — nom que apareix com a metadada de l’ISO (per exemple, en detectar-la alguns gravadors o eines de creació d’USB)</text:p>
        </text:list-item>
        <text:list-item>
          <text:p text:style-name="P6"><text:span text:style-name="CodiInline">--iso-publisher</text:span> — informació de l’editor</text:p>
        </text:list-item>
        <text:list-item>
          <text:p text:style-name="P6"><text:span text:style-name="CodiInline">--iso-volume</text:span> — etiqueta del volum (limitada a certs caràcters, sense accents ni espais llargs recomanables)</text:p>
        </text:list-item>
      </text:list>
      <text:p text:style-name="First_20_paragraph">Aquesta ordre genera la carpeta <text:span text:style-name="CodiInline">config/</text:span>, que conté tota la configuració modular del projecte. És, en certa manera, el “codi font” de la nostra distro.</text:p>
      <text:p text:style-name="AlertNotaEtiqueta">💡 NOTA</text:p>
      <text:p text:style-name="AlertNota">En lloc de <text:span text:style-name="CodiInline">sid</text:span> que és la branca <text:span text:style-name="T1">inestable/rolling</text:span>, pots triar <text:span text:style-name="CodiInline">forky</text:span> (testing) o <text:span text:style-name="CodiInline">trixie</text:span> (stable).</text:p>
      <text:h text:style-name="Heading_20_1" text:outline-level="1"><text:bookmark-start text:name="tria-els-paquets-del-sistema"/><text:bookmark-start text:name="__RefHeading___Toc4060_2765748486"/>4. Tria els paquets del sistema<text:bookmark-end text:name="tria-els-paquets-del-sistema"/><text:bookmark-end text:name="__RefHeading___Toc4060_2765748486"/></text:h>
      <text:p text:style-name="First_20_paragraph">Els paquets es defineixen en fitxers de text dins de <text:span text:style-name="CodiInline">config/package-lists/</text:span>. És recomanable separar-los per categories:</text:p>
      <text:p text:style-name="Text_20_body"><text:span text:style-name="CodiInline">config/package-lists/escriptori.list.chroot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package-lists</text:span> </text:p>
      <text:p text:style-name="Preformatted_20_Text"><text:span text:style-name="FunctionTok">nano</text:span><text:span text:style-name="NormalTok"> config/package-lists/escriptori.list.chroot</text:span> </text:p>
      <text:p text:style-name="Codi_20_Nano">task-gnome-desktop</text:p>
      <text:p text:style-name="AlertNotaEtiqueta">💡 NOTA</text:p>
      <text:p text:style-name="AlertNota"><text:span text:style-name="CodiInline">task-gnome-desktop</text:span> instal·la l’entorn GNOME complet (amb totes les aplicacions habituals de GNOME Core i GNOME Extra). Si vols un GNOME més lleuger, pots substituir-ho per <text:span text:style-name="CodiInline">gnome-core</text:span>, que només inclou els components essencials.</text:p>
      <text:p text:style-name="First_20_paragraph">Alternatives:</text:p>
      <table:table table:name="Table3" table:style-name="Table3">
        <table:table-column table:style-name="Table3.A"/>
        <table:table-column table:style-name="Table3.B"/>
        <table:table-header-rows>
          <table:table-row>
            <table:table-cell table:style-name="Table3.A1" office:value-type="string">
              <text:p text:style-name="Table_20_Heading">Metapaquet</text:p>
            </table:table-cell>
            <table:table-cell table:style-name="Table3.A1" office:value-type="string">
              <text:p text:style-name="Table_20_Heading">Escriptori</text:p>
            </table:table-cell>
          </table:table-row>
        </table:table-header-rows>
        <table:table-row>
          <table:table-cell table:style-name="Table3.A1" office:value-type="string">
            <text:p text:style-name="Table_20_Contents"><text:span text:style-name="CodiInline">task-gnome-desktop</text:span></text:p>
          </table:table-cell>
          <table:table-cell table:style-name="Table3.A1" office:value-type="string">
            <text:p text:style-name="Table_20_Contents">GNOME</text:p>
          </table:table-cell>
        </table:table-row>
        <table:table-row>
          <table:table-cell table:style-name="Table3.A1" office:value-type="string">
            <text:p text:style-name="Table_20_Contents"><text:span text:style-name="CodiInline">gnome</text:span></text:p>
          </table:table-cell>
          <table:table-cell table:style-name="Table3.A1" office:value-type="string">
            <text:p text:style-name="Table_20_Contents">GNOME Core + Extra (jocs, Cheese, Rhythmbox, Totem, utilitats addicionals…)</text:p>
          </table:table-cell>
        </table:table-row>
        <text:soft-page-break/>
        <table:table-row>
          <table:table-cell table:style-name="Table3.A1" office:value-type="string">
            <text:p text:style-name="Table_20_Contents"><text:span text:style-name="CodiInline">gnome-core</text:span></text:p>
          </table:table-cell>
          <table:table-cell table:style-name="Table3.A1" office:value-type="string">
            <text:p text:style-name="Table_20_Contents">El nucli essencial de GNOME. Només els paquets imprescindibles</text:p>
          </table:table-cell>
        </table:table-row>
        <table:table-row>
          <table:table-cell table:style-name="Table3.A1" office:value-type="string">
            <text:p text:style-name="Table_20_Contents"><text:span text:style-name="CodiInline">task-kde-desktop</text:span></text:p>
          </table:table-cell>
          <table:table-cell table:style-name="Table3.A1" office:value-type="string">
            <text:p text:style-name="Table_20_Contents">KDE Plasma</text:p>
          </table:table-cell>
        </table:table-row>
        <table:table-row>
          <table:table-cell table:style-name="Table3.A1" office:value-type="string">
            <text:p text:style-name="Table_20_Contents"><text:span text:style-name="CodiInline">task-xfce-desktop</text:span></text:p>
          </table:table-cell>
          <table:table-cell table:style-name="Table3.A1" office:value-type="string">
            <text:p text:style-name="Table_20_Contents">Xfce</text:p>
          </table:table-cell>
        </table:table-row>
        <table:table-row>
          <table:table-cell table:style-name="Table3.A1" office:value-type="string">
            <text:p text:style-name="Table_20_Contents"><text:span text:style-name="CodiInline">task-mate-desktop</text:span></text:p>
          </table:table-cell>
          <table:table-cell table:style-name="Table3.A1" office:value-type="string">
            <text:p text:style-name="Table_20_Contents">MATE</text:p>
          </table:table-cell>
        </table:table-row>
        <table:table-row>
          <table:table-cell table:style-name="Table3.A1" office:value-type="string">
            <text:p text:style-name="Table_20_Contents"><text:span text:style-name="CodiInline">task-cinnamon-desktop</text:span></text:p>
          </table:table-cell>
          <table:table-cell table:style-name="Table3.A1" office:value-type="string">
            <text:p text:style-name="Table_20_Contents">Cinnamon</text:p>
          </table:table-cell>
        </table:table-row>
        <table:table-row>
          <table:table-cell table:style-name="Table3.A1" office:value-type="string">
            <text:p text:style-name="Table_20_Contents"><text:span text:style-name="CodiInline">task-lxde-desktop</text:span></text:p>
          </table:table-cell>
          <table:table-cell table:style-name="Table3.A1" office:value-type="string">
            <text:p text:style-name="Table_20_Contents">LXDE</text:p>
          </table:table-cell>
        </table:table-row>
        <table:table-row>
          <table:table-cell table:style-name="Table3.A1" office:value-type="string">
            <text:p text:style-name="Table_20_Contents"><text:span text:style-name="CodiInline">task-lxqt-desktop</text:span></text:p>
          </table:table-cell>
          <table:table-cell table:style-name="Table3.A1" office:value-type="string">
            <text:p text:style-name="Table_20_Contents">LXQt</text:p>
          </table:table-cell>
        </table:table-row>
        <table:table-row>
          <table:table-cell table:style-name="Table3.A1" office:value-type="string">
            <text:p text:style-name="Table_20_Contents"><text:span text:style-name="CodiInline">task-phosh-desktop</text:span></text:p>
          </table:table-cell>
          <table:table-cell table:style-name="Table3.A1" office:value-type="string">
            <text:p text:style-name="Table_20_Contents">Phosh (entorn mòbil, basat en GNOME Shell)</text:p>
          </table:table-cell>
        </table:table-row>
        <table:table-row>
          <table:table-cell table:style-name="Table3.A1" office:value-type="string">
            <text:p text:style-name="Table_20_Contents"><text:span text:style-name="CodiInline">task-lomiri-desktop</text:span></text:p>
          </table:table-cell>
          <table:table-cell table:style-name="Table3.A1" office:value-type="string">
            <text:p text:style-name="Table_20_Contents">Lomiri (antic Unity8, d’Ubuntu Touch)</text:p>
          </table:table-cell>
        </table:table-row>
        <table:table-row>
          <table:table-cell table:style-name="Table3.A1" office:value-type="string">
            <text:p text:style-name="Table_20_Contents"><text:span text:style-name="CodiInline">task-lomiri-tablet</text:span></text:p>
          </table:table-cell>
          <table:table-cell table:style-name="Table3.A1" office:value-type="string">
            <text:p text:style-name="Table_20_Contents">Variant de Lomiri per a tauletes</text:p>
          </table:table-cell>
        </table:table-row>
      </table:table>
      <text:p text:style-name="First_20_paragraph"><text:span text:style-name="CodiInline">config/package-lists/aplicacions.list.chroot</text:span></text:p>
      <text:p text:style-name="Preformatted_20_Text"><text:span text:style-name="FunctionTok">nano</text:span><text:span text:style-name="NormalTok"> config/package-lists/aplicacions.list.chroot</text:span> </text:p>
      <text:p text:style-name="Codi_20_Nano">bash-completion</text:p>
      <text:p text:style-name="Codi_20_Nano">build-essential</text:p>
      <text:p text:style-name="Codi_20_Nano">bzip2</text:p>
      <text:p text:style-name="Codi_20_Nano">evince</text:p>
      <text:p text:style-name="Codi_20_Nano">fastfetch</text:p>
      <text:p text:style-name="Codi_20_Nano">firefox-esr</text:p>
      <text:p text:style-name="Codi_20_Nano">firefox-esr-l10n-ca</text:p>
      <text:p text:style-name="Codi_20_Nano">foliate</text:p>
      <text:p text:style-name="Codi_20_Nano">geany</text:p>
      <text:p text:style-name="Codi_20_Nano">gedit</text:p>
      <text:p text:style-name="Codi_20_Nano">gimp</text:p>
      <text:p text:style-name="Codi_20_Nano">gnome-tweaks</text:p>
      <text:p text:style-name="Codi_20_Nano">gparted</text:p>
      <text:p text:style-name="Codi_20_Nano">htop</text:p>
      <text:p text:style-name="Codi_20_Nano">ksnip</text:p>
      <text:p text:style-name="Codi_20_Nano">libreoffice</text:p>
      <text:p text:style-name="Codi_20_Nano">libreoffice-l10n-ca</text:p>
      <text:p text:style-name="Codi_20_Nano">linux-headers-amd64</text:p>
      <text:p text:style-name="Codi_20_Nano">ptyxis</text:p>
      <text:p text:style-name="Codi_20_Nano"><text:soft-page-break/>synaptic</text:p>
      <text:p text:style-name="Codi_20_Nano">tar</text:p>
      <text:p text:style-name="Codi_20_Nano">virtualbox</text:p>
      <text:p text:style-name="Codi_20_Nano">virtualbox-dkms</text:p>
      <text:p text:style-name="AlertNotaEtiqueta">💡 NOTA</text:p>
      <text:p text:style-name="AlertNota">Aquesta llista conté els paquets que vulguis que estiguin instal·lats per defecte. Pots afegir-ne molts més.</text:p>
      <text:p text:style-name="First_20_paragraph"><text:span text:style-name="CodiInline">config/package-lists/xarxa.list.chroot</text:span></text:p>
      <text:p text:style-name="Preformatted_20_Text"><text:span text:style-name="FunctionTok">nano</text:span><text:span text:style-name="NormalTok"> config/package-lists/xarxa.list.chroot</text:span> </text:p>
      <text:p text:style-name="Codi_20_Nano">network-manager</text:p>
      <text:p text:style-name="Codi_20_Nano">openssh-client</text:p>
      <text:p text:style-name="First_20_paragraph"><text:span text:style-name="CodiInline">config/package-lists/firmware.list.chroot</text:span></text:p>
      <text:p text:style-name="Preformatted_20_Text"><text:span text:style-name="FunctionTok">nano</text:span><text:span text:style-name="NormalTok"> config/package-lists/firmware.list.chroot</text:span> </text:p>
      <text:p text:style-name="Codi_20_Nano">firmware-linux-nonfree</text:p>
      <text:p text:style-name="Codi_20_Nano">firmware-realtek</text:p>
      <text:p text:style-name="Codi_20_Nano">firmware-atheros</text:p>
      <text:p text:style-name="Codi_20_Nano">firmware-iwlwifi</text:p>
      <text:p text:style-name="Codi_20_Nano">firmware-amd-graphics</text:p>
      <text:p text:style-name="Codi_20_Nano">firmware-intel-graphics</text:p>
      <text:p text:style-name="Codi_20_Nano">firmware-intel-sound</text:p>
      <text:p text:style-name="Codi_20_Nano">firmware-intel-misc</text:p>
      <text:p text:style-name="AlertConsellEtiqueta">🎯 ACTIVITAT</text:p>
      <text:p text:style-name="AlertConsell">Decideix quin serà el propòsit de la teva distro (ciberseguretat, ofimàtica, servidor mínim, docència…) i crea les teves llistes de paquets justificant cada tria. Pots consultar els paquets disponibles amb <text:span text:style-name="CodiInline">apt search &lt;paraula clau&gt;</text:span> des d’una màquina Debian.</text:p>
      <text:h text:style-name="Heading_20_1" text:outline-level="1"><text:bookmark-start text:name="posa-li-nom-a-la-distro"/><text:bookmark-start text:name="__RefHeading___Toc4062_2765748486"/>5. Posa-li nom a la distro<text:bookmark-end text:name="posa-li-nom-a-la-distro"/><text:bookmark-end text:name="__RefHeading___Toc4062_2765748486"/></text:h>
      <text:h text:style-name="Heading_20_2" text:outline-level="2"><text:bookmark-start text:name="el-fitxer-clau-etcos-release"/><text:bookmark-start text:name="__RefHeading___Toc4064_2765748486"/>5.1. El fitxer clau: <text:span text:style-name="CodiInline">/etc/os-release</text:span><text:bookmark-end text:name="el-fitxer-clau-etcos-release"/><text:bookmark-end text:name="__RefHeading___Toc4064_2765748486"/></text:h>
      <text:p text:style-name="First_20_paragraph"><text:span text:style-name="CodiInline">config/includes.chroot/etc/os-release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</text:span> </text:p>
      <text:p text:style-name="Preformatted_20_Text"><text:span text:style-name="FunctionTok">nano</text:span><text:span text:style-name="NormalTok"> config/includes.chroot/etc/os-release</text:span> </text:p>
      <text:p text:style-name="Codi_20_Nano">PRETTY_NAME="DistroThos 1.0"</text:p>
      <text:p text:style-name="Codi_20_Nano">NAME="DistroThos"</text:p>
      <text:p text:style-name="Codi_20_Nano">VERSION_ID="1.0"</text:p>
      <text:p text:style-name="Codi_20_Nano">VERSION="1.0 (Sid)"</text:p>
      <text:p text:style-name="Codi_20_Nano">VERSION_CODENAME=sid</text:p>
      <text:p text:style-name="Codi_20_Nano"><text:soft-page-break/>ID=distrothos</text:p>
      <text:p text:style-name="Codi_20_Nano">ID_LIKE=debian</text:p>
      <text:p text:style-name="Codi_20_Nano">HOME_URL="https://www.iesthosicodina.cat/"</text:p>
      <text:p text:style-name="Codi_20_Nano">SUPPORT_URL="https://www.iesthosicodina.cat/suport"</text:p>
      <text:p text:style-name="Codi_20_Nano">BUG_REPORT_URL="https://www.iesthosicodina.cat/"</text:p>
      <text:h text:style-name="Heading_20_2" text:outline-level="2"><text:bookmark-start text:name="el-missatge-de-benvinguda-al-terminal-etcissue-i-etcmotd"/><text:bookmark-start text:name="__RefHeading___Toc4066_2765748486"/>5.2. El missatge de benvinguda al terminal (<text:span text:style-name="CodiInline">/etc/issue</text:span> i <text:span text:style-name="CodiInline">/etc/motd</text:span>)<text:bookmark-end text:name="el-missatge-de-benvinguda-al-terminal-etcissue-i-etcmotd"/><text:bookmark-end text:name="__RefHeading___Toc4066_2765748486"/></text:h>
      <text:p text:style-name="First_20_paragraph"><text:span text:style-name="CodiInline">config/includes.chroot/etc/issue</text:span></text:p>
      <text:p text:style-name="Preformatted_20_Text"><text:span text:style-name="FunctionTok">nano</text:span><text:span text:style-name="NormalTok"> config/includes.chroot/etc/issue</text:span> </text:p>
      <text:p text:style-name="Codi_20_Nano">DistroThos 1.0 \n \l</text:p>
      <text:p text:style-name="First_20_paragraph"><text:span text:style-name="CodiInline">config/includes.chroot/etc/motd</text:span></text:p>
      <text:p text:style-name="Preformatted_20_Text"><text:span text:style-name="FunctionTok">nano</text:span><text:span text:style-name="NormalTok"> config/includes.chroot/etc/motd</text:span> </text:p>
      <text:p text:style-name="Codi_20_Nano">Benvingut a DistroThos — distribució educativa per al CFGS ASIX</text:p>
      <text:h text:style-name="Heading_20_2" text:outline-level="2"><text:bookmark-start text:name="el-nom-al-menú-darrencada-grubisolinux"/><text:bookmark-start text:name="__RefHeading___Toc4068_2765748486"/>5.3. El nom al menú d’arrencada (GRUB/isolinux)<text:bookmark-end text:name="el-nom-al-menú-darrencada-grubisolinux"/><text:bookmark-end text:name="__RefHeading___Toc4068_2765748486"/></text:h>
      <text:p text:style-name="First_20_paragraph">Aquí es fa servir el paràmetre <text:span text:style-name="CodiInline">--iso-application</text:span> i similars de <text:span text:style-name="CodiInline">lb config</text:span>. Vegeu la <text:a xlink:type="simple" xlink:href="#configura-larquitectura-i-el-tipus-dimatge" text:style-name="Internet_20_link" text:visited-style-name="Visited_20_Internet_20_Link"><text:span text:style-name="Definition">secció 3</text:span></text:a></text:p>
      <text:list text:style-name="L4">
        <text:list-item>
          <text:p text:style-name="P7"><text:span text:style-name="CodiInline">--iso-application</text:span> — nom que apareix com a metadada de l’ISO (per exemple, en detectar-la alguns gravadors o eines de creació d’USB)</text:p>
        </text:list-item>
        <text:list-item>
          <text:p text:style-name="P7"><text:span text:style-name="CodiInline">--iso-publisher</text:span> — informació de l’editor</text:p>
        </text:list-item>
        <text:list-item>
          <text:p text:style-name="P7"><text:span text:style-name="CodiInline">--iso-volume</text:span> — etiqueta del volum (limitada a certs caràcters, sense accents ni espais llargs recomanables)</text:p>
        </text:list-item>
      </text:list>
      <text:h text:style-name="Heading_20_2" text:outline-level="2"><text:bookmark-start text:name="el-nom-de-lordinador-per-defecte-hostname"/><text:bookmark-start text:name="__RefHeading___Toc4070_2765748486"/>5.4. El nom de l’ordinador per defecte (hostname)<text:bookmark-end text:name="el-nom-de-lordinador-per-defecte-hostname"/><text:bookmark-end text:name="__RefHeading___Toc4070_2765748486"/></text:h>
      <text:p text:style-name="First_20_paragraph"><text:span text:style-name="CodiInline">config/includes.chroot/etc/hostname</text:span></text:p>
      <text:p text:style-name="Preformatted_20_Text"><text:span text:style-name="FunctionTok">nano</text:span><text:span text:style-name="NormalTok"> config/includes.chroot/etc/hostname</text:span> </text:p>
      <text:p text:style-name="Codi_20_Nano">distrothos</text:p>
      <text:h text:style-name="Heading_20_1" text:outline-level="1"><text:bookmark-start text:name="personalitza-la-distro"/><text:bookmark-start text:name="__RefHeading___Toc4072_2765748486"/>6. Personalitza la distro<text:bookmark-end text:name="personalitza-la-distro"/><text:bookmark-end text:name="__RefHeading___Toc4072_2765748486"/></text:h>
      <text:h text:style-name="Heading_20_2" text:outline-level="2"><text:bookmark-start text:name="el-logo-al-panell-quant-a"/><text:bookmark-start text:name="__RefHeading___Toc4074_2765748486"/>6.1. El logo al panell “Quant a”<text:bookmark-end text:name="el-logo-al-panell-quant-a"/><text:bookmark-end text:name="__RefHeading___Toc4074_2765748486"/></text:h>
      <text:p text:style-name="First_20_paragraph">Amb el paquet <text:span text:style-name="CodiInline">imagemagick</text:span> genera les mides necessàries, i sobreescriu els fitxers del paquet.</text:p>
      <text:p text:style-name="Preformatted_20_Text"><text:span text:style-name="FunctionTok">sudo</text:span><text:span text:style-name="NormalTok"> apt install imagemagick</text:span> </text:p>
      <text:p text:style-name="First_20_paragraph"><text:span text:style-name="T2">Genera les variants PNG del teu logo</text:span>, a les mides que <text:span text:style-name="CodiInline">desktop-base</text:span> espera:</text:p>
      <text:p text:style-name="Preformatted_20_Text"><text:span text:style-name="ControlFlowTok">for</text:span><text:span text:style-name="NormalTok"> mida </text:span><text:span text:style-name="KeywordTok">in</text:span><text:span text:style-name="NormalTok"> 64 128 256</text:span><text:span text:style-name="KeywordTok">;</text:span><text:span text:style-name="NormalTok"> </text:span><text:span text:style-name="ControlFlowTok">do</text:span> </text:p>
      <text:p text:style-name="Preformatted_20_Text"><text:soft-page-break/><text:span text:style-name="NormalTok"><text:s text:c="2"/></text:span><text:span text:style-name="VariableTok">interior</text:span><text:span text:style-name="OperatorTok">=</text:span><text:span text:style-name="VariableTok">$((</text:span><text:span text:style-name="NormalTok"> </text:span><text:span text:style-name="VariableTok">mida</text:span><text:span text:style-name="NormalTok"> </text:span><text:span text:style-name="OperatorTok">*</text:span><text:span text:style-name="NormalTok"> </text:span><text:span text:style-name="DecValTok">80</text:span><text:span text:style-name="NormalTok"> </text:span><text:span text:style-name="OperatorTok">/</text:span><text:span text:style-name="NormalTok"> </text:span><text:span text:style-name="DecValTok">100</text:span><text:span text:style-name="NormalTok"> </text:span><text:span text:style-name="VariableTok">))</text:span> </text:p>
      <text:p text:style-name="Preformatted_20_Text"><text:span text:style-name="NormalTok"><text:s text:c="2"/></text:span><text:span text:style-name="ExtensionTok">convert</text:span><text:span text:style-name="NormalTok"> </text:span><text:span text:style-name="AttributeTok">-background</text:span><text:span text:style-name="NormalTok"> none ~/distrothos-logo.svg </text:span><text:span text:style-name="DataTypeTok">\</text:span> </text:p>
      <text:p text:style-name="Preformatted_20_Text"><text:span text:style-name="NormalTok"><text:s text:c="4"/></text:span><text:span text:style-name="AttributeTok">-resize</text:span><text:span text:style-name="NormalTok"> </text:span><text:span text:style-name="VariableTok">${interior}</text:span><text:span text:style-name="NormalTok">x</text:span><text:span text:style-name="VariableTok">${interior}</text:span><text:span text:style-name="NormalTok"> </text:span><text:span text:style-name="DataTypeTok">\</text:span> </text:p>
      <text:p text:style-name="Preformatted_20_Text"><text:span text:style-name="NormalTok"><text:s text:c="4"/></text:span><text:span text:style-name="AttributeTok">-gravity</text:span><text:span text:style-name="NormalTok"> center </text:span><text:span text:style-name="DataTypeTok">\</text:span> </text:p>
      <text:p text:style-name="Preformatted_20_Text"><text:span text:style-name="NormalTok"><text:s text:c="4"/></text:span><text:span text:style-name="AttributeTok">-extent</text:span><text:span text:style-name="NormalTok"> </text:span><text:span text:style-name="VariableTok">${mida}</text:span><text:span text:style-name="NormalTok">x</text:span><text:span text:style-name="VariableTok">${mida}</text:span><text:span text:style-name="NormalTok"> </text:span><text:span text:style-name="DataTypeTok">\</text:span> </text:p>
      <text:p text:style-name="Preformatted_20_Text"><text:span text:style-name="NormalTok"><text:s text:c="4"/>logo-</text:span><text:span text:style-name="VariableTok">$mida</text:span><text:span text:style-name="NormalTok">.png</text:span> </text:p>
      <text:p text:style-name="Preformatted_20_Text"><text:span text:style-name="ControlFlowTok">done</text:span> </text:p>
      <text:p text:style-name="First_20_paragraph"><text:span text:style-name="T2">Sobreescriu els fitxers reals</text:span> reutilitzant els fitxers generats: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icons/desktop-base/64x64/emblems</text:span> 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icons/desktop-base/128x128/emblems</text:span> 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icons/desktop-base/256x256/emblems</text:span> 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icons/desktop-base/scalable/emblems</text:span> </text:p>
      <text:p text:style-name="Preformatted_20_Text"><text:span text:style-name="FunctionTok">cp</text:span><text:span text:style-name="NormalTok"> logo-64.png config/includes.chroot/usr/share/icons/desktop-base/64x64/emblems/emblem-debian.png</text:span> </text:p>
      <text:p text:style-name="Preformatted_20_Text"><text:span text:style-name="FunctionTok">cp</text:span><text:span text:style-name="NormalTok"> logo-128.png config/includes.chroot/usr/share/icons/desktop-base/128x128/emblems/emblem-debian.png</text:span> </text:p>
      <text:p text:style-name="Preformatted_20_Text"><text:span text:style-name="FunctionTok">cp</text:span><text:span text:style-name="NormalTok"> logo-256.png config/includes.chroot/usr/share/icons/desktop-base/256x256/emblems/emblem-debian.png</text:span> </text:p>
      <text:p text:style-name="Preformatted_20_Text"><text:span text:style-name="FunctionTok">cp</text:span><text:span text:style-name="NormalTok"> ~/distrothos-logo-quadrat.svg config/includes.chroot/usr/share/icons/desktop-base/scalable/emblems/emblem-debian.svg</text:span> </text:p>
      <text:p text:style-name="P5">Sobreescriu també els logos de GDM i la pantalla de bloqueig</text:p>
      <text:p text:style-name="Text_20_body">Reutilitza els PNG generats. Aquests fitxers viuen en una carpeta diferent del paquet <text:span text:style-name="CodiInline">desktop-base</text:span> (<text:span text:style-name="CodiInline">desktop-base/debian-logos/</text:span>, no <text:span text:style-name="CodiInline">icons/desktop-base/</text:span>), i alimenten un component diferent del sistema: la pantalla de login/bloqueig de GDM, no el panell “Quant a” que ja hem cobert amb el bloc anterior. Sense aquest segon bloc, el logo apareixeria correctament a “Quant a” però la pantalla de GDM continuaria mostrant el remolí clàssic de Debian: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desktop-base/debian-logos</text:span> </text:p>
      <text:p text:style-name="Preformatted_20_Text"><text:span text:style-name="FunctionTok">cp</text:span><text:span text:style-name="NormalTok"> ~/avatar.png config/includes.chroot/usr/share/desktop-base/debian-logos/avatar.png</text:span> </text:p>
      <text:p text:style-name="Preformatted_20_Text"><text:span text:style-name="FunctionTok">cp</text:span><text:span text:style-name="NormalTok"> logo-64.png config/includes.chroot/usr/share/desktop-base/debian-logos/logo-64.png</text:span> </text:p>
      <text:p text:style-name="Preformatted_20_Text"><text:span text:style-name="FunctionTok">cp</text:span><text:span text:style-name="NormalTok"> logo-128.png config/includes.chroot/usr/share/desktop-base/debian-logos/logo-128.png</text:span> </text:p>
      <text:p text:style-name="Preformatted_20_Text"><text:span text:style-name="FunctionTok">cp</text:span><text:span text:style-name="NormalTok"> logo-256.png config/includes.chroot/usr/share/desktop-base/debian-logos/logo-256.png</text:span> </text:p>
      <text:p text:style-name="Preformatted_20_Text"><text:span text:style-name="FunctionTok">cp</text:span><text:span text:style-name="NormalTok"> logo-128.png config/includes.chroot/usr/share/desktop-base/debian-logos/logo-text-128.png</text:span> </text:p>
      <text:p text:style-name="Preformatted_20_Text"><text:span text:style-name="FunctionTok">cp</text:span><text:span text:style-name="NormalTok"> logo-256.png config/includes.chroot/usr/share/desktop-base/debian-logos/logo-text-256.png</text:span> </text:p>
      <text:p text:style-name="Preformatted_20_Text"><text:span text:style-name="FunctionTok">cp</text:span><text:span text:style-name="NormalTok"> logo-64.png config/includes.chroot/usr/share/desktop-base/debian-logos/logo-text-64.png</text:span> </text:p>
      <text:p text:style-name="Preformatted_20_Text"><text:span text:style-name="FunctionTok">cp</text:span><text:span text:style-name="NormalTok"> logo-128.png config/includes.chroot/usr/share/desktop-base/debian-logos/logo-text-version-128.png</text:span> </text:p>
      <text:p text:style-name="Preformatted_20_Text"><text:soft-page-break/><text:span text:style-name="FunctionTok">cp</text:span><text:span text:style-name="NormalTok"> logo-256.png config/includes.chroot/usr/share/desktop-base/debian-logos/logo-text-version-256.png</text:span> </text:p>
      <text:p text:style-name="Preformatted_20_Text"><text:span text:style-name="FunctionTok">cp</text:span><text:span text:style-name="NormalTok"> logo-64.png config/includes.chroot/usr/share/desktop-base/debian-logos/logo-text-version-64.png</text:span> </text:p>
      <text:h text:style-name="Heading_20_2" text:outline-level="2"><text:bookmark-start text:name="la-pantalla-del-menú-darrencada-isolinuxsyslinux"/><text:bookmark-start text:name="__RefHeading___Toc4076_2765748486"/>6.2. La pantalla del menú d’arrencada (isolinux/syslinux)<text:bookmark-end text:name="la-pantalla-del-menú-darrencada-isolinuxsyslinux"/><text:bookmark-end text:name="__RefHeading___Toc4076_2765748486"/></text:h>
      <text:p text:style-name="First_20_paragraph">La pantalla que veuries en arrencar l’ISO (amb el logo groc, el “Boot menu” i el text tècnic sobre la construcció) pertany al bootloader <text:span text:style-name="T2">isolinux/syslinux</text:span>, i <text:span text:style-name="CodiInline">live-build</text:span> permet substituir-la completament amb un tema propi.</text:p>
      <text:p text:style-name="FigureWithCaption"><draw:frame draw:style-name="fr1" draw:name="img1" text:anchor-type="as-char" svg:width="17cm" svg:height="12.898cm" draw:z-index="106"><draw:image xlink:href="Pictures/100000010000027A000001E166876009.png" xlink:type="simple" xlink:show="embed" xlink:actuate="onLoad" draw:mime-type="image/png"/></draw:frame></text:p>
      <text:p text:style-name="FigureCaption"><text:bookmark-start text:name="__RefHeading___Toc4140_2765748486"/>Figura 1: isolinux live<text:bookmark-end text:name="__RefHeading___Toc4140_2765748486"/></text:p>
      <text:p text:style-name="Text_20_body">Crea la carpeta <text:span text:style-name="CodiInline">bootloaders</text:span>:</text:p>
      <text:p text:style-name="Preformatted_20_Text"><text:span text:style-name="FunctionTok">mkdir</text:span><text:span text:style-name="NormalTok"> </text:span><text:span text:style-name="AttributeTok">-p</text:span><text:span text:style-name="NormalTok"> config/bootloaders</text:span> </text:p>
      <text:p text:style-name="First_20_paragraph"><text:span text:style-name="T2">Assegura’t que tens els paquets de </text:span><text:span text:style-name="CodiInline">syslinux</text:span><text:span text:style-name="T2"> instal·lats a l’ordinador</text:span> (calen per disposar dels mòduls <text:span text:style-name="CodiInline">.c32</text:span> que farem servir més endavant):</text:p>
      <text:p text:style-name="Preformatted_20_Text"><text:soft-page-break/><text:span text:style-name="FunctionTok">sudo</text:span><text:span text:style-name="NormalTok"> apt install syslinux-common syslinux-utils</text:span> </text:p>
      <text:p text:style-name="P5">Copia la plantilla per defecte com a punt de partida:</text:p>
      <text:p text:style-name="Preformatted_20_Text"><text:span text:style-name="FunctionTok">cp</text:span><text:span text:style-name="NormalTok"> </text:span><text:span text:style-name="AttributeTok">-r</text:span><text:span text:style-name="NormalTok"> /usr/share/live/build/bootloaders/isolinux config/bootloaders/isolinux</text:span> </text:p>
      <text:p text:style-name="First_20_paragraph">Aquesta plantilla <text:span text:style-name="T2">no inclou tots els mòduls </text:span><text:span text:style-name="CodiInline">.c32</text:span><text:span text:style-name="T2"> necessaris</text:span> perquè el menú gràfic (<text:span text:style-name="CodiInline">vesamenu.c32</text:span>) funcioni — només porta <text:span text:style-name="CodiInline">isolinux.bin</text:span> i <text:span text:style-name="CodiInline">ldlinux.c32</text:span>. Sense la resta de mòduls (<text:span text:style-name="CodiInline">vesamenu.c32</text:span>, <text:span text:style-name="CodiInline">libutil.c32</text:span>, <text:span text:style-name="CodiInline">libcom32.c32</text:span>, <text:span text:style-name="CodiInline">libmenu.c32</text:span>…), l’arrencada cau a un prompt de text pla (<text:span text:style-name="CodiInline">boot:</text:span>) en lloc de mostrar el menú gràfic amb la imatge de fons. Copia’ls des de la carpeta oficial que <text:span text:style-name="CodiInline">live-build</text:span> ja reuneix internament:</text:p>
      <text:p text:style-name="Preformatted_20_Text"><text:span text:style-name="FunctionTok">cp</text:span><text:span text:style-name="NormalTok"> /usr/share/live/build/bootloaders/syslinux_common/</text:span><text:span text:style-name="PreprocessorTok">*</text:span><text:span text:style-name="NormalTok">.c32 config/bootloaders/isolinux/</text:span> </text:p>
      <text:p text:style-name="P5">Substitueix el fons per una imatge pròpia.</text:p>
      <text:p text:style-name="Text_20_body">El <text:span text:style-name="CodiInline">splash.svg</text:span> original és qui genera dinàmicament tot el text tècnic (“Built:”, “linux:”, “live-build:”…) — en substituir-lo per un PNG estàtic, aquest text desapareix i et quedes només amb la imatge que tu vulguis:</text:p>
      <text:p text:style-name="Text_20_body">Instal·la el paquet <text:span text:style-name="CodiInline">librsvg2-bin</text:span>:</text:p>
      <text:p text:style-name="Preformatted_20_Text"><text:span text:style-name="FunctionTok">sudo</text:span><text:span text:style-name="NormalTok"> apt install librsvg2-bin</text:span> </text:p>
      <text:p text:style-name="First_20_paragraph">Converteix el teu logo (<text:span text:style-name="CodiInline">distrothos-logo.svg</text:span>) a un fitxer temporal:</text:p>
      <text:p text:style-name="Preformatted_20_Text"><text:span text:style-name="ExtensionTok">rsvg-convert</text:span><text:span text:style-name="NormalTok"> </text:span><text:span text:style-name="AttributeTok">-w</text:span><text:span text:style-name="NormalTok"> 400 </text:span><text:span text:style-name="AttributeTok">-b</text:span><text:span text:style-name="NormalTok"> none ~/distrothos-logo.svg </text:span><text:span text:style-name="AttributeTok">-o</text:span><text:span text:style-name="NormalTok"> /tmp/logo-400.png</text:span> </text:p>
      <text:p text:style-name="First_20_paragraph">Converteix el fitxer temporal en el fitxer <text:span text:style-name="CodiInline">splash.png</text:span> que es veurà al fons del menú:</text:p>
      <text:p text:style-name="Preformatted_20_Text"><text:span text:style-name="ExtensionTok">convert</text:span><text:span text:style-name="NormalTok"> </text:span><text:span text:style-name="AttributeTok">-size</text:span><text:span text:style-name="NormalTok"> 640x480 xc:</text:span><text:span text:style-name="StringTok">"#2c3e50"</text:span><text:span text:style-name="NormalTok"> /tmp/logo-400.png </text:span><text:span text:style-name="AttributeTok">-gravity</text:span><text:span text:style-name="NormalTok"> center </text:span><text:span text:style-name="AttributeTok">-composite</text:span><text:span text:style-name="NormalTok"> </text:span><text:span text:style-name="AttributeTok">-alpha</text:span><text:span text:style-name="NormalTok"> off </text:span><text:span text:style-name="AttributeTok">-depth</text:span><text:span text:style-name="NormalTok"> 8 config/bootloaders/isolinux/splash.png</text:span> </text:p>
      <text:p text:style-name="P5">Personalitza el text del menú i els colors:</text:p>
      <text:p text:style-name="Text_20_body">Copia els fitxers originals:</text:p>
      <text:p text:style-name="Preformatted_20_Text"><text:span text:style-name="FunctionTok">cp</text:span><text:span text:style-name="NormalTok"> /usr/share/live/build/bootloaders/syslinux_common/menu.cfg config/bootloaders/</text:span> </text:p>
      <text:p text:style-name="Preformatted_20_Text"><text:span text:style-name="FunctionTok">cp</text:span><text:span text:style-name="NormalTok"> /usr/share/live/build/bootloaders/syslinux_common/stdmenu.cfg config/bootloaders/isolinux/</text:span> </text:p>
      <text:p text:style-name="First_20_paragraph">I edita només la línia del títol, sense sobreescriure la resta del fitxer:</text:p>
      <text:p text:style-name="Preformatted_20_Text"><text:span text:style-name="FunctionTok">sed</text:span><text:span text:style-name="NormalTok"> </text:span><text:span text:style-name="AttributeTok">-i</text:span><text:span text:style-name="NormalTok"> </text:span><text:span text:style-name="StringTok">'s/^menu title.*/menu title DistroThos - Sistema Live/'</text:span><text:span text:style-name="NormalTok"> config/bootloaders/isolinux/menu.cfg</text:span> </text:p>
      <text:p text:style-name="AlertNotaEtiqueta">💡 NOTA</text:p>
      <text:p text:style-name="AlertNota">Aquest tema només afecta les arrencades en mode BIOS (isolinux/syslinux). Si vols el mateix aspecte també per a arrencades UEFI (que fan servir GRUB), cal repetir el mateix <text:soft-page-break/>procés amb <text:span text:style-name="CodiInline">cp -r /usr/share/live/build/bootloaders/grub-pc config/bootloaders/grub-pc</text:span> i <text:span text:style-name="CodiInline">cp -r /usr/share/live/build/bootloaders/grub-efi config/bootloaders/grub-efi</text:span> — la lògica de <text:span text:style-name="CodiInline">splash.png</text:span>/<text:span text:style-name="CodiInline">splash.svg</text:span> i els fitxers de configuració és equivalent, amb sintaxi pròpia de GRUB.</text:p>
      <text:p text:style-name="AlertConsellEtiqueta">🎯 ACTIVITAT</text:p>
      <text:p text:style-name="AlertConsell">Personalitza el fons i el títol del menú d’arrencada, reconstrueix l’ISO i comprova el resultat arrencant-la en una màquina virtual.</text:p>
      <text:h text:style-name="Heading_20_2" text:outline-level="2"><text:bookmark-start text:name="el-logo-a-larrencada-plymouth-pantalla-de-càrrega"/><text:bookmark-start text:name="__RefHeading___Toc4078_2765748486"/>6.3. El logo a l’arrencada (Plymouth — pantalla de càrrega)<text:bookmark-end text:name="el-logo-a-larrencada-plymouth-pantalla-de-càrrega"/><text:bookmark-end text:name="__RefHeading___Toc4078_2765748486"/></text:h>
      <text:p text:style-name="First_20_paragraph">Un tema de Plymouth complet és força feina (requereix un script <text:span text:style-name="CodiInline">.plymouth</text:span>, imatges d’animació, etc.), però la versió mínima amb un logo estàtic centrat és senzilla amb el tema <text:span text:style-name="CodiInline">text</text:span> o reutilitzant-ne un d’existent.</text:p>
      <text:p text:style-name="Text_20_body">Afegeix <text:span text:style-name="CodiInline">plymouth</text:span> a la teva llista de paquets:</text:p>
      <text:p text:style-name="Preformatted_20_Text"><text:span text:style-name="FunctionTok">nano</text:span><text:span text:style-name="NormalTok"> config/package-lists/branding.list.chroot</text:span> </text:p>
      <text:p text:style-name="Codi_20_Nano">plymouth</text:p>
      <text:p text:style-name="Codi_20_Nano">plymouth-themes</text:p>
      <text:p text:style-name="Codi_20_Nano">librsvg2-common</text:p>
      <text:p text:style-name="First_20_paragraph">I després sobreescriu el logo: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plymouth/themes/spinner</text:span> </text:p>
      <text:p text:style-name="Preformatted_20_Text"><text:span text:style-name="FunctionTok">cp</text:span><text:span text:style-name="NormalTok"> ~/distrothos-logo.png config/includes.chroot/usr/share/plymouth/themes/spinner/watermark.png</text:span> </text:p>
      <text:p text:style-name="AlertNotaEtiqueta">💡 NOTA</text:p>
      <text:p text:style-name="AlertNota">Fer un tema de Plymouth totalment personalitzat des de zero és bastant més laboriós (calen diversos fitxers <text:span text:style-name="CodiInline">.script</text:span>, <text:span text:style-name="CodiInline">.plymouth</text:span> i sprites). Reaprofitar un tema existent i substituir-ne només la imatge del logo (<text:span text:style-name="CodiInline">watermark.png</text:span> o similar, segons el tema) és molt més ràpid per a un projecte docent.</text:p>
      <text:h text:style-name="Heading_20_2" text:outline-level="2"><text:bookmark-start text:name="configura-el-tema-yaru-gtk-icones-cursor-i-so"/><text:bookmark-start text:name="__RefHeading___Toc4080_2765748486"/>6.4. Configura el tema Yaru (GTK, icones, cursor i so)<text:bookmark-end text:name="configura-el-tema-yaru-gtk-icones-cursor-i-so"/><text:bookmark-end text:name="__RefHeading___Toc4080_2765748486"/></text:h>
      <text:p text:style-name="First_20_paragraph">Per aplicar el tema visual <text:span text:style-name="T2">Yaru</text:span> (el d’Ubuntu) a l’escriptori, cal instal·lar els paquets corresponents i indicar-li a GNOME, via <text:span text:style-name="CodiInline">dconf</text:span>, que els faci servir per defecte. El tema de GNOME Shell (la barra superior) necessita un pas addicional, perquè GNOME no l’aplica sense una extensió activada.</text:p>
      <text:p text:style-name="Text_20_body"><text:soft-page-break/><text:span text:style-name="T2">Amplia </text:span><text:span text:style-name="CodiInline">config/package-lists/branding.list.chroot</text:span><text:span text:style-name="T2">:</text:span></text:p>
      <text:p text:style-name="Preformatted_20_Text"><text:span text:style-name="FunctionTok">nano</text:span><text:span text:style-name="NormalTok"> config/package-lists/branding.list.chroot</text:span> </text:p>
      <text:p text:style-name="First_20_paragraph">Afegeix al contingut existent:</text:p>
      <text:p text:style-name="Codi_20_Nano">yaru-theme-gtk</text:p>
      <text:p text:style-name="Codi_20_Nano">yaru-theme-icon</text:p>
      <text:p text:style-name="Codi_20_Nano">yaru-theme-sound</text:p>
      <text:p text:style-name="Codi_20_Nano">yaru-theme-unity</text:p>
      <text:p text:style-name="AlertNotaEtiqueta">💡 NOTA</text:p>
      <text:p text:style-name="AlertNota"><text:span text:style-name="CodiInline">yaru-theme-unity</text:span> no és necessari per a GNOME (és per a l’escriptori Unity), però no fa mal deixar-lo si vols mantenir el conjunt complet de paquets Yaru sencer. Si vols estalviar espai, el pots ometre.</text:p>
      <text:p text:style-name="Text_20_body"><text:span text:style-name="T2">Aplica el tema GTK, les icones, el cursor, el so i el tema de GNOME Shell via </text:span><text:span text:style-name="CodiInline">dconf</text:span><text:span text:style-name="T2">:</text:span></text:p>
      <text:p text:style-name="Text_20_body"><text:span text:style-name="CodiInline">config/includes.chroot/etc/dconf/db/local.d/00-tema-yaru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dconf/db/local.d</text:span> </text:p>
      <text:p text:style-name="Preformatted_20_Text"><text:span text:style-name="FunctionTok">nano</text:span><text:span text:style-name="NormalTok"> config/includes.chroot/etc/dconf/db/local.d/00-tema-yaru</text:span> </text:p>
      <text:p text:style-name="Codi_20_Nano">[org/gnome/desktop/interface]</text:p>
      <text:p text:style-name="Codi_20_Nano">gtk-theme='Yaru-sage'</text:p>
      <text:p text:style-name="Codi_20_Nano">icon-theme='Yaru-sage'</text:p>
      <text:p text:style-name="Codi_20_Nano">cursor-theme='Yaru'</text:p>
      <text:p text:style-name="Codi_20_Nano">color-scheme='default'</text:p>
      <text:p text:style-name="Codi_20_Nano">accent-color='orange'</text:p>
      <text:p text:style-name="AlertNotaEtiqueta">💡 NOTA</text:p>
      <text:p text:style-name="AlertNota">Aquest fitxer <text:span text:style-name="CodiInline">00-tema-yaru</text:span> s’ampliarà més endavant.</text:p>
      <text:h text:style-name="Heading_20_2" text:outline-level="2"><text:bookmark-start text:name="edita-les-aplicacions-al-dash-to-dock"/><text:bookmark-start text:name="__RefHeading___Toc4082_2765748486"/>6.5. Edita les aplicacions al Dash to Dock<text:bookmark-end text:name="edita-les-aplicacions-al-dash-to-dock"/><text:bookmark-end text:name="__RefHeading___Toc4082_2765748486"/></text:h>
      <text:p text:style-name="First_20_paragraph">Les icones fixades al Dash to Dock es controlen amb la clau <text:span text:style-name="CodiInline">favorite-apps</text:span>, dins del mateix grup <text:span text:style-name="CodiInline">[org/gnome/shell]</text:span> on ja tens <text:span text:style-name="CodiInline">enabled-extensions</text:span>. Com que aquest valor viu a <text:span text:style-name="CodiInline">/etc/dconf/db/local.d/</text:span>, es compila amb el mateix <text:span text:style-name="CodiInline">dconf update</text:span> del hook i es copia sencer al sistema instal·lat, <text:span text:style-name="T2">no cal fer res diferent per a la live i per a l’instal·lat</text:span>: n’hi ha prou amb aquest únic canvi.</text:p>
      <text:p text:style-name="Text_20_body"><text:span text:style-name="T2">Amplia </text:span><text:span text:style-name="CodiInline">config/includes.chroot/etc/dconf/db/local.d/00-tema-yaru</text:span><text:span text:style-name="T2">:</text:span></text:p>
      <text:p text:style-name="Preformatted_20_Text"><text:span text:style-name="FunctionTok">nano</text:span><text:span text:style-name="NormalTok"> config/includes.chroot/etc/dconf/db/local.d/00-tema-yaru</text:span> </text:p>
      <text:p text:style-name="First_20_paragraph">Afegeix <text:span text:style-name="CodiInline">favorite-apps</text:span> dins del bloc <text:span text:style-name="CodiInline">[org/gnome/shell]</text:span> ja existent:</text:p>
      <text:p text:style-name="Codi_20_Nano"><text:soft-page-break/>[org/gnome/shell]</text:p>
      <text:p text:style-name="Codi_20_Nano">enabled-extensions=['dash-to-dock@micxgx.gmail.com', 'ubuntu-appindicators@ubuntu.com']</text:p>
      <text:p text:style-name="Codi_20_Nano">favorite-apps=['calamares-install-debian.desktop', 'firefox-esr.desktop', 'org.gnome.Evolution.desktop', 'org.gnome.Nautilus.desktop', 'org.gnome.gedit.desktop', 'org.gnome.Ptyxis.desktop', 'libreoffice-startcenter.desktop', 'org.gnome.Evince.desktop', 'gimp.desktop', 'virtualbox.desktop', 'synaptic.desktop']</text:p>
      <text:h text:style-name="Heading_20_2" text:outline-level="2"><text:bookmark-start text:name="mostra-el-logo-a-fastfetch-opcional"/><text:bookmark-start text:name="__RefHeading___Toc4084_2765748486"/>6.6. Mostra el logo a <text:span text:style-name="CodiInline">fastfetch</text:span> (opcional)<text:bookmark-end text:name="mostra-el-logo-a-fastfetch-opcional"/><text:bookmark-end text:name="__RefHeading___Toc4084_2765748486"/></text:h>
      <text:p text:style-name="First_20_paragraph"><text:span text:style-name="CodiInline">fastfetch</text:span> (ja inclòs a <text:span text:style-name="CodiInline">config/package-lists/aplicacions.list.chroot</text:span>, <text:a xlink:type="simple" xlink:href="#tria-els-paquets-del-sistema" text:style-name="Internet_20_link" text:visited-style-name="Visited_20_Internet_20_Link"><text:span text:style-name="Definition">secció 4</text:span></text:a>) mostra per defecte el logo de la distro detectat a partir de l’<text:span text:style-name="CodiInline">ID</text:span> d’<text:span text:style-name="CodiInline">/etc/os-release</text:span>. Com que <text:span text:style-name="CodiInline">distrothos</text:span> no existeix a la seva base de dades interna de logos, cau a un logo genèric. Per mostrar-hi el teu, cal un fitxer de configuració <text:span text:style-name="CodiInline">config.jsonc</text:span> que apunti a un logo propi.</text:p>
      <text:p text:style-name="Text_20_body"><text:span text:style-name="T2">Crea la configuració, perquè s’apliqui a qualsevol usuari nou</text:span> (l’<text:span text:style-name="CodiInline">alumne</text:span> de la sessió live, i el que crea Calamares en instal·lar):</text:p>
      <text:p text:style-name="Text_20_body"><text:span text:style-name="CodiInline">config/includes.chroot/etc/skel/.config/fastfetch/config.jsonc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skel/.config/fastfetch</text:span> </text:p>
      <text:p text:style-name="Preformatted_20_Text"><text:span text:style-name="FunctionTok">cp</text:span><text:span text:style-name="NormalTok"> ~/distrothos-ascii.ans config/includes.chroot/etc/skel/.config/fastfetch/logo.ans</text:span> </text:p>
      <text:p text:style-name="Preformatted_20_Text"><text:span text:style-name="FunctionTok">nano</text:span><text:span text:style-name="NormalTok"> config/includes.chroot/etc/skel/.config/fastfetch/config.jsonc</text:span> </text:p>
      <text:p text:style-name="Codi_20_Nano">{</text:p>
      <text:p text:style-name="Codi_20_Nano"><text:s text:c="2"/>"$schema": "https://github.com/fastfetch-cli/fastfetch/raw/dev/doc/json_schema.json",</text:p>
      <text:p text:style-name="Codi_20_Nano"><text:s text:c="2"/>"logo": {</text:p>
      <text:p text:style-name="Codi_20_Nano"><text:s text:c="4"/>"type": "file",</text:p>
      <text:p text:style-name="Codi_20_Nano"><text:s text:c="4"/>"source": "~/.config/fastfetch/logo.ans",</text:p>
      <text:p text:style-name="Codi_20_Nano"><text:s text:c="4"/>"height": 15</text:p>
      <text:p text:style-name="Codi_20_Nano"><text:s text:c="2"/>},</text:p>
      <text:p text:style-name="Codi_20_Nano"><text:s text:c="2"/>"modules": [</text:p>
      <text:p text:style-name="Codi_20_Nano"><text:s text:c="4"/>"title",</text:p>
      <text:p text:style-name="Codi_20_Nano"><text:s text:c="4"/>"separator",</text:p>
      <text:p text:style-name="Codi_20_Nano"><text:s text:c="4"/>"os",</text:p>
      <text:p text:style-name="Codi_20_Nano"><text:s text:c="4"/>"host",</text:p>
      <text:p text:style-name="Codi_20_Nano"><text:s text:c="4"/>"kernel",</text:p>
      <text:p text:style-name="Codi_20_Nano"><text:s text:c="4"/>"uptime",</text:p>
      <text:p text:style-name="Codi_20_Nano"><text:s text:c="4"/>"packages",</text:p>
      <text:p text:style-name="Codi_20_Nano"><text:s text:c="4"/>"shell",</text:p>
      <text:p text:style-name="Codi_20_Nano"><text:s text:c="4"/>"display",</text:p>
      <text:p text:style-name="Codi_20_Nano"><text:s text:c="4"/>"de",</text:p>
      <text:p text:style-name="Codi_20_Nano"><text:s text:c="4"/>"wm",</text:p>
      <text:p text:style-name="Codi_20_Nano"><text:s text:c="4"/>"wmtheme",</text:p>
      <text:p text:style-name="Codi_20_Nano"><text:s text:c="4"/>"theme",</text:p>
      <text:p text:style-name="Codi_20_Nano"><text:s text:c="4"/>"icons",</text:p>
      <text:p text:style-name="Codi_20_Nano"><text:s text:c="4"/>"font",</text:p>
      <text:p text:style-name="Codi_20_Nano"><text:s text:c="4"/>"cursor",</text:p>
      <text:p text:style-name="Codi_20_Nano"><text:s text:c="4"/>"terminal",</text:p>
      <text:p text:style-name="Codi_20_Nano"><text:s text:c="4"/>"terminalfont",</text:p>
      <text:p text:style-name="Codi_20_Nano"><text:soft-page-break/><text:s text:c="4"/>"cpu",</text:p>
      <text:p text:style-name="Codi_20_Nano"><text:s text:c="4"/>"gpu",</text:p>
      <text:p text:style-name="Codi_20_Nano"><text:s text:c="4"/>"memory",</text:p>
      <text:p text:style-name="Codi_20_Nano"><text:s text:c="4"/>"swap",</text:p>
      <text:p text:style-name="Codi_20_Nano"><text:s text:c="4"/>"disk",</text:p>
      <text:p text:style-name="Codi_20_Nano"><text:s text:c="4"/>"localip",</text:p>
      <text:p text:style-name="Codi_20_Nano"><text:s text:c="4"/>"locale",</text:p>
      <text:p text:style-name="Codi_20_Nano"><text:s text:c="4"/>"colors"</text:p>
      <text:p text:style-name="Codi_20_Nano"><text:s text:c="2"/>]</text:p>
      <text:p text:style-name="Codi_20_Nano">}</text:p>
      <text:h text:style-name="Heading_20_1" text:outline-level="1"><text:bookmark-start text:name="afegeix-fitxers-propis-al-sistema-final"/><text:bookmark-start text:name="__RefHeading___Toc4086_2765748486"/>7. Afegeix fitxers propis al sistema final<text:bookmark-end text:name="afegeix-fitxers-propis-al-sistema-final"/><text:bookmark-end text:name="__RefHeading___Toc4086_2765748486"/></text:h>
      <text:h text:style-name="Heading_20_2" text:outline-level="2"><text:bookmark-start text:name="afegeix-un-tapís-descriptori"/><text:bookmark-start text:name="__RefHeading___Toc4088_2765748486"/>7.1. Afegeix un tapís d’escriptori<text:bookmark-end text:name="afegeix-un-tapís-descriptori"/><text:bookmark-end text:name="__RefHeading___Toc4088_2765748486"/></text:h>
      <text:p text:style-name="First_20_paragraph">Tot el que es col·loqui dins de <text:span text:style-name="CodiInline">config/includes.chroot/</text:span> s’incorpora directament al sistema de fitxers de l’ISO final, respectant la ruta real:</text:p>
      <text:p text:style-name="Text_20_body">Crea la carpeta <text:span text:style-name="CodiInline">backgrounds</text:span> i copia el teu fons d’escriptori a la carpeta creada: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backgrounds</text:span> </text:p>
      <text:p text:style-name="Preformatted_20_Text"><text:span text:style-name="FunctionTok">cp</text:span><text:span text:style-name="NormalTok"> ~/wallpaper.png config/includes.chroot/usr/share/backgrounds/</text:span> </text:p>
      <text:p text:style-name="First_20_paragraph">Per exemple, per definir un wallpaper per defecte a GNOME, cal fer servir <text:span text:style-name="CodiInline">dconf</text:span> per establir valors per defecte pel que fa al sistema, ja que GNOME emmagatzema la seva configuració en aquesta base de dades en lloc de fitxers <text:span text:style-name="CodiInline">.conf</text:span> tradicionals:</text:p>
      <text:p text:style-name="Text_20_body"><text:span text:style-name="CodiInline">config/includes.chroot/etc/dconf/db/local.d/00-fons-pantalla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dconf/db/local.d</text:span> </text:p>
      <text:p text:style-name="Preformatted_20_Text"><text:span text:style-name="FunctionTok">nano</text:span><text:span text:style-name="NormalTok"> config/includes.chroot/etc/dconf/db/local.d/00-fons-pantalla</text:span> </text:p>
      <text:p text:style-name="Codi_20_Nano">[org/gnome/desktop/background]</text:p>
      <text:p text:style-name="Codi_20_Nano">picture-uri='file:///usr/share/backgrounds/wallpaper.png'</text:p>
      <text:p text:style-name="Codi_20_Nano">picture-uri-dark='file:///usr/share/backgrounds/wallpaper.png'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dconf/profile</text:span> </text:p>
      <text:p text:style-name="First_20_paragraph"><text:span text:style-name="CodiInline">config/includes.chroot/etc/dconf/profile/user</text:span></text:p>
      <text:p text:style-name="Preformatted_20_Text"><text:span text:style-name="FunctionTok">nano</text:span><text:span text:style-name="NormalTok"> config/includes.chroot/etc/dconf/profile/user</text:span> </text:p>
      <text:p text:style-name="Codi_20_Nano">user-db:user</text:p>
      <text:p text:style-name="Codi_20_Nano">system-db:local</text:p>
      <text:h text:style-name="Heading_20_2" text:outline-level="2"><text:bookmark-start text:name="elimina-la-visita-guiada"/><text:bookmark-start text:name="__RefHeading___Toc4090_2765748486"/>7.2. Elimina la visita guiada<text:bookmark-end text:name="elimina-la-visita-guiada"/><text:bookmark-end text:name="__RefHeading___Toc4090_2765748486"/></text:h>
      <text:p text:style-name="First_20_paragraph"><text:span text:style-name="CodiInline">config/includes.chroot/etc/dconf/db/local.d/00-benvinguda</text:span></text:p>
      <text:p text:style-name="Preformatted_20_Text"><text:span text:style-name="FunctionTok">nano</text:span><text:span text:style-name="NormalTok"> config/includes.chroot/etc/dconf/db/local.d/00-benvinguda</text:span> </text:p>
      <text:p text:style-name="Codi_20_Nano">[org/gnome/shell]</text:p>
      <text:p text:style-name="Codi_20_Nano"><text:soft-page-break/>welcome-dialog-last-shown-version='48.4'</text:p>
      <text:h text:style-name="Heading_20_2" text:outline-level="2"><text:bookmark-start text:name="activa-els-botons-maximitza-i-minimitza-de-les-finestres"/><text:bookmark-start text:name="__RefHeading___Toc4092_2765748486"/>7.3. Activa els botons maximitza i minimitza de les finestres<text:bookmark-end text:name="activa-els-botons-maximitza-i-minimitza-de-les-finestres"/><text:bookmark-end text:name="__RefHeading___Toc4092_2765748486"/></text:h>
      <text:p text:style-name="First_20_paragraph"><text:span text:style-name="CodiInline">config/includes.chroot/etc/dconf/db/local.d/00-finestres</text:span></text:p>
      <text:p text:style-name="Preformatted_20_Text"><text:span text:style-name="FunctionTok">nano</text:span><text:span text:style-name="NormalTok"> config/includes.chroot/etc/dconf/db/local.d/00-finestres</text:span> </text:p>
      <text:p text:style-name="Codi_20_Nano">[org/gnome/desktop/wm/preferences]</text:p>
      <text:p text:style-name="Codi_20_Nano">button-layout=':minimize,maximize,close'</text:p>
      <text:h text:style-name="Heading_20_2" text:outline-level="2"><text:bookmark-start text:name="installa-i-activa-les-extensions-dash-to-dock-i-ubuntu-appindicators"/><text:bookmark-start text:name="__RefHeading___Toc4094_2765748486"/>7.4. Instal·la i activa les extensions Dash to Dock i Ubuntu AppIndicators<text:bookmark-end text:name="installa-i-activa-les-extensions-dash-to-dock-i-ubuntu-appindicators"/><text:bookmark-end text:name="__RefHeading___Toc4094_2765748486"/></text:h>
      <text:p text:style-name="First_20_paragraph"><text:span text:style-name="CodiInline">config/package-lists/branding.list.chroot</text:span></text:p>
      <text:p text:style-name="Preformatted_20_Text"><text:span text:style-name="FunctionTok">nano</text:span><text:span text:style-name="NormalTok"> config/package-lists/branding.list.chroot</text:span> </text:p>
      <text:p text:style-name="First_20_paragraph">Afegeix aquestes línies:</text:p>
      <text:p text:style-name="Codi_20_Nano">gnome-shell-extension-dashtodock</text:p>
      <text:p text:style-name="Codi_20_Nano">gnome-shell-extension-appindicator</text:p>
      <text:p text:style-name="Text_20_body"><text:span text:style-name="CodiInline">config/includes.chroot/etc/dconf/db/local.d/00-tema-yaru</text:span></text:p>
      <text:p text:style-name="Preformatted_20_Text"><text:span text:style-name="FunctionTok">nano</text:span><text:span text:style-name="NormalTok"> config/includes.chroot/etc/dconf/db/local.d/00-tema-yaru</text:span> </text:p>
      <text:p text:style-name="First_20_paragraph">Afegeix aquestes línies al contingut del fitxer:</text:p>
      <text:p text:style-name="Codi_20_Nano">[org/gnome/shell/extensions/dash-to-dock]</text:p>
      <text:p text:style-name="Codi_20_Nano">apply-custom-theme=false</text:p>
      <text:p text:style-name="Codi_20_Nano">apply-glossy-effect=false</text:p>
      <text:p text:style-name="Codi_20_Nano">background-opacity=0.8</text:p>
      <text:p text:style-name="Codi_20_Nano">custom-background-color=false</text:p>
      <text:p text:style-name="Codi_20_Nano">custom-theme-running-dots-border-color='rgb(255,255,255)'</text:p>
      <text:p text:style-name="Codi_20_Nano">custom-theme-running-dots-color='rgb(255,255,255)'</text:p>
      <text:p text:style-name="Codi_20_Nano">custom-theme-shrink=true</text:p>
      <text:p text:style-name="Codi_20_Nano">dash-max-icon-size=40</text:p>
      <text:p text:style-name="Codi_20_Nano">dock-fixed=true</text:p>
      <text:p text:style-name="Codi_20_Nano">dock-position='LEFT'</text:p>
      <text:p text:style-name="Codi_20_Nano">extend-height=true</text:p>
      <text:p text:style-name="Codi_20_Nano">height-fraction=1.0</text:p>
      <text:p text:style-name="Codi_20_Nano">hide-tooltip=false</text:p>
      <text:p text:style-name="Codi_20_Nano">icon-size-fixed=true</text:p>
      <text:p text:style-name="Codi_20_Nano">running-indicator-style='DOTS'</text:p>
      <text:p text:style-name="Codi_20_Nano">scroll-action='switch-workspace'</text:p>
      <text:p text:style-name="Codi_20_Nano">unity-backlit-items=false</text:p>
      <text:p text:style-name="Codi_20_Nano">show-trash=true</text:p>
      <text:p text:style-name="Text_20_body">Aquests valors s’han de “compilar” a la base de dades dconf mitjançant un hook (vegeu la secció següent), ja que <text:span text:style-name="CodiInline">dconf update</text:span> s’ha d’executar dins del chroot perquè el canvi tingui efecte.</text:p>
      <text:h text:style-name="Heading_20_1" text:outline-level="1"><text:bookmark-start text:name="automatitza-tasques-amb-hooks"/><text:bookmark-start text:name="__RefHeading___Toc4096_2765748486"/><text:soft-page-break/>8. Automatitza tasques amb <text:span text:style-name="T1">hooks</text:span><text:bookmark-end text:name="automatitza-tasques-amb-hooks"/><text:bookmark-end text:name="__RefHeading___Toc4096_2765748486"/></text:h>
      <text:p text:style-name="First_20_paragraph">Els <text:span text:style-name="T1">hooks</text:span> són scripts que s’executen dins del chroot durant la construcció, útils per a tasques que no es poden resoldre només copiant fitxers (activar serveis, crear usuaris, etc.).</text:p>
      <text:p text:style-name="Text_20_body"><text:span text:style-name="CodiInline">config/hooks/live/0100-configuracio.hook.chroot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hooks/live</text:span> </text:p>
      <text:p text:style-name="Preformatted_20_Text"><text:span text:style-name="FunctionTok">nano</text:span><text:span text:style-name="NormalTok"> config/hooks/live/0100-configuracio.hook.chroot</text:span> </text:p>
      <text:p text:style-name="Codi_20_Nano">#!/bin/sh</text:p>
      <text:p text:style-name="Codi_20_Nano">set -e</text:p>
      <text:p text:style-name="Codi_20_Nano"/>
      <text:p text:style-name="Codi_20_Nano"># Exemple: habilitar el servei NetworkManager per defecte</text:p>
      <text:p text:style-name="Codi_20_Nano">systemctl enable NetworkManager</text:p>
      <text:p text:style-name="Codi_20_Nano"/>
      <text:p text:style-name="Codi_20_Nano"># Exemple: crear un usuari per defecte</text:p>
      <text:p text:style-name="Codi_20_Nano">useradd -m -s /bin/bash -G sudo alumne</text:p>
      <text:p text:style-name="Codi_20_Nano">echo "alumne:alumne" | chpasswd</text:p>
      <text:p text:style-name="Codi_20_Nano"/>
      <text:p text:style-name="Codi_20_Nano"># --- Elimina els logos originals de Debian que farien ombra als teus (secció 6.1) ---</text:p>
      <text:p text:style-name="Codi_20_Nano">rm -f /usr/share/desktop-base/debian-logos/logo.svg</text:p>
      <text:p text:style-name="Codi_20_Nano">rm -f /usr/share/desktop-base/debian-logos/logo-text.svg</text:p>
      <text:p text:style-name="Codi_20_Nano">rm -f /usr/share/desktop-base/debian-logos/logo-text-version.svg</text:p>
      <text:p text:style-name="Codi_20_Nano">rm -f /usr/share/icons/desktop-base/icon-theme.cache</text:p>
      <text:p text:style-name="Codi_20_Nano"/>
      <text:p text:style-name="Codi_20_Nano"># --- Avatar de l'usuari alumne a GDM (AccountsService) ---</text:p>
      <text:p text:style-name="Codi_20_Nano">mkdir -p /var/lib/AccountsService/icons /var/lib/AccountsService/users</text:p>
      <text:p text:style-name="Codi_20_Nano">cp /usr/share/desktop-base/debian-logos/avatar.png /var/lib/AccountsService/icons/alumne</text:p>
      <text:p text:style-name="Codi_20_Nano">chmod 644 /var/lib/AccountsService/icons/alumne</text:p>
      <text:p text:style-name="Codi_20_Nano">printf '[User]\nIcon=/var/lib/AccountsService/icons/alumne\n' &gt; /var/lib/AccountsService/users/alumne</text:p>
      <text:p text:style-name="Codi_20_Nano"/>
      <text:p text:style-name="Codi_20_Nano"># Selecciona el tema "spinner" de Plymouth i regenera l'initramfs</text:p>
      <text:p text:style-name="Codi_20_Nano">plymouth-set-default-theme spinner</text:p>
      <text:p text:style-name="Codi_20_Nano">update-initramfs -u</text:p>
      <text:p text:style-name="Codi_20_Nano"/>
      <text:p text:style-name="Codi_20_Nano"># Compilar la configuració de dconf (necessari perquè el wallpaper</text:p>
      <text:p text:style-name="Codi_20_Nano"># i altres valors per defecte de GNOME tinguin efecte)</text:p>
      <text:p text:style-name="Codi_20_Nano">dconf update</text:p>
      <text:p text:style-name="Preformatted_20_Text"><text:span text:style-name="FunctionTok">chmod</text:span><text:span text:style-name="NormalTok"> +x config/hooks/live/0100-configuracio.hook.chroot</text:span> </text:p>
      <text:p text:style-name="AlertAvisEtiqueta">⚠️ AVíS</text:p>
      <text:p text:style-name="AlertAvis">Definir contrasenyes en text pla dins d’un hook és útil per a entorns docents o de proves, però <text:span text:style-name="T1">mai</text:span> s’hauria de fer en una distro destinada a producció o distribució pública.</text:p>
      <text:h text:style-name="Heading_20_1" text:outline-level="1"><text:bookmark-start text:name="configura-el-català-com-a-únic-idioma-del-sistema"/><text:bookmark-start text:name="__RefHeading___Toc4098_2765748486"/><text:soft-page-break/>9. Configura el català com a únic idioma del sistema<text:bookmark-end text:name="configura-el-català-com-a-únic-idioma-del-sistema"/><text:bookmark-end text:name="__RefHeading___Toc4098_2765748486"/></text:h>
      <text:p text:style-name="First_20_paragraph">Per defecte, <text:span text:style-name="CodiInline">live-build</text:span> genera un sistema amb els locales habituals de Debian (anglès inclòs). Si vols que la distro live arrenqui íntegrament en català, cal actuar en diversos punts: el <text:span text:style-name="T1">locale</text:span> per defecte, els paquets de traducció, el teclat i, opcionalment, la neteja d’altres idiomes.</text:p>
      <text:h text:style-name="Heading_20_2" text:outline-level="2"><text:bookmark-start text:name="defineix-el-locale-per-defecte"/><text:bookmark-start text:name="__RefHeading___Toc4100_2765748486"/>9.1. Defineix el locale per defecte<text:bookmark-end text:name="defineix-el-locale-per-defecte"/><text:bookmark-end text:name="__RefHeading___Toc4100_2765748486"/></text:h>
      <text:p text:style-name="First_20_paragraph">Amplia el hook <text:span text:style-name="CodiInline">config/hooks/live/0100-configuracio.hook.chroot</text:span> (creat a la <text:a xlink:type="simple" xlink:href="#automatitza-tasques-amb-hooks" text:style-name="Internet_20_link" text:visited-style-name="Visited_20_Internet_20_Link"><text:span text:style-name="Definition">secció 8</text:span></text:a>) afegint-hi el següent, abans de la línia <text:span text:style-name="CodiInline">dconf update</text:span>:</text:p>
      <text:p text:style-name="Preformatted_20_Text"><text:span text:style-name="FunctionTok">nano</text:span><text:span text:style-name="NormalTok"> config/hooks/live/0100-configuracio.hook.chroot</text:span> </text:p>
      <text:p text:style-name="Codi_20_Nano"># Preseed del paquet locales: generar només ca_ES.UTF-8</text:p>
      <text:p text:style-name="Codi_20_Nano">echo "locales locales/locales_to_be_generated multiselect ca_ES.UTF-8 UTF-8" | debconf-set-selections</text:p>
      <text:p text:style-name="Codi_20_Nano">echo "locales locales/default_environment_locale select ca_ES.UTF-8" | debconf-set-selections</text:p>
      <text:p text:style-name="Codi_20_Nano"/>
      <text:p text:style-name="Codi_20_Nano"># Reconfigurar el paquet locales perquè apliqui aquests valors</text:p>
      <text:p text:style-name="Codi_20_Nano">dpkg-reconfigure -f noninteractive locales</text:p>
      <text:p text:style-name="Codi_20_Nano"/>
      <text:p text:style-name="Codi_20_Nano"># Fixar-ho explícitament per si de cas</text:p>
      <text:p text:style-name="Codi_20_Nano">update-locale LANG=ca_ES.UTF-8 LANGUAGE=ca_ES:ca</text:p>
      <text:p text:style-name="First_20_paragraph">Això fa que <text:span text:style-name="T2">només</text:span> es generi el locale català (no els habituals <text:span text:style-name="CodiInline">en_US.UTF-8</text:span>, <text:span text:style-name="CodiInline">C.UTF-8</text:span>, etc.) i que sigui el que s’utilitza per defecte a tot el sistema, GNOME inclòs — la sessió hereta automàticament el <text:span text:style-name="CodiInline">LANG</text:span> del sistema.</text:p>
      <text:h text:style-name="Heading_20_2" text:outline-level="2"><text:bookmark-start text:name="afegeix-els-paquets-de-traducció-al-català"/><text:bookmark-start text:name="__RefHeading___Toc4102_2765748486"/>9.2. Afegeix els paquets de traducció al català<text:bookmark-end text:name="afegeix-els-paquets-de-traducció-al-català"/><text:bookmark-end text:name="__RefHeading___Toc4102_2765748486"/></text:h>
      <text:p text:style-name="First_20_paragraph"><text:span text:style-name="CodiInline">config/package-lists/idioma.list.chroot</text:span></text:p>
      <text:p text:style-name="Preformatted_20_Text"><text:span text:style-name="FunctionTok">nano</text:span><text:span text:style-name="NormalTok"> config/package-lists/idioma.list.chroot</text:span> </text:p>
      <text:p text:style-name="Codi_20_Nano">task-catalan</text:p>
      <text:p text:style-name="Codi_20_Nano">task-catalan-desktop</text:p>
      <text:p text:style-name="Codi_20_Nano">locales</text:p>
      <text:p text:style-name="Codi_20_Nano">keyboard-configuration</text:p>
      <text:p text:style-name="First_20_paragraph"><text:span text:style-name="CodiInline">task-catalan</text:span> és el <text:span text:style-name="T1">task</text:span> de Debian que instal·la automàticament els paquets de suport lingüístic disponibles: diccionaris, correctors ortogràfics i els paquets <text:span text:style-name="CodiInline">-l10n-ca</text:span> de moltes aplicacions (LibreOffice, etc.) quan n’hi ha.</text:p>
      <text:p text:style-name="AlertNotaEtiqueta">💡 NOTA</text:p>
      <text:p text:style-name="AlertNota"><text:soft-page-break/>Alguns programes (com Firefox ESR) necessiten el paquet específic de la interfície en català a banda, per exemple <text:span text:style-name="CodiInline">firefox-esr-l10n-ca</text:span>. Val la pena revisar quins paquets concrets de la teva llista d’aplicacions tenen versió en català disponible amb <text:span text:style-name="CodiInline">apt search l10n-ca</text:span>.</text:p>
      <text:h text:style-name="Heading_20_2" text:outline-level="2"><text:bookmark-start text:name="configura-el-teclat-en-català"/><text:bookmark-start text:name="__RefHeading___Toc4104_2765748486"/>9.3. Configura el teclat en català<text:bookmark-end text:name="configura-el-teclat-en-català"/><text:bookmark-end text:name="__RefHeading___Toc4104_2765748486"/></text:h>
      <text:p text:style-name="First_20_paragraph">Amplia el hook <text:span text:style-name="CodiInline">config/hooks/live/0100-configuracio.hook.chroot</text:span> (creat a la <text:a xlink:type="simple" xlink:href="#automatitza-tasques-amb-hooks" text:style-name="Internet_20_link" text:visited-style-name="Visited_20_Internet_20_Link"><text:span text:style-name="Definition">secció 8</text:span></text:a>) afegint-hi el següent, abans de la línia <text:span text:style-name="CodiInline">dconf update</text:span>:</text:p>
      <text:p text:style-name="Preformatted_20_Text"><text:span text:style-name="FunctionTok">nano</text:span><text:span text:style-name="NormalTok"> config/hooks/live/0100-configuracio.hook.chroot</text:span> </text:p>
      <text:p text:style-name="Codi_20_Nano">echo "keyboard-configuration keyboard-configuration/layoutcode string es" | debconf-set-selections</text:p>
      <text:p text:style-name="Codi_20_Nano">echo "keyboard-configuration keyboard-configuration/variantcode string cat" | debconf-set-selections</text:p>
      <text:p text:style-name="Codi_20_Nano">dpkg-reconfigure -f noninteractive keyboard-configuration</text:p>
      <text:p text:style-name="First_20_paragraph">Això configura la distribució espanyola amb variant catalana (<text:span text:style-name="CodiInline">es(cat)</text:span>), l’habitual per a teclats amb aquesta disposició.</text:p>
      <text:h text:style-name="Heading_20_2" text:outline-level="2"><text:bookmark-start text:name="fes-que-lidioma-es-mantingui-a-cada-arrencada-live-config"/><text:bookmark-start text:name="__RefHeading___Toc4106_2765748486"/>9.4. Fes que l’idioma es mantingui a cada arrencada (live-config)<text:bookmark-end text:name="fes-que-lidioma-es-mantingui-a-cada-arrencada-live-config"/><text:bookmark-end text:name="__RefHeading___Toc4106_2765748486"/></text:h>
      <text:p text:style-name="First_20_paragraph">Amb els passos anteriors, el sistema es <text:span text:style-name="T2">construeix</text:span> en català, però hi ha un parany habitual: els sistemes live porten el paquet <text:span text:style-name="CodiInline">live-config</text:span>, que s’executa <text:span text:style-name="T2">a cada arrencada</text:span> (no durant <text:span text:style-name="CodiInline">lb build</text:span>) i reconfigura l’idioma, el teclat i altres paràmetres a partir dels valors d’arrencada del GRUB/isolinux. Si no li dius explícitament que faci servir català, aplicarà el seu valor per defecte (normalment anglès), <text:span text:style-name="T2">sobreescrivint</text:span> la configuració que vas fixar al hook. És per això que l’ISO es pot construir “en català” però arrencar en anglès.</text:p>
      <text:p text:style-name="Text_20_body">Hi ha dues maneres de solucionar-ho, complementàries:</text:p>
      <text:p text:style-name="Text_20_body"><text:span text:style-name="T2">A. Paràmetre d’arrencada, amb </text:span><text:span text:style-name="CodiInline">--bootappend-live</text:span><text:span text:style-name="T2"> a </text:span><text:span text:style-name="CodiInline">lb config</text:span></text:p>
      <text:p text:style-name="Text_20_body">Vegeu la <text:a xlink:type="simple" xlink:href="#configura-larquitectura-i-el-tipus-dimatge" text:style-name="Internet_20_link" text:visited-style-name="Visited_20_Internet_20_Link"><text:span text:style-name="Definition">secció 3</text:span></text:a></text:p>
      <text:p text:style-name="Text_20_body">Això afegeix els paràmetres a la línia d’arrencada per defecte, de manera que <text:span text:style-name="CodiInline">live-config</text:span> els aplica automàticament sense que l’usuari hagi de teclejar res al menú de GRUB.</text:p>
      <text:p text:style-name="Text_20_body"><text:span text:style-name="T2">B. Configuració persistent de </text:span><text:span text:style-name="CodiInline">live-config</text:span><text:span text:style-name="T2"> (recomanat, no depèn del menú d’arrencada):</text:span></text:p>
      <text:p text:style-name="Text_20_body"><text:span text:style-name="CodiInline">config/includes.chroot/etc/live/config.conf.d/locale.conf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live/config.conf.d</text:span> </text:p>
      <text:p text:style-name="Preformatted_20_Text"><text:soft-page-break/><text:span text:style-name="FunctionTok">nano</text:span><text:span text:style-name="NormalTok"> config/includes.chroot/etc/live/config.conf.d/locale.conf</text:span> </text:p>
      <text:p text:style-name="Codi_20_Nano">LIVE_LOCALES="ca_ES.UTF-8"</text:p>
      <text:p text:style-name="Codi_20_Nano">LIVE_KEYBOARD_LAYOUTS="es"</text:p>
      <text:p text:style-name="Codi_20_Nano">LIVE_KEYBOARD_VARIANTS="cat"</text:p>
      <text:p text:style-name="Codi_20_Nano">LIVE_TIMEZONE="Europe/Madrid"</text:p>
      <text:p text:style-name="First_20_paragraph">Aquest fitxer es llegeix a cada arrencada i estableix aquests valors com a comportament per defecte del sistema live, independentment dels paràmetres passats des del GRUB.</text:p>
      <text:p text:style-name="AlertConsellEtiqueta">✅ CONSELL</text:p>
      <text:p text:style-name="AlertConsell">Es poden combinar les dues opcions: la B com a valor per defecte fiable, i la A disponible per si algú vol arrencar temporalment en un altre idioma des del menú d’arrencada.</text:p>
      <text:p text:style-name="P8">Resum:</text:p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        <text:p text:style-name="Table_20_Heading">Aspecte</text:p>
            </table:table-cell>
            <table:table-cell table:style-name="Table4.A1" office:value-type="string">
              <text:p text:style-name="Table_20_Heading">Mecanisme</text:p>
            </table:table-cell>
          </table:table-row>
        </table:table-header-rows>
        <table:table-row>
          <table:table-cell table:style-name="Table4.A1" office:value-type="string">
            <text:p text:style-name="Table_20_Contents">Locale per defecte (construcció)</text:p>
          </table:table-cell>
          <table:table-cell table:style-name="Table4.A1" office:value-type="string">
            <text:p text:style-name="Table_20_Contents"><text:span text:style-name="CodiInline">debconf-set-selections</text:span> + <text:span text:style-name="CodiInline">dpkg-reconfigure locales</text:span></text:p>
          </table:table-cell>
        </table:table-row>
        <table:table-row>
          <table:table-cell table:style-name="Table4.A1" office:value-type="string">
            <text:p text:style-name="Table_20_Contents">Paquets de traducció</text:p>
          </table:table-cell>
          <table:table-cell table:style-name="Table4.A1" office:value-type="string">
            <text:p text:style-name="Table_20_Contents"><text:span text:style-name="CodiInline">task-catalan</text:span> a <text:span text:style-name="CodiInline">package-lists</text:span></text:p>
          </table:table-cell>
        </table:table-row>
        <table:table-row>
          <table:table-cell table:style-name="Table4.A1" office:value-type="string">
            <text:p text:style-name="Table_20_Contents">Teclat (construcció)</text:p>
          </table:table-cell>
          <table:table-cell table:style-name="Table4.A1" office:value-type="string">
            <text:p text:style-name="Table_20_Contents"><text:span text:style-name="CodiInline">debconf-set-selections</text:span> per <text:span text:style-name="CodiInline">keyboard-configuration</text:span></text:p>
          </table:table-cell>
        </table:table-row>
        <table:table-row>
          <table:table-cell table:style-name="Table4.A1" office:value-type="string">
            <text:p text:style-name="Table_20_Contents">Idioma i teclat a cada arrencada</text:p>
          </table:table-cell>
          <table:table-cell table:style-name="Table4.A1" office:value-type="string">
            <text:p text:style-name="Table_20_Contents"><text:span text:style-name="CodiInline">live-config</text:span> via <text:span text:style-name="CodiInline">--bootappend-live</text:span> o <text:span text:style-name="CodiInline">/etc/live/config.conf.d/locale.conf</text:span></text:p>
          </table:table-cell>
        </table:table-row>
        <table:table-row>
          <table:table-cell table:style-name="Table4.A1" office:value-type="string">
            <text:p text:style-name="Table_20_Contents">Sessió GNOME</text:p>
          </table:table-cell>
          <table:table-cell table:style-name="Table4.A1" office:value-type="string">
            <text:p text:style-name="Table_20_Contents">Hereta el <text:span text:style-name="CodiInline">LANG</text:span> del sistema automàticament</text:p>
          </table:table-cell>
        </table:table-row>
        <table:table-row>
          <table:table-cell table:style-name="Table4.A1" office:value-type="string">
            <text:p text:style-name="Table_20_Contents">Neteja d’altres idiomes</text:p>
          </table:table-cell>
          <table:table-cell table:style-name="Table4.A1" office:value-type="string">
            <text:p text:style-name="Table_20_Contents"><text:span text:style-name="CodiInline">localepurge</text:span> (opcional)</text:p>
          </table:table-cell>
        </table:table-row>
      </table:table>
      <text:p text:style-name="AlertConsellEtiqueta">🎯 ACTIVITAT</text:p>
      <text:p text:style-name="AlertConsell">Configura el teu hook i el fitxer <text:span text:style-name="CodiInline">locale.conf</text:span> de <text:span text:style-name="CodiInline">live-config</text:span> perquè la distro arrenqui únicament en català (locale, teclat i paquets de traducció) i comprova-ho arrencant l’ISO en una màquina virtual: revisa el menú d’aplicacions, la configuració regional i el teclat, tant a “Quant a” com a “Regió i idioma”.</text:p>
      <text:h text:style-name="Heading_20_2" text:outline-level="2"><text:bookmark-start text:name="configura-el-fus-horari"/><text:bookmark-start text:name="__RefHeading___Toc4108_2765748486"/><text:soft-page-break/>9.5. Configura el fus horari<text:bookmark-end text:name="configura-el-fus-horari"/><text:bookmark-end text:name="__RefHeading___Toc4108_2765748486"/></text:h>
      <text:p text:style-name="First_20_paragraph">Amplia el hook <text:span text:style-name="CodiInline">config/hooks/live/0100-configuracio.hook.chroot</text:span> (creat a la <text:a xlink:type="simple" xlink:href="#automatitza-tasques-amb-hooks" text:style-name="Internet_20_link" text:visited-style-name="Visited_20_Internet_20_Link"><text:span text:style-name="Definition">secció 8</text:span></text:a>) afegint-hi el següent, abans de la línia <text:span text:style-name="CodiInline">dconf update</text:span>:</text:p>
      <text:p text:style-name="Preformatted_20_Text"><text:span text:style-name="FunctionTok">nano</text:span><text:span text:style-name="NormalTok"> config/hooks/live/0100-configuracio.hook.chroot</text:span> </text:p>
      <text:p text:style-name="First_20_paragraph">Afegeix aquestes línies abans de <text:span text:style-name="CodiInline">dconf update</text:span>:</text:p>
      <text:p text:style-name="Codi_20_Nano"># --- Fus horari (Europe/Madrid, vàlid per a Catalunya) ---</text:p>
      <text:p text:style-name="Codi_20_Nano">echo "tzdata tzdata/Areas select Europe" | debconf-set-selections</text:p>
      <text:p text:style-name="Codi_20_Nano">echo "tzdata tzdata/Zones/Europe select Madrid" | debconf-set-selections</text:p>
      <text:p text:style-name="Codi_20_Nano">rm -f /etc/localtime /etc/timezone</text:p>
      <text:p text:style-name="Codi_20_Nano">dpkg-reconfigure -f noninteractive tzdata</text:p>
      <text:h text:style-name="Heading_20_2" text:outline-level="2"><text:bookmark-start text:name="purga-la-resta-de-locales-opcional"/><text:bookmark-start text:name="__RefHeading___Toc4110_2765748486"/>9.6. Purga la resta de locales (opcional)<text:bookmark-end text:name="purga-la-resta-de-locales-opcional"/><text:bookmark-end text:name="__RefHeading___Toc4110_2765748486"/></text:h>
      <text:p text:style-name="First_20_paragraph">Si vols anar més enllà i eliminar fitxers de locale d’altres idiomes que hagin quedat instal·lats per dependències, per estalviar espai:</text:p>
      <text:p text:style-name="Preformatted_20_Text"><text:span text:style-name="FunctionTok">nano</text:span><text:span text:style-name="NormalTok"> config/hooks/live/0100-configuracio.hook.chroot</text:span> </text:p>
      <text:p text:style-name="First_20_paragraph">Afegeix al final:</text:p>
      <text:p text:style-name="Codi_20_Nano">apt-get install -y localepurge</text:p>
      <text:p text:style-name="Codi_20_Nano">echo "localepurge localepurge/nopurge multiselect ca_ES.UTF-8" | debconf-set-selections</text:p>
      <text:p text:style-name="Codi_20_Nano">echo "localepurge localepurge/use-dpkg-feature boolean false" | debconf-set-selections</text:p>
      <text:p text:style-name="Codi_20_Nano">dpkg-reconfigure -f noninteractive localepurge</text:p>
      <text:p text:style-name="Codi_20_Nano">localepurge</text:p>
      <text:p text:style-name="AlertAvisEtiqueta">⚠️ AVíS</text:p>
      <text:p text:style-name="AlertAvis"><text:span text:style-name="CodiInline">localepurge</text:span> és una eina agressiva que pot trencar alguns paquets si no es configura bé la llista de locales a conservar. Prova-ho en una VM abans de donar-ho per definitiu, i assegura’t que <text:span text:style-name="CodiInline">ca_ES.UTF-8</text:span> (exactament amb aquest format) hi és inclòs a <text:span text:style-name="CodiInline">nopurge</text:span>.</text:p>
      <text:p text:style-name="Text_20_body">El <text:span text:style-name="CodiInline">hook</text:span> hauria de quedar així:</text:p>
      <text:p text:style-name="Codi_20_Ini">#!/bin/sh</text:p>
      <text:p text:style-name="Codi_20_Ini">set -e</text:p>
      <text:p text:style-name="Codi_20_Ini"/>
      <text:p text:style-name="Codi_20_Ini"># Exemple: habilitar el servei NetworkManager per defecte</text:p>
      <text:p text:style-name="Codi_20_Ini">systemctl enable NetworkManager</text:p>
      <text:p text:style-name="Codi_20_Ini"/>
      <text:p text:style-name="Codi_20_Ini"># --- Usuari per defecte (secció 8) ---</text:p>
      <text:p text:style-name="Codi_20_Ini">useradd -m -s /bin/bash -G sudo alumne</text:p>
      <text:p text:style-name="Codi_20_Ini">echo "alumne:alumne" | chpasswd</text:p>
      <text:p text:style-name="Codi_20_Ini"/>
      <text:p text:style-name="Codi_20_Ini"># --- Elimina els logos originals de Debian que farien ombra als teus (secció 6.1) ---</text:p>
      <text:p text:style-name="Codi_20_Ini"><text:soft-page-break/>rm -f /usr/share/desktop-base/debian-logos/logo.svg</text:p>
      <text:p text:style-name="Codi_20_Ini">rm -f /usr/share/desktop-base/debian-logos/logo-text.svg</text:p>
      <text:p text:style-name="Codi_20_Ini">rm -f /usr/share/desktop-base/debian-logos/logo-text-version.svg</text:p>
      <text:p text:style-name="Codi_20_Ini">rm -f /usr/share/icons/desktop-base/icon-theme.cache</text:p>
      <text:p text:style-name="Codi_20_Ini"/>
      <text:p text:style-name="Codi_20_Ini"># --- Avatar de l'usuari alumne a GDM (AccountsService) ---</text:p>
      <text:p text:style-name="Codi_20_Ini">mkdir -p /var/lib/AccountsService/icons /var/lib/AccountsService/users</text:p>
      <text:p text:style-name="Codi_20_Ini">cp /usr/share/desktop-base/debian-logos/avatar.png /var/lib/AccountsService/icons/alumne</text:p>
      <text:p text:style-name="Codi_20_Ini">chmod 644 /var/lib/AccountsService/icons/alumne</text:p>
      <text:p text:style-name="Codi_20_Ini">printf '[User]\nIcon=/var/lib/AccountsService/icons/alumne\n' &gt; /var/lib/AccountsService/users/alumne</text:p>
      <text:p text:style-name="Codi_20_Ini"/>
      <text:p text:style-name="Codi_20_Ini"># Selecciona el tema "spinner" de Plymouth i regenera l'initramfs (secció 6.3)</text:p>
      <text:p text:style-name="Codi_20_Ini">plymouth-set-default-theme spinner</text:p>
      <text:p text:style-name="Codi_20_Ini">update-initramfs -u</text:p>
      <text:p text:style-name="Codi_20_Ini"/>
      <text:p text:style-name="Codi_20_Ini"># --- Configuració d'idioma (secció 9.1) ---</text:p>
      <text:p text:style-name="Codi_20_Ini">echo "locales locales/locales_to_be_generated multiselect ca_ES.UTF-8 UTF-8" | debconf-set-selections</text:p>
      <text:p text:style-name="Codi_20_Ini">echo "locales locales/default_environment_locale select ca_ES.UTF-8" | debconf-set-selections</text:p>
      <text:p text:style-name="Codi_20_Ini">dpkg-reconfigure -f noninteractive locales</text:p>
      <text:p text:style-name="Codi_20_Ini">update-locale LANG=ca_ES.UTF-8 LANGUAGE=ca_ES:ca</text:p>
      <text:p text:style-name="Codi_20_Ini"/>
      <text:p text:style-name="Codi_20_Ini"># --- Configuració del teclat (secció 9.3) ---</text:p>
      <text:p text:style-name="Codi_20_Ini">echo "keyboard-configuration keyboard-configuration/layoutcode string es" | debconf-set-selections</text:p>
      <text:p text:style-name="Codi_20_Ini">echo "keyboard-configuration keyboard-configuration/variantcode string cat" | debconf-set-selections</text:p>
      <text:p text:style-name="Codi_20_Ini">dpkg-reconfigure -f noninteractive keyboard-configuration</text:p>
      <text:p text:style-name="Codi_20_Ini"/>
      <text:p text:style-name="Codi_20_Ini"># --- Fus horari (Europe/Madrid, vàlid per a Catalunya) ---</text:p>
      <text:p text:style-name="Codi_20_Ini">echo "tzdata tzdata/Areas select Europe" | debconf-set-selections</text:p>
      <text:p text:style-name="Codi_20_Ini">echo "tzdata tzdata/Zones/Europe select Madrid" | debconf-set-selections</text:p>
      <text:p text:style-name="Codi_20_Ini">rm -f /etc/localtime /etc/timezone</text:p>
      <text:p text:style-name="Codi_20_Ini">dpkg-reconfigure -f noninteractive tzdata</text:p>
      <text:p text:style-name="Codi_20_Ini"/>
      <text:p text:style-name="Codi_20_Ini"># --- Compilar dconf (secció 7/8) ---</text:p>
      <text:p text:style-name="Codi_20_Ini">dconf update</text:p>
      <text:p text:style-name="Codi_20_Ini"/>
      <text:p text:style-name="Codi_20_Ini"># --- Neteja de locales (secció 9.6) — SEMPRE AL FINAL ---</text:p>
      <text:p text:style-name="Codi_20_Ini">apt-get install -y localepurge</text:p>
      <text:p text:style-name="Codi_20_Ini">echo "localepurge localepurge/nopurge multiselect ca_ES.UTF-8" | debconf-set-selections</text:p>
      <text:p text:style-name="Codi_20_Ini">echo "localepurge localepurge/use-dpkg-feature boolean false" | debconf-set-selections</text:p>
      <text:p text:style-name="Codi_20_Ini">dpkg-reconfigure -f noninteractive localepurge</text:p>
      <text:p text:style-name="Codi_20_Ini">localepurge</text:p>
      <text:h text:style-name="Heading_20_1" text:outline-level="1"><text:bookmark-start text:name="afegeix-un-installador-amb-calamares-opcional"/><text:bookmark-start text:name="__RefHeading___Toc4112_2765748486"/>10. Afegeix un instal·lador amb Calamares (opcional)<text:bookmark-end text:name="afegeix-un-installador-amb-calamares-opcional"/><text:bookmark-end text:name="__RefHeading___Toc4112_2765748486"/></text:h>
      <text:p text:style-name="First_20_paragraph">Per defecte, l’ISO que es generaria si no s’afegís un instal·lador seria només un sistema <text:span text:style-name="T2">live</text:span>: arrencaria i s’executaria sense instal·lar res al disc. Si vols que els usuaris puguin instal·lar la <text:soft-page-break/>distro a una màquina, cal afegir-hi un instal·lador. Una opció molt habitual en distros derivades de Debian (Kali, MX Linux, i moltes altres) és <text:span text:style-name="T2">Calamares</text:span>, un instal·lador gràfic modern i senzill de configurar.</text:p>
      <text:h text:style-name="Heading_20_2" text:outline-level="2"><text:bookmark-start text:name="afegeix-els-paquets-necessaris"/><text:bookmark-start text:name="__RefHeading___Toc4114_2765748486"/>10.1. Afegeix els paquets necessaris<text:bookmark-end text:name="afegeix-els-paquets-necessaris"/><text:bookmark-end text:name="__RefHeading___Toc4114_2765748486"/></text:h>
      <text:p text:style-name="First_20_paragraph"><text:span text:style-name="CodiInline">config/package-lists/instal·lador.list.chroot</text:span></text:p>
      <text:p text:style-name="Preformatted_20_Text"><text:span text:style-name="FunctionTok">nano</text:span><text:span text:style-name="NormalTok"> config/package-lists/instal·lador.list.chroot</text:span> </text:p>
      <text:p text:style-name="Codi_20_Nano">calamares</text:p>
      <text:p text:style-name="Codi_20_Nano">calamares-settings-debian</text:p>
      <text:p text:style-name="Codi_20_Nano">grub-pc</text:p>
      <text:p text:style-name="Codi_20_Nano">grub-efi-amd64-bin</text:p>
      <text:p text:style-name="Codi_20_Nano">shim-signed</text:p>
      <text:list text:style-name="L5">
        <text:list-item>
          <text:p text:style-name="P9"><text:span text:style-name="CodiInline">grub-pc</text:span> — necessari per a grub-install –target=i386-pc</text:p>
        </text:list-item>
        <text:list-item>
          <text:p text:style-name="P9"><text:span text:style-name="CodiInline">grub-efi-amd64-bin</text:span> + <text:span text:style-name="CodiInline">shim-signed</text:span> — equivalent per a màquines UEFI (per si algú instal·la la distro en un ordinador més modern)</text:p>
        </text:list-item>
        <text:list-item>
          <text:p text:style-name="P9"><text:span text:style-name="CodiInline">calamares-settings-debian</text:span> proporciona una configuració base ja adaptada a sistemes Debian (particions, xarxa, usuaris, etc.), que després es pot personalitzar.</text:p>
        </text:list-item>
      </text:list>
      <text:h text:style-name="Heading_20_2" text:outline-level="2"><text:bookmark-start text:name="personalitza-la-configuració-de-calamares"/><text:bookmark-start text:name="__RefHeading___Toc4116_2765748486"/>10.2. Personalitza la configuració de Calamares<text:bookmark-end text:name="personalitza-la-configuració-de-calamares"/><text:bookmark-end text:name="__RefHeading___Toc4116_2765748486"/></text:h>
      <text:p text:style-name="First_20_paragraph">La configuració de Calamares es troba a <text:span text:style-name="CodiInline">/etc/calamares/</text:span> un cop instal·lat el paquet. Si vols modificar-la (per exemple, canviar el nom o el logotip de la distro que apareix durant la instal·lació), pots sobreescriure aquests fitxers copiant-los a <text:span text:style-name="CodiInline">config/includes.chroot/etc/calamares/</text:span>: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calamares/branding/meva-distro</text:span> </text:p>
      <text:p text:style-name="First_20_paragraph">Copia les imatges a la carpeta:</text:p>
      <text:p text:style-name="Preformatted_20_Text"><text:span text:style-name="FunctionTok">cp</text:span><text:span text:style-name="NormalTok"> ~/distrothos-logo.png config/includes.chroot/etc/calamares/branding/meva-distro/</text:span> </text:p>
      <text:p text:style-name="Preformatted_20_Text"><text:span text:style-name="FunctionTok">cp</text:span><text:span text:style-name="NormalTok"> ~/benvinguda.png config/includes.chroot/etc/calamares/branding/meva-distro/</text:span> </text:p>
      <text:p text:style-name="Preformatted_20_Text"><text:span text:style-name="FunctionTok">cp</text:span><text:span text:style-name="NormalTok"> ~/diapositiva1.png config/includes.chroot/etc/calamares/branding/meva-distro/</text:span> </text:p>
      <text:p text:style-name="Preformatted_20_Text"><text:span text:style-name="FunctionTok">cp</text:span><text:span text:style-name="NormalTok"> ~/diapositiva2.png config/includes.chroot/etc/calamares/branding/meva-distro/</text:span> </text:p>
      <text:p text:style-name="First_20_paragraph">Dins d’aquesta carpeta se sol definir un fitxer <text:span text:style-name="CodiInline">branding.desc</text:span> amb el nom, els colors i els logotips propis. Vegeu a continuació un exemple complet:</text:p>
      <text:p text:style-name="Text_20_body"><text:span text:style-name="CodiInline">config/includes.chroot/etc/calamares/branding/meva-distro/branding.desc</text:span></text:p>
      <text:p text:style-name="Preformatted_20_Text"><text:span text:style-name="FunctionTok">nano</text:span><text:span text:style-name="NormalTok"> config/includes.chroot/etc/calamares/branding/meva-distro/branding.desc</text:span> </text:p>
      <text:p text:style-name="Codi_20_Nano">componentName: meva-distro</text:p>
      <text:p text:style-name="Codi_20_Nano"/>
      <text:p text:style-name="Codi_20_Nano"><text:soft-page-break/>welcomeStyleCalamares: true</text:p>
      <text:p text:style-name="Codi_20_Nano">welcomeExpandingLogo: true</text:p>
      <text:p text:style-name="Codi_20_Nano"/>
      <text:p text:style-name="Codi_20_Nano">strings:</text:p>
      <text:p text:style-name="Codi_20_Nano"><text:s text:c="4"/>productName: <text:s text:c="8"/>"DistroThos"</text:p>
      <text:p text:style-name="Codi_20_Nano"><text:s text:c="4"/>shortProductName: <text:s text:c="4"/>"DistroThos"</text:p>
      <text:p text:style-name="Codi_20_Nano"><text:s text:c="4"/>version: <text:s text:c="13"/>"1.0"</text:p>
      <text:p text:style-name="Codi_20_Nano"><text:s text:c="4"/>shortVersion: <text:s text:c="8"/>"1.0"</text:p>
      <text:p text:style-name="Codi_20_Nano"><text:s text:c="4"/>versionedName: <text:s text:c="7"/>"DistroThos 1.0"</text:p>
      <text:p text:style-name="Codi_20_Nano"><text:s text:c="4"/>shortVersionedName: <text:s text:c="2"/>"DistroThos 1.0"</text:p>
      <text:p text:style-name="Codi_20_Nano"><text:s text:c="4"/>bootloaderEntryName: <text:s/>"DistroThos"</text:p>
      <text:p text:style-name="Codi_20_Nano"><text:s text:c="4"/>productUrl: <text:s text:c="10"/>"https://www.iesthosicodina.cat/"</text:p>
      <text:p text:style-name="Codi_20_Nano"><text:s text:c="4"/>supportUrl: <text:s text:c="10"/>"https://www.iesthosicodina.cat/suport"</text:p>
      <text:p text:style-name="Codi_20_Nano"><text:s text:c="4"/>releaseNotesUrl: <text:s text:c="5"/>"https://www.iesthosicodina.cat/notes-versio"</text:p>
      <text:p text:style-name="Codi_20_Nano"/>
      <text:p text:style-name="Codi_20_Nano">images:</text:p>
      <text:p text:style-name="Codi_20_Nano"><text:s text:c="4"/>productLogo: <text:s text:c="9"/>"distrothos-logo.png"</text:p>
      <text:p text:style-name="Codi_20_Nano"><text:s text:c="4"/>productIcon: <text:s text:c="9"/>"distrothos-logo.png"</text:p>
      <text:p text:style-name="Codi_20_Nano"><text:s text:c="4"/>productWelcome: <text:s text:c="6"/>"benvinguda.png"</text:p>
      <text:p text:style-name="Codi_20_Nano"/>
      <text:p text:style-name="Codi_20_Nano">slideshow: "show.qml"</text:p>
      <text:p text:style-name="Codi_20_Nano"/>
      <text:p text:style-name="Codi_20_Nano">style:</text:p>
      <text:p text:style-name="Codi_20_Nano"><text:s text:c="3"/>SidebarBackground: <text:s text:c="7"/>"#2c3e50"</text:p>
      <text:p text:style-name="Codi_20_Nano"><text:s text:c="3"/>SidebarText: <text:s text:c="13"/>"#ffffff"</text:p>
      <text:p text:style-name="Codi_20_Nano"><text:s text:c="3"/>SidebarTextCurrent: <text:s text:c="6"/>"#3498db"</text:p>
      <text:p text:style-name="Codi_20_Nano"><text:s text:c="3"/>SidebarBackgroundCurrent: "#34495e"</text:p>
      <text:p text:style-name="P5">Camps més rellevants:</text:p>
      <table:table table:name="Table5" table:style-name="Table5">
        <table:table-column table:style-name="Table5.A"/>
        <table:table-column table:style-name="Table5.B"/>
        <table:table-header-rows>
          <table:table-row>
            <table:table-cell table:style-name="Table5.A1" office:value-type="string">
              <text:p text:style-name="Table_20_Heading">Camp</text:p>
            </table:table-cell>
            <table:table-cell table:style-name="Table5.A1" office:value-type="string">
              <text:p text:style-name="Table_20_Heading">Funció</text:p>
            </table:table-cell>
          </table:table-row>
        </table:table-header-rows>
        <table:table-row>
          <table:table-cell table:style-name="Table5.A1" office:value-type="string">
            <text:p text:style-name="Table_20_Contents"><text:span text:style-name="CodiInline">componentName</text:span></text:p>
          </table:table-cell>
          <table:table-cell table:style-name="Table5.A1" office:value-type="string">
            <text:p text:style-name="Table_20_Contents">Ha de coincidir exactament amb el nom de la carpeta</text:p>
          </table:table-cell>
        </table:table-row>
        <table:table-row>
          <table:table-cell table:style-name="Table5.A1" office:value-type="string">
            <text:p text:style-name="Table_20_Contents"><text:span text:style-name="CodiInline">strings.productName</text:span></text:p>
          </table:table-cell>
          <table:table-cell table:style-name="Table5.A1" office:value-type="string">
            <text:p text:style-name="Table_20_Contents">Nom que apareix a totes les pantalles de l’instal·lador</text:p>
          </table:table-cell>
        </table:table-row>
        <table:table-row>
          <table:table-cell table:style-name="Table5.A1" office:value-type="string">
            <text:p text:style-name="Table_20_Contents"><text:span text:style-name="CodiInline">strings.productUrl</text:span></text:p>
          </table:table-cell>
          <table:table-cell table:style-name="Table5.A1" office:value-type="string">
            <text:p text:style-name="Table_20_Contents">Enllaç que es mostra a la pantalla de benvinguda</text:p>
          </table:table-cell>
        </table:table-row>
        <table:table-row>
          <table:table-cell table:style-name="Table5.A1" office:value-type="string">
            <text:p text:style-name="Table_20_Contents"><text:span text:style-name="CodiInline">images.productLogo</text:span></text:p>
          </table:table-cell>
          <table:table-cell table:style-name="Table5.A1" office:value-type="string">
            <text:p text:style-name="Table_20_Contents">Logotip a la barra lateral (recomanat: SVG o PNG amb fons transparent)</text:p>
          </table:table-cell>
        </table:table-row>
        <table:table-row>
          <table:table-cell table:style-name="Table5.A1" office:value-type="string">
            <text:p text:style-name="Table_20_Contents"><text:span text:style-name="CodiInline">images.productWelcome</text:span></text:p>
          </table:table-cell>
          <table:table-cell table:style-name="Table5.A1" office:value-type="string">
            <text:p text:style-name="Table_20_Contents">Imatge gran de la pantalla inicial</text:p>
          </table:table-cell>
        </table:table-row>
        <table:table-row>
          <table:table-cell table:style-name="Table5.A1" office:value-type="string">
            <text:p text:style-name="Table_20_Contents"><text:span text:style-name="CodiInline">slideshow</text:span></text:p>
          </table:table-cell>
          <table:table-cell table:style-name="Table5.A1" office:value-type="string">
            <text:p text:style-name="Table_20_Contents">Fitxer QML opcional que mostra una presentació animada mentre s’instal·la el sistema</text:p>
          </table:table-cell>
        </table:table-row>
        <text:soft-page-break/>
        <table:table-row>
          <table:table-cell table:style-name="Table5.A1" office:value-type="string">
            <text:p text:style-name="Table_20_Contents"><text:span text:style-name="CodiInline">style.sidebarBackground</text:span></text:p>
          </table:table-cell>
          <table:table-cell table:style-name="Table5.A1" office:value-type="string">
            <text:p text:style-name="Table_20_Contents">Color de fons de la barra lateral de navegació (codi hexadecimal)</text:p>
          </table:table-cell>
        </table:table-row>
      </table:table>
      <text:p text:style-name="First_20_paragraph">Finalment, cal indicar a Calamares quina marca ha d’utilitzar, mitjançant <text:span text:style-name="CodiInline">config/includes.chroot/etc/calamares/settings.conf</text:span>:</text:p>
      <text:p text:style-name="Preformatted_20_Text"><text:span text:style-name="FunctionTok">nano</text:span><text:span text:style-name="NormalTok"> config/includes.chroot/etc/calamares/settings.conf</text:span> </text:p>
      <text:p text:style-name="Codi_20_Nano">modules-search: [ local ]</text:p>
      <text:p text:style-name="Codi_20_Nano">instances:</text:p>
      <text:p text:style-name="Codi_20_Nano">- id: debian</text:p>
      <text:p text:style-name="Codi_20_Nano"><text:s text:c="2"/>module: license</text:p>
      <text:p text:style-name="Codi_20_Nano"><text:s text:c="2"/>config: license.conf</text:p>
      <text:p text:style-name="Codi_20_Nano">sequence:</text:p>
      <text:p text:style-name="Codi_20_Nano">- show:</text:p>
      <text:p text:style-name="Codi_20_Nano"><text:s text:c="2"/>- welcome</text:p>
      <text:p text:style-name="Codi_20_Nano"><text:s text:c="2"/>- locale</text:p>
      <text:p text:style-name="Codi_20_Nano"><text:s text:c="2"/>- keyboard</text:p>
      <text:p text:style-name="Codi_20_Nano"><text:s text:c="2"/>- partition</text:p>
      <text:p text:style-name="Codi_20_Nano"><text:s text:c="2"/>- users</text:p>
      <text:p text:style-name="Codi_20_Nano"><text:s text:c="2"/>- summary</text:p>
      <text:p text:style-name="Codi_20_Nano">- exec:</text:p>
      <text:p text:style-name="Codi_20_Nano"><text:s text:c="2"/>- partition</text:p>
      <text:p text:style-name="Codi_20_Nano"><text:s text:c="2"/>- mount</text:p>
      <text:p text:style-name="Codi_20_Nano"><text:s text:c="2"/>- unpackfs</text:p>
      <text:p text:style-name="Codi_20_Nano"><text:s text:c="2"/>- machineid</text:p>
      <text:p text:style-name="Codi_20_Nano"><text:s text:c="2"/>- fstab</text:p>
      <text:p text:style-name="Codi_20_Nano"><text:s text:c="2"/>- locale</text:p>
      <text:p text:style-name="Codi_20_Nano"><text:s text:c="2"/>- keyboard</text:p>
      <text:p text:style-name="Codi_20_Nano"><text:s text:c="2"/>- localecfg</text:p>
      <text:p text:style-name="Codi_20_Nano"><text:s text:c="2"/>- users</text:p>
      <text:p text:style-name="Codi_20_Nano"><text:s text:c="2"/>- displaymanager</text:p>
      <text:p text:style-name="Codi_20_Nano"><text:s text:c="2"/>- networkcfg</text:p>
      <text:p text:style-name="Codi_20_Nano"><text:s text:c="2"/>- hwclock</text:p>
      <text:p text:style-name="Codi_20_Nano"><text:s text:c="2"/>- services-systemd</text:p>
      <text:p text:style-name="Codi_20_Nano"><text:s text:c="2"/>- initramfscfg</text:p>
      <text:p text:style-name="Codi_20_Nano"><text:s text:c="2"/>- initramfs</text:p>
      <text:p text:style-name="Codi_20_Nano"><text:s text:c="2"/>- bootloader</text:p>
      <text:p text:style-name="Codi_20_Nano"><text:s text:c="2"/>- umount</text:p>
      <text:p text:style-name="Codi_20_Nano">- show:</text:p>
      <text:p text:style-name="Codi_20_Nano"><text:s text:c="2"/>- finished</text:p>
      <text:p text:style-name="Codi_20_Nano">branding: meva-distro</text:p>
      <text:p text:style-name="Codi_20_Nano">dont-chroot: false</text:p>
      <text:p text:style-name="Codi_20_Nano">oem-setup: false</text:p>
      <text:p text:style-name="Codi_20_Nano">disable-cancel: false</text:p>
      <text:p text:style-name="Codi_20_Nano">disable-cancel-during-exec: false</text:p>
      <text:p text:style-name="Codi_20_Nano">quit-at-end: false</text:p>
      <text:p text:style-name="AlertNotaEtiqueta">💡 NOTA</text:p>
      <text:p text:style-name="AlertNota">Aquest fitxer <text:span text:style-name="CodiInline">settings.conf</text:span> s’ampliarà més endavant.</text:p>
      <text:p text:style-name="First_20_paragraph"><text:soft-page-break/><text:span text:style-name="T2">El fitxer </text:span><text:span text:style-name="CodiInline">show.qml</text:span><text:span text:style-name="T2">: la presentació durant la instal·lació</text:span></text:p>
      <text:p text:style-name="Text_20_body">El camp <text:span text:style-name="CodiInline">slideshow</text:span> del <text:span text:style-name="CodiInline">branding.desc</text:span> apunta a un fitxer escrit en <text:span text:style-name="T2">QML</text:span> (<text:span text:style-name="T1">Qt Modeling Language</text:span>), el llenguatge declaratiu del framework Qt (amb el qual està fet Calamares) per definir interfícies i animacions — una mica com HTML+CSS però per a aplicacions d’escriptori. Aquest fitxer defineix la presentació de diapositives que es mostra mentre Calamares copia els fitxers al disc.</text:p>
      <text:p text:style-name="Text_20_body"><text:span text:style-name="CodiInline">config/includes.chroot/etc/calamares/branding/meva-distro/show.qml</text:span></text:p>
      <text:p text:style-name="Preformatted_20_Text"><text:span text:style-name="FunctionTok">nano</text:span><text:span text:style-name="NormalTok"> config/includes.chroot/etc/calamares/branding/meva-distro/show.qml</text:span> </text:p>
      <text:p text:style-name="Codi_20_Nano">import QtQuick 2.5;</text:p>
      <text:p text:style-name="Codi_20_Nano">import calamares.slideshow 1.0;</text:p>
      <text:p text:style-name="Codi_20_Nano"/>
      <text:p text:style-name="Codi_20_Nano">Presentation {</text:p>
      <text:p text:style-name="Codi_20_Nano"><text:s text:c="4"/>id: presentation</text:p>
      <text:p text:style-name="Codi_20_Nano"/>
      <text:p text:style-name="Codi_20_Nano"><text:s text:c="4"/>Timer {</text:p>
      <text:p text:style-name="Codi_20_Nano"><text:s text:c="8"/>interval: 5000</text:p>
      <text:p text:style-name="Codi_20_Nano"><text:s text:c="8"/>running: true</text:p>
      <text:p text:style-name="Codi_20_Nano"><text:s text:c="8"/>repeat: true</text:p>
      <text:p text:style-name="Codi_20_Nano"><text:s text:c="8"/>onTriggered: presentation.goToNextSlide()</text:p>
      <text:p text:style-name="Codi_20_Nano"><text:s text:c="4"/>}</text:p>
      <text:p text:style-name="Codi_20_Nano"/>
      <text:p text:style-name="Codi_20_Nano"><text:s text:c="4"/>Slide {</text:p>
      <text:p text:style-name="Codi_20_Nano"><text:s text:c="8"/>Image {</text:p>
      <text:p text:style-name="Codi_20_Nano"><text:s text:c="12"/>source: "diapositiva1.png"</text:p>
      <text:p text:style-name="Codi_20_Nano"><text:s text:c="12"/>anchors.centerIn: parent</text:p>
      <text:p text:style-name="Codi_20_Nano"><text:s text:c="8"/>}</text:p>
      <text:p text:style-name="Codi_20_Nano"><text:s text:c="8"/>Text {</text:p>
      <text:p text:style-name="Codi_20_Nano"><text:s text:c="12"/>text: "Benvingut/da a DistroThos"</text:p>
      <text:p text:style-name="Codi_20_Nano"><text:s text:c="12"/>font.pixelSize: 20</text:p>
      <text:p text:style-name="Codi_20_Nano"><text:s text:c="12"/>color: "#ffffff"</text:p>
      <text:p text:style-name="Codi_20_Nano"><text:s text:c="12"/>anchors.horizontalCenter: parent.horizontalCenter</text:p>
      <text:p text:style-name="Codi_20_Nano"><text:s text:c="12"/>anchors.top: parent.verticalCenter</text:p>
      <text:p text:style-name="Codi_20_Nano"><text:s text:c="8"/>}</text:p>
      <text:p text:style-name="Codi_20_Nano"><text:s text:c="4"/>}</text:p>
      <text:p text:style-name="Codi_20_Nano"/>
      <text:p text:style-name="Codi_20_Nano"><text:s text:c="4"/>Slide {</text:p>
      <text:p text:style-name="Codi_20_Nano"><text:s text:c="8"/>Image {</text:p>
      <text:p text:style-name="Codi_20_Nano"><text:s text:c="12"/>source: "diapositiva2.png"</text:p>
      <text:p text:style-name="Codi_20_Nano"><text:s text:c="12"/>anchors.centerIn: parent</text:p>
      <text:p text:style-name="Codi_20_Nano"><text:s text:c="8"/>}</text:p>
      <text:p text:style-name="Codi_20_Nano"><text:s text:c="8"/>Text {</text:p>
      <text:p text:style-name="Codi_20_Nano"><text:s text:c="12"/>text: "Pràctica per aprendre a crear una distro personalitzada"</text:p>
      <text:p text:style-name="Codi_20_Nano"><text:s text:c="12"/>font.pixelSize: 20</text:p>
      <text:p text:style-name="Codi_20_Nano"><text:s text:c="12"/>color: "#ffffff"</text:p>
      <text:p text:style-name="Codi_20_Nano"><text:s text:c="12"/>anchors.horizontalCenter: parent.horizontalCenter</text:p>
      <text:p text:style-name="Codi_20_Nano"><text:s text:c="12"/>anchors.top: parent.verticalCenter</text:p>
      <text:p text:style-name="Codi_20_Nano"><text:s text:c="8"/>}</text:p>
      <text:p text:style-name="Codi_20_Nano"><text:s text:c="4"/>}</text:p>
      <text:p text:style-name="Codi_20_Nano">}</text:p>
      <text:p text:style-name="First_20_paragraph"><text:soft-page-break/>Aquest exemple defineix dues diapositives que canvien automàticament cada 5 segons (<text:span text:style-name="CodiInline">interval: 5000</text:span> mil·lisegons), cadascuna amb una imatge i un text centrats.</text:p>
      <text:p text:style-name="P8">Punts clau:</text:p>
      <text:list text:style-name="L6">
        <text:list-item>
          <text:p text:style-name="P10">El fitxer s’ha de col·locar a la mateixa carpeta que <text:span text:style-name="CodiInline">branding.desc</text:span></text:p>
        </text:list-item>
        <text:list-item>
          <text:p text:style-name="P10">Les imatges que referencia (<text:span text:style-name="CodiInline">diapositiva1.png</text:span>, <text:span text:style-name="CodiInline">diapositiva2.png</text:span>) també han d’estar a la mateixa carpeta</text:p>
        </text:list-item>
        <text:list-item>
          <text:p text:style-name="P10">Calamares proporciona components predefinits com <text:span text:style-name="CodiInline">Presentation</text:span> i <text:span text:style-name="CodiInline">Slide</text:span>, sense necessitat de saber QML a fons</text:p>
        </text:list-item>
        <text:list-item>
          <text:p text:style-name="P10">És totalment opcional: si s’omet el camp <text:span text:style-name="CodiInline">slideshow</text:span> del <text:span text:style-name="CodiInline">branding.desc</text:span>, Calamares mostra la pantalla de progrés sense diapositives</text:p>
        </text:list-item>
      </text:list>
      <text:p text:style-name="First_20_paragraph">L’estructura de fitxers dins de la carpeta hauria de quedar així:</text:p>
      <text:p text:style-name="Codi_20_Ini">config/includes.chroot/etc/calamares/branding/meva-distro/</text:p>
      <text:p text:style-name="Codi_20_Ini">├── benvinguda.png</text:p>
      <text:p text:style-name="Codi_20_Ini">├── branding.desc</text:p>
      <text:p text:style-name="Codi_20_Ini">├── diapositiva1.png</text:p>
      <text:p text:style-name="Codi_20_Ini">├── diapositiva2.png </text:p>
      <text:p text:style-name="Codi_20_Ini">├── distrothos-logo.png</text:p>
      <text:p text:style-name="Codi_20_Ini">└── show.qml </text:p>
      <text:p text:style-name="AlertNotaEtiqueta">💡 NOTA</text:p>
      <text:p text:style-name="AlertNota">QML és un exemple de llenguatge declaratiu per a interfícies, un concepte que reapareix en molts contextos de desenvolupament (HTML/CSS, XAML…).</text:p>
      <text:p text:style-name="AlertConsellEtiqueta">✅ CONSELL</text:p>
      <text:p text:style-name="AlertConsell">El fitxer <text:span text:style-name="CodiInline">show.qml</text:span> és opcional — si no en tens cap, pots ometre la línia <text:span text:style-name="CodiInline">slideshow</text:span> i Calamares mostrarà la pantalla d’instal·lació sense presentació animada.</text:p>
      <text:p text:style-name="AlertConsellEtiqueta">🎯 ACTIVITAT</text:p>
      <text:p text:style-name="AlertConsell">Dissenya un logotip senzill (per exemple amb Inkscape) per a la teva distro i crea el teu propi <text:span text:style-name="CodiInline">branding.desc</text:span>. Comprova que el nom i el logotip apareixen correctament a totes les pantalles de l’instal·lador.</text:p>
      <text:h text:style-name="Heading_20_2" text:outline-level="2"><text:bookmark-start text:name="configura-el-fus-horari-per-defecte-de-linstallador"/><text:bookmark-start text:name="__RefHeading___Toc4118_2765748486"/>10.3. Configura el fus horari per defecte de l’instal·lador<text:bookmark-end text:name="configura-el-fus-horari-per-defecte-de-linstallador"/><text:bookmark-end text:name="__RefHeading___Toc4118_2765748486"/></text:h>
      <text:p text:style-name="First_20_paragraph">La secció 9.5 fixa el fus horari del sistema <text:span text:style-name="T2">live</text:span>, però l’instal·lador Calamares té la seva pròpia pantalla de regió/idioma amb un mapa on l’usuari pot triar el fus horari, i aquesta pantalla parteix d’un valor per defecte independent. Aquest valor es configura al mòdul <text:span text:style-name="CodiInline">locale</text:span> de <text:soft-page-break/>Calamares (el fus horari es va fusionar dins d’aquest mòdul; ja no existeix un <text:span text:style-name="CodiInline">timezone.conf</text:span> separat).</text:p>
      <text:p text:style-name="Text_20_body"><text:span text:style-name="CodiInline">config/includes.chroot/etc/calamares/modules/locale.conf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calamares/modules</text:span> </text:p>
      <text:p text:style-name="Preformatted_20_Text"><text:span text:style-name="FunctionTok">nano</text:span><text:span text:style-name="NormalTok"> config/includes.chroot/etc/calamares/modules/locale.conf</text:span> </text:p>
      <text:p text:style-name="Codi_20_Nano">---</text:p>
      <text:p text:style-name="Codi_20_Nano">region: "Europe"</text:p>
      <text:p text:style-name="Codi_20_Nano">zone: "Madrid"</text:p>
      <text:p text:style-name="Codi_20_Nano">useSystemTimezone: false</text:p>
      <text:list text:style-name="L7">
        <text:list-item>
          <text:p text:style-name="P11"><text:span text:style-name="CodiInline">region</text:span> / <text:span text:style-name="CodiInline">zone</text:span> — defineixen el “pin” inicial al mapa (per defecte, si no es posen, és <text:span text:style-name="CodiInline">America/New_York</text:span>)</text:p>
        </text:list-item>
        <text:list-item>
          <text:p text:style-name="P11"><text:span text:style-name="CodiInline">useSystemTimezone: false</text:span> — evita que Calamares agafi el fus horari del sistema live en lloc del valor fixat aquí</text:p>
        </text:list-item>
      </text:list>
      <text:h text:style-name="Heading_20_2" text:outline-level="2"><text:bookmark-start text:name="personalitza-la-drecera-dinstallació-nativa"/><text:bookmark-start text:name="__RefHeading___Toc4120_2765748486"/>10.4. Personalitza la drecera d’instal·lació nativa<text:bookmark-end text:name="personalitza-la-drecera-dinstallació-nativa"/><text:bookmark-end text:name="__RefHeading___Toc4120_2765748486"/></text:h>
      <text:p text:style-name="First_20_paragraph">El paquet <text:span text:style-name="CodiInline">calamares</text:span> inclou el seu propi mecanisme per mostrar una icona d’instal·lació a l’escriptori/vista general a cada arrencada — no cal crear-ne un de nou. Aquest mecanisme funciona així:</text:p>
      <text:list text:style-name="L8">
        <text:list-item>
          <text:p text:style-name="P12"><text:span text:style-name="CodiInline">/etc/xdg/autostart/calamares-desktop-icon.desktop</text:span> s’executa a l’inici de la sessió</text:p>
        </text:list-item>
        <text:list-item>
          <text:p text:style-name="P12">Crida l’script <text:span text:style-name="CodiInline">add-calamares-desktop-icon</text:span>, que copia el fitxer font <text:span text:style-name="CodiInline">/usr/share/applications/calamares-install-debian.desktop</text:span> a l’escriptori de l’usuari</text:p>
        </text:list-item>
      </text:list>
      <text:p text:style-name="First_20_paragraph">Aquest fitxer font és el que mostra “Install Debian” per defecte. Sobreescriu-lo amb el nom i la icona propis:</text:p>
      <text:p text:style-name="Text_20_body"><text:span text:style-name="CodiInline">config/includes.chroot/usr/share/applications/calamares-install-debian.desktop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share/applications</text:span> </text:p>
      <text:p text:style-name="Preformatted_20_Text"><text:span text:style-name="FunctionTok">nano</text:span><text:span text:style-name="NormalTok"> config/includes.chroot/usr/share/applications/calamares-install-debian.desktop</text:span> </text:p>
      <text:p text:style-name="Codi_20_Nano">[Desktop Entry]</text:p>
      <text:p text:style-name="Codi_20_Nano">Type=Application</text:p>
      <text:p text:style-name="Codi_20_Nano">Version=1.0</text:p>
      <text:p text:style-name="Codi_20_Nano">Name=Instal·la DistroThos</text:p>
      <text:p text:style-name="Codi_20_Nano">GenericName=Instal·lador de DistroThos</text:p>
      <text:p text:style-name="Codi_20_Nano">Exec=calamares-install-debian</text:p>
      <text:p text:style-name="Codi_20_Nano">Comment=Instal·lador per a DistroThos Live</text:p>
      <text:p text:style-name="Codi_20_Nano">Keywords=calamares;system;install;distrothos;installer</text:p>
      <text:p text:style-name="Codi_20_Nano">Icon=calamares</text:p>
      <text:p text:style-name="Codi_20_Nano">Terminal=false</text:p>
      <text:p text:style-name="Codi_20_Nano">Categories=Qt;System;</text:p>
      <text:p text:style-name="Codi_20_Nano">StartupWMClass=calamares</text:p>
      <text:p text:style-name="Codi_20_Nano">StartupNotify=True</text:p>
      <text:p text:style-name="AlertAvisEtiqueta"><text:soft-page-break/>⚠️ AVíS</text:p>
      <text:p text:style-name="AlertAvis">Mantén <text:span text:style-name="CodiInline">Exec=calamares-install-debian</text:span> tal com és — és un script propi de Debian que gestiona permisos i comprovacions prèvies abans de llançar Calamares. No cal (ni convé) substituir-lo per <text:span text:style-name="CodiInline">pkexec calamares</text:span> ni per <text:span text:style-name="CodiInline">sudo calamares</text:span>.</text:p>
      <text:p text:style-name="First_20_paragraph">Com que aquest mecanisme ja genera automàticament la icona a l’escriptori a cada arrencada, un cop personalitzat aquest fitxer <text:span text:style-name="T2">no cal cap llançador manual addicional</text:span> — evites tenir dues dreceres diferents fent la mateixa funció.</text:p>
      <text:h text:style-name="Heading_20_2" text:outline-level="2"><text:bookmark-start text:name="elimina-la-icona-dinstallació-un-cop-installat-el-sistema"/><text:bookmark-start text:name="__RefHeading___Toc4122_2765748486"/>10.5. Elimina la icona d’instal·lació un cop instal·lat el sistema<text:bookmark-end text:name="elimina-la-icona-dinstallació-un-cop-installat-el-sistema"/><text:bookmark-end text:name="__RefHeading___Toc4122_2765748486"/></text:h>
      <text:p text:style-name="First_20_paragraph">Quan Calamares copia el sistema de fitxers al disc, ho copia <text:span text:style-name="T2">tot</text:span>, inclosos els paquets <text:span text:style-name="CodiInline">calamares</text:span> i <text:span text:style-name="CodiInline">calamares-settings-debian</text:span> — per això la icona “Instal·la DistroThos” continua apareixent fins i tot en el sistema ja instal·lat, no només a la sessió live. Cal dir-li explícitament a Calamares que elimini aquests paquets del sistema final un cop acabada la instal·lació.</text:p>
      <text:p text:style-name="Text_20_body"><text:span text:style-name="T2">Crea la configuració del mòdul </text:span><text:span text:style-name="CodiInline">packages</text:span><text:span text:style-name="T2">: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calamares/modules</text:span> </text:p>
      <text:p text:style-name="Preformatted_20_Text"><text:span text:style-name="FunctionTok">nano</text:span><text:span text:style-name="NormalTok"> config/includes.chroot/etc/calamares/modules/packages.conf</text:span> </text:p>
      <text:p text:style-name="Codi_20_Nano">---</text:p>
      <text:p text:style-name="Codi_20_Nano">backend: apt</text:p>
      <text:p text:style-name="Codi_20_Nano">operations:</text:p>
      <text:p text:style-name="Codi_20_Nano"><text:s text:c="2"/>- try_remove:</text:p>
      <text:p text:style-name="Codi_20_Nano"><text:s text:c="4"/>- calamares</text:p>
      <text:p text:style-name="Codi_20_Nano"><text:s text:c="4"/>- calamares-settings-debian</text:p>
      <text:p text:style-name="Codi_20_Nano">update_db: true</text:p>
      <text:p text:style-name="AlertNotaEtiqueta">💡 NOTA</text:p>
      <text:p text:style-name="AlertNota"><text:span text:style-name="CodiInline">try_remove</text:span> (en lloc de <text:span text:style-name="CodiInline">remove</text:span>) evita que la instal·lació falli si algun d’aquests paquets és, per algun motiu, dependència d’un altre — simplement s’ometrà si no es pot eliminar amb seguretat.</text:p>
      <text:p text:style-name="First_20_paragraph"><text:span text:style-name="T2">Afegeix </text:span><text:span text:style-name="CodiInline">packages</text:span><text:span text:style-name="T2"> a la seqüència de </text:span><text:span text:style-name="CodiInline">settings.conf</text:span>, abans de <text:span text:style-name="CodiInline">initramfscfg</text:span>/<text:span text:style-name="CodiInline">initramfs</text:span> (perquè la regeneració de l’initramfs ja reflecteixi els paquets eliminats):</text:p>
      <text:p text:style-name="Preformatted_20_Text"><text:span text:style-name="FunctionTok">nano</text:span><text:span text:style-name="NormalTok"> config/includes.chroot/etc/calamares/settings.conf</text:span> </text:p>
      <text:p text:style-name="Codi_20_Nano">- exec:</text:p>
      <text:p text:style-name="Codi_20_Nano"><text:s text:c="2"/>- partition</text:p>
      <text:p text:style-name="Codi_20_Nano"><text:s text:c="2"/>- mount</text:p>
      <text:p text:style-name="Codi_20_Nano"><text:s text:c="2"/>- unpackfs</text:p>
      <text:p text:style-name="Codi_20_Nano"><text:s text:c="2"/>- machineid</text:p>
      <text:p text:style-name="Codi_20_Nano"><text:s text:c="2"/>- fstab</text:p>
      <text:p text:style-name="Codi_20_Nano"><text:s text:c="2"/>- locale</text:p>
      <text:p text:style-name="Codi_20_Nano"><text:soft-page-break/><text:s text:c="2"/>- keyboard</text:p>
      <text:p text:style-name="Codi_20_Nano"><text:s text:c="2"/>- localecfg</text:p>
      <text:p text:style-name="Codi_20_Nano"><text:s text:c="2"/>- users</text:p>
      <text:p text:style-name="Codi_20_Nano"><text:s text:c="2"/>- displaymanager</text:p>
      <text:p text:style-name="Codi_20_Nano"><text:s text:c="2"/>- networkcfg</text:p>
      <text:p text:style-name="Codi_20_Nano"><text:s text:c="2"/>- hwclock</text:p>
      <text:p text:style-name="Codi_20_Nano"><text:s text:c="2"/>- services-systemd</text:p>
      <text:p text:style-name="Codi_20_Nano"><text:s text:c="2"/>- packages</text:p>
      <text:p text:style-name="Codi_20_Nano"><text:s text:c="2"/>- initramfscfg</text:p>
      <text:p text:style-name="Codi_20_Nano"><text:s text:c="2"/>- initramfs</text:p>
      <text:p text:style-name="Codi_20_Nano"><text:s text:c="2"/>- bootloader</text:p>
      <text:p text:style-name="Codi_20_Nano"><text:s text:c="2"/>- umount</text:p>
      <text:p text:style-name="AlertAvisEtiqueta">⚠️ AVíS</text:p>
      <text:p text:style-name="AlertAvis">No treguis <text:span text:style-name="CodiInline">live-boot</text:span> ni <text:span text:style-name="CodiInline">live-config</text:span> amb aquest mateix mòdul — són molt més delicats de retirar correctament d’un sistema ja instal·lat (afecten l’<text:span text:style-name="CodiInline">initramfs</text:span> i el procés d’arrencada). Eliminar <text:span text:style-name="CodiInline">calamares</text:span> i <text:span text:style-name="CodiInline">calamares-settings-debian</text:span> ja n’hi ha prou: com que la icona ve del fitxer <text:span text:style-name="CodiInline">.desktop</text:span> i de l’script <text:span text:style-name="CodiInline">add-calamares-desktop-icon</text:span>, tots dos propietat del paquet <text:span text:style-name="CodiInline">calamares</text:span>, en desinstal·lar-lo desapareixen del sistema instal·lat i la icona ja no torna a aparèixer.</text:p>
      <text:h text:style-name="Heading_20_2" text:outline-level="2"><text:bookmark-start text:name="elimina-lusuari-de-la-sessió-live-i-assigna-lavatar-de-lusuari-installat"/><text:bookmark-start text:name="__RefHeading___Toc4124_2765748486"/>10.6. Elimina l’usuari de la sessió live i assigna l’avatar de l’usuari instal·lat<text:bookmark-end text:name="elimina-lusuari-de-la-sessió-live-i-assigna-lavatar-de-lusuari-installat"/><text:bookmark-end text:name="__RefHeading___Toc4124_2765748486"/></text:h>
      <text:p text:style-name="First_20_paragraph">Pel mateix motiu que la icona d’instal·lació (secció 10.5), l’usuari <text:span text:style-name="CodiInline">alumne</text:span> que vam crear al hook per a la sessió live (secció 8) també es copia sencer al sistema instal·lat — per això continua apareixent a la pantalla de GDM al costat de l’usuari real creat durant la instal·lació.</text:p>
      <text:p text:style-name="Text_20_body"><text:span text:style-name="T2">Crea l’script que assigna l’avatar</text:span> (més robust i llegible que una comanda inline dins el YAML):</text:p>
      <text:p text:style-name="Text_20_body"><text:span text:style-name="CodiInline">config/includes.chroot/usr/local/sbin/set-user-avatar.sh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usr/local/sbin</text:span> </text:p>
      <text:p text:style-name="Preformatted_20_Text"><text:span text:style-name="FunctionTok">nano</text:span><text:span text:style-name="NormalTok"> config/includes.chroot/usr/local/sbin/set-user-avatar.sh</text:span> </text:p>
      <text:p text:style-name="Codi_20_Nano">#!/bin/sh</text:p>
      <text:p text:style-name="Codi_20_Nano">set -e</text:p>
      <text:p text:style-name="Codi_20_Nano"/>
      <text:p text:style-name="Codi_20_Nano"># Un cop eliminat 'alumne' (secció anterior), l'única carpeta que queda</text:p>
      <text:p text:style-name="Codi_20_Nano"># a /home/ és la de l'usuari real creat durant la instal·lació.</text:p>
      <text:p text:style-name="Codi_20_Nano">USERNAME="$(ls /home | head -n1)"</text:p>
      <text:p text:style-name="Codi_20_Nano"/>
      <text:p text:style-name="Codi_20_Nano">if [ -n "$USERNAME" ]; then</text:p>
      <text:p text:style-name="Codi_20_Nano"><text:s text:c="4"/>mkdir -p /var/lib/AccountsService/icons /var/lib/AccountsService/users</text:p>
      <text:p text:style-name="Codi_20_Nano"><text:s text:c="4"/>cp /usr/share/desktop-base/debian-logos/avatar.png "/var/lib/AccountsService/icons/$USERNAME"</text:p>
      <text:p text:style-name="Codi_20_Nano"><text:s text:c="4"/>chmod 644 "/var/lib/AccountsService/icons/$USERNAME"</text:p>
      <text:p text:style-name="Codi_20_Nano"><text:soft-page-break/><text:s text:c="4"/>printf '[User]\nIcon=/var/lib/AccountsService/icons/%s\n' "$USERNAME" \</text:p>
      <text:p text:style-name="Codi_20_Nano"><text:s text:c="8"/>&gt; "/var/lib/AccountsService/users/$USERNAME"</text:p>
      <text:p text:style-name="Codi_20_Nano">fi</text:p>
      <text:p text:style-name="Preformatted_20_Text"><text:span text:style-name="FunctionTok">chmod</text:span><text:span text:style-name="NormalTok"> +x config/includes.chroot/usr/local/sbin/set-user-avatar.sh</text:span> </text:p>
      <text:p text:style-name="First_20_paragraph"><text:span text:style-name="T2">Crea la configuració del mòdul </text:span><text:span text:style-name="CodiInline">shellprocess</text:span><text:span text:style-name="T2">:</text:span></text:p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calamares/modules</text:span> </text:p>
      <text:p text:style-name="Preformatted_20_Text"><text:span text:style-name="FunctionTok">nano</text:span><text:span text:style-name="NormalTok"> config/includes.chroot/etc/calamares/modules/shellprocess.conf</text:span> </text:p>
      <text:p text:style-name="Codi_20_Nano">---</text:p>
      <text:p text:style-name="Codi_20_Nano">dontChroot: false</text:p>
      <text:p text:style-name="Codi_20_Nano">timeout: 30</text:p>
      <text:p text:style-name="Codi_20_Nano">script:</text:p>
      <text:p text:style-name="Codi_20_Nano"><text:s text:c="4"/>- "userdel -r alumne || true"</text:p>
      <text:p text:style-name="Codi_20_Nano"><text:s text:c="4"/>- "/usr/local/sbin/set-user-avatar.sh"</text:p>
      <text:list text:style-name="L9">
        <text:list-item>
          <text:p text:style-name="P13"><text:span text:style-name="CodiInline">dontChroot: false</text:span> — executa l’ordre <text:span text:style-name="T2">dins</text:span> del sistema ja instal·lat (el chroot final), no a la sessió live</text:p>
        </text:list-item>
        <text:list-item>
          <text:p text:style-name="P13"><text:span text:style-name="CodiInline">|| true</text:span> — evita que la instal·lació falli si per algun motiu l’usuari ja no existeix o l’eliminació no és possible</text:p>
        </text:list-item>
        <text:list-item>
          <text:p text:style-name="P13">L’ordre importa: <text:span text:style-name="CodiInline">set-user-avatar.sh</text:span> s’ha d’executar <text:span text:style-name="T2">després</text:span> d’eliminar <text:span text:style-name="CodiInline">alumne</text:span>, ja que es basa en el fet que només quedi una carpeta a <text:span text:style-name="CodiInline">/home/</text:span></text:p>
        </text:list-item>
      </text:list>
      <text:p text:style-name="First_20_paragraph"><text:span text:style-name="T2">Afegeix </text:span><text:span text:style-name="CodiInline">shellprocess</text:span><text:span text:style-name="T2"> a la seqüència de </text:span><text:span text:style-name="CodiInline">settings.conf</text:span>, després de <text:span text:style-name="CodiInline">packages</text:span>:</text:p>
      <text:p text:style-name="Preformatted_20_Text"><text:span text:style-name="FunctionTok">nano</text:span><text:span text:style-name="NormalTok"> config/includes.chroot/etc/calamares/settings.conf</text:span> </text:p>
      <text:p text:style-name="Codi_20_Nano">- exec:</text:p>
      <text:p text:style-name="Codi_20_Nano"><text:s text:c="2"/>- partition</text:p>
      <text:p text:style-name="Codi_20_Nano"><text:s text:c="2"/>- mount</text:p>
      <text:p text:style-name="Codi_20_Nano"><text:s text:c="2"/>- unpackfs</text:p>
      <text:p text:style-name="Codi_20_Nano"><text:s text:c="2"/>- machineid</text:p>
      <text:p text:style-name="Codi_20_Nano"><text:s text:c="2"/>- fstab</text:p>
      <text:p text:style-name="Codi_20_Nano"><text:s text:c="2"/>- locale</text:p>
      <text:p text:style-name="Codi_20_Nano"><text:s text:c="2"/>- keyboard</text:p>
      <text:p text:style-name="Codi_20_Nano"><text:s text:c="2"/>- localecfg</text:p>
      <text:p text:style-name="Codi_20_Nano"><text:s text:c="2"/>- users</text:p>
      <text:p text:style-name="Codi_20_Nano"><text:s text:c="2"/>- displaymanager</text:p>
      <text:p text:style-name="Codi_20_Nano"><text:s text:c="2"/>- networkcfg</text:p>
      <text:p text:style-name="Codi_20_Nano"><text:s text:c="2"/>- hwclock</text:p>
      <text:p text:style-name="Codi_20_Nano"><text:s text:c="2"/>- services-systemd</text:p>
      <text:p text:style-name="Codi_20_Nano"><text:s text:c="2"/>- packages</text:p>
      <text:p text:style-name="Codi_20_Nano"><text:s text:c="2"/>- shellprocess</text:p>
      <text:p text:style-name="Codi_20_Nano"><text:s text:c="2"/>- initramfscfg</text:p>
      <text:p text:style-name="Codi_20_Nano"><text:s text:c="2"/>- initramfs</text:p>
      <text:p text:style-name="Codi_20_Nano"><text:s text:c="2"/>- bootloader</text:p>
      <text:p text:style-name="Codi_20_Nano"><text:s text:c="2"/>- umount</text:p>
      <text:p text:style-name="AlertNotaEtiqueta">💡 NOTA</text:p>
      <text:p text:style-name="AlertNota"><text:soft-page-break/>Cal que <text:span text:style-name="CodiInline">shellprocess</text:span> vagi <text:span text:style-name="T1">després</text:span> de <text:span text:style-name="CodiInline">users</text:span> (el mòdul que crea l’usuari real durant la instal·lació), per assegurar que ja hi ha algú amb qui iniciar sessió abans d’eliminar <text:span text:style-name="CodiInline">alumne</text:span>.</text:p>
      <text:h text:style-name="Heading_20_2" text:outline-level="2"><text:bookmark-start text:name="personalitza-la-fortalesa-de-la-contrasenya-de-lusuari"/><text:bookmark-start text:name="__RefHeading___Toc4126_2765748486"/>10.7. Personalitza la fortalesa de la contrasenya de l’usuari<text:bookmark-end text:name="personalitza-la-fortalesa-de-la-contrasenya-de-lusuari"/><text:bookmark-end text:name="__RefHeading___Toc4126_2765748486"/></text:h>
      <text:p text:style-name="Preformatted_20_Text"><text:span text:style-name="FunctionTok">mkdir</text:span><text:span text:style-name="NormalTok"> </text:span><text:span text:style-name="AttributeTok">-p</text:span><text:span text:style-name="NormalTok"> config/includes.chroot/etc/calamares/modules</text:span> </text:p>
      <text:p text:style-name="Preformatted_20_Text"><text:span text:style-name="FunctionTok">nano</text:span><text:span text:style-name="NormalTok"> config/includes.chroot/etc/calamares/modules/users.conf</text:span> </text:p>
      <text:p text:style-name="Codi_20_Nano">---</text:p>
      <text:p text:style-name="Codi_20_Nano">userGroup: <text:s text:c="6"/>users</text:p>
      <text:p text:style-name="Codi_20_Nano">defaultGroups:</text:p>
      <text:p text:style-name="Codi_20_Nano"><text:s text:c="4"/>- cdrom</text:p>
      <text:p text:style-name="Codi_20_Nano"><text:s text:c="4"/>- floppy</text:p>
      <text:p text:style-name="Codi_20_Nano"><text:s text:c="4"/>- sudo</text:p>
      <text:p text:style-name="Codi_20_Nano"><text:s text:c="4"/>- audio</text:p>
      <text:p text:style-name="Codi_20_Nano"><text:s text:c="4"/>- dip</text:p>
      <text:p text:style-name="Codi_20_Nano"><text:s text:c="4"/>- video</text:p>
      <text:p text:style-name="Codi_20_Nano"><text:s text:c="4"/>- plugdev</text:p>
      <text:p text:style-name="Codi_20_Nano"><text:s text:c="4"/>- netdev</text:p>
      <text:p text:style-name="Codi_20_Nano"><text:s text:c="4"/>- lpadmin</text:p>
      <text:p text:style-name="Codi_20_Nano"><text:s text:c="4"/>- scanner</text:p>
      <text:p text:style-name="Codi_20_Nano"><text:s text:c="4"/>- bluetooth</text:p>
      <text:p text:style-name="Codi_20_Nano">autologinGroup: <text:s/>autologin</text:p>
      <text:p text:style-name="Codi_20_Nano">sudoersGroup: <text:s text:c="3"/>sudo</text:p>
      <text:p text:style-name="Codi_20_Nano">setRootPassword: false</text:p>
      <text:p text:style-name="Codi_20_Nano">passwordRequirements:</text:p>
      <text:p text:style-name="Codi_20_Nano"><text:s text:c="4"/>nonempty: true</text:p>
      <text:p text:style-name="Codi_20_Nano"><text:s text:c="4"/>minLength: 1 <text:s/># Password at least this many characters</text:p>
      <text:p text:style-name="Codi_20_Nano"><text:s text:c="4"/>maxLength: -1 <text:s/># Password at most this many characters</text:p>
      <text:p text:style-name="Codi_20_Nano"><text:s text:c="4"/>libpwquality:</text:p>
      <text:p text:style-name="Codi_20_Nano"><text:s text:c="8"/>- minlen=6</text:p>
      <text:p text:style-name="Codi_20_Nano"><text:s text:c="8"/>- minclass=0</text:p>
      <text:p text:style-name="Codi_20_Nano">allowWeakPasswords: true</text:p>
      <text:p text:style-name="Codi_20_Nano">allowWeakPasswordsDefault: true</text:p>
      <text:h text:style-name="Heading_20_1" text:outline-level="1"><text:bookmark-start text:name="construeix-liso"/><text:bookmark-start text:name="__RefHeading___Toc4128_2765748486"/>11. Construeix l’ISO<text:bookmark-end text:name="construeix-liso"/><text:bookmark-end text:name="__RefHeading___Toc4128_2765748486"/></text:h>
      <text:p text:style-name="AlertAvisEtiqueta">⚠️ AVíS</text:p>
      <text:p text:style-name="AlertAvis">El procés de construcció pot trigar molt (des de 15 minuts fins a més d’una hora) segons la velocitat de connexió i la quantitat de paquets triats. <text:span text:style-name="T1">No l’interrompis mentre s’executa </text:span><text:span text:style-name="CodiInline">lb build</text:span><text:span text:style-name="T1">.</text:span></text:p>
      <text:p text:style-name="Preformatted_20_Text"><text:span text:style-name="FunctionTok">sudo</text:span><text:span text:style-name="NormalTok"> lb build</text:span> </text:p>
      <text:p text:style-name="First_20_paragraph">O bé, si vols, pots generar un <text:span text:style-name="T1">log</text:span> de la construcció:</text:p>
      <text:p text:style-name="Preformatted_20_Text"><text:span text:style-name="FunctionTok">sudo</text:span><text:span text:style-name="NormalTok"> lb build </text:span><text:span text:style-name="DecValTok">2</text:span><text:span text:style-name="OperatorTok">&gt;&amp;</text:span><text:span text:style-name="DecValTok">1</text:span><text:span text:style-name="NormalTok"> </text:span><text:span text:style-name="KeywordTok">|</text:span><text:span text:style-name="NormalTok"> </text:span><text:span text:style-name="FunctionTok">tee</text:span><text:span text:style-name="NormalTok"> build.log</text:span> </text:p>
      <text:p text:style-name="First_20_paragraph"><text:soft-page-break/>Durant el procés, <text:span text:style-name="CodiInline">live-build</text:span>:</text:p>
      <text:list text:style-name="L10">
        <text:list-item>
          <text:p text:style-name="P14">Crea el sistema base amb <text:span text:style-name="CodiInline">debootstrap</text:span></text:p>
        </text:list-item>
        <text:list-item>
          <text:p text:style-name="P14">Instal·la els paquets de totes les llistes definides</text:p>
        </text:list-item>
        <text:list-item>
          <text:p text:style-name="P14">Copia els fitxers d’<text:span text:style-name="CodiInline">includes.chroot</text:span></text:p>
        </text:list-item>
        <text:list-item>
          <text:p text:style-name="P14">Executa els <text:span text:style-name="T1">hooks</text:span></text:p>
        </text:list-item>
        <text:list-item>
          <text:p text:style-name="P14">Genera la imatge ISO final</text:p>
        </text:list-item>
      </text:list>
      <text:p text:style-name="First_20_paragraph">Sortida:</text:p>
      <text:p text:style-name="Codi_20_Ini">...</text:p>
      <text:p text:style-name="Codi_20_Ini">...</text:p>
      <text:p text:style-name="Codi_20_Ini">...</text:p>
      <text:p text:style-name="Codi_20_Ini">[2026-08-11 14:40:52] lb chroot_sysfs remove</text:p>
      <text:p text:style-name="Codi_20_Ini">P: Begin unmounting /sys...</text:p>
      <text:p text:style-name="Codi_20_Ini">[2026-08-11 14:40:52] lb chroot_selinuxfs remove</text:p>
      <text:p text:style-name="Codi_20_Ini">[2026-08-11 14:40:52] lb chroot_proc remove</text:p>
      <text:p text:style-name="Codi_20_Ini">P: Begin unmounting /proc...</text:p>
      <text:p text:style-name="Codi_20_Ini">[2026-08-11 14:40:52] lb chroot_devpts remove</text:p>
      <text:p text:style-name="Codi_20_Ini">P: Begin unmounting /dev/pts...</text:p>
      <text:p text:style-name="Codi_20_Ini">P: Binary stage completed</text:p>
      <text:p text:style-name="Codi_20_Ini">P: Begin unmounting filesystems...</text:p>
      <text:p text:style-name="Codi_20_Ini">P: Saving caches...</text:p>
      <text:p text:style-name="Codi_20_Ini">Reading package lists... Done</text:p>
      <text:p text:style-name="Codi_20_Ini">Building dependency tree... Done</text:p>
      <text:p text:style-name="Codi_20_Ini">Reading state information... Done</text:p>
      <text:p text:style-name="Codi_20_Ini">[2026-08-11 14:40:52] lb source </text:p>
      <text:p text:style-name="Codi_20_Ini">P: Source stage disabled, skipping</text:p>
      <text:p text:style-name="Codi_20_Ini">P: Build completed successfully</text:p>
      <text:p text:style-name="Codi_20_Ini">ramon@debian:~/la-meva-distro$ </text:p>
      <text:p text:style-name="Text_20_body">Si tot ha anat bé, trobaràs el fitxer <text:span text:style-name="CodiInline">live-image-amd64.hybrid.iso</text:span> a l’arrel del projecte.</text:p>
      <text:p text:style-name="Codi_20_Ini">ramon@debian:~/la-meva-distro$ ls -lh live-image-amd64.hybrid.iso </text:p>
      <text:p text:style-name="Codi_20_Ini">-rw-r--r-- 1 root root 2,6G 11 d’ag. <text:s text:c="3"/>14:26 live-image-amd64.hybrid.iso</text:p>
      <text:p text:style-name="Codi_20_Ini">ramon@debian:~/la-meva-distro$ </text:p>
      <text:h text:style-name="Heading_20_1" text:outline-level="1"><text:bookmark-start text:name="prova-liso"/><text:bookmark-start text:name="__RefHeading___Toc4130_2765748486"/>12. Prova l’ISO<text:bookmark-end text:name="prova-liso"/><text:bookmark-end text:name="__RefHeading___Toc4130_2765748486"/></text:h>
      <text:p text:style-name="First_20_paragraph">Sempre abans de gravar-la físicament, és recomanable provar-la en una màquina virtual:</text:p>
      <text:p text:style-name="Preformatted_20_Text"><text:span text:style-name="ExtensionTok">qemu-system-x86_64</text:span><text:span text:style-name="NormalTok"> </text:span><text:span text:style-name="AttributeTok">-m</text:span><text:span text:style-name="NormalTok"> 2048 </text:span><text:span text:style-name="AttributeTok">-boot</text:span><text:span text:style-name="NormalTok"> d </text:span><text:span text:style-name="AttributeTok">-cdrom</text:span><text:span text:style-name="NormalTok"> live-image-amd64.hybrid.iso</text:span> </text:p>
      <text:p text:style-name="First_20_paragraph">O bé important-la com a ISO d’arrencada a <text:a xlink:type="simple" xlink:href="https://proferamon.com/tic/virtualbox.html" text:style-name="Internet_20_link" text:visited-style-name="Visited_20_Internet_20_Link"><text:span text:style-name="Definition">VirtualBox</text:span></text:a>.</text:p>
      <text:p text:style-name="Text_20_body">Pots <text:a xlink:type="simple" xlink:href="https://nuvol.proferamon.com/index.php/s/TeG3GXKDnfgFrxy" text:style-name="Internet_20_link" text:visited-style-name="Visited_20_Internet_20_Link"><text:span text:style-name="Definition">descarregar l’ISO de DistroThos Sid 1.0 que s’ha generat en aquest document des d’aquest enllaç</text:span></text:a></text:p>
      <text:p text:style-name="Text_20_body">Les credencials d’usuari són <text:span text:style-name="CodiInline">alumne</text:span>:<text:span text:style-name="CodiInline">alumne</text:span></text:p>
      <text:p text:style-name="FigureWithCaption"><text:soft-page-break/><draw:frame draw:style-name="fr1" draw:name="img2" text:anchor-type="as-char" svg:width="17cm" svg:height="12.771cm" draw:z-index="107"><draw:image xlink:href="Pictures/10000001000004FE000003C0D5089876.png" xlink:type="simple" xlink:show="embed" xlink:actuate="onLoad" draw:mime-type="image/png"/></draw:frame></text:p>
      <text:p text:style-name="FigureCaption"><text:bookmark-start text:name="__RefHeading___Toc4174_2765748486"/>Figura 2: DistroThos live<text:bookmark-end text:name="__RefHeading___Toc4174_2765748486"/></text:p>
      <text:p text:style-name="Horizontal_20_Line"/>
      <text:p text:style-name="FigureWithCaption"><text:soft-page-break/><draw:frame draw:style-name="fr1" draw:name="img3" text:anchor-type="as-char" svg:width="17cm" svg:height="10.666cm" draw:z-index="108"><draw:image xlink:href="Pictures/10000001000004FB00000320F0499D0B.png" xlink:type="simple" xlink:show="embed" xlink:actuate="onLoad" draw:mime-type="image/png"/></draw:frame></text:p>
      <text:p text:style-name="FigureCaption"><text:bookmark-start text:name="__RefHeading___Toc4172_2765748486"/>Figura 3: Login de l’usuari alumne<text:bookmark-end text:name="__RefHeading___Toc4172_2765748486"/></text:p>
      <text:p text:style-name="Horizontal_20_Line"/>
      <text:p text:style-name="FigureWithCaption"><text:soft-page-break/><draw:frame draw:style-name="fr1" draw:name="img4" text:anchor-type="as-char" svg:width="17cm" svg:height="10.666cm" draw:z-index="109"><draw:image xlink:href="Pictures/10000001000004FB00000320226EF3A8.png" xlink:type="simple" xlink:show="embed" xlink:actuate="onLoad" draw:mime-type="image/png"/></draw:frame></text:p>
      <text:p text:style-name="FigureCaption"><text:bookmark-start text:name="__RefHeading___Toc4170_2765748486"/>Figura 4: Escriptori<text:bookmark-end text:name="__RefHeading___Toc4170_2765748486"/></text:p>
      <text:p text:style-name="Horizontal_20_Line"/>
      <text:p text:style-name="FigureWithCaption"><text:soft-page-break/><draw:frame draw:style-name="fr1" draw:name="img5" text:anchor-type="as-char" svg:width="17cm" svg:height="10.666cm" draw:z-index="110"><draw:image xlink:href="Pictures/10000001000004FB00000320A658AABC.png" xlink:type="simple" xlink:show="embed" xlink:actuate="onLoad" draw:mime-type="image/png"/></draw:frame></text:p>
      <text:p text:style-name="FigureCaption"><text:bookmark-start text:name="__RefHeading___Toc4168_2765748486"/>Figura 5: Quant a<text:bookmark-end text:name="__RefHeading___Toc4168_2765748486"/></text:p>
      <text:p text:style-name="Horizontal_20_Line"/>
      <text:p text:style-name="FigureWithCaption"><text:soft-page-break/><draw:frame draw:style-name="fr1" draw:name="img6" text:anchor-type="as-char" svg:width="17cm" svg:height="10.666cm" draw:z-index="111"><draw:image xlink:href="Pictures/10000001000004FB00000320386820B7.png" xlink:type="simple" xlink:show="embed" xlink:actuate="onLoad" draw:mime-type="image/png"/></draw:frame></text:p>
      <text:p text:style-name="FigureCaption"><text:bookmark-start text:name="__RefHeading___Toc4166_2765748486"/>Figura 6: fastfetch<text:bookmark-end text:name="__RefHeading___Toc4166_2765748486"/></text:p>
      <text:p text:style-name="Horizontal_20_Line"/>
      <text:p text:style-name="FigureWithCaption"><text:soft-page-break/><draw:frame draw:style-name="fr1" draw:name="img7" text:anchor-type="as-char" svg:width="17cm" svg:height="10.666cm" draw:z-index="112"><draw:image xlink:href="Pictures/10000001000004FB00000320B570EEC2.png" xlink:type="simple" xlink:show="embed" xlink:actuate="onLoad" draw:mime-type="image/png"/></draw:frame></text:p>
      <text:p text:style-name="FigureCaption"><text:bookmark-start text:name="__RefHeading___Toc4164_2765748486"/>Figura 7: Instal·lador - Benvinguda<text:bookmark-end text:name="__RefHeading___Toc4164_2765748486"/></text:p>
      <text:p text:style-name="Horizontal_20_Line"/>
      <text:p text:style-name="FigureWithCaption"><text:soft-page-break/><draw:frame draw:style-name="fr1" draw:name="img8" text:anchor-type="as-char" svg:width="17cm" svg:height="10.666cm" draw:z-index="113"><draw:image xlink:href="Pictures/10000001000004FB00000320FF7F2CA2.png" xlink:type="simple" xlink:show="embed" xlink:actuate="onLoad" draw:mime-type="image/png"/></draw:frame></text:p>
      <text:p text:style-name="FigureCaption"><text:bookmark-start text:name="__RefHeading___Toc4162_2765748486"/>Figura 8: Instal·lador - Fus horari<text:bookmark-end text:name="__RefHeading___Toc4162_2765748486"/></text:p>
      <text:p text:style-name="Horizontal_20_Line"/>
      <text:p text:style-name="FigureWithCaption"><text:soft-page-break/><draw:frame draw:style-name="fr1" draw:name="img9" text:anchor-type="as-char" svg:width="17cm" svg:height="10.666cm" draw:z-index="114"><draw:image xlink:href="Pictures/10000001000004FB000003208C452F18.png" xlink:type="simple" xlink:show="embed" xlink:actuate="onLoad" draw:mime-type="image/png"/></draw:frame></text:p>
      <text:p text:style-name="FigureCaption"><text:bookmark-start text:name="__RefHeading___Toc4160_2765748486"/>Figura 9: Instal·lador - Teclat<text:bookmark-end text:name="__RefHeading___Toc4160_2765748486"/></text:p>
      <text:p text:style-name="Horizontal_20_Line"/>
      <text:p text:style-name="FigureWithCaption"><text:soft-page-break/><draw:frame draw:style-name="fr1" draw:name="img10" text:anchor-type="as-char" svg:width="17cm" svg:height="10.666cm" draw:z-index="116"><draw:image xlink:href="Pictures/10000001000004FB00000320EEA7A9AF.png" xlink:type="simple" xlink:show="embed" xlink:actuate="onLoad" draw:mime-type="image/png"/></draw:frame></text:p>
      <text:p text:style-name="FigureCaption"><text:bookmark-start text:name="__RefHeading___Toc4158_2765748486"/>Figura 10: Instal·lador - Particions<text:bookmark-end text:name="__RefHeading___Toc4158_2765748486"/></text:p>
      <text:p text:style-name="Horizontal_20_Line"/>
      <text:p text:style-name="FigureWithCaption"><text:soft-page-break/><draw:frame draw:style-name="fr1" draw:name="img11" text:anchor-type="as-char" svg:width="17cm" svg:height="10.666cm" draw:z-index="118"><draw:image xlink:href="Pictures/10000001000004FB00000320C23C53C7.png" xlink:type="simple" xlink:show="embed" xlink:actuate="onLoad" draw:mime-type="image/png"/></draw:frame></text:p>
      <text:p text:style-name="FigureCaption"><text:bookmark-start text:name="__RefHeading___Toc4156_2765748486"/>Figura 11: Instal·lador - Usuari<text:bookmark-end text:name="__RefHeading___Toc4156_2765748486"/></text:p>
      <text:p text:style-name="Horizontal_20_Line"/>
      <text:p text:style-name="FigureWithCaption"><text:soft-page-break/><draw:frame draw:style-name="fr1" draw:name="img12" text:anchor-type="as-char" svg:width="17cm" svg:height="10.666cm" draw:z-index="120"><draw:image xlink:href="Pictures/10000001000004FB0000032065707FC4.png" xlink:type="simple" xlink:show="embed" xlink:actuate="onLoad" draw:mime-type="image/png"/></draw:frame></text:p>
      <text:p text:style-name="FigureCaption"><text:bookmark-start text:name="__RefHeading___Toc4154_2765748486"/>Figura 12: Instal·lador - Resum<text:bookmark-end text:name="__RefHeading___Toc4154_2765748486"/></text:p>
      <text:p text:style-name="Horizontal_20_Line"/>
      <text:p text:style-name="FigureWithCaption"><text:soft-page-break/><draw:frame draw:style-name="fr1" draw:name="img13" text:anchor-type="as-char" svg:width="17cm" svg:height="10.666cm" draw:z-index="122"><draw:image xlink:href="Pictures/10000001000004FB00000320A12F3ECB.png" xlink:type="simple" xlink:show="embed" xlink:actuate="onLoad" draw:mime-type="image/png"/></draw:frame></text:p>
      <text:p text:style-name="FigureCaption"><text:bookmark-start text:name="__RefHeading___Toc4152_2765748486"/>Figura 13: Instal·lador - Diapositiva 1<text:bookmark-end text:name="__RefHeading___Toc4152_2765748486"/></text:p>
      <text:p text:style-name="Horizontal_20_Line"/>
      <text:p text:style-name="FigureWithCaption"><text:soft-page-break/><draw:frame draw:style-name="fr1" draw:name="img14" text:anchor-type="as-char" svg:width="17cm" svg:height="10.666cm" draw:z-index="123"><draw:image xlink:href="Pictures/10000001000004FB000003204D1897B8.png" xlink:type="simple" xlink:show="embed" xlink:actuate="onLoad" draw:mime-type="image/png"/></draw:frame></text:p>
      <text:p text:style-name="FigureCaption"><text:bookmark-start text:name="__RefHeading___Toc4150_2765748486"/>Figura 14: Instal·lador - Diapositiva 2<text:bookmark-end text:name="__RefHeading___Toc4150_2765748486"/></text:p>
      <text:p text:style-name="Horizontal_20_Line"/>
      <text:p text:style-name="FigureWithCaption"><text:soft-page-break/><draw:frame draw:style-name="fr1" draw:name="img15" text:anchor-type="as-char" svg:width="17cm" svg:height="10.666cm" draw:z-index="121"><draw:image xlink:href="Pictures/10000001000004FB0000032023A7B36E.png" xlink:type="simple" xlink:show="embed" xlink:actuate="onLoad" draw:mime-type="image/png"/></draw:frame></text:p>
      <text:p text:style-name="FigureCaption"><text:bookmark-start text:name="__RefHeading___Toc4148_2765748486"/>Figura 15: Instal·lador - Acaba<text:bookmark-end text:name="__RefHeading___Toc4148_2765748486"/></text:p>
      <text:p text:style-name="Horizontal_20_Line"/>
      <text:p text:style-name="FigureWithCaption"><text:soft-page-break/><draw:frame draw:style-name="fr1" draw:name="img16" text:anchor-type="as-char" svg:width="17cm" svg:height="12.79cm" draw:z-index="119"><draw:image xlink:href="Pictures/10000001000004FC000003C0478A7BF5.png" xlink:type="simple" xlink:show="embed" xlink:actuate="onLoad" draw:mime-type="image/png"/></draw:frame></text:p>
      <text:p text:style-name="FigureCaption"><text:bookmark-start text:name="__RefHeading___Toc4146_2765748486"/>Figura 16: GRUB de DistroThos<text:bookmark-end text:name="__RefHeading___Toc4146_2765748486"/></text:p>
      <text:p text:style-name="Horizontal_20_Line"/>
      <text:p text:style-name="FigureWithCaption"><text:soft-page-break/><draw:frame draw:style-name="fr1" draw:name="img17" text:anchor-type="as-char" svg:width="17cm" svg:height="10.666cm" draw:z-index="117"><draw:image xlink:href="Pictures/10000001000004FB000003203AEF2A01.png" xlink:type="simple" xlink:show="embed" xlink:actuate="onLoad" draw:mime-type="image/png"/></draw:frame></text:p>
      <text:p text:style-name="FigureCaption"><text:bookmark-start text:name="__RefHeading___Toc4144_2765748486"/>Figura 17: Login del nou usuari<text:bookmark-end text:name="__RefHeading___Toc4144_2765748486"/></text:p>
      <text:p text:style-name="Horizontal_20_Line"/>
      <text:p text:style-name="FigureWithCaption"><draw:frame draw:style-name="fr1" draw:name="img18" text:anchor-type="as-char" svg:width="17cm" svg:height="2.148cm" draw:z-index="115"><draw:image xlink:href="Pictures/1000000100000502000000A2ACD76C48.png" xlink:type="simple" xlink:show="embed" xlink:actuate="onLoad" draw:mime-type="image/png"/></draw:frame></text:p>
      <text:p text:style-name="FigureCaption"><text:bookmark-start text:name="__RefHeading___Toc4142_2765748486"/>Figura 18: Inici de sessió a tty3<text:bookmark-end text:name="__RefHeading___Toc4142_2765748486"/></text:p>
      <text:h text:style-name="Heading_20_1" text:outline-level="1"><text:bookmark-start text:name="neteja-i-reconstrueix"/><text:bookmark-start text:name="__RefHeading___Toc4132_2765748486"/>13. Neteja i reconstrueix<text:bookmark-end text:name="neteja-i-reconstrueix"/><text:bookmark-end text:name="__RefHeading___Toc4132_2765748486"/></text:h>
      <text:p text:style-name="First_20_paragraph">Quan es modifica la configuració (paquets, hooks, includes) cal netejar abans de tornar a construir:</text:p>
      <text:p text:style-name="Preformatted_20_Text"><text:span text:style-name="FunctionTok">sudo</text:span><text:span text:style-name="NormalTok"> lb clean</text:span> </text:p>
      <text:p text:style-name="First_20_paragraph">Sincronitza:</text:p>
      <text:p text:style-name="Preformatted_20_Text"><text:span text:style-name="ExtensionTok">lb</text:span><text:span text:style-name="NormalTok"> config </text:span><text:span text:style-name="DataTypeTok">\</text:span> </text:p>
      <text:p text:style-name="Preformatted_20_Text"><text:span text:style-name="NormalTok"><text:s text:c="2"/></text:span><text:span text:style-name="AttributeTok">--distribution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distribution-chroot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distribution-binary</text:span><text:span text:style-name="NormalTok"> sid </text:span><text:span text:style-name="DataTypeTok">\</text:span> </text:p>
      <text:p text:style-name="Preformatted_20_Text"><text:span text:style-name="NormalTok"><text:s text:c="2"/></text:span><text:span text:style-name="AttributeTok">--architectures</text:span><text:span text:style-name="NormalTok"> amd64 </text:span><text:span text:style-name="DataTypeTok">\</text:span> </text:p>
      <text:p text:style-name="Preformatted_20_Text"><text:span text:style-name="NormalTok"><text:s text:c="2"/></text:span><text:span text:style-name="AttributeTok">--binary-images</text:span><text:span text:style-name="NormalTok"> iso-hybrid </text:span><text:span text:style-name="DataTypeTok">\</text:span> </text:p>
      <text:p text:style-name="Preformatted_20_Text"><text:span text:style-name="NormalTok"><text:s text:c="2"/></text:span><text:span text:style-name="AttributeTok">--archive-areas</text:span><text:span text:style-name="NormalTok"> </text:span><text:span text:style-name="StringTok">"main contrib non-free non-free-firmware"</text:span><text:span text:style-name="NormalTok"> </text:span><text:span text:style-name="DataTypeTok">\</text:span> </text:p>
      <text:p text:style-name="Preformatted_20_Text"><text:soft-page-break/><text:span text:style-name="NormalTok"><text:s text:c="2"/></text:span><text:span text:style-name="AttributeTok">--firmware-chroot</text:span><text:span text:style-name="NormalTok"> false </text:span><text:span text:style-name="DataTypeTok">\</text:span> </text:p>
      <text:p text:style-name="Preformatted_20_Text"><text:span text:style-name="NormalTok"><text:s text:c="2"/></text:span><text:span text:style-name="AttributeTok">--bootappend-live</text:span><text:span text:style-name="NormalTok"> </text:span><text:span text:style-name="StringTok">"boot=live components locales=ca_ES.UTF-8 keyboard-layouts=es keyboard-variants=cat timezone=Europe/Madrid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application</text:span><text:span text:style-name="NormalTok"> </text:span><text:span text:style-name="StringTok">"DistroThos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publisher</text:span><text:span text:style-name="NormalTok"> </text:span><text:span text:style-name="StringTok">"Ramon López"</text:span><text:span text:style-name="NormalTok"> </text:span><text:span text:style-name="DataTypeTok">\</text:span> </text:p>
      <text:p text:style-name="Preformatted_20_Text"><text:span text:style-name="NormalTok"><text:s text:c="2"/></text:span><text:span text:style-name="AttributeTok">--iso-volume</text:span><text:span text:style-name="NormalTok"> </text:span><text:span text:style-name="StringTok">"DistroThos"</text:span> </text:p>
      <text:p text:style-name="First_20_paragraph">Reconstrueix:</text:p>
      <text:p text:style-name="Preformatted_20_Text"><text:span text:style-name="FunctionTok">sudo</text:span><text:span text:style-name="NormalTok"> lb build</text:span> </text:p>
      <text:p text:style-name="First_20_paragraph">Per a una neteja completa, incloent-hi la memòria cau de paquets descarregats:</text:p>
      <text:p text:style-name="Preformatted_20_Text"><text:span text:style-name="FunctionTok">sudo</text:span><text:span text:style-name="NormalTok"> lb clean </text:span><text:span text:style-name="AttributeTok">--purge</text:span> </text:p>
      <table:table table:name="Table6" table:style-name="Table6">
        <table:table-column table:style-name="Table6.A"/>
        <table:table-column table:style-name="Table6.B"/>
        <table:table-header-rows>
          <table:table-row>
            <table:table-cell table:style-name="Table6.A1" office:value-type="string">
              <text:p text:style-name="Table_20_Heading">Ordre</text:p>
            </table:table-cell>
            <table:table-cell table:style-name="Table6.A1" office:value-type="string">
              <text:p text:style-name="Table_20_Heading">Efecte</text:p>
            </table:table-cell>
          </table:table-row>
        </table:table-header-rows>
        <table:table-row>
          <table:table-cell table:style-name="Table6.A1" office:value-type="string">
            <text:p text:style-name="Table_20_Contents"><text:span text:style-name="CodiInline">lb clean</text:span></text:p>
          </table:table-cell>
          <table:table-cell table:style-name="Table6.A1" office:value-type="string">
            <text:p text:style-name="Table_20_Contents">Neteja parcial: elimina el chroot i la imatge generada</text:p>
          </table:table-cell>
        </table:table-row>
        <table:table-row>
          <table:table-cell table:style-name="Table6.A1" office:value-type="string">
            <text:p text:style-name="Table_20_Contents"><text:span text:style-name="CodiInline">lb clean --purge</text:span></text:p>
          </table:table-cell>
          <table:table-cell table:style-name="Table6.A1" office:value-type="string">
            <text:p text:style-name="Table_20_Contents">Neteja total: també elimina la memòria cau de paquets</text:p>
          </table:table-cell>
        </table:table-row>
      </table:table>
      <text:h text:style-name="Heading_20_1" text:outline-level="1"><text:bookmark-start text:name="resum-del-flux-de-treball"/><text:bookmark-start text:name="__RefHeading___Toc4134_2765748486"/>Resum del flux de treball<text:bookmark-end text:name="resum-del-flux-de-treball"/><text:bookmark-end text:name="__RefHeading___Toc4134_2765748486"/></text:h>
      <text:p text:style-name="Codi_20_Ini">lb config <text:s text:c="18"/>→ Configuració inicial</text:p>
      <text:p text:style-name="Codi_20_Ini">package-lists/ <text:s text:c="13"/>→ Tria de paquets</text:p>
      <text:p text:style-name="Codi_20_Ini">includes.chroot/ <text:s text:c="11"/>→ Fitxers propis</text:p>
      <text:p text:style-name="Codi_20_Ini">dconf <text:s text:c="22"/>→ Wallpaper i logo</text:p>
      <text:p text:style-name="Codi_20_Ini">desktop-base <text:s text:c="15"/>→ Logo real a "Quant a"</text:p>
      <text:p text:style-name="Codi_20_Ini">config/bootloaders/ <text:s text:c="8"/>→ Personalitza el menú d'arrencada</text:p>
      <text:p text:style-name="Codi_20_Ini">hooks/live/ <text:s text:c="16"/>→ Automatització</text:p>
      <text:p text:style-name="Codi_20_Ini">debconf-set-selections <text:s text:c="5"/>→ Idioma, teclat i locale (català)</text:p>
      <text:p text:style-name="Codi_20_Ini">calamares <text:s text:c="18"/>→ Instal·lador (opcional)</text:p>
      <text:p text:style-name="Codi_20_Ini">calamares/packages.conf <text:s text:c="4"/>→ Neteja calamares del sistema instal·lat</text:p>
      <text:p text:style-name="Codi_20_Ini">calamares/shellprocess.conf → Elimina l'usuari live del sistema instal·lat</text:p>
      <text:p text:style-name="Codi_20_Ini">lb build <text:s text:c="19"/>→ Construcció de l'ISO</text:p>
      <text:p text:style-name="Codi_20_Ini">lb clean <text:s text:c="19"/>→ Neteja per reconstruir</text:p>
      <text:p text:style-name="Codi_20_Ini">lb config <text:s text:c="18"/>→ Repetir després de lb clean (evita l'error "stage config")</text:p>
      <text:p text:style-name="AlertConsellEtiqueta">🎯 ACTIVITAT</text:p>
      <text:p text:style-name="AlertConsell">Construeix la teva ISO personalitzada, arrenca-la en una màquina virtual i documenta, amb captures de pantalla, els canvis respecte a una instal·lació estàndard de Debian (paquets afegits, usuari per defecte, wallpaper, etc.).</text:p>
      <text:h text:style-name="Heading_20_1" text:outline-level="1"><text:bookmark-start text:name="referències"/><text:bookmark-start text:name="__RefHeading___Toc4136_2765748486"/>Referències<text:bookmark-end text:name="referències"/><text:bookmark-end text:name="__RefHeading___Toc4136_2765748486"/></text:h>
      <text:list text:style-name="L11">
        <text:list-item>
          <text:p text:style-name="P15">Documentació oficial de Debian Live: <text:a xlink:type="simple" xlink:href="https://live-team.pages.debian.net/live-manual/" text:style-name="Internet_20_link" text:visited-style-name="Visited_20_Internet_20_Link"><text:span text:style-name="Definition">https://live-team.pages.debian.net/live-manual/</text:span></text:a></text:p>
        </text:list-item>
        <text:list-item>
          <text:p text:style-name="P15"><text:soft-page-break/>Manual de <text:span text:style-name="CodiInline">live-build</text:span>: <text:span text:style-name="CodiInline">man lb_config</text:span>, <text:span text:style-name="CodiInline">man lb_build</text:span></text:p>
        </text:list-item>
        <text:list-item>
          <text:p text:style-name="P15">Documentació oficial de Calamares: <text:a xlink:type="simple" xlink:href="https://calamares.codeberg.page/docs/documentation/" text:style-name="Internet_20_link" text:visited-style-name="Visited_20_Internet_20_Link"><text:span text:style-name="Definition">https://calamares.codeberg.page/docs/documentation/</text:span></text:a></text:p>
        </text:list-item>
        <text:list-item>
          <text:p text:style-name="P15">Guia de personalització de la marca (branding) de Calamares: <text:a xlink:type="simple" xlink:href="https://codeberg.org/Calamares/calamares/src/branch/calamares/src/branding/README.md" text:style-name="Internet_20_link" text:visited-style-name="Visited_20_Internet_20_Link"><text:span text:style-name="Definition">https://codeberg.org/Calamares/calamares/src/branch/calamares/src/branding/README.md</text:span></text:a></text:p>
        </text:list-item>
        <text:list-item>
          <text:p text:style-name="P15">Dipòsit del projecte Calamares a Codeberg: <text:a xlink:type="simple" xlink:href="https://codeberg.org/Calamares/calamares" text:style-name="Internet_20_link" text:visited-style-name="Visited_20_Internet_20_Link"><text:span text:style-name="Definition">https://codeberg.org/Calamares/calamares</text:span></text:a></text:p>
        </text:list-item>
      </text:list>
      <text:p text:style-name="SaltDePagina"/>
      <text:h text:style-name="Heading_20_2" text:outline-level="2"><text:bookmark-start text:name="__RefHeading___Toc4138_2765748486"/>Índex de figures<text:bookmark-end text:name="__RefHeading___Toc4138_2765748486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16"><text:a xlink:type="simple" xlink:href="#__RefHeading___Toc4140_2765748486" text:style-name="Index_20_Link" text:visited-style-name="Index_20_Link">Figura 1: isolinux live<text:tab/>11</text:a></text:p>
          <text:p text:style-name="P16"><text:a xlink:type="simple" xlink:href="#__RefHeading___Toc4174_2765748486" text:style-name="Index_20_Link" text:visited-style-name="Index_20_Link">Figura 2: DistroThos live<text:tab/>35</text:a></text:p>
          <text:p text:style-name="P16"><text:a xlink:type="simple" xlink:href="#__RefHeading___Toc4172_2765748486" text:style-name="Index_20_Link" text:visited-style-name="Index_20_Link">Figura 3: Login de l’usuari alumne<text:tab/>36</text:a></text:p>
          <text:p text:style-name="P16"><text:a xlink:type="simple" xlink:href="#__RefHeading___Toc4170_2765748486" text:style-name="Index_20_Link" text:visited-style-name="Index_20_Link">Figura 4: Escriptori<text:tab/>37</text:a></text:p>
          <text:p text:style-name="P16"><text:a xlink:type="simple" xlink:href="#__RefHeading___Toc4168_2765748486" text:style-name="Index_20_Link" text:visited-style-name="Index_20_Link">Figura 5: Quant a<text:tab/>38</text:a></text:p>
          <text:p text:style-name="P16"><text:a xlink:type="simple" xlink:href="#__RefHeading___Toc4166_2765748486" text:style-name="Index_20_Link" text:visited-style-name="Index_20_Link">Figura 6: fastfetch<text:tab/>39</text:a></text:p>
          <text:p text:style-name="P16"><text:a xlink:type="simple" xlink:href="#__RefHeading___Toc4164_2765748486" text:style-name="Index_20_Link" text:visited-style-name="Index_20_Link">Figura 7: Instal·lador - Benvinguda<text:tab/>40</text:a></text:p>
          <text:p text:style-name="P16"><text:a xlink:type="simple" xlink:href="#__RefHeading___Toc4162_2765748486" text:style-name="Index_20_Link" text:visited-style-name="Index_20_Link">Figura 8: Instal·lador - Fus horari<text:tab/>41</text:a></text:p>
          <text:p text:style-name="P16"><text:a xlink:type="simple" xlink:href="#__RefHeading___Toc4160_2765748486" text:style-name="Index_20_Link" text:visited-style-name="Index_20_Link">Figura 9: Instal·lador - Teclat<text:tab/>42</text:a></text:p>
          <text:p text:style-name="P16"><text:a xlink:type="simple" xlink:href="#__RefHeading___Toc4158_2765748486" text:style-name="Index_20_Link" text:visited-style-name="Index_20_Link">Figura 10: Instal·lador - Particions<text:tab/>43</text:a></text:p>
          <text:p text:style-name="P16"><text:a xlink:type="simple" xlink:href="#__RefHeading___Toc4156_2765748486" text:style-name="Index_20_Link" text:visited-style-name="Index_20_Link">Figura 11: Instal·lador - Usuari<text:tab/>44</text:a></text:p>
          <text:p text:style-name="P16"><text:a xlink:type="simple" xlink:href="#__RefHeading___Toc4154_2765748486" text:style-name="Index_20_Link" text:visited-style-name="Index_20_Link">Figura 12: Instal·lador - Resum<text:tab/>45</text:a></text:p>
          <text:p text:style-name="P16"><text:a xlink:type="simple" xlink:href="#__RefHeading___Toc4152_2765748486" text:style-name="Index_20_Link" text:visited-style-name="Index_20_Link">Figura 13: Instal·lador - Diapositiva 1<text:tab/>46</text:a></text:p>
          <text:p text:style-name="P16"><text:a xlink:type="simple" xlink:href="#__RefHeading___Toc4150_2765748486" text:style-name="Index_20_Link" text:visited-style-name="Index_20_Link">Figura 14: Instal·lador - Diapositiva 2<text:tab/>47</text:a></text:p>
          <text:p text:style-name="P16"><text:a xlink:type="simple" xlink:href="#__RefHeading___Toc4148_2765748486" text:style-name="Index_20_Link" text:visited-style-name="Index_20_Link">Figura 15: Instal·lador - Acaba<text:tab/>48</text:a></text:p>
          <text:p text:style-name="P16"><text:a xlink:type="simple" xlink:href="#__RefHeading___Toc4146_2765748486" text:style-name="Index_20_Link" text:visited-style-name="Index_20_Link">Figura 16: GRUB de DistroThos<text:tab/>49</text:a></text:p>
          <text:p text:style-name="P16"><text:a xlink:type="simple" xlink:href="#__RefHeading___Toc4144_2765748486" text:style-name="Index_20_Link" text:visited-style-name="Index_20_Link">Figura 17: Login del nou usuari<text:tab/>50</text:a></text:p>
          <text:p text:style-name="P16"><text:a xlink:type="simple" xlink:href="#__RefHeading___Toc4142_2765748486" text:style-name="Index_20_Link" text:visited-style-name="Index_20_Link">Figura 18: Inici de sessió a tty3<text:tab/>50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12">
        <text:list-item>
          <text:p text:style-name="P17"><text:a xlink:type="simple" xlink:href="https://proferamon.com/tic/distro.html" text:style-name="Internet_20_link" text:visited-style-name="Visited_20_Internet_20_Link"><text:span text:style-name="Definition">HTML</text:span></text:a></text:p>
        </text:list-item>
        <text:list-item>
          <text:p text:style-name="P17"><text:a xlink:type="simple" xlink:href="https://proferamon.com/tic/pdf/distro.pdf" text:style-name="Internet_20_link" text:visited-style-name="Visited_20_Internet_20_Link"><text:span text:style-name="Definition">PDF</text:span></text:a></text:p>
        </text:list-item>
        <text:list-item>
          <text:p text:style-name="P17"><text:a xlink:type="simple" xlink:href="https://proferamon.com/tic/odt/distro.odt" text:style-name="Internet_20_link" text:visited-style-name="Visited_20_Internet_20_Link"><text:span text:style-name="Definition">ODT</text:span></text:a></text:p>
        </text:list-item>
        <text:list-item>
          <text:p text:style-name="P17"><text:a xlink:type="simple" xlink:href="https://proferamon.com/tic/md/distro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52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105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53</text:page-number></text:span><text:s/><text:span text:style-name="MT3">de </text:span><text:span text:style-name="MT4"><text:page-count>53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Crea una distro GNU/Linux</dc:title>
    <dc:description/>
    <dc:subject/>
    <meta:keyword/>
    <dc:language>ca</dc:language>
    <meta:initial-creator/>
    <dc:creator>ramon lopez</dc:creator>
    <meta:creation-date>2026-08-11T19:27:34Z</meta:creation-date>
    <dc:date>2026-08-11T21:27:37.408784165</dc:date>
    <meta:editing-duration>P0D</meta:editing-duration>
    <meta:editing-cycles>1</meta:editing-cycles>
    <meta:document-statistic meta:table-count="7" meta:image-count="20" meta:object-count="0" meta:page-count="53" meta:paragraph-count="1097" meta:word-count="6343" meta:character-count="53093" meta:non-whitespace-character-count="46621"/>
    <meta:user-defined meta:name="toc-title">Índex</meta:user-defined>
  </office:meta>
</office:document-meta>
</file>