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AA0000005E024F9B2F3.png" manifest:media-type="image/png"/>
  <manifest:file-entry manifest:full-path="Pictures/1000000100000AA000000610FE7C5927.png" manifest:media-type="image/png"/>
  <manifest:file-entry manifest:full-path="Pictures/1000000100000D48000009E2F55C1E9A.png" manifest:media-type="image/png"/>
  <manifest:file-entry manifest:full-path="Pictures/100000010000012C0000012C6E822FF6.png" manifest:media-type="image/png"/>
  <manifest:file-entry manifest:full-path="Pictures/10000001000004BC00000322A8608A88.png" manifest:media-type="image/png"/>
  <manifest:file-entry manifest:full-path="Pictures/1000000100000AA000000710032F6814.png" manifest:media-type="image/png"/>
  <manifest:file-entry manifest:full-path="Pictures/100000000000010D000000458506660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automatic-styles>
    <style:style style:name="Table1" style:family="table">
      <style:table-properties style:width="17cm" style:rel-width="100%" table:align="center"/>
    </style:style>
    <style:style style:name="Table1.A" style:family="table-column">
      <style:table-column-properties style:column-width="4.637cm" style:rel-column-width="17873*"/>
    </style:style>
    <style:style style:name="Table1.B" style:family="table-column">
      <style:table-column-properties style:column-width="12.363cm" style:rel-column-width="47661*"/>
    </style:style>
    <style:style style:name="Table1.A1" style:family="table-cell">
      <style:table-cell-properties fo:padding="0.101cm" fo:border="0.75pt solid #000000"/>
    </style:style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3" style:family="paragraph" style:parent-style-name="Text_20_body" style:list-style-name="L1">
      <style:paragraph-properties fo:margin-top="0cm" fo:margin-bottom="0cm" style:contextual-spacing="false"/>
    </style:style>
    <style:style style:name="P4" style:family="paragraph" style:parent-style-name="Text_20_body" style:list-style-name="L2">
      <style:paragraph-properties fo:margin-top="0cm" fo:margin-bottom="0cm" style:contextual-spacing="false"/>
    </style:style>
    <style:style style:name="P5" style:family="paragraph" style:parent-style-name="Table_20_Contents">
      <style:text-properties fo:font-weight="bold" style:font-weight-asian="bold" style:font-weight-complex="bold"/>
    </style:style>
    <style:style style:name="P6" style:family="paragraph" style:parent-style-name="Text_20_body" style:list-style-name="L3">
      <style:paragraph-properties fo:margin-top="0cm" fo:margin-bottom="0cm" style:contextual-spacing="false"/>
    </style:style>
    <style:style style:name="P7" style:family="paragraph" style:parent-style-name="Text_20_body" style:list-style-name="L4">
      <style:paragraph-properties fo:margin-top="0cm" fo:margin-bottom="0cm" style:contextual-spacing="false"/>
    </style:style>
    <style:style style:name="P8" style:family="paragraph" style:parent-style-name="Text_20_body" style:list-style-name="L5">
      <style:paragraph-properties fo:margin-top="0cm" fo:margin-bottom="0cm" style:contextual-spacing="false"/>
    </style:style>
    <style:style style:name="P9" style:family="paragraph" style:parent-style-name="Text_20_body" style:list-style-name="L6">
      <style:paragraph-properties fo:margin-top="0cm" fo:margin-bottom="0cm" style:contextual-spacing="false"/>
    </style:style>
    <style:style style:name="P10" style:family="paragraph" style:parent-style-name="Figure_20_Index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11" style:family="paragraph" style:parent-style-name="Text_20_body" style:list-style-name="L7">
      <style:paragraph-properties fo:margin-top="0cm" fo:margin-bottom="0cm" style:contextual-spacing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Git</text:p>
      <text:table-of-content text:style-name="Sect1" text:name="Table of Contents1">
        <text:table-of-content-source text:outline-level="3">
          <text:index-title-template text:style-name="Contents_20_Heading">Índex</text:index-title-template>
          <text:table-of-content-entry-template text:outline-level="1" text:style-name="Contents_20_1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>
            <text:p text:style-name="Contents_20_Heading">Índex</text:p>
          </text:index-title>
          <text:p text:style-name="P1"><text:a xlink:type="simple" xlink:href="#__RefHeading___Toc969_1005957224" office:name="Git" text:style-name="Internet_20_link" text:visited-style-name="Internet_20_link">Git</text:a><text:tab/><text:a xlink:type="simple" xlink:href="#__RefHeading___Toc969_1005957224" text:style-name="Internet_20_link" text:visited-style-name="Internet_20_link">2</text:a></text:p>
          <text:p text:style-name="P1"><text:a xlink:type="simple" xlink:href="#__RefHeading___Toc971_1005957224" office:name="1. Què és Git?" text:style-name="Internet_20_link" text:visited-style-name="Internet_20_link">1. Què és Git?</text:a><text:tab/><text:a xlink:type="simple" xlink:href="#__RefHeading___Toc971_1005957224" text:style-name="Internet_20_link" text:visited-style-name="Internet_20_link">2</text:a></text:p>
          <text:p text:style-name="P1"><text:a xlink:type="simple" xlink:href="#__RefHeading___Toc973_1005957224" office:name="2. Conceptes bàsics" text:style-name="Internet_20_link" text:visited-style-name="Internet_20_link">2. Conceptes bàsics</text:a><text:tab/><text:a xlink:type="simple" xlink:href="#__RefHeading___Toc973_1005957224" text:style-name="Internet_20_link" text:visited-style-name="Internet_20_link">3</text:a></text:p>
          <text:p text:style-name="P2"><text:a xlink:type="simple" xlink:href="#__RefHeading___Toc975_1005957224" office:name="Flux de treball bàsic" text:style-name="Internet_20_link" text:visited-style-name="Internet_20_link">Flux de treball bàsic</text:a><text:tab/><text:a xlink:type="simple" xlink:href="#__RefHeading___Toc975_1005957224" text:style-name="Internet_20_link" text:visited-style-name="Internet_20_link">4</text:a></text:p>
          <text:p text:style-name="P1"><text:a xlink:type="simple" xlink:href="#__RefHeading___Toc977_1005957224" office:name="3. Funcionalitats principals de Git" text:style-name="Internet_20_link" text:visited-style-name="Internet_20_link">3. Funcionalitats principals de Git</text:a><text:tab/><text:a xlink:type="simple" xlink:href="#__RefHeading___Toc977_1005957224" text:style-name="Internet_20_link" text:visited-style-name="Internet_20_link">4</text:a></text:p>
          <text:p text:style-name="P1"><text:a xlink:type="simple" xlink:href="#__RefHeading___Toc979_1005957224" office:name="4. Instal·lació a Ubuntu 26.04" text:style-name="Internet_20_link" text:visited-style-name="Internet_20_link">4. Instal·lació a Ubuntu 26.04</text:a><text:tab/><text:a xlink:type="simple" xlink:href="#__RefHeading___Toc979_1005957224" text:style-name="Internet_20_link" text:visited-style-name="Internet_20_link">5</text:a></text:p>
          <text:p text:style-name="P2"><text:a xlink:type="simple" xlink:href="#__RefHeading___Toc981_1005957224" office:name="4.1. Instal·lació des dels dipòsits oficials (recomanat)" text:style-name="Internet_20_link" text:visited-style-name="Internet_20_link">4.1. Instal·lació des dels dipòsits oficials (recomanat)</text:a><text:tab/><text:a xlink:type="simple" xlink:href="#__RefHeading___Toc981_1005957224" text:style-name="Internet_20_link" text:visited-style-name="Internet_20_link">5</text:a></text:p>
          <text:p text:style-name="P2"><text:a xlink:type="simple" xlink:href="#__RefHeading___Toc983_1005957224" office:name="4.2. Instal·lació de l’última versió (PPA oficial del projecte)" text:style-name="Internet_20_link" text:visited-style-name="Internet_20_link">4.2. Instal·lació de l’última versió (PPA oficial del projecte)</text:a><text:tab/><text:a xlink:type="simple" xlink:href="#__RefHeading___Toc983_1005957224" text:style-name="Internet_20_link" text:visited-style-name="Internet_20_link">5</text:a></text:p>
          <text:p text:style-name="P2"><text:a xlink:type="simple" xlink:href="#__RefHeading___Toc985_1005957224" office:name="4.3. Interfícies gràfiques opcionals" text:style-name="Internet_20_link" text:visited-style-name="Internet_20_link">4.3. Interfícies gràfiques opcionals</text:a><text:tab/><text:a xlink:type="simple" xlink:href="#__RefHeading___Toc985_1005957224" text:style-name="Internet_20_link" text:visited-style-name="Internet_20_link">5</text:a></text:p>
          <text:p text:style-name="P1"><text:a xlink:type="simple" xlink:href="#__RefHeading___Toc987_1005957224" office:name="5. Configuració inicial" text:style-name="Internet_20_link" text:visited-style-name="Internet_20_link">5. Configuració inicial</text:a><text:tab/><text:a xlink:type="simple" xlink:href="#__RefHeading___Toc987_1005957224" text:style-name="Internet_20_link" text:visited-style-name="Internet_20_link">6</text:a></text:p>
          <text:p text:style-name="P2"><text:a xlink:type="simple" xlink:href="#__RefHeading___Toc989_1005957224" office:name="5.1. Identitat de l’usuari" text:style-name="Internet_20_link" text:visited-style-name="Internet_20_link">5.1. Identitat de l’usuari</text:a><text:tab/><text:a xlink:type="simple" xlink:href="#__RefHeading___Toc989_1005957224" text:style-name="Internet_20_link" text:visited-style-name="Internet_20_link">6</text:a></text:p>
          <text:p text:style-name="P2"><text:a xlink:type="simple" xlink:href="#__RefHeading___Toc991_1005957224" office:name="5.2. Editor de text per defecte" text:style-name="Internet_20_link" text:visited-style-name="Internet_20_link">5.2. Editor de text per defecte</text:a><text:tab/><text:a xlink:type="simple" xlink:href="#__RefHeading___Toc991_1005957224" text:style-name="Internet_20_link" text:visited-style-name="Internet_20_link">6</text:a></text:p>
          <text:p text:style-name="P2"><text:a xlink:type="simple" xlink:href="#__RefHeading___Toc993_1005957224" office:name="5.3. Nom de la branca per defecte" text:style-name="Internet_20_link" text:visited-style-name="Internet_20_link">5.3. Nom de la branca per defecte</text:a><text:tab/><text:a xlink:type="simple" xlink:href="#__RefHeading___Toc993_1005957224" text:style-name="Internet_20_link" text:visited-style-name="Internet_20_link">6</text:a></text:p>
          <text:p text:style-name="P2"><text:a xlink:type="simple" xlink:href="#__RefHeading___Toc995_1005957224" office:name="5.4. Colors a la terminal" text:style-name="Internet_20_link" text:visited-style-name="Internet_20_link">5.4. Colors a la terminal</text:a><text:tab/><text:a xlink:type="simple" xlink:href="#__RefHeading___Toc995_1005957224" text:style-name="Internet_20_link" text:visited-style-name="Internet_20_link">6</text:a></text:p>
          <text:p text:style-name="P2"><text:a xlink:type="simple" xlink:href="#__RefHeading___Toc997_1005957224" office:name="5.5. Àlies útils" text:style-name="Internet_20_link" text:visited-style-name="Internet_20_link">5.5. Àlies útils</text:a><text:tab/><text:a xlink:type="simple" xlink:href="#__RefHeading___Toc997_1005957224" text:style-name="Internet_20_link" text:visited-style-name="Internet_20_link">6</text:a></text:p>
          <text:p text:style-name="P2"><text:a xlink:type="simple" xlink:href="#__RefHeading___Toc999_1005957224" office:name="5.6. Comprovar tota la configuració" text:style-name="Internet_20_link" text:visited-style-name="Internet_20_link">5.6. Comprovar tota la configuració</text:a><text:tab/><text:a xlink:type="simple" xlink:href="#__RefHeading___Toc999_1005957224" text:style-name="Internet_20_link" text:visited-style-name="Internet_20_link">6</text:a></text:p>
          <text:p text:style-name="P2"><text:a xlink:type="simple" xlink:href="#__RefHeading___Toc1001_1005957224" office:name="5.7. Autenticació amb dipòsits remots (SSH)" text:style-name="Internet_20_link" text:visited-style-name="Internet_20_link">5.7. Autenticació amb dipòsits remots (SSH)</text:a><text:tab/><text:a xlink:type="simple" xlink:href="#__RefHeading___Toc1001_1005957224" text:style-name="Internet_20_link" text:visited-style-name="Internet_20_link">7</text:a></text:p>
          <text:p text:style-name="P1"><text:a xlink:type="simple" xlink:href="#__RefHeading___Toc1003_1005957224" office:name="6. Ordres bàsiques d’ús diari" text:style-name="Internet_20_link" text:visited-style-name="Internet_20_link">6. Ordres bàsiques d’ús diari</text:a><text:tab/><text:a xlink:type="simple" xlink:href="#__RefHeading___Toc1003_1005957224" text:style-name="Internet_20_link" text:visited-style-name="Internet_20_link">7</text:a></text:p>
          <text:p text:style-name="P1"><text:a xlink:type="simple" xlink:href="#__RefHeading___Toc1005_1005957224" office:name="7. Recursos i documentació de referència" text:style-name="Internet_20_link" text:visited-style-name="Internet_20_link">7. Recursos i documentació de referència</text:a><text:tab/><text:a xlink:type="simple" xlink:href="#__RefHeading___Toc1005_1005957224" text:style-name="Internet_20_link" text:visited-style-name="Internet_20_link">10</text:a></text:p>
          <text:p text:style-name="P2"><text:a xlink:type="simple" xlink:href="#__RefHeading___Toc1007_1005957224" office:name="Índex de figures" text:style-name="Internet_20_link" text:visited-style-name="Internet_20_link">Índex de figures</text:a><text:tab/><text:a xlink:type="simple" xlink:href="#__RefHeading___Toc1007_1005957224" text:style-name="Internet_20_link" text:visited-style-name="Internet_20_link">11</text:a></text:p>
        </text:index-body>
      </text:table-of-content>
      <text:p text:style-name="SaltDePagina"/>
      <text:h text:style-name="Heading_20_1" text:outline-level="1"><text:bookmark-start text:name="git"/><text:bookmark-start text:name="__RefHeading___Toc969_1005957224"/>Git<text:bookmark-end text:name="git"/><text:bookmark-end text:name="__RefHeading___Toc969_1005957224"/></text:h>
      <text:h text:style-name="Heading_20_1" text:outline-level="1"><text:bookmark-start text:name="què-és-git"/><text:bookmark-start text:name="__RefHeading___Toc971_1005957224"/>1. Què és Git?<text:bookmark-end text:name="què-és-git"/><text:bookmark-end text:name="__RefHeading___Toc971_1005957224"/></text:h>
      <text:p text:style-name="First_20_paragraph"><text:span text:style-name="T1">Git</text:span> és un sistema de control de versions (VCS, <text:span text:style-name="T2">Version Control System</text:span>) distribuït, creat l’any 2005 per <text:span text:style-name="T1">Linus Torvalds</text:span> (el creador del nucli Linux) per gestionar el desenvolupament del propi kernel després que es retirés la llicència de l’eina propietària que s’utilitzava fins aleshores (BitKeeper).</text:p>
      <text:p text:style-name="FigureWithCaption"><draw:frame draw:style-name="fr1" draw:name="img1" text:anchor-type="as-char" svg:width="3cm" svg:height="3cm" draw:z-index="25"><draw:image xlink:href="Pictures/100000010000012C0000012C6E822FF6.png" xlink:type="simple" xlink:show="embed" xlink:actuate="onLoad" draw:mime-type="image/png"/></draw:frame></text:p>
      <text:p text:style-name="FigureCaption"><text:bookmark-start text:name="__RefHeading___Toc1009_1005957224"/>Figura 1: Git logo<text:bookmark-end text:name="__RefHeading___Toc1009_1005957224"/></text:p>
      <text:p text:style-name="Text_20_body">Un sistema de control de versions permet:</text:p>
      <text:list text:style-name="L1">
        <text:list-item>
          <text:p text:style-name="P3">Registrar l’historial de canvis d’un projecte (fitxers de codi, documentació, configuració, etc.).</text:p>
        </text:list-item>
        <text:list-item>
          <text:p text:style-name="P3">Tornar a qualsevol versió anterior en qualsevol moment.</text:p>
        </text:list-item>
        <text:list-item>
          <text:p text:style-name="P3">Treballar en paral·lel amb altres persones sense sobreescriure el treball dels altres.</text:p>
        </text:list-item>
        <text:list-item>
          <text:p text:style-name="P3">Comparar versions, saber qui ha canviat què i quan, i per què.</text:p>
        </text:list-item>
      </text:list>
      <text:p text:style-name="First_20_paragraph">A diferència d’altres sistemes més antics (com CVS o Subversion), que són <text:span text:style-name="T1">centralitzats</text:span> (hi ha un únic servidor amb l’historial complet i els clients només tenen una còpia de treball), Git és <text:span text:style-name="T1">distribuït</text:span>: cada còpia local del dipòsit conté tot l’historial complet del projecte. Això té avantatges importants:</text:p>
      <text:list text:style-name="L2">
        <text:list-item>
          <text:p text:style-name="P4">Es pot treballar sense connexió a internet (commits, branques, historial… tot és local).</text:p>
        </text:list-item>
        <text:list-item>
          <text:p text:style-name="P4">No hi ha un únic punt de fallada: qualsevol còpia clonada és una còpia de seguretat completa.</text:p>
        </text:list-item>
        <text:list-item>
          <text:p text:style-name="P4">Les operacions habituals (veure l’historial, crear branques, fer commits) són molt ràpides perquè no cal contactar amb cap servidor.</text:p>
        </text:list-item>
      </text:list>
      <text:p text:style-name="First_20_paragraph">Git no s’ha de confondre amb <text:span text:style-name="T1">GitHub</text:span>, <text:span text:style-name="T1">GitLab</text:span> o <text:span text:style-name="T1">Bitbucket</text:span>: aquests són serveis web (plataformes d’allotjament de dipòsits) que utilitzen Git per sota, però hi afegeixen funcionalitats extra (interfície web, gestió d’incidències, <text:span text:style-name="T2">pull requests</text:span>, CI/CD, wikis, etc.).</text:p>
      <text:p text:style-name="Text_20_body">És l’eina estàndard de facto per al control de versions en el desenvolupament de programari i la gestió de qualsevol projecte basat en fitxers de text (codi, configuracions, documentació…). El seu model distribuït, la rapidesa de les branques i la integritat garantida de l’historial l’han <text:soft-page-break/>convertit en una peça imprescindible tant en entorns professionals com educatius. La instal·lació a Ubuntu és immediata mitjançant <text:span text:style-name="CodiInline">apt</text:span>, i una configuració inicial mínima (nom, correu, editor i clau SSH) és suficient per començar a treballar-hi amb comoditat.</text:p>
      <text:h text:style-name="Heading_20_1" text:outline-level="1"><text:bookmark-start text:name="conceptes-bàsics"/><text:bookmark-start text:name="__RefHeading___Toc973_1005957224"/>2. Conceptes bàsics<text:bookmark-end text:name="conceptes-bàsics"/><text:bookmark-end text:name="__RefHeading___Toc973_1005957224"/></text:h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Concepte</text:p>
            </table:table-cell>
            <table:table-cell table:style-name="Table1.A1" office:value-type="string">
              <text:p text:style-name="Table_20_Heading">Descripció</text:p>
            </table:table-cell>
          </table:table-row>
        </table:table-header-rows>
        <table:table-row>
          <table:table-cell table:style-name="Table1.A1" office:value-type="string">
            <text:p text:style-name="P5">Dipòsit (repo)</text:p>
          </table:table-cell>
          <table:table-cell table:style-name="Table1.A1" office:value-type="string">
            <text:p text:style-name="Table_20_Contents">Directori on Git emmagatzema tot l’historial d’un projecte (a la carpeta oculta <text:span text:style-name="CodiInline">.git</text:span>).</text:p>
          </table:table-cell>
        </table:table-row>
        <table:table-row>
          <table:table-cell table:style-name="Table1.A1" office:value-type="string">
            <text:p text:style-name="P5">Commit</text:p>
          </table:table-cell>
          <table:table-cell table:style-name="Table1.A1" office:value-type="string">
            <text:p text:style-name="Table_20_Contents">Una “fotografia” de l’estat dels fitxers en un moment donat, amb un missatge descriptiu i un identificador únic (hash SHA-1).</text:p>
          </table:table-cell>
        </table:table-row>
        <table:table-row>
          <table:table-cell table:style-name="Table1.A1" office:value-type="string">
            <text:p text:style-name="P5">Working directory</text:p>
          </table:table-cell>
          <table:table-cell table:style-name="Table1.A1" office:value-type="string">
            <text:p text:style-name="Table_20_Contents">Els fitxers tal com els veus i edites al disc.</text:p>
          </table:table-cell>
        </table:table-row>
        <table:table-row>
          <table:table-cell table:style-name="Table1.A1" office:value-type="string">
            <text:p text:style-name="P5">Staging area (índex)</text:p>
          </table:table-cell>
          <table:table-cell table:style-name="Table1.A1" office:value-type="string">
            <text:p text:style-name="Table_20_Contents">Zona intermèdia on es preparen els canvis abans de confirmar-los amb un commit.</text:p>
          </table:table-cell>
        </table:table-row>
        <table:table-row>
          <table:table-cell table:style-name="Table1.A1" office:value-type="string">
            <text:p text:style-name="P5">Branca (branch)</text:p>
          </table:table-cell>
          <table:table-cell table:style-name="Table1.A1" office:value-type="string">
            <text:p text:style-name="Table_20_Contents">Una línia de desenvolupament independent. La branca per defecte sol anomenar-se <text:span text:style-name="CodiInline">main</text:span> (abans <text:span text:style-name="CodiInline">master</text:span>).</text:p>
          </table:table-cell>
        </table:table-row>
        <table:table-row>
          <table:table-cell table:style-name="Table1.A1" office:value-type="string">
            <text:p text:style-name="P5">Remot (remote)</text:p>
          </table:table-cell>
          <table:table-cell table:style-name="Table1.A1" office:value-type="string">
            <text:p text:style-name="Table_20_Contents">Una còpia del dipòsit allotjada en un altre lloc (per exemple, a GitHub), amb la qual se sincronitzen canvis.</text:p>
          </table:table-cell>
        </table:table-row>
        <table:table-row>
          <table:table-cell table:style-name="Table1.A1" office:value-type="string">
            <text:p text:style-name="P5">HEAD</text:p>
          </table:table-cell>
          <table:table-cell table:style-name="Table1.A1" office:value-type="string">
            <text:p text:style-name="Table_20_Contents">Punter que indica en quin commit/branca et trobes actualment.</text:p>
          </table:table-cell>
        </table:table-row>
        <table:table-row>
          <table:table-cell table:style-name="Table1.A1" office:value-type="string">
            <text:p text:style-name="P5">Merge</text:p>
          </table:table-cell>
          <table:table-cell table:style-name="Table1.A1" office:value-type="string">
            <text:p text:style-name="Table_20_Contents">Combinar els canvis de dues branques diferents.</text:p>
          </table:table-cell>
        </table:table-row>
        <table:table-row>
          <table:table-cell table:style-name="Table1.A1" office:value-type="string">
            <text:p text:style-name="P5">Clone</text:p>
          </table:table-cell>
          <table:table-cell table:style-name="Table1.A1" office:value-type="string">
            <text:p text:style-name="Table_20_Contents">Descarregar una còpia completa d’un dipòsit remot.</text:p>
          </table:table-cell>
        </table:table-row>
      </table:table>
      <text:h text:style-name="Heading_20_2" text:outline-level="2"><text:bookmark-start text:name="flux-de-treball-bàsic"/><text:bookmark-start text:name="__RefHeading___Toc975_1005957224"/><text:soft-page-break/>Flux de treball bàsic<text:bookmark-end text:name="flux-de-treball-bàsic"/><text:bookmark-end text:name="__RefHeading___Toc975_1005957224"/></text:h>
      <text:p text:style-name="FigureWithCaption"><draw:frame draw:style-name="fr1" draw:name="img2" text:anchor-type="as-char" svg:width="17cm" svg:height="12.651cm" draw:z-index="26"><draw:image xlink:href="Pictures/1000000100000D48000009E2F55C1E9A.png" xlink:type="simple" xlink:show="embed" xlink:actuate="onLoad" draw:mime-type="image/png"/></draw:frame></text:p>
      <text:p text:style-name="FigureCaption"><text:bookmark-start text:name="__RefHeading___Toc1017_1005957224"/>Figura 2: Flux de treball<text:bookmark-end text:name="__RefHeading___Toc1017_1005957224"/></text:p>
      <text:h text:style-name="Heading_20_1" text:outline-level="1"><text:bookmark-start text:name="funcionalitats-principals-de-git"/><text:bookmark-start text:name="__RefHeading___Toc977_1005957224"/>3. Funcionalitats principals de Git<text:bookmark-end text:name="funcionalitats-principals-de-git"/><text:bookmark-end text:name="__RefHeading___Toc977_1005957224"/></text:h>
      <text:list text:style-name="L3">
        <text:list-item>
          <text:p text:style-name="P6"><text:span text:style-name="T1">Control de versions distribuït</text:span>: tot l’historial és local a cada còpia.</text:p>
        </text:list-item>
        <text:list-item>
          <text:p text:style-name="P6"><text:span text:style-name="T1">Ramificació (branching) i fusió (merging) lleugers i ràpids</text:span>: crear una branca és una operació immediata i barata, cosa que fomenta treballar amb moltes branques en paral·lel (per funcionalitats, correccions d’errors, experiments…).</text:p>
        </text:list-item>
        <text:list-item>
          <text:p text:style-name="P6"><text:span text:style-name="T1">Integritat de les dades</text:span>: cada commit s’identifica amb un hash SHA-1 calculat a partir del contingut, cosa que fa pràcticament impossible modificar l’historial sense que es detecti.</text:p>
        </text:list-item>
        <text:list-item>
          <text:p text:style-name="P6"><text:span text:style-name="T1">Rendiment</text:span>: la majoria d’operacions es fan en local, sense latència de xarxa.</text:p>
        </text:list-item>
        <text:list-item>
          <text:p text:style-name="P6"><text:span text:style-name="T1">Àrea de preparació (staging/index)</text:span>: permet triar exactament què s’inclou a cada commit, encara que hi hagi més canvis al directori de treball.</text:p>
        </text:list-item>
        <text:list-item>
          <text:p text:style-name="P6"><text:span text:style-name="T1">Historial complet i eines de comparació</text:span>: <text:span text:style-name="CodiInline">git log</text:span>, <text:span text:style-name="CodiInline">git diff</text:span>, <text:span text:style-name="CodiInline">git blame</text:span> per veure qui ha canviat cada línia i quan.</text:p>
        </text:list-item>
        <text:list-item>
          <text:p text:style-name="P6"><text:soft-page-break/><text:span text:style-name="T1">Etiquetes (tags)</text:span>: per marcar punts concrets de l’historial, típicament versions publicades (<text:span text:style-name="CodiInline">v1.0.0</text:span>).</text:p>
        </text:list-item>
        <text:list-item>
          <text:p text:style-name="P6"><text:span text:style-name="T1">Stash</text:span>: per desar temporalment canvis sense confirmar-los, i recuperar-los més tard.</text:p>
        </text:list-item>
        <text:list-item>
          <text:p text:style-name="P6"><text:span text:style-name="T1">Ganxos (hooks)</text:span>: scripts que s’executen automàticament en certs esdeveniments (abans d’un commit, després d’un push, etc.), útils per a validacions automàtiques o integració amb CI/CD.</text:p>
        </text:list-item>
        <text:list-item>
          <text:p text:style-name="P6"><text:span text:style-name="T1">Submòduls</text:span>: per incloure altres dipòsits Git dins d’un dipòsit principal.</text:p>
        </text:list-item>
        <text:list-item>
          <text:p text:style-name="P6"><text:span text:style-name="T1">Compatibilitat amb serveis remots</text:span>: GitHub, GitLab, Bitbucket, o un servidor Git propi (per exemple, autoallotjat amb <text:span text:style-name="CodiInline">git daemon</text:span>, Gitea o Gitolite).</text:p>
        </text:list-item>
      </text:list>
      <text:h text:style-name="Heading_20_1" text:outline-level="1"><text:bookmark-start text:name="installació-a-ubuntu-26.04"/><text:bookmark-start text:name="__RefHeading___Toc979_1005957224"/>4. Instal·lació a Ubuntu 26.04<text:bookmark-end text:name="installació-a-ubuntu-26.04"/><text:bookmark-end text:name="__RefHeading___Toc979_1005957224"/></text:h>
      <text:p text:style-name="First_20_paragraph">Ubuntu inclou el paquet <text:span text:style-name="CodiInline">git</text:span> als dipòsits oficials, de manera que la instal·lació és molt senzilla.</text:p>
      <text:h text:style-name="Heading_20_2" text:outline-level="2"><text:bookmark-start text:name="installació-des-dels-dipòsits-oficials-recomanat"/><text:bookmark-start text:name="__RefHeading___Toc981_1005957224"/>4.1. Instal·lació des dels dipòsits oficials (recomanat)<text:bookmark-end text:name="installació-des-dels-dipòsits-oficials-recomanat"/><text:bookmark-end text:name="__RefHeading___Toc981_1005957224"/></text:h>
      <text:p text:style-name="First_20_paragraph">Actualitza la llista de paquets:</text:p>
      <text:p text:style-name="Preformatted_20_Text"><text:span text:style-name="FunctionTok">sudo</text:span><text:span text:style-name="NormalTok"> apt update</text:span> </text:p>
      <text:p text:style-name="First_20_paragraph">Instal·la Git:</text:p>
      <text:p text:style-name="Preformatted_20_Text"><text:span text:style-name="FunctionTok">sudo</text:span><text:span text:style-name="NormalTok"> apt install git</text:span> </text:p>
      <text:p text:style-name="First_20_paragraph">Comprova la versió instal·lada:</text:p>
      <text:p text:style-name="Preformatted_20_Text"><text:span text:style-name="FunctionTok">git</text:span><text:span text:style-name="NormalTok"> </text:span><text:span text:style-name="AttributeTok">--version</text:span> </text:p>
      <text:h text:style-name="Heading_20_2" text:outline-level="2"><text:bookmark-start text:name="installació-de-lúltima-versió-ppa-oficial-del-projecte"/><text:bookmark-start text:name="__RefHeading___Toc983_1005957224"/>4.2. Instal·lació de l’última versió (PPA oficial del projecte)<text:bookmark-end text:name="installació-de-lúltima-versió-ppa-oficial-del-projecte"/><text:bookmark-end text:name="__RefHeading___Toc983_1005957224"/></text:h>
      <text:p text:style-name="First_20_paragraph">Els dipòsits d’Ubuntu no sempre porten la versió més recent de Git. Si es necessita l’última versió estable, es pot utilitzar el PPA mantingut pels desenvolupadors de Git:</text:p>
      <text:p text:style-name="Preformatted_20_Text"><text:span text:style-name="FunctionTok">sudo</text:span><text:span text:style-name="NormalTok"> add-apt-repository ppa:git-core/ppa </text:span><text:span text:style-name="AttributeTok">-y</text:span> </text:p>
      <text:p text:style-name="Preformatted_20_Text"><text:span text:style-name="FunctionTok">sudo</text:span><text:span text:style-name="NormalTok"> apt update</text:span> </text:p>
      <text:p text:style-name="Preformatted_20_Text"><text:span text:style-name="FunctionTok">sudo</text:span><text:span text:style-name="NormalTok"> apt install git </text:span><text:span text:style-name="AttributeTok">-y</text:span> </text:p>
      <text:p text:style-name="Preformatted_20_Text"><text:span text:style-name="FunctionTok">git</text:span><text:span text:style-name="NormalTok"> </text:span><text:span text:style-name="AttributeTok">--version</text:span> </text:p>
      <text:h text:style-name="Heading_20_2" text:outline-level="2"><text:bookmark-start text:name="interfícies-gràfiques-opcionals"/><text:bookmark-start text:name="__RefHeading___Toc985_1005957224"/>4.3. Interfícies gràfiques opcionals<text:bookmark-end text:name="interfícies-gràfiques-opcionals"/><text:bookmark-end text:name="__RefHeading___Toc985_1005957224"/></text:h>
      <text:p text:style-name="First_20_paragraph">Encara que aquest document se centra en la línia d’ordres (la manera més habitual i completa de treballar amb Git), hi ha clients gràfics disponibles als dipòsits si es vol una interfície visual:</text:p>
      <text:p text:style-name="Preformatted_20_Text"><text:span text:style-name="FunctionTok">sudo</text:span><text:span text:style-name="NormalTok"> apt install gitk git-gui</text:span> </text:p>
      <text:list text:style-name="L4">
        <text:list-item>
          <text:p text:style-name="P7"><text:span text:style-name="CodiInline">gitk</text:span>: visualitzador d’historial i branques.</text:p>
        </text:list-item>
        <text:list-item>
          <text:p text:style-name="P7"><text:soft-page-break/><text:span text:style-name="CodiInline">git-gui</text:span>: eina gràfica per fer commits, veure diferències, etc.</text:p>
        </text:list-item>
      </text:list>
      <text:h text:style-name="Heading_20_1" text:outline-level="1"><text:bookmark-start text:name="configuració-inicial"/><text:bookmark-start text:name="__RefHeading___Toc987_1005957224"/>5. Configuració inicial<text:bookmark-end text:name="configuració-inicial"/><text:bookmark-end text:name="__RefHeading___Toc987_1005957224"/></text:h>
      <text:p text:style-name="First_20_paragraph">Un cop instal·lat, cal configurar com a mínim el nom i el correu electrònic, ja que Git els incrusta a cada commit.</text:p>
      <text:h text:style-name="Heading_20_2" text:outline-level="2"><text:bookmark-start text:name="identitat-de-lusuari"/><text:bookmark-start text:name="__RefHeading___Toc989_1005957224"/>5.1. Identitat de l’usuari<text:bookmark-end text:name="identitat-de-lusuari"/><text:bookmark-end text:name="__RefHeading___Toc989_1005957224"/></text:h>
      <text:p text:style-name="Preformatted_20_Text"><text:span text:style-name="FunctionTok">git</text:span><text:span text:style-name="NormalTok"> config </text:span><text:span text:style-name="AttributeTok">--global</text:span><text:span text:style-name="NormalTok"> user.name </text:span><text:span text:style-name="StringTok">"Ramon López"</text:span> </text:p>
      <text:p text:style-name="Preformatted_20_Text"><text:span text:style-name="FunctionTok">git</text:span><text:span text:style-name="NormalTok"> config </text:span><text:span text:style-name="AttributeTok">--global</text:span><text:span text:style-name="NormalTok"> user.email </text:span><text:span text:style-name="StringTok">"ramon@exemple.cat"</text:span> </text:p>
      <text:p text:style-name="First_20_paragraph">L’opció <text:span text:style-name="CodiInline">--global</text:span> desa la configuració a <text:span text:style-name="CodiInline">~/.gitconfig</text:span>, aplicant-se a tots els dipòsits de l’usuari. Sense <text:span text:style-name="CodiInline">--global</text:span>, la configuració només s’aplica al dipòsit actual (es desa a <text:span text:style-name="CodiInline">.git/config</text:span>).</text:p>
      <text:h text:style-name="Heading_20_2" text:outline-level="2"><text:bookmark-start text:name="editor-de-text-per-defecte"/><text:bookmark-start text:name="__RefHeading___Toc991_1005957224"/>5.2. Editor de text per defecte<text:bookmark-end text:name="editor-de-text-per-defecte"/><text:bookmark-end text:name="__RefHeading___Toc991_1005957224"/></text:h>
      <text:p text:style-name="First_20_paragraph">Per als missatges de commit llargs o operacions com <text:span text:style-name="CodiInline">git rebase -i</text:span>:</text:p>
      <text:p text:style-name="Preformatted_20_Text"><text:span text:style-name="FunctionTok">git</text:span><text:span text:style-name="NormalTok"> config </text:span><text:span text:style-name="AttributeTok">--global</text:span><text:span text:style-name="NormalTok"> core.editor </text:span><text:span text:style-name="StringTok">"nano"</text:span><text:span text:style-name="NormalTok"> <text:s text:c="5"/></text:span><text:span text:style-name="CommentTok"># o "vim", "code --wait", etc.</text:span> </text:p>
      <text:h text:style-name="Heading_20_2" text:outline-level="2"><text:bookmark-start text:name="nom-de-la-branca-per-defecte"/><text:bookmark-start text:name="__RefHeading___Toc993_1005957224"/>5.3. Nom de la branca per defecte<text:bookmark-end text:name="nom-de-la-branca-per-defecte"/><text:bookmark-end text:name="__RefHeading___Toc993_1005957224"/></text:h>
      <text:p text:style-name="First_20_paragraph">Des de Git 2.28, es pot triar el nom de la branca inicial (habitualment <text:span text:style-name="CodiInline">main</text:span> en lloc de l’antic <text:span text:style-name="CodiInline">master</text:span>):</text:p>
      <text:p text:style-name="Preformatted_20_Text"><text:span text:style-name="FunctionTok">git</text:span><text:span text:style-name="NormalTok"> config </text:span><text:span text:style-name="AttributeTok">--global</text:span><text:span text:style-name="NormalTok"> init.defaultBranch main</text:span> </text:p>
      <text:h text:style-name="Heading_20_2" text:outline-level="2"><text:bookmark-start text:name="colors-a-la-terminal"/><text:bookmark-start text:name="__RefHeading___Toc995_1005957224"/>5.4. Colors a la terminal<text:bookmark-end text:name="colors-a-la-terminal"/><text:bookmark-end text:name="__RefHeading___Toc995_1005957224"/></text:h>
      <text:p text:style-name="Preformatted_20_Text"><text:span text:style-name="FunctionTok">git</text:span><text:span text:style-name="NormalTok"> config </text:span><text:span text:style-name="AttributeTok">--global</text:span><text:span text:style-name="NormalTok"> color.ui auto</text:span> </text:p>
      <text:h text:style-name="Heading_20_2" text:outline-level="2"><text:bookmark-start text:name="àlies-útils"/><text:bookmark-start text:name="__RefHeading___Toc997_1005957224"/>5.5. Àlies útils<text:bookmark-end text:name="àlies-útils"/><text:bookmark-end text:name="__RefHeading___Toc997_1005957224"/></text:h>
      <text:p text:style-name="Preformatted_20_Text"><text:span text:style-name="FunctionTok">git</text:span><text:span text:style-name="NormalTok"> config </text:span><text:span text:style-name="AttributeTok">--global</text:span><text:span text:style-name="NormalTok"> alias.st status</text:span> </text:p>
      <text:p text:style-name="Preformatted_20_Text"><text:span text:style-name="FunctionTok">git</text:span><text:span text:style-name="NormalTok"> config </text:span><text:span text:style-name="AttributeTok">--global</text:span><text:span text:style-name="NormalTok"> alias.co checkout</text:span> </text:p>
      <text:p text:style-name="Preformatted_20_Text"><text:span text:style-name="FunctionTok">git</text:span><text:span text:style-name="NormalTok"> config </text:span><text:span text:style-name="AttributeTok">--global</text:span><text:span text:style-name="NormalTok"> alias.br branch</text:span> </text:p>
      <text:p text:style-name="Preformatted_20_Text"><text:span text:style-name="FunctionTok">git</text:span><text:span text:style-name="NormalTok"> config </text:span><text:span text:style-name="AttributeTok">--global</text:span><text:span text:style-name="NormalTok"> alias.cm </text:span><text:span text:style-name="StringTok">"commit -m"</text:span> </text:p>
      <text:p text:style-name="Preformatted_20_Text"><text:span text:style-name="FunctionTok">git</text:span><text:span text:style-name="NormalTok"> config </text:span><text:span text:style-name="AttributeTok">--global</text:span><text:span text:style-name="NormalTok"> alias.lg </text:span><text:span text:style-name="StringTok">"log --oneline --graph --all --decorate"</text:span> </text:p>
      <text:h text:style-name="Heading_20_2" text:outline-level="2"><text:bookmark-start text:name="comprovar-tota-la-configuració"/><text:bookmark-start text:name="__RefHeading___Toc999_1005957224"/>5.6. Comprovar tota la configuració<text:bookmark-end text:name="comprovar-tota-la-configuració"/><text:bookmark-end text:name="__RefHeading___Toc999_1005957224"/></text:h>
      <text:p text:style-name="Preformatted_20_Text"><text:span text:style-name="FunctionTok">git</text:span><text:span text:style-name="NormalTok"> config </text:span><text:span text:style-name="AttributeTok">--list</text:span> </text:p>
      <text:p text:style-name="Preformatted_20_Text"><text:span text:style-name="FunctionTok">git</text:span><text:span text:style-name="NormalTok"> config </text:span><text:span text:style-name="AttributeTok">--list</text:span><text:span text:style-name="NormalTok"> </text:span><text:span text:style-name="AttributeTok">--show-origin</text:span><text:span text:style-name="NormalTok"> <text:s text:c="2"/></text:span><text:span text:style-name="CommentTok"># mostra a quin fitxer prové cada valor</text:span> </text:p>
      <text:p text:style-name="First_20_paragraph">Els fitxers de configuració es llegeixen en aquest ordre de prioritat (de menor a major):</text:p>
      <text:list text:style-name="L5">
        <text:list-item>
          <text:p text:style-name="P8"><text:span text:style-name="CodiInline">/etc/gitconfig</text:span> — configuració de tot el sistema (<text:span text:style-name="CodiInline">git config --system</text:span>).</text:p>
        </text:list-item>
        <text:list-item>
          <text:p text:style-name="P8"><text:soft-page-break/><text:span text:style-name="CodiInline">~/.gitconfig</text:span> o <text:span text:style-name="CodiInline">~/.config/git/config</text:span> — configuració de l’usuari (<text:span text:style-name="CodiInline">git config --global</text:span>).</text:p>
        </text:list-item>
        <text:list-item>
          <text:p text:style-name="P8"><text:span text:style-name="CodiInline">.git/config</text:span> — configuració específica del dipòsit (<text:span text:style-name="CodiInline">git config --local</text:span>, per defecte).</text:p>
        </text:list-item>
      </text:list>
      <text:h text:style-name="Heading_20_2" text:outline-level="2"><text:bookmark-start text:name="autenticació-amb-dipòsits-remots-ssh"/><text:bookmark-start text:name="__RefHeading___Toc1001_1005957224"/>5.7. Autenticació amb dipòsits remots (SSH)<text:bookmark-end text:name="autenticació-amb-dipòsits-remots-ssh"/><text:bookmark-end text:name="__RefHeading___Toc1001_1005957224"/></text:h>
      <text:p text:style-name="First_20_paragraph">Per treballar amb GitHub/GitLab sense haver d’introduir la contrasenya cada vegada, es recomana generar i configurar una clau SSH:</text:p>
      <text:p text:style-name="Preformatted_20_Text"><text:span text:style-name="FunctionTok">ssh-keygen</text:span><text:span text:style-name="NormalTok"> </text:span><text:span text:style-name="AttributeTok">-t</text:span><text:span text:style-name="NormalTok"> ed25519 </text:span><text:span text:style-name="AttributeTok">-C</text:span><text:span text:style-name="NormalTok"> </text:span><text:span text:style-name="StringTok">"ramon@exemple.cat"</text:span> </text:p>
      <text:p text:style-name="Preformatted_20_Text"><text:span text:style-name="BuiltInTok">eval</text:span><text:span text:style-name="NormalTok"> </text:span><text:span text:style-name="StringTok">"</text:span><text:span text:style-name="VariableTok">$(</text:span><text:span text:style-name="FunctionTok">ssh-agent</text:span><text:span text:style-name="NormalTok"> </text:span><text:span text:style-name="AttributeTok">-s</text:span><text:span text:style-name="VariableTok">)</text:span><text:span text:style-name="StringTok">"</text:span> </text:p>
      <text:p text:style-name="Preformatted_20_Text"><text:span text:style-name="FunctionTok">ssh-add</text:span><text:span text:style-name="NormalTok"> ~/.ssh/id_ed25519</text:span> </text:p>
      <text:p text:style-name="Preformatted_20_Text"><text:span text:style-name="FunctionTok">cat</text:span><text:span text:style-name="NormalTok"> ~/.ssh/id_ed25519.pub <text:s text:c="3"/></text:span><text:span text:style-name="CommentTok"># copiar i enganxar a GitHub/GitLab (Settings &gt; SSH Keys)</text:span> </text:p>
      <text:p text:style-name="First_20_paragraph">Comprovar la connexió:</text:p>
      <text:p text:style-name="Preformatted_20_Text"><text:span text:style-name="FunctionTok">ssh</text:span><text:span text:style-name="NormalTok"> </text:span><text:span text:style-name="AttributeTok">-T</text:span><text:span text:style-name="NormalTok"> git@github.com</text:span> </text:p>
      <text:h text:style-name="Heading_20_1" text:outline-level="1"><text:bookmark-start text:name="ordres-bàsiques-dús-diari"/><text:bookmark-start text:name="__RefHeading___Toc1003_1005957224"/>6. Ordres bàsiques d’ús diari<text:bookmark-end text:name="ordres-bàsiques-dús-diari"/><text:bookmark-end text:name="__RefHeading___Toc1003_1005957224"/></text:h>
      <text:p text:style-name="Preformatted_20_Text"><text:span text:style-name="CommentTok"># Crear un dipòsit nou</text:span> </text:p>
      <text:p text:style-name="Preformatted_20_Text"><text:span text:style-name="FunctionTok">git</text:span><text:span text:style-name="NormalTok"> init</text:span> </text:p>
      <text:p text:style-name="Preformatted_20_Text"/>
      <text:p text:style-name="Preformatted_20_Text"><text:span text:style-name="CommentTok"># Clonar un dipòsit existent</text:span> </text:p>
      <text:p text:style-name="Preformatted_20_Text"><text:span text:style-name="FunctionTok">git</text:span><text:span text:style-name="NormalTok"> clone https://github.com/usuari/projecte.git</text:span> </text:p>
      <text:p text:style-name="Preformatted_20_Text"/>
      <text:p text:style-name="Preformatted_20_Text"><text:span text:style-name="CommentTok"># Veure l'estat del directori de treball</text:span> </text:p>
      <text:p text:style-name="Preformatted_20_Text"><text:span text:style-name="FunctionTok">git</text:span><text:span text:style-name="NormalTok"> status</text:span> </text:p>
      <text:p text:style-name="Preformatted_20_Text"/>
      <text:p text:style-name="Preformatted_20_Text"><text:span text:style-name="CommentTok"># Afegir canvis a l'àrea de preparació (staging)</text:span> </text:p>
      <text:p text:style-name="Preformatted_20_Text"><text:span text:style-name="FunctionTok">git</text:span><text:span text:style-name="NormalTok"> add fitxer.txt</text:span> </text:p>
      <text:p text:style-name="Preformatted_20_Text"><text:span text:style-name="FunctionTok">git</text:span><text:span text:style-name="NormalTok"> add . <text:s text:c="20"/></text:span><text:span text:style-name="CommentTok"># afegeix tots els canvis</text:span> </text:p>
      <text:p text:style-name="Preformatted_20_Text"/>
      <text:p text:style-name="Preformatted_20_Text"><text:span text:style-name="CommentTok"># Confirmar els canvis (crear un commit)</text:span> </text:p>
      <text:p text:style-name="Preformatted_20_Text"><text:span text:style-name="FunctionTok">git</text:span><text:span text:style-name="NormalTok"> commit </text:span><text:span text:style-name="AttributeTok">-m</text:span><text:span text:style-name="NormalTok"> </text:span><text:span text:style-name="StringTok">"Missatge descriptiu del canvi"</text:span> </text:p>
      <text:p text:style-name="Preformatted_20_Text"/>
      <text:p text:style-name="Preformatted_20_Text"><text:span text:style-name="CommentTok"># Veure l'historial de commits</text:span> </text:p>
      <text:p text:style-name="Preformatted_20_Text"><text:span text:style-name="FunctionTok">git</text:span><text:span text:style-name="NormalTok"> log</text:span> </text:p>
      <text:p text:style-name="Preformatted_20_Text"><text:span text:style-name="FunctionTok">git</text:span><text:span text:style-name="NormalTok"> log </text:span><text:span text:style-name="AttributeTok">--oneline</text:span><text:span text:style-name="NormalTok"> </text:span><text:span text:style-name="AttributeTok">--graph</text:span><text:span text:style-name="NormalTok"> </text:span><text:span text:style-name="AttributeTok">--all</text:span> </text:p>
      <text:p text:style-name="FigureWithCaption"><text:soft-page-break/><draw:frame draw:style-name="fr1" draw:name="img3" text:anchor-type="as-char" svg:width="17cm" svg:height="11.299cm" draw:z-index="24"><draw:image xlink:href="Pictures/1000000100000AA000000710032F6814.png" xlink:type="simple" xlink:show="embed" xlink:actuate="onLoad" draw:mime-type="image/png"/></draw:frame></text:p>
      <text:p text:style-name="FigureCaption"><text:bookmark-start text:name="__RefHeading___Toc1015_1005957224"/>Figura 3: Flux d’ordres bàsiques (1)<text:bookmark-end text:name="__RefHeading___Toc1015_1005957224"/></text:p>
      <text:p text:style-name="Preformatted_20_Text"><text:span text:style-name="CommentTok"># Crear i canviar de branca</text:span> </text:p>
      <text:p text:style-name="Preformatted_20_Text"><text:span text:style-name="FunctionTok">git</text:span><text:span text:style-name="NormalTok"> branch nova-funcionalitat</text:span> </text:p>
      <text:p text:style-name="Preformatted_20_Text"><text:span text:style-name="FunctionTok">git</text:span><text:span text:style-name="NormalTok"> checkout nova-funcionalitat</text:span> </text:p>
      <text:p text:style-name="Preformatted_20_Text"><text:span text:style-name="CommentTok"># o, en una sola ordre:</text:span> </text:p>
      <text:p text:style-name="Preformatted_20_Text"><text:span text:style-name="FunctionTok">git</text:span><text:span text:style-name="NormalTok"> checkout </text:span><text:span text:style-name="AttributeTok">-b</text:span><text:span text:style-name="NormalTok"> nova-funcionalitat</text:span> </text:p>
      <text:p text:style-name="Preformatted_20_Text"/>
      <text:p text:style-name="Preformatted_20_Text"><text:span text:style-name="CommentTok"># Fusionar una branca amb la branca actual</text:span> </text:p>
      <text:p text:style-name="Preformatted_20_Text"><text:span text:style-name="FunctionTok">git</text:span><text:span text:style-name="NormalTok"> merge nova-funcionalitat</text:span> </text:p>
      <text:p text:style-name="FigureWithCaption"><text:soft-page-break/><draw:frame draw:style-name="fr1" draw:name="img4" text:anchor-type="as-char" svg:width="17cm" svg:height="9.7cm" draw:z-index="23"><draw:image xlink:href="Pictures/1000000100000AA000000610FE7C5927.png" xlink:type="simple" xlink:show="embed" xlink:actuate="onLoad" draw:mime-type="image/png"/></draw:frame></text:p>
      <text:p text:style-name="FigureCaption"><text:bookmark-start text:name="__RefHeading___Toc1013_1005957224"/>Figura 4: Flux d’ordres bàsiques (2)<text:bookmark-end text:name="__RefHeading___Toc1013_1005957224"/></text:p>
      <text:p text:style-name="Preformatted_20_Text"><text:span text:style-name="CommentTok"># Sincronitzar amb el dipòsit remot</text:span> </text:p>
      <text:p text:style-name="Preformatted_20_Text"><text:span text:style-name="FunctionTok">git</text:span><text:span text:style-name="NormalTok"> pull <text:s text:c="21"/></text:span><text:span text:style-name="CommentTok"># descarregar i fusionar canvis</text:span> </text:p>
      <text:p text:style-name="Preformatted_20_Text"><text:span text:style-name="FunctionTok">git</text:span><text:span text:style-name="NormalTok"> push <text:s text:c="21"/></text:span><text:span text:style-name="CommentTok"># pujar els commits locals</text:span> </text:p>
      <text:p text:style-name="Preformatted_20_Text"><text:span text:style-name="FunctionTok">git</text:span><text:span text:style-name="NormalTok"> fetch <text:s text:c="20"/></text:span><text:span text:style-name="CommentTok"># descarregar canvis sense fusionar-los</text:span> </text:p>
      <text:p text:style-name="FigureWithCaption"><draw:frame draw:style-name="fr1" draw:name="img5" text:anchor-type="as-char" svg:width="17cm" svg:height="9.4cm" draw:z-index="22"><draw:image xlink:href="Pictures/1000000100000AA0000005E024F9B2F3.png" xlink:type="simple" xlink:show="embed" xlink:actuate="onLoad" draw:mime-type="image/png"/></draw:frame></text:p>
      <text:p text:style-name="FigureCaption"><text:bookmark-start text:name="__RefHeading___Toc1011_1005957224"/>Figura 5: Flux d’ordres bàsiques (3)<text:bookmark-end text:name="__RefHeading___Toc1011_1005957224"/></text:p>
      <text:p text:style-name="Preformatted_20_Text"><text:soft-page-break/><text:span text:style-name="CommentTok"># Desar canvis temporalment</text:span> </text:p>
      <text:p text:style-name="Preformatted_20_Text"><text:span text:style-name="FunctionTok">git</text:span><text:span text:style-name="NormalTok"> stash</text:span> </text:p>
      <text:p text:style-name="Preformatted_20_Text"><text:span text:style-name="FunctionTok">git</text:span><text:span text:style-name="NormalTok"> stash pop</text:span> </text:p>
      <text:p text:style-name="Preformatted_20_Text"/>
      <text:p text:style-name="Preformatted_20_Text"><text:span text:style-name="CommentTok"># Desfer canvis</text:span> </text:p>
      <text:p text:style-name="Preformatted_20_Text"><text:span text:style-name="FunctionTok">git</text:span><text:span text:style-name="NormalTok"> checkout </text:span><text:span text:style-name="AttributeTok">--</text:span><text:span text:style-name="NormalTok"> fitxer.txt <text:s text:c="3"/></text:span><text:span text:style-name="CommentTok"># descartar canvis no confirmats</text:span> </text:p>
      <text:p text:style-name="Preformatted_20_Text"><text:span text:style-name="FunctionTok">git</text:span><text:span text:style-name="NormalTok"> reset HEAD~1 <text:s text:c="13"/></text:span><text:span text:style-name="CommentTok"># desfer l'últim commit (mantenint els canvis)</text:span> </text:p>
      <text:p text:style-name="Preformatted_20_Text"><text:span text:style-name="FunctionTok">git</text:span><text:span text:style-name="NormalTok"> revert </text:span><text:span text:style-name="OperatorTok">&lt;</text:span><text:span text:style-name="NormalTok">hash</text:span><text:span text:style-name="OperatorTok">&gt;</text:span><text:span text:style-name="NormalTok"> <text:s text:c="12"/></text:span><text:span text:style-name="CommentTok"># crear un commit nou que desfà un commit anterior</text:span> </text:p>
      <text:h text:style-name="Heading_20_1" text:outline-level="1"><text:bookmark-start text:name="recursos-i-documentació-de-referència"/><text:bookmark-start text:name="__RefHeading___Toc1005_1005957224"/>7. Recursos i documentació de referència<text:bookmark-end text:name="recursos-i-documentació-de-referència"/><text:bookmark-end text:name="__RefHeading___Toc1005_1005957224"/></text:h>
      <text:list text:style-name="L6">
        <text:list-item>
          <text:p text:style-name="P9"><text:span text:style-name="T1">Documentació oficial de Git</text:span>: <text:a xlink:type="simple" xlink:href="https://git-scm.com/doc" text:style-name="Internet_20_link" text:visited-style-name="Visited_20_Internet_20_Link"><text:span text:style-name="Definition">https://git-scm.com/doc</text:span></text:a></text:p>
        </text:list-item>
        <text:list-item>
          <text:p text:style-name="P9"><text:span text:style-name="T1">Pro Git (llibre gratuït, disponible en espanyol)</text:span>: <text:a xlink:type="simple" xlink:href="https://git-scm.com/book/es/v2" text:style-name="Internet_20_link" text:visited-style-name="Visited_20_Internet_20_Link"><text:span text:style-name="Definition">https://git-scm.com/book/es/v2</text:span></text:a></text:p>
        </text:list-item>
        <text:list-item>
          <text:p text:style-name="P9"><text:span text:style-name="T1">Referència completa d’ordres</text:span>: <text:a xlink:type="simple" xlink:href="https://git-scm.com/docs" text:style-name="Internet_20_link" text:visited-style-name="Visited_20_Internet_20_Link"><text:span text:style-name="Definition">https://git-scm.com/docs</text:span></text:a></text:p>
        </text:list-item>
        <text:list-item>
          <text:p text:style-name="P9"><text:span text:style-name="T1">Git Cheat Sheet oficial (PDF)</text:span>: <text:a xlink:type="simple" xlink:href="https://education.github.com/git-cheat-sheet-education.pdf" text:style-name="Internet_20_link" text:visited-style-name="Visited_20_Internet_20_Link"><text:span text:style-name="Definition">https://education.github.com/git-cheat-sheet-education.pdf</text:span></text:a></text:p>
        </text:list-item>
        <text:list-item>
          <text:p text:style-name="P9"><text:span text:style-name="T1">Tutorial interactiu </text:span>“<text:span text:style-name="T1">Learn Git Branching</text:span>” (molt útil per visualitzar branques i merges): <text:a xlink:type="simple" xlink:href="https://learngitbranching.js.org/" text:style-name="Internet_20_link" text:visited-style-name="Visited_20_Internet_20_Link"><text:span text:style-name="Definition">https://learngitbranching.js.org/</text:span></text:a></text:p>
        </text:list-item>
        <text:list-item>
          <text:p text:style-name="P9"><text:span text:style-name="T1">Documentació d’Ubuntu sobre Git</text:span>: <text:a xlink:type="simple" xlink:href="https://help.ubuntu.com/community/Git" text:style-name="Internet_20_link" text:visited-style-name="Visited_20_Internet_20_Link"><text:span text:style-name="Definition">https://help.ubuntu.com/community/Git</text:span></text:a></text:p>
        </text:list-item>
        <text:list-item>
          <text:p text:style-name="P9"><text:span text:style-name="T1">GitHub Docs</text:span>: <text:a xlink:type="simple" xlink:href="https://docs.github.com/es/get-started" text:style-name="Internet_20_link" text:visited-style-name="Visited_20_Internet_20_Link"><text:span text:style-name="Definition">https://docs.github.com/es/get-started</text:span></text:a></text:p>
        </text:list-item>
      </text:list>
      <text:p text:style-name="SaltDePagina"/>
      <text:h text:style-name="Heading_20_2" text:outline-level="2"><text:bookmark-start text:name="__RefHeading___Toc1007_1005957224"/>Índex de figures<text:bookmark-end text:name="__RefHeading___Toc1007_1005957224"/></text:h>
      <text:illustration-index text:style-name="Sect1" text:protected="true" text:name="TaulaFigures">
        <text:illustration-index-source text:caption-sequence-name="Illustration" text:caption-sequence-format="text">
          <text:index-title-template text:style-name="Figure_20_Index_20_Heading"/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  <loext:index-source-style text:style-name="FigureCaption"/>
        </text:illustration-index-source>
        <text:index-body>
          <text:p text:style-name="P10"><text:a xlink:type="simple" xlink:href="#__RefHeading___Toc1009_1005957224" office:name="Figura 1: Git logo" text:style-name="Index_20_Link" text:visited-style-name="Index_20_Link">Figura 1: Git logo<text:tab/>2</text:a></text:p>
          <text:p text:style-name="P10"><text:a xlink:type="simple" xlink:href="#__RefHeading___Toc1017_1005957224" office:name="Figura 2: Flux de treball" text:style-name="Index_20_Link" text:visited-style-name="Index_20_Link">Figura 2: Flux de treball<text:tab/>4</text:a></text:p>
          <text:p text:style-name="P10"><text:a xlink:type="simple" xlink:href="#__RefHeading___Toc1015_1005957224" office:name="Figura 3: Flux d’ordres bàsiques (1)" text:style-name="Index_20_Link" text:visited-style-name="Index_20_Link">Figura 3: Flux d’ordres bàsiques (1)<text:tab/>8</text:a></text:p>
          <text:p text:style-name="P10"><text:a xlink:type="simple" xlink:href="#__RefHeading___Toc1013_1005957224" office:name="Figura 4: Flux d’ordres bàsiques (2)" text:style-name="Index_20_Link" text:visited-style-name="Index_20_Link">Figura 4: Flux d’ordres bàsiques (2)<text:tab/>9</text:a></text:p>
          <text:p text:style-name="P10"><text:a xlink:type="simple" xlink:href="#__RefHeading___Toc1011_1005957224" office:name="Figura 5: Flux d’ordres bàsiques (3)" text:style-name="Index_20_Link" text:visited-style-name="Index_20_Link">Figura 5: Flux d’ordres bàsiques (3)<text:tab/>9</text:a></text:p>
        </text:index-body>
      </text:illustration-index>
      <text:h text:style-name="Heading_20_4" text:outline-level="4"><text:bookmark-start text:name="versions-daquest-document"/>Versions d’aquest document<text:bookmark-end text:name="versions-daquest-document"/></text:h>
      <text:list text:style-name="L7">
        <text:list-item>
          <text:p text:style-name="P11"><text:a xlink:type="simple" xlink:href="https://proferamon.com/tic/git.html" text:style-name="Internet_20_link" text:visited-style-name="Visited_20_Internet_20_Link"><text:span text:style-name="Definition">HTML</text:span></text:a></text:p>
        </text:list-item>
        <text:list-item>
          <text:p text:style-name="P11"><text:a xlink:type="simple" xlink:href="https://proferamon.com/tic/pdf/git.pdf" text:style-name="Internet_20_link" text:visited-style-name="Visited_20_Internet_20_Link"><text:span text:style-name="Definition">PDF</text:span></text:a></text:p>
        </text:list-item>
        <text:list-item>
          <text:p text:style-name="P11"><text:a xlink:type="simple" xlink:href="https://proferamon.com/tic/odt/git.odt" text:style-name="Internet_20_link" text:visited-style-name="Visited_20_Internet_20_Link"><text:span text:style-name="Definition">ODT</text:span></text:a></text:p>
        </text:list-item>
        <text:list-item>
          <text:p text:style-name="P11"><text:a xlink:type="simple" xlink:href="https://proferamon.com/tic/md/git.md" text:style-name="Internet_20_link" text:visited-style-name="Visited_20_Internet_20_Link"><text:span text:style-name="Definition">MD</text:span></text:a></text:p>
        </text:list-item>
      </text:list>
      <text:p text:style-name="First_20_paragraph"><text:a xlink:type="simple" xlink:href="https://creativecommons.org/publicdomain/zero/1.0/deed.ca" text:style-name="Internet_20_link" text:visited-style-name="Visited_20_Internet_20_Link"><text:span text:style-name="Definition">Domini Públic (CC0)</text:span>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Normal" style:font-family-generic="swiss" style:font-pitch="variable" fo:font-size="11pt"/>
    </style:style>
    <style:style style:name="Author" style:family="paragraph" style:parent-style-name="Standard" style:class="html">
      <style:paragraph-properties fo:text-align="center" style:justify-single-word="false"/>
    </style:style>
    <style:style style:name="Date" style:family="paragraph" style:parent-style-name="Standard" style:class="html">
      <style:paragraph-properties fo:text-align="center" style:justify-single-word="false"/>
    </style:style>
    <style:style style:name="Abstract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color="#e6001a" loext:opacity="100%" style:font-name="Arial" fo:font-family="Arial" style:font-style-name="Normal" style:font-family-generic="swiss" style:font-pitch="variable" fo:font-size="14pt" style:font-name-asian="Tahoma" style:font-family-asian="Tahoma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.15cm" fo:margin-bottom="0.15cm" style:contextual-spacing="false" fo:line-height="115%" style:page-number="auto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TableCaption" style:family="paragraph" style:parent-style-name="Caption" style:class="extra"/>
    <style:style style:name="Table" style:family="paragraph" style:parent-style-name="Caption" style:class="extra"/>
    <style:style style:name="FigureCaption" style:family="paragraph" style:parent-style-name="Caption" style:class="extra">
      <style:paragraph-properties fo:text-align="center" style:justify-single-word="false"/>
    </style:style>
    <style:style style:name="Figure" style:family="paragraph" style:parent-style-name="Standard" style:class="extra">
      <style:paragraph-properties fo:text-align="center" style:justify-single-word="false" text:number-lines="false" text:line-number="0"/>
    </style:style>
    <style:style style:name="FigureWithCaption" style:family="paragraph" style:parent-style-name="Figure" style:class="extra">
      <style:paragraph-properties fo:keep-with-next="always" text:number-lines="false" text:line-number="0"/>
    </style:style>
    <style:style style:name="Index" style:family="paragraph" style:parent-style-name="Standard" style:class="index" style:master-page-name="">
      <style:paragraph-properties fo:line-height="115%" style:page-number="auto"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loext:graphic-properties draw:fill="solid" draw:fill-color="#ffd7d7"/>
      <style:paragraph-properties fo:margin-top="0.423cm" fo:margin-bottom="0.212cm" style:contextual-spacing="false" fo:background-color="#ffd7d7" fo:padding="0.049cm" fo:border-left="none" fo:border-right="none" fo:border-top="1.56pt solid #e6001a" fo:border-bottom="non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0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normal" style:font-size-asian="95%" style:font-style-asian="italic" style:font-weight-asian="bold" style:font-size-complex="95%" style:font-style-complex="italic" style:font-weight-complex="normal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normal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loext:graphic-properties draw:fill="solid" draw:fill-color="#f5f5f5"/>
      <style:paragraph-properties fo:margin-top="0cm" fo:margin-bottom="0cm" style:contextual-spacing="true" fo:background-color="#f5f5f5" fo:padding="0.15cm" fo:border-left="2.49pt solid #4a90d9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Codi_20_Ini" style:display-name="Codi Ini" style:family="paragraph" style:parent-style-name="Standard" style:master-page-name="">
      <loext:graphic-properties draw:fill="solid" draw:fill-color="#f0faf0"/>
      <style:paragraph-properties fo:margin-top="0cm" fo:margin-bottom="0cm" style:contextual-spacing="true" style:page-number="auto" fo:background-color="#f0faf0" fo:padding="0.15cm" fo:border-left="2.49pt solid #2d7a4f" fo:border-right="none" fo:border-top="none" fo:border-bottom="none"/>
      <style:text-properties fo:color="#1e3a5f" loext:opacity="100%" style:font-name="Ubuntu Mono1" fo:font-family="'Ubuntu Mono'" style:font-style-name="Normal" style:font-pitch="fixed" fo:font-size="10pt" fo:language="ca" fo:country="none"/>
    </style:style>
    <style:style style:name="Codi_20_Nano" style:display-name="Codi Nano" style:family="paragraph" style:parent-style-name="Standard" style:master-page-name="">
      <loext:graphic-properties draw:fill="solid" draw:fill-color="#eeeedd"/>
      <style:paragraph-properties fo:margin-top="0cm" fo:margin-bottom="0cm" style:contextual-spacing="true" style:page-number="auto" fo:background-color="#eeeedd" fo:padding="0.15cm" fo:border-left="2.49pt solid #e94560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/>
    </style:style>
    <style:style style:name="Definition_20_Term" style:display-name="Definition Term" style:family="paragraph" style:parent-style-name="Standard" style:next-style-name="Definition_20_Definition">
      <style:paragraph-properties fo:margin-top="0.152cm" fo:margin-bottom="0.152cm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 style:master-page-name="">
      <style:paragraph-properties fo:margin-top="0.199cm" fo:margin-bottom="0.199cm" style:contextual-spacing="true" fo:orphans="0" fo:widows="0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/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203cm" fo:margin-bottom="0.203cm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1.27cm" fo:margin-right="0cm" fo:margin-top="0cm" fo:margin-bottom="0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left" style:justify-single-word="false"/>
      <style:text-properties style:font-name="Arial" fo:font-family="Arial" style:font-style-name="Normal" style:font-family-generic="swiss" style:font-pitch="variable" fo:font-size="28pt" fo:font-weight="normal" style:font-size-asian="28pt" style:font-weight-asian="bold" style:font-size-complex="28pt" style:font-weight-complex="bold"/>
    </style:style>
    <style:style style:name="Codi_20_font" style:display-name="Codi font" style:family="paragraph" style:parent-style-name="Text_20_body" style:master-page-name="">
      <loext:graphic-properties draw:fill="solid" draw:fill-color="#ffffd7"/>
      <style:paragraph-properties fo:margin-top="0.101cm" fo:margin-bottom="0.101cm" style:contextual-spacing="false" fo:line-height="100%" style:page-number="auto" fo:background-color="#ffffd7" fo:padding="0.049cm" fo:border="0.06pt solid #ff972f"/>
      <style:text-properties fo:color="#000000" loext:opacity="100%" style:font-name="Ubuntu Mono1" fo:font-family="'Ubuntu Mono'" style:font-style-name="Normal" style:font-pitch="fixed" fo:language="ca" fo:country="non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Nota" style:family="paragraph" style:parent-style-name="Text_20_body" style:master-page-name="">
      <loext:graphic-properties draw:fill="solid" draw:fill-color="#ffff6d"/>
      <style:paragraph-properties fo:margin-left="0.499cm" fo:margin-right="0.499cm" fo:margin-top="0.15cm" fo:margin-bottom="0.15cm" style:contextual-spacing="true" fo:text-indent="0cm" style:auto-text-indent="false" style:page-number="auto" fo:background-color="#ffff6d" fo:padding="0.199cm" fo:border-left="7.99pt solid #ff972f" fo:border-right="none" fo:border-top="none" fo:border-bottom="none" style:shadow="#784b04 0.176cm 0.176cm"/>
      <style:text-properties fo:color="#000000" loext:opacity="100%"/>
    </style:style>
    <style:style style:name="Terminal" style:family="paragraph" style:parent-style-name="Codi_20_font" style:master-page-name="">
      <loext:graphic-properties draw:fill="solid" draw:fill-color="#333333"/>
      <style:paragraph-properties fo:margin-top="0.199cm" fo:margin-bottom="0.199cm" style:contextual-spacing="true" style:page-number="auto" fo:background-color="#333333" fo:padding="0.049cm" fo:border="none"/>
      <style:text-properties fo:color="#afd095" loext:opacity="100%"/>
    </style:style>
    <style:style style:name="SaltDePagina" style:family="paragraph" style:parent-style-name="Standard">
      <style:paragraph-properties fo:margin-top="0cm" fo:margin-bottom="0cm" style:contextual-spacing="false" fo:line-height="0.049cm" fo:break-before="page"/>
      <style:text-properties fo:font-size="1pt"/>
    </style:style>
    <style:style style:name="AlertNota" style:family="paragraph" style:parent-style-name="Text_20_body" style:master-page-name="">
      <loext:graphic-properties draw:fill="solid" draw:fill-color="#eff6ff" draw:opacity="100%"/>
      <style:paragraph-properties fo:margin-top="0cm" fo:margin-bottom="0.25cm" style:contextual-spacing="true" style:page-number="auto" fo:background-color="#eff6ff" fo:padding="0.25cm" fo:border-left="3pt solid #3b82f6" fo:border-right="none" fo:border-top="none" fo:border-bottom="none"/>
    </style:style>
    <style:style style:name="AlertNotaEtiqueta" style:family="paragraph" style:parent-style-name="AlertNota">
      <style:paragraph-properties fo:margin-top="0.25cm" fo:margin-bottom="0.101cm" style:contextual-spacing="false"/>
      <style:text-properties fo:color="#1d4ed8" loext:opacity="100%" fo:font-size="9pt" fo:font-weight="bold"/>
    </style:style>
    <style:style style:name="AlertConsell" style:family="paragraph" style:parent-style-name="Text_20_body" style:master-page-name="">
      <loext:graphic-properties draw:fill="solid" draw:fill-color="#f0fdf4" draw:opacity="100%"/>
      <style:paragraph-properties fo:margin-top="0cm" fo:margin-bottom="0.25cm" style:contextual-spacing="true" style:page-number="auto" fo:background-color="#f0fdf4" fo:padding="0.25cm" fo:border-left="3pt solid #22c55e" fo:border-right="none" fo:border-top="none" fo:border-bottom="none"/>
    </style:style>
    <style:style style:name="AlertConsellEtiqueta" style:family="paragraph" style:parent-style-name="AlertConsell">
      <style:paragraph-properties fo:margin-top="0.25cm" fo:margin-bottom="0.101cm" style:contextual-spacing="false"/>
      <style:text-properties fo:color="#15803d" loext:opacity="100%" fo:font-size="9pt" fo:font-weight="bold"/>
    </style:style>
    <style:style style:name="AlertImportant" style:family="paragraph" style:parent-style-name="Text_20_body" style:master-page-name="">
      <loext:graphic-properties draw:fill="solid" draw:fill-color="#faf5ff" draw:opacity="100%"/>
      <style:paragraph-properties fo:margin-top="0cm" fo:margin-bottom="0.25cm" style:contextual-spacing="true" style:page-number="auto" fo:background-color="#faf5ff" fo:padding="0.25cm" fo:border-left="3pt solid #a855f7" fo:border-right="none" fo:border-top="none" fo:border-bottom="none"/>
    </style:style>
    <style:style style:name="AlertImportantEtiqueta" style:family="paragraph" style:parent-style-name="AlertImportant">
      <style:paragraph-properties fo:margin-top="0.25cm" fo:margin-bottom="0.101cm" style:contextual-spacing="false"/>
      <style:text-properties fo:color="#7e22ce" loext:opacity="100%" fo:font-size="9pt" fo:font-weight="bold"/>
    </style:style>
    <style:style style:name="AlertAvis" style:family="paragraph" style:parent-style-name="Text_20_body" style:master-page-name="">
      <loext:graphic-properties draw:fill="solid" draw:fill-color="#fffbeb" draw:opacity="100%"/>
      <style:paragraph-properties fo:margin-top="0cm" fo:margin-bottom="0.25cm" style:contextual-spacing="true" style:page-number="auto" fo:background-color="#fffbeb" fo:padding="0.25cm" fo:border-left="3pt solid #f59e0b" fo:border-right="none" fo:border-top="none" fo:border-bottom="none"/>
    </style:style>
    <style:style style:name="AlertAvisEtiqueta" style:family="paragraph" style:parent-style-name="AlertAvis">
      <style:paragraph-properties fo:margin-top="0.25cm" fo:margin-bottom="0.101cm" style:contextual-spacing="false"/>
      <style:text-properties fo:color="#b45309" loext:opacity="100%" fo:font-size="9pt" fo:font-weight="bold"/>
    </style:style>
    <style:style style:name="AlertPrecaucio" style:family="paragraph" style:parent-style-name="Text_20_body" style:master-page-name="">
      <loext:graphic-properties draw:fill="solid" draw:fill-color="#fff1f2" draw:opacity="100%"/>
      <style:paragraph-properties fo:margin-top="0cm" fo:margin-bottom="0.25cm" style:contextual-spacing="true" style:page-number="auto" fo:background-color="#fff1f2" fo:padding="0.25cm" fo:border-left="3pt solid #ef4444" fo:border-right="none" fo:border-top="none" fo:border-bottom="none"/>
    </style:style>
    <style:style style:name="AlertPrecaucioEtiqueta" style:family="paragraph" style:parent-style-name="AlertPrecaucio">
      <style:paragraph-properties fo:margin-top="0.25cm" fo:margin-bottom="0.101cm" style:contextual-spacing="false"/>
      <style:text-properties fo:color="#b91c1c" loext:opacity="100%" fo:font-size="9pt" fo:font-weight="bold"/>
    </style:style>
    <style:style style:name="Figure_20_Index_20_1" style:display-name="Figure Index 1" style:family="paragraph" style:parent-style-name="Index" style:class="index">
      <style:paragraph-properties fo:margin-lef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diInline" style:family="text">
      <style:text-properties style:font-name="Ubuntu Mono1" fo:font-family="'Ubuntu Mono'" style:font-style-name="Normal" style:font-pitch="fixed" fo:font-size="10pt" fo:language="ca" fo:country="none" fo:background-color="#f5f5f5" loext:padding="0.03cm" loext:border="0.51pt solid #cccccc"/>
    </style:style>
    <style:style style:name="Source_5f_Text" style:display-name="Source_Text" style:family="text">
      <style:text-properties style:font-name="Ubuntu Mono" fo:font-family="'Ubuntu Mono'" style:font-style-name="Negreta" style:font-pitch="fixed" fo:font-size="12pt" fo:language="ca" fo:country="none" fo:font-weight="bold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Highlighted" style:family="text">
      <style:text-properties fo:background-color="#ffff38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 style:text-line-through-type="single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ca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style:style style:name="Source_20_Text" style:display-name="Source Text" style:family="text">
      <style:text-properties style:font-name="Ubuntu Mono1" fo:font-family="'Ubuntu Mono'" style:font-style-name="Normal" style:font-pitch="fixed" fo:font-size="11pt" fo:language="ca" fo:country="none" fo:background-color="#ffffd7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 loext:padding="0.049cm" loext:border="0.06pt solid #ff972f"/>
    </style:style>
    <style:style style:name="Index_20_Link" style:display-name="Index Link" style:family="text"/>
    <style:style style:name="Text_20_Terminal" style:display-name="Text Terminal" style:family="text" style:parent-style-name="Source_20_Text">
      <style:text-properties fo:color="#afd095" loext:opacity="100%" fo:background-color="#333333" loext:padding="0.049cm" loext:border="0.06pt solid #729fcf"/>
    </style:style>
    <style:style style:name="KeywordTok" style:family="text">
      <style:text-properties fo:color="#204a87" loext:opacity="100%" fo:font-weight="bold"/>
    </style:style>
    <style:style style:name="DataTypeTok" style:family="text">
      <style:text-properties fo:color="#204a87" loext:opacity="100%"/>
    </style:style>
    <style:style style:name="DecValTok" style:family="text">
      <style:text-properties fo:color="#0000cf" loext:opacity="100%"/>
    </style:style>
    <style:style style:name="BaseNTok" style:family="text">
      <style:text-properties fo:color="#0000cf" loext:opacity="100%"/>
    </style:style>
    <style:style style:name="FloatTok" style:family="text">
      <style:text-properties fo:color="#0000cf" loext:opacity="100%"/>
    </style:style>
    <style:style style:name="ConstantTok" style:family="text">
      <style:text-properties fo:color="#8f5902" loext:opacity="100%"/>
    </style:style>
    <style:style style:name="CharTok" style:family="text">
      <style:text-properties fo:color="#4e9a06" loext:opacity="100%"/>
    </style:style>
    <style:style style:name="SpecialCharTok" style:family="text">
      <style:text-properties fo:color="#ce5c00" loext:opacity="100%" fo:font-weight="bold"/>
    </style:style>
    <style:style style:name="StringTok" style:family="text">
      <style:text-properties fo:color="#4e9a06" loext:opacity="100%"/>
    </style:style>
    <style:style style:name="VerbatimStringTok" style:family="text">
      <style:text-properties fo:color="#4e9a06" loext:opacity="100%"/>
    </style:style>
    <style:style style:name="SpecialStringTok" style:family="text">
      <style:text-properties fo:color="#4e9a06" loext:opacity="100%"/>
    </style:style>
    <style:style style:name="ImportTok" style:family="text"/>
    <style:style style:name="CommentTok" style:family="text">
      <style:text-properties fo:color="#8f5902" loext:opacity="100%" fo:font-style="italic"/>
    </style:style>
    <style:style style:name="DocumentationTok" style:family="text">
      <style:text-properties fo:color="#8f5902" loext:opacity="100%" fo:font-style="italic" fo:font-weight="bold"/>
    </style:style>
    <style:style style:name="AnnotationTok" style:family="text">
      <style:text-properties fo:color="#8f5902" loext:opacity="100%" fo:font-style="italic" fo:font-weight="bold"/>
    </style:style>
    <style:style style:name="CommentVarTok" style:family="text">
      <style:text-properties fo:color="#8f5902" loext:opacity="100%" fo:font-style="italic" fo:font-weight="bold"/>
    </style:style>
    <style:style style:name="OtherTok" style:family="text">
      <style:text-properties fo:color="#8f5902" loext:opacity="100%"/>
    </style:style>
    <style:style style:name="FunctionTok" style:family="text">
      <style:text-properties fo:color="#204a87" loext:opacity="100%" fo:font-weight="bold"/>
    </style:style>
    <style:style style:name="VariableTok" style:family="text">
      <style:text-properties fo:color="#000000" loext:opacity="100%"/>
    </style:style>
    <style:style style:name="ControlFlowTok" style:family="text">
      <style:text-properties fo:color="#204a87" loext:opacity="100%" fo:font-weight="bold"/>
    </style:style>
    <style:style style:name="OperatorTok" style:family="text">
      <style:text-properties fo:color="#ce5c00" loext:opacity="100%" fo:font-weight="bold"/>
    </style:style>
    <style:style style:name="BuiltInTok" style:family="text"/>
    <style:style style:name="ExtensionTok" style:family="text"/>
    <style:style style:name="PreprocessorTok" style:family="text">
      <style:text-properties fo:color="#8f5902" loext:opacity="100%" fo:font-style="italic"/>
    </style:style>
    <style:style style:name="AttributeTok" style:family="text">
      <style:text-properties fo:color="#204a87" loext:opacity="100%"/>
    </style:style>
    <style:style style:name="RegionMarkerTok" style:family="text"/>
    <style:style style:name="InformationTok" style:family="text">
      <style:text-properties fo:color="#8f5902" loext:opacity="100%" fo:font-style="italic" fo:font-weight="bold"/>
    </style:style>
    <style:style style:name="WarningTok" style:family="text">
      <style:text-properties fo:color="#8f5902" loext:opacity="100%" fo:font-style="italic" fo:font-weight="bold"/>
    </style:style>
    <style:style style:name="AlertTok" style:family="text">
      <style:text-properties fo:color="#ef2929" loext:opacity="100%"/>
    </style:style>
    <style:style style:name="ErrorTok" style:family="text">
      <style:text-properties fo:color="#a40000" loext:opacity="100%" fo:font-weight="bold"/>
    </style:style>
    <style:style style:name="NormalTo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•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•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•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601cm" text:min-label-width="0.4cm"/>
        <style:text-properties fo:font-family="Star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min-label-width="0.3cm"/>
        <style:text-properties fo:font-family="StarSymbol"/>
      </text:list-level-style-bullet>
      <text:list-level-style-bullet text:level="2" text:style-name="Numbering_20_Symbols" loext:num-list-format="%2%" text:bullet-char="–">
        <style:list-level-properties text:space-before="0.3cm" text:min-label-width="0.3cm"/>
        <style:text-properties fo:font-family="StarSymbol"/>
      </text:list-level-style-bullet>
      <text:list-level-style-bullet text:level="3" text:style-name="Numbering_20_Symbols" loext:num-list-format="%3%" text:bullet-char="–">
        <style:list-level-properties text:space-before="0.6cm" text:min-label-width="0.3cm"/>
        <style:text-properties fo:font-family="StarSymbol"/>
      </text:list-level-style-bullet>
      <text:list-level-style-bullet text:level="4" text:style-name="Numbering_20_Symbols" loext:num-list-format="%4%" text:bullet-char="–">
        <style:list-level-properties text:space-before="0.899cm" text:min-label-width="0.3cm"/>
        <style:text-properties fo:font-family="StarSymbol"/>
      </text:list-level-style-bullet>
      <text:list-level-style-bullet text:level="5" text:style-name="Numbering_20_Symbols" loext:num-list-format="%5%" text:bullet-char="–">
        <style:list-level-properties text:space-before="1.199cm" text:min-label-width="0.3cm"/>
        <style:text-properties fo:font-family="StarSymbol"/>
      </text:list-level-style-bullet>
      <text:list-level-style-bullet text:level="6" text:style-name="Numbering_20_Symbols" loext:num-list-format="%6%" text:bullet-char="–">
        <style:list-level-properties text:space-before="1.499cm" text:min-label-width="0.3cm"/>
        <style:text-properties fo:font-family="StarSymbol"/>
      </text:list-level-style-bullet>
      <text:list-level-style-bullet text:level="7" text:style-name="Numbering_20_Symbols" loext:num-list-format="%7%" text:bullet-char="–">
        <style:list-level-properties text:space-before="1.801cm" text:min-label-width="0.3cm"/>
        <style:text-properties fo:font-family="StarSymbol"/>
      </text:list-level-style-bullet>
      <text:list-level-style-bullet text:level="8" text:style-name="Numbering_20_Symbols" loext:num-list-format="%8%" text:bullet-char="–">
        <style:list-level-properties text:space-before="2.101cm" text:min-label-width="0.3cm"/>
        <style:text-properties fo:font-family="StarSymbol"/>
      </text:list-level-style-bullet>
      <text:list-level-style-bullet text:level="9" text:style-name="Numbering_20_Symbols" loext:num-list-format="%9%" text:bullet-char="–">
        <style:list-level-properties text:space-before="2.401cm" text:min-label-width="0.3cm"/>
        <style:text-properties fo:font-family="StarSymbol"/>
      </text:list-level-style-bullet>
      <text:list-level-style-bullet text:level="10" text:style-name="Numbering_20_Symbols" loext:num-list-format="%10%" text:bullet-char="–">
        <style:list-level-properties text:space-before="2.7cm" text:min-label-width="0.3cm"/>
        <style:text-properties fo:font-family="Star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min-label-width="0.395cm"/>
        <style:text-properties fo:font-family="StarSymbol"/>
      </text:list-level-style-bullet>
      <text:list-level-style-bullet text:level="2" text:style-name="Numbering_20_Symbols" loext:num-list-format="%2%" text:bullet-char="□">
        <style:list-level-properties text:space-before="0.395cm" text:min-label-width="0.395cm"/>
        <style:text-properties fo:font-family="StarSymbol"/>
      </text:list-level-style-bullet>
      <text:list-level-style-bullet text:level="3" text:style-name="Numbering_20_Symbols" loext:num-list-format="%3%" text:bullet-char="☑">
        <style:list-level-properties text:min-label-width="0.395cm"/>
        <style:text-properties fo:font-family="StarSymbol"/>
      </text:list-level-style-bullet>
      <text:list-level-style-bullet text:level="4" text:style-name="Numbering_20_Symbols" loext:num-list-format="%4%" text:bullet-char="□">
        <style:list-level-properties text:space-before="0.395cm" text:min-label-width="0.395cm"/>
        <style:text-properties fo:font-family="StarSymbol"/>
      </text:list-level-style-bullet>
      <text:list-level-style-bullet text:level="5" text:style-name="Numbering_20_Symbols" loext:num-list-format="%5%" text:bullet-char="☑">
        <style:list-level-properties text:min-label-width="0.395cm"/>
        <style:text-properties fo:font-family="StarSymbol"/>
      </text:list-level-style-bullet>
      <text:list-level-style-bullet text:level="6" text:style-name="Numbering_20_Symbols" loext:num-list-format="%6%" text:bullet-char="□">
        <style:list-level-properties text:space-before="0.395cm" text:min-label-width="0.395cm"/>
        <style:text-properties fo:font-family="StarSymbol"/>
      </text:list-level-style-bullet>
      <text:list-level-style-bullet text:level="7" text:style-name="Numbering_20_Symbols" loext:num-list-format="%7%" text:bullet-char="☑">
        <style:list-level-properties text:min-label-width="0.395cm"/>
        <style:text-properties fo:font-family="StarSymbol"/>
      </text:list-level-style-bullet>
      <text:list-level-style-bullet text:level="8" text:style-name="Numbering_20_Symbols" loext:num-list-format="%8%" text:bullet-char="□">
        <style:list-level-properties text:space-before="0.395cm" text:min-label-width="0.395cm"/>
        <style:text-properties fo:font-family="StarSymbol"/>
      </text:list-level-style-bullet>
      <text:list-level-style-bullet text:level="9" text:style-name="Numbering_20_Symbols" loext:num-list-format="%9%" text:bullet-char="☑">
        <style:list-level-properties text:min-label-width="0.395cm"/>
        <style:text-properties fo:font-family="StarSymbol"/>
      </text:list-level-style-bullet>
      <text:list-level-style-bullet text:level="10" text:style-name="Numbering_20_Symbols" loext:num-list-format="%10%" text:bullet-char="□">
        <style:list-level-properties text:space-before="0.395cm" text:min-label-width="0.395cm"/>
        <style:text-properties fo:font-family="StarSymbol"/>
      </text:list-level-style-bullet>
    </text:list-style>
    <text:list-style style:name="List_20_4" style:display-name="List 4">
      <text:list-level-style-bullet text:level="1" text:style-name="Numbering_20_Symbols" loext:num-list-format="%1%" text:bullet-char="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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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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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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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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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">
        <style:list-level-properties text:space-before="3.601cm" text:min-label-width="0.4cm"/>
        <style:text-properties fo:font-family="Star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✗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✗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✗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✗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✗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✗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✗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✗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✗">
        <style:list-level-properties text:space-before="3.601cm" text:min-label-width="0.4cm"/>
        <style:text-properties fo:font-family="Star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min-label-width="3cm"/>
      </text:list-level-style-number>
      <text:list-level-style-number text:level="2" text:style-name="Numbering_20_Symbols" loext:num-list-format="%2%" style:num-format="1" text:start-value="2">
        <style:list-level-properties text:space-before="3.001cm" text:min-label-width="3cm"/>
      </text:list-level-style-number>
      <text:list-level-style-number text:level="3" text:style-name="Numbering_20_Symbols" loext:num-list-format="%3%" style:num-format="1" text:start-value="3">
        <style:list-level-properties text:space-before="6.001cm" text:min-label-width="3cm"/>
      </text:list-level-style-number>
      <text:list-level-style-number text:level="4" text:style-name="Numbering_20_Symbols" loext:num-list-format="%4%" style:num-format="1" text:start-value="4">
        <style:list-level-properties text:space-before="9.002cm" text:min-label-width="3cm"/>
      </text:list-level-style-number>
      <text:list-level-style-number text:level="5" text:style-name="Numbering_20_Symbols" loext:num-list-format="%5%" style:num-format="1" text:start-value="5">
        <style:list-level-properties text:space-before="12.002cm" text:min-label-width="3cm"/>
      </text:list-level-style-number>
      <text:list-level-style-number text:level="6" text:style-name="Numbering_20_Symbols" loext:num-list-format="%6%" style:num-format="1" text:start-value="6">
        <style:list-level-properties text:space-before="15.002cm" text:min-label-width="3cm"/>
      </text:list-level-style-number>
      <text:list-level-style-number text:level="7" text:style-name="Numbering_20_Symbols" loext:num-list-format="%7%" style:num-format="1" text:start-value="7">
        <style:list-level-properties text:space-before="18.003cm" text:min-label-width="3cm"/>
      </text:list-level-style-number>
      <text:list-level-style-number text:level="8" text:style-name="Numbering_20_Symbols" loext:num-list-format="%8%" style:num-format="1" text:start-value="8">
        <style:list-level-properties text:space-before="21.003cm" text:min-label-width="3cm"/>
      </text:list-level-style-number>
      <text:list-level-style-number text:level="9" text:style-name="Numbering_20_Symbols" loext:num-list-format="%9%" style:num-format="1" text:start-value="9">
        <style:list-level-properties text:space-before="24.003cm" text:min-label-width="3cm"/>
      </text:list-level-style-number>
      <text:list-level-style-number text:level="10" text:style-name="Numbering_20_Symbols" loext:num-list-format="%10%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min-label-width="0.499cm"/>
      </text:list-level-style-number>
      <text:list-level-style-number text:level="2" text:style-name="Numbering_20_Symbols" loext:num-list-format="%2%." style:num-suffix="." style:num-format="I" text:start-value="2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I" text:start-value="3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I" text:start-value="4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I" text:start-value="5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I" text:start-value="6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I" text:start-value="7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I" text:start-value="8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I" text:start-value="9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I" text:start-value="10">
        <style:list-level-properties text:space-before="4.502cm" text:min-label-width="0.499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loext:num-list-format="%3%)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fo:font-family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ula3" style:family="table">
      <style:table-properties style:width="17.007cm" fo:margin-left="0cm" table:align="left"/>
    </style:style>
    <style:style style:name="Taula3.A" style:family="table-column">
      <style:table-column-properties style:column-width="14.875cm"/>
    </style:style>
    <style:style style:name="Taula3.B" style:family="table-column">
      <style:table-column-properties style:column-width="2.133cm"/>
    </style:style>
    <style:style style:name="Taula3.A1" style:family="table-cell">
      <style:table-cell-properties style:vertical-align="bottom" fo:padding="0.097cm" fo:border="none"/>
    </style:style>
    <style:style style:name="Taula3.B1" style:family="table-cell">
      <style:table-cell-properties style:vertical-align="middle" fo:padding="0.097cm" fo:border="none"/>
    </style:style>
    <style:style style:name="MP1" style:family="paragraph" style:parent-style-name="Text_20_body">
      <loext:graphic-properties draw:fill-hatch-name="hatch"/>
      <style:paragraph-properties>
        <style:tab-stops>
          <style:tab-stop style:position="0cm"/>
          <style:tab-stop style:position="8.5cm" style:type="center"/>
          <style:tab-stop style:position="17cm" style:type="right"/>
        </style:tab-stops>
      </style:paragraph-properties>
      <style:text-properties officeooo:rsid="00301231" officeooo:paragraph-rsid="00301231"/>
    </style:style>
    <style:style style:name="MP2" style:family="paragraph" style:parent-style-name="Footer">
      <style:text-properties fo:color="#b2b2b2" loext:opacity="100%" style:font-name="Helvetica" fo:font-size="6pt" officeooo:rsid="00320de5" officeooo:paragraph-rsid="00320de5" style:font-size-asian="6pt" style:font-size-complex="6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text-align="left" style:justify-single-word="false"/>
      <style:text-properties fo:font-size="11pt" officeooo:rsid="001729d5" style:font-size-asian="11pt" style:font-size-complex="11pt"/>
    </style:style>
    <style:style style:name="MT1" style:family="text">
      <style:text-properties officeooo:rsid="004a9d36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officeooo:rsid="001729d5"/>
    </style:style>
    <style:style style:name="MT4" style:family="text">
      <style:text-properties fo:font-size="11pt" officeooo:rsid="001729d5" style:font-size-asian="11pt" style:font-size-complex="11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11cm" fo:margin-bottom="0.85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1.889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5.145cm" svg:height="1.323cm" draw:z-index="10"><draw:image xlink:href="Pictures/100000000000010D0000004585066606.png" xlink:type="simple" xlink:show="embed" xlink:actuate="onLoad" draw:mime-type="image/png"/></draw:frame><text:tab/><text:tab/><draw:frame draw:style-name="Mfr1" draw:name="image2.png" text:anchor-type="as-char" svg:width="1.984cm" svg:height="1.323cm" draw:z-index="21"><draw:image xlink:href="Pictures/10000001000004BC00000322A8608A88.png" xlink:type="simple" xlink:show="embed" xlink:actuate="onLoad" draw:mime-type="image/png"/></draw:frame></text:p>
      </style:header>
      <style:footer>
        <table:table table:name="Taula3" table:style-name="Taula3">
          <table:table-column table:style-name="Taula3.A"/>
          <table:table-column table:style-name="Taula3.B"/>
          <table:table-row>
            <table:table-cell table:style-name="Taula3.A1" office:value-type="string">
              <text:p text:style-name="MP2">Plantilla 202<text:span text:style-name="MT1">6</text:span>-<text:span text:style-name="MT1">03</text:span></text:p>
            </table:table-cell>
            <table:table-cell table:style-name="Taula3.B1" office:value-type="string">
              <text:p text:style-name="MP3"><text:span text:style-name="MT2"><text:page-number text:select-page="current">11</text:page-number></text:span><text:s/><text:span text:style-name="MT3">de </text:span><text:span text:style-name="MT4"><text:page-count>11</text:page-count>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4.2$Linux_X86_64 LibreOffice_project/620$Build-2</meta:generator>
    <dc:title>Git</dc:title>
    <dc:description/>
    <dc:subject/>
    <meta:keyword/>
    <dc:language>ca</dc:language>
    <meta:initial-creator/>
    <dc:creator>ramon lópez</dc:creator>
    <meta:creation-date>2026-08-13T08:38:04Z</meta:creation-date>
    <dc:date>2026-08-13T10:38:06.980290974</dc:date>
    <meta:editing-duration>P0D</meta:editing-duration>
    <meta:editing-cycles>1</meta:editing-cycles>
    <meta:document-statistic meta:table-count="2" meta:image-count="7" meta:object-count="0" meta:page-count="11" meta:paragraph-count="191" meta:word-count="1588" meta:character-count="10200" meta:non-whitespace-character-count="8677"/>
    <meta:user-defined meta:name="toc-title">Índex</meta:user-defined>
  </office:meta>
</office:document-meta>
</file>