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120000010FEBD6E1C6.png" manifest:media-type="image/png"/>
  <manifest:file-entry manifest:full-path="Pictures/10000001000004BC000003222B5D4C9B.png" manifest:media-type="image/png"/>
  <manifest:file-entry manifest:full-path="Pictures/100000010000190000000F3457E94D32.png" manifest:media-type="image/png"/>
  <manifest:file-entry manifest:full-path="Pictures/100000000000010D000000458506660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automatic-styles>
    <style:style style:name="P1" style:family="paragraph" style:parent-style-name="Contents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2" style:family="paragraph" style:parent-style-name="Contents_20_2">
      <style:paragraph-properties>
        <style:tab-stops>
          <style:tab-stop style:position="16.499cm" style:type="right" style:leader-style="dotted" style:leader-text="."/>
        </style:tab-stops>
      </style:paragraph-properties>
    </style:style>
    <style:style style:name="P3" style:family="paragraph" style:parent-style-name="Text_20_body" style:list-style-name="L1">
      <style:paragraph-properties fo:margin-top="0cm" fo:margin-bottom="0cm" style:contextual-spacing="false"/>
    </style:style>
    <style:style style:name="P4" style:family="paragraph" style:parent-style-name="Text_20_body" style:list-style-name="L2">
      <style:paragraph-properties fo:margin-top="0cm" fo:margin-bottom="0cm" style:contextual-spacing="false"/>
    </style:style>
    <style:style style:name="P5" style:family="paragraph" style:parent-style-name="Text_20_body" style:list-style-name="L3">
      <style:paragraph-properties fo:margin-top="0cm" fo:margin-bottom="0cm" style:contextual-spacing="false"/>
    </style:style>
    <style:style style:name="P6" style:family="paragraph" style:parent-style-name="Text_20_body" style:list-style-name="L4">
      <style:paragraph-properties fo:margin-top="0cm" fo:margin-bottom="0cm" style:contextual-spacing="false"/>
    </style:style>
    <style:style style:name="P7" style:family="paragraph" style:parent-style-name="Figure_20_Index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8" style:family="paragraph" style:parent-style-name="Text_20_body" style:list-style-name="L5">
      <style:paragraph-properties fo:margin-top="0cm" fo:margin-bottom="0cm" style:contextual-spacing="false"/>
    </style:style>
    <style:style style:name="T1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Honeypot</text:p>
      <text:table-of-content text:style-name="Sect1" text:name="Table of Contents1">
        <text:table-of-content-source text:outline-level="3">
          <text:index-title-template text:style-name="Contents_20_Heading">Índex</text:index-title-template>
          <text:table-of-content-entry-template text:outline-level="1" text:style-name="Contents_20_1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</text:table-of-content-source>
        <text:index-body>
          <text:index-title text:style-name="Sect1" text:name="Table of Contents1_Head">
            <text:p text:style-name="Contents_20_Heading">Índex</text:p>
          </text:index-title>
          <text:p text:style-name="P1"><text:a xlink:type="simple" xlink:href="#__RefHeading___Toc907_1693703844" text:style-name="Internet_20_link" text:visited-style-name="Internet_20_link">Honeypot</text:a><text:tab/><text:a xlink:type="simple" xlink:href="#__RefHeading___Toc907_1693703844" text:style-name="Internet_20_link" text:visited-style-name="Internet_20_link">2</text:a></text:p>
          <text:p text:style-name="P1"><text:a xlink:type="simple" xlink:href="#__RefHeading___Toc909_1693703844" text:style-name="Internet_20_link" text:visited-style-name="Internet_20_link">1. Què és un Honeypot?</text:a><text:tab/><text:a xlink:type="simple" xlink:href="#__RefHeading___Toc909_1693703844" text:style-name="Internet_20_link" text:visited-style-name="Internet_20_link">2</text:a></text:p>
          <text:p text:style-name="P2"><text:a xlink:type="simple" xlink:href="#__RefHeading___Toc911_1693703844" text:style-name="Internet_20_link" text:visited-style-name="Internet_20_link">1.1. Per a què serveix</text:a><text:tab/><text:a xlink:type="simple" xlink:href="#__RefHeading___Toc911_1693703844" text:style-name="Internet_20_link" text:visited-style-name="Internet_20_link">2</text:a></text:p>
          <text:p text:style-name="P2"><text:a xlink:type="simple" xlink:href="#__RefHeading___Toc913_1693703844" text:style-name="Internet_20_link" text:visited-style-name="Internet_20_link">1.2. Tipus</text:a><text:tab/><text:a xlink:type="simple" xlink:href="#__RefHeading___Toc913_1693703844" text:style-name="Internet_20_link" text:visited-style-name="Internet_20_link">2</text:a></text:p>
          <text:p text:style-name="P1"><text:a xlink:type="simple" xlink:href="#__RefHeading___Toc915_1693703844" text:style-name="Internet_20_link" text:visited-style-name="Internet_20_link">2. Crea un Honeypot SSH amb Cowrie</text:a><text:tab/><text:a xlink:type="simple" xlink:href="#__RefHeading___Toc915_1693703844" text:style-name="Internet_20_link" text:visited-style-name="Internet_20_link">3</text:a></text:p>
          <text:p text:style-name="P2"><text:a xlink:type="simple" xlink:href="#__RefHeading___Toc917_1693703844" text:style-name="Internet_20_link" text:visited-style-name="Internet_20_link">2.1. Arquitectura</text:a><text:tab/><text:a xlink:type="simple" xlink:href="#__RefHeading___Toc917_1693703844" text:style-name="Internet_20_link" text:visited-style-name="Internet_20_link">3</text:a></text:p>
          <text:p text:style-name="P2"><text:a xlink:type="simple" xlink:href="#__RefHeading___Toc919_1693703844" text:style-name="Internet_20_link" text:visited-style-name="Internet_20_link">2.2. Preparació de la VM</text:a><text:tab/><text:a xlink:type="simple" xlink:href="#__RefHeading___Toc919_1693703844" text:style-name="Internet_20_link" text:visited-style-name="Internet_20_link">4</text:a></text:p>
          <text:p text:style-name="P2"><text:a xlink:type="simple" xlink:href="#__RefHeading___Toc921_1693703844" text:style-name="Internet_20_link" text:visited-style-name="Internet_20_link">2.3. Instal·lació de Cowrie</text:a><text:tab/><text:a xlink:type="simple" xlink:href="#__RefHeading___Toc921_1693703844" text:style-name="Internet_20_link" text:visited-style-name="Internet_20_link">4</text:a></text:p>
          <text:p text:style-name="P2"><text:a xlink:type="simple" xlink:href="#__RefHeading___Toc923_1693703844" text:style-name="Internet_20_link" text:visited-style-name="Internet_20_link">2.4. Configuració bàsica</text:a><text:tab/><text:a xlink:type="simple" xlink:href="#__RefHeading___Toc923_1693703844" text:style-name="Internet_20_link" text:visited-style-name="Internet_20_link">4</text:a></text:p>
          <text:p text:style-name="P2"><text:a xlink:type="simple" xlink:href="#__RefHeading___Toc925_1693703844" text:style-name="Internet_20_link" text:visited-style-name="Internet_20_link">2.5. Personalització del sistema de fitxers fals</text:a><text:tab/><text:a xlink:type="simple" xlink:href="#__RefHeading___Toc925_1693703844" text:style-name="Internet_20_link" text:visited-style-name="Internet_20_link">5</text:a></text:p>
          <text:p text:style-name="P2"><text:a xlink:type="simple" xlink:href="#__RefHeading___Toc927_1693703844" text:style-name="Internet_20_link" text:visited-style-name="Internet_20_link">2.6. Aïllament de xarxa (imprescindible)</text:a><text:tab/><text:a xlink:type="simple" xlink:href="#__RefHeading___Toc927_1693703844" text:style-name="Internet_20_link" text:visited-style-name="Internet_20_link">5</text:a></text:p>
          <text:p text:style-name="P2"><text:a xlink:type="simple" xlink:href="#__RefHeading___Toc929_1693703844" text:style-name="Internet_20_link" text:visited-style-name="Internet_20_link">2.7. Executar Cowrie com a servei (systemd)</text:a><text:tab/><text:a xlink:type="simple" xlink:href="#__RefHeading___Toc929_1693703844" text:style-name="Internet_20_link" text:visited-style-name="Internet_20_link">5</text:a></text:p>
          <text:p text:style-name="P2"><text:a xlink:type="simple" xlink:href="#__RefHeading___Toc931_1693703844" text:style-name="Internet_20_link" text:visited-style-name="Internet_20_link">2.8. Comprovació</text:a><text:tab/><text:a xlink:type="simple" xlink:href="#__RefHeading___Toc931_1693703844" text:style-name="Internet_20_link" text:visited-style-name="Internet_20_link">6</text:a></text:p>
          <text:p text:style-name="P1"><text:a xlink:type="simple" xlink:href="#__RefHeading___Toc933_1693703844" text:style-name="Internet_20_link" text:visited-style-name="Internet_20_link">3. Integració amb Wazuh</text:a><text:tab/><text:a xlink:type="simple" xlink:href="#__RefHeading___Toc933_1693703844" text:style-name="Internet_20_link" text:visited-style-name="Internet_20_link">6</text:a></text:p>
          <text:p text:style-name="P2"><text:a xlink:type="simple" xlink:href="#__RefHeading___Toc935_1693703844" text:style-name="Internet_20_link" text:visited-style-name="Internet_20_link">Opció A: agent Wazuh + monitoratge de fitxer de log</text:a><text:tab/><text:a xlink:type="simple" xlink:href="#__RefHeading___Toc935_1693703844" text:style-name="Internet_20_link" text:visited-style-name="Internet_20_link">6</text:a></text:p>
          <text:p text:style-name="P2"><text:a xlink:type="simple" xlink:href="#__RefHeading___Toc937_1693703844" text:style-name="Internet_20_link" text:visited-style-name="Internet_20_link">Opció B: Filebeat directe al manager</text:a><text:tab/><text:a xlink:type="simple" xlink:href="#__RefHeading___Toc937_1693703844" text:style-name="Internet_20_link" text:visited-style-name="Internet_20_link">6</text:a></text:p>
          <text:p text:style-name="P2"><text:a xlink:type="simple" xlink:href="#__RefHeading___Toc939_1693703844" text:style-name="Internet_20_link" text:visited-style-name="Internet_20_link">Regles de detecció al Wazuh Manager</text:a><text:tab/><text:a xlink:type="simple" xlink:href="#__RefHeading___Toc939_1693703844" text:style-name="Internet_20_link" text:visited-style-name="Internet_20_link">6</text:a></text:p>
          <text:p text:style-name="P1"><text:a xlink:type="simple" xlink:href="#__RefHeading___Toc941_1693703844" text:style-name="Internet_20_link" text:visited-style-name="Internet_20_link">4. Manteniment i bones pràctiques</text:a><text:tab/><text:a xlink:type="simple" xlink:href="#__RefHeading___Toc941_1693703844" text:style-name="Internet_20_link" text:visited-style-name="Internet_20_link">7</text:a></text:p>
          <text:p text:style-name="P2"><text:a xlink:type="simple" xlink:href="#__RefHeading___Toc943_1693703844" text:style-name="Internet_20_link" text:visited-style-name="Internet_20_link">Índex de figures</text:a><text:tab/><text:a xlink:type="simple" xlink:href="#__RefHeading___Toc943_1693703844" text:style-name="Internet_20_link" text:visited-style-name="Internet_20_link">8</text:a></text:p>
        </text:index-body>
      </text:table-of-content>
      <text:p text:style-name="SaltDePagina"/>
      <text:h text:style-name="Heading_20_1" text:outline-level="1"><text:bookmark-start text:name="honeypot"/><text:bookmark-start text:name="__RefHeading___Toc907_1693703844"/>Honeypot<text:bookmark-end text:name="honeypot"/><text:bookmark-end text:name="__RefHeading___Toc907_1693703844"/></text:h>
      <text:p text:style-name="First_20_paragraph"><text:span text:style-name="T1">Cicle formatiu:</text:span> CFGS Administració de sistemes informàtics en xarxa (ASIX)</text:p>
      <text:p text:style-name="Text_20_body"><text:span text:style-name="T1">Mòdul:</text:span> 0378 - Seguretat i alta disponibilitat</text:p>
      <text:p text:style-name="Text_20_body"><text:span text:style-name="T1">Sistema operatiu:</text:span> Ubuntu Server 26.04 LTS</text:p>
      <text:p text:style-name="Horizontal_20_Line"/>
      <text:h text:style-name="Heading_20_1" text:outline-level="1"><text:bookmark-start text:name="què-és-un-honeypot"/><text:bookmark-start text:name="__RefHeading___Toc909_1693703844"/>1. Què és un Honeypot?<text:bookmark-end text:name="què-és-un-honeypot"/><text:bookmark-end text:name="__RefHeading___Toc909_1693703844"/></text:h>
      <text:p text:style-name="First_20_paragraph">Un <text:span text:style-name="T1">honeypot</text:span> és un sistema o servei informàtic dissenyat expressament per semblar vulnerable o atractiu per a un atacant, però que en realitat està aïllat i monitorat. La seva funció no és prestar cap servei real, sinó <text:span text:style-name="T1">detectar, desviar i estudiar</text:span> intents d’intrusió.</text:p>
      <text:p text:style-name="Text_20_body">Es tracta d’un “esquer”: un sistema que simula tenir serveis oberts, vulnerabilitats o dades interessants, però que no té cap ús legítim. Per tant, <text:span text:style-name="T1">qualsevol interacció amb ell és sospitosa per definició</text:span> — cap usuari legítim hauria de connectar-s’hi mai.</text:p>
      <text:p text:style-name="FigureWithCaption"><draw:frame draw:style-name="fr1" draw:name="img1" text:anchor-type="as-char" svg:width="2.739cm" svg:height="2.709cm" draw:z-index="16"><draw:image xlink:href="Pictures/10000001000001120000010FEBD6E1C6.png" xlink:type="simple" xlink:show="embed" xlink:actuate="onLoad" draw:mime-type="image/png"/></draw:frame></text:p>
      <text:p text:style-name="FigureCaption"><text:bookmark-start text:name="__RefHeading___Toc945_1693703844"/>Figura 1: Honeypot<text:bookmark-end text:name="__RefHeading___Toc945_1693703844"/></text:p>
      <text:h text:style-name="Heading_20_2" text:outline-level="2"><text:bookmark-start text:name="per-a-què-serveix"/><text:bookmark-start text:name="__RefHeading___Toc911_1693703844"/>1.1. Per a què serveix<text:bookmark-end text:name="per-a-què-serveix"/><text:bookmark-end text:name="__RefHeading___Toc911_1693703844"/></text:h>
      <text:list text:style-name="L1">
        <text:list-item>
          <text:p text:style-name="P3"><text:span text:style-name="T1">Detecció precoç</text:span>: qualsevol connexió és una alerta d’activitat maliciosa, sense falsos positius habituals.</text:p>
        </text:list-item>
        <text:list-item>
          <text:p text:style-name="P3"><text:span text:style-name="T1">Estudi d’atacs</text:span>: permet observar tècniques, eines i comportament dels atacants (per exemple, quines credencials proven, quines comandes executen).</text:p>
        </text:list-item>
        <text:list-item>
          <text:p text:style-name="P3"><text:span text:style-name="T1">Desviació</text:span>: allunya l’atacant dels sistemes reals, fent-li perdre temps en un entorn fals.</text:p>
        </text:list-item>
        <text:list-item>
          <text:p text:style-name="P3"><text:span text:style-name="T1">Intel·ligència d’amenaces</text:span>: recull IPs, patrons, malware descarregat, etc.</text:p>
        </text:list-item>
      </text:list>
      <text:h text:style-name="Heading_20_2" text:outline-level="2"><text:bookmark-start text:name="tipus"/><text:bookmark-start text:name="__RefHeading___Toc913_1693703844"/>1.2. Tipus<text:bookmark-end text:name="tipus"/><text:bookmark-end text:name="__RefHeading___Toc913_1693703844"/></text:h>
      <text:list text:style-name="L2">
        <text:list-item>
          <text:p text:style-name="P4"><text:span text:style-name="T1">Baixa interacció</text:span>: només simula serveis (ports oberts, banners), risc mínim, informació limitada.</text:p>
        </text:list-item>
        <text:list-item>
          <text:p text:style-name="P4"><text:soft-page-break/><text:span text:style-name="T1">Alta interacció</text:span>: sistema real o molt realista (com <text:span text:style-name="T1">Cowrie</text:span>, que simula un servidor SSH/Telnet complet), permet capturar molta més informació, però requereix més aïllament i control.</text:p>
        </text:list-item>
      </text:list>
      <text:h text:style-name="Heading_20_1" text:outline-level="1"><text:bookmark-start text:name="crea-un-honeypot-ssh-amb-cowrie"/><text:bookmark-start text:name="__RefHeading___Toc915_1693703844"/>2. Crea un Honeypot SSH amb Cowrie<text:bookmark-end text:name="crea-un-honeypot-ssh-amb-cowrie"/><text:bookmark-end text:name="__RefHeading___Toc915_1693703844"/></text:h>
      <text:p text:style-name="First_20_paragraph">Desplega un honeypot <text:span text:style-name="T1">Cowrie</text:span> en una VM aïllada del laboratori, captura les credencials i comandes que introdueixin els atacants, i envia aquesta informació a <text:span text:style-name="T1">Wazuh</text:span> per correlacionar-la amb la resta d’alertes de seguretat.</text:p>
      <text:p text:style-name="AlertAvisEtiqueta">⚠️ AVíS</text:p>
      <text:p text:style-name="AlertAvis">Un honeypot mal aïllat és un risc, no una eina de seguretat. Abans de connectar-lo a Internet, revisa la secció: <text:a xlink:type="simple" xlink:href="#aïllament-de-xarxa-imprescindible" text:style-name="Internet_20_link" text:visited-style-name="Visited_20_Internet_20_Link"><text:span text:style-name="Definition">“Aïllament de xarxa”</text:span></text:a>.</text:p>
      <text:h text:style-name="Heading_20_2" text:outline-level="2"><text:bookmark-start text:name="arquitectura"/><text:bookmark-start text:name="__RefHeading___Toc917_1693703844"/>2.1. Arquitectura<text:bookmark-end text:name="arquitectura"/><text:bookmark-end text:name="__RefHeading___Toc917_1693703844"/></text:h>
      <text:p text:style-name="FigureWithCaption"><draw:frame draw:style-name="fr1" draw:name="img2" text:anchor-type="as-char" svg:width="17cm" svg:height="10.338cm" draw:z-index="17"><draw:image xlink:href="Pictures/100000010000190000000F3457E94D32.png" xlink:type="simple" xlink:show="embed" xlink:actuate="onLoad" draw:mime-type="image/png"/></draw:frame></text:p>
      <text:p text:style-name="FigureCaption"><text:bookmark-start text:name="__RefHeading___Toc947_1693703844"/>Figura 2: Arquitectura<text:bookmark-end text:name="__RefHeading___Toc947_1693703844"/></text:p>
      <text:p text:style-name="First_20_paragraph">La VM <text:span text:style-name="CodiInline">cowrie</text:span> <text:span text:style-name="T1">no</text:span> ha de tenir accés a la resta de la xarxa <text:span text:style-name="CodiInline">thos.local</text:span> (ni al domini Samba AD-DC, ni a BackupPC, ni a Moodle). Se li permet únicament sortida cap al gestor de Wazuh pel port 1514/1515.</text:p>
      <text:h text:style-name="Heading_20_2" text:outline-level="2"><text:bookmark-start text:name="preparació-de-la-vm"/><text:bookmark-start text:name="__RefHeading___Toc919_1693703844"/><text:soft-page-break/>2.2. Preparació de la VM<text:bookmark-end text:name="preparació-de-la-vm"/><text:bookmark-end text:name="__RefHeading___Toc919_1693703844"/></text:h>
      <text:p text:style-name="First_20_paragraph">VM nova a VirtualBox, adaptador de xarxa en mode <text:span text:style-name="T1">intern</text:span> o en una xarxa VLAN separada.</text:p>
      <text:p text:style-name="Text_20_body">Actualitza la llista de paquets:</text:p>
      <text:p text:style-name="Preformatted_20_Text"><text:span text:style-name="FunctionTok">sudo</text:span><text:span text:style-name="NormalTok"> apt update</text:span> </text:p>
      <text:p text:style-name="First_20_paragraph">Actualitza els paquets:</text:p>
      <text:p text:style-name="Preformatted_20_Text"><text:span text:style-name="FunctionTok">sudo</text:span><text:span text:style-name="NormalTok"> apt upgrade</text:span> </text:p>
      <text:p text:style-name="First_20_paragraph">Instal·la els paquets:</text:p>
      <text:p text:style-name="Preformatted_20_Text"><text:span text:style-name="FunctionTok">sudo</text:span><text:span text:style-name="NormalTok"> apt install git python3-venv python3-dev python3-pip libssl-dev </text:span><text:span text:style-name="DataTypeTok">\</text:span> </text:p>
      <text:p text:style-name="Preformatted_20_Text"><text:span text:style-name="NormalTok"><text:s text:c="2"/>libffi-dev build-essential libpython3-dev authbind</text:span> </text:p>
      <text:p text:style-name="First_20_paragraph">Crea un usuari sense privilegis per executar Cowrie (mai com a root):</text:p>
      <text:p text:style-name="Preformatted_20_Text"><text:span text:style-name="FunctionTok">sudo</text:span><text:span text:style-name="NormalTok"> adduser </text:span><text:span text:style-name="AttributeTok">--disabled-password</text:span><text:span text:style-name="NormalTok"> cowrie</text:span> </text:p>
      <text:p text:style-name="Preformatted_20_Text"><text:span text:style-name="FunctionTok">sudo</text:span><text:span text:style-name="NormalTok"> su </text:span><text:span text:style-name="AttributeTok">-</text:span><text:span text:style-name="NormalTok"> cowrie</text:span> </text:p>
      <text:h text:style-name="Heading_20_2" text:outline-level="2"><text:bookmark-start text:name="installació-de-cowrie"/><text:bookmark-start text:name="__RefHeading___Toc921_1693703844"/>2.3. Instal·lació de Cowrie<text:bookmark-end text:name="installació-de-cowrie"/><text:bookmark-end text:name="__RefHeading___Toc921_1693703844"/></text:h>
      <text:p text:style-name="Preformatted_20_Text"><text:span text:style-name="FunctionTok">git</text:span><text:span text:style-name="NormalTok"> clone http://github.com/cowrie/cowrie</text:span> </text:p>
      <text:p text:style-name="Preformatted_20_Text"><text:span text:style-name="BuiltInTok">cd</text:span><text:span text:style-name="NormalTok"> cowrie</text:span> </text:p>
      <text:p text:style-name="Preformatted_20_Text"><text:span text:style-name="ExtensionTok">python3</text:span><text:span text:style-name="NormalTok"> </text:span><text:span text:style-name="AttributeTok">-m</text:span><text:span text:style-name="NormalTok"> venv cowrie-env</text:span> </text:p>
      <text:p text:style-name="Preformatted_20_Text"><text:span text:style-name="BuiltInTok">source</text:span><text:span text:style-name="NormalTok"> cowrie-env/bin/activate</text:span> </text:p>
      <text:p text:style-name="Preformatted_20_Text"><text:span text:style-name="ExtensionTok">pip</text:span><text:span text:style-name="NormalTok"> install </text:span><text:span text:style-name="AttributeTok">--upgrade</text:span><text:span text:style-name="NormalTok"> pip</text:span> </text:p>
      <text:p text:style-name="Preformatted_20_Text"><text:span text:style-name="ExtensionTok">pip</text:span><text:span text:style-name="NormalTok"> install </text:span><text:span text:style-name="AttributeTok">-r</text:span><text:span text:style-name="NormalTok"> requirements.txt</text:span> </text:p>
      <text:h text:style-name="Heading_20_2" text:outline-level="2"><text:bookmark-start text:name="configuració-bàsica"/><text:bookmark-start text:name="__RefHeading___Toc923_1693703844"/>2.4. Configuració bàsica<text:bookmark-end text:name="configuració-bàsica"/><text:bookmark-end text:name="__RefHeading___Toc923_1693703844"/></text:h>
      <text:p text:style-name="Preformatted_20_Text"><text:span text:style-name="FunctionTok">cp</text:span><text:span text:style-name="NormalTok"> etc/cowrie.cfg.dist etc/cowrie.cfg</text:span> </text:p>
      <text:p text:style-name="Preformatted_20_Text"><text:span text:style-name="FunctionTok">nano</text:span><text:span text:style-name="NormalTok"> etc/cowrie.cfg</text:span> </text:p>
      <text:p text:style-name="First_20_paragraph">Paràmetres clau a <text:span text:style-name="CodiInline">cowrie.cfg</text:span>:</text:p>
      <text:p text:style-name="Codi_20_Nano">[honeypot]</text:p>
      <text:p text:style-name="Codi_20_Nano">hostname = srv-intranet01</text:p>
      <text:p text:style-name="Codi_20_Nano">listen_endpoints = tcp:2222:interface=0.0.0.0</text:p>
      <text:p text:style-name="Codi_20_Nano"/>
      <text:p text:style-name="Codi_20_Nano">[ssh]</text:p>
      <text:p text:style-name="Codi_20_Nano">enabled = true</text:p>
      <text:p text:style-name="Codi_20_Nano">listen_endpoints = tcp:2222:interface=0.0.0.0</text:p>
      <text:p text:style-name="Codi_20_Nano"/>
      <text:p text:style-name="Codi_20_Nano">[telnet]</text:p>
      <text:p text:style-name="Codi_20_Nano">enabled = true</text:p>
      <text:p text:style-name="Codi_20_Nano">listen_endpoints = tcp:2223:interface=0.0.0.0</text:p>
      <text:p text:style-name="Codi_20_Nano"/>
      <text:p text:style-name="Codi_20_Nano">[output_jsonlog]</text:p>
      <text:p text:style-name="Codi_20_Nano">enabled = true</text:p>
      <text:p text:style-name="Codi_20_Nano">logfile = var/log/cowrie/cowrie.json</text:p>
      <text:p text:style-name="Text_20_body"><text:soft-page-break/>Cowrie no pot escoltar directament al port 22 (privilegiat) sense privilegis. Fes servir <text:span text:style-name="CodiInline">authbind</text:span> o una redirecció amb <text:span text:style-name="CodiInline">iptables</text:span>/<text:span text:style-name="CodiInline">nftables</text:span> (recomanat: iptables des de l’usuari root, Cowrie continua sense privilegis):</text:p>
      <text:p text:style-name="Preformatted_20_Text"><text:span text:style-name="FunctionTok">sudo</text:span><text:span text:style-name="NormalTok"> iptables </text:span><text:span text:style-name="AttributeTok">-t</text:span><text:span text:style-name="NormalTok"> nat </text:span><text:span text:style-name="AttributeTok">-A</text:span><text:span text:style-name="NormalTok"> PREROUTING </text:span><text:span text:style-name="AttributeTok">-p</text:span><text:span text:style-name="NormalTok"> tcp </text:span><text:span text:style-name="AttributeTok">--dport</text:span><text:span text:style-name="NormalTok"> 22 </text:span><text:span text:style-name="AttributeTok">-j</text:span><text:span text:style-name="NormalTok"> REDIRECT </text:span><text:span text:style-name="AttributeTok">--to-port</text:span><text:span text:style-name="NormalTok"> 2222</text:span> </text:p>
      <text:p text:style-name="Preformatted_20_Text"><text:span text:style-name="FunctionTok">sudo</text:span><text:span text:style-name="NormalTok"> iptables </text:span><text:span text:style-name="AttributeTok">-t</text:span><text:span text:style-name="NormalTok"> nat </text:span><text:span text:style-name="AttributeTok">-A</text:span><text:span text:style-name="NormalTok"> PREROUTING </text:span><text:span text:style-name="AttributeTok">-p</text:span><text:span text:style-name="NormalTok"> tcp </text:span><text:span text:style-name="AttributeTok">--dport</text:span><text:span text:style-name="NormalTok"> 23 </text:span><text:span text:style-name="AttributeTok">-j</text:span><text:span text:style-name="NormalTok"> REDIRECT </text:span><text:span text:style-name="AttributeTok">--to-port</text:span><text:span text:style-name="NormalTok"> 2223</text:span> </text:p>
      <text:p text:style-name="AlertNotaEtiqueta">💡 NOTA</text:p>
      <text:p text:style-name="AlertNota">Si a la mateixa VM necessites accedir per SSH real d’administració, mou el servidor SSH legítim a un altre port (per exemple 2200) al <text:span text:style-name="CodiInline">/etc/ssh/sshd_config</text:span> <text:span text:style-name="T1">abans</text:span> d’aplicar la redirecció anterior.</text:p>
      <text:h text:style-name="Heading_20_2" text:outline-level="2"><text:bookmark-start text:name="personalització-del-sistema-de-fitxers-fals"/><text:bookmark-start text:name="__RefHeading___Toc925_1693703844"/>2.5. Personalització del sistema de fitxers fals<text:bookmark-end text:name="personalització-del-sistema-de-fitxers-fals"/><text:bookmark-end text:name="__RefHeading___Toc925_1693703844"/></text:h>
      <text:p text:style-name="First_20_paragraph">Cowrie inclou un filesystem fals (<text:span text:style-name="CodiInline">share/cowrie/fs.pickle</text:span>) i permet personalitzar:</text:p>
      <text:list text:style-name="L3">
        <text:list-item>
          <text:p text:style-name="P5"><text:span text:style-name="CodiInline">honeyfs/etc/passwd</text:span>, <text:span text:style-name="CodiInline">honeyfs/etc/hostname</text:span> — per fer-lo creïble</text:p>
        </text:list-item>
        <text:list-item>
          <text:p text:style-name="P5"><text:span text:style-name="CodiInline">txtcmds/</text:span> — sortides de comandes com <text:span text:style-name="CodiInline">uname -a</text:span>, <text:span text:style-name="CodiInline">lsb_release -a</text:span></text:p>
        </text:list-item>
        <text:list-item>
          <text:p text:style-name="P5">Usuaris i contrasenyes vàlides a <text:span text:style-name="CodiInline">etc/userdb.txt</text:span> (per exemple, permetre sempre <text:span text:style-name="CodiInline">root:root</text:span> o <text:span text:style-name="CodiInline">admin:admin</text:span> per facilitar l’accés a l’atacant)</text:p>
        </text:list-item>
      </text:list>
      <text:p text:style-name="Preformatted_20_Text"><text:span text:style-name="BuiltInTok">echo</text:span><text:span text:style-name="NormalTok"> </text:span><text:span text:style-name="StringTok">"root:x:!root"</text:span><text:span text:style-name="NormalTok"> </text:span><text:span text:style-name="OperatorTok">&gt;&gt;</text:span><text:span text:style-name="NormalTok"> etc/userdb.txt</text:span> </text:p>
      <text:p text:style-name="Preformatted_20_Text"><text:span text:style-name="BuiltInTok">echo</text:span><text:span text:style-name="NormalTok"> </text:span><text:span text:style-name="StringTok">"admin:x:admin"</text:span><text:span text:style-name="NormalTok"> </text:span><text:span text:style-name="OperatorTok">&gt;&gt;</text:span><text:span text:style-name="NormalTok"> etc/userdb.txt</text:span> </text:p>
      <text:h text:style-name="Heading_20_2" text:outline-level="2"><text:bookmark-start text:name="aïllament-de-xarxa-imprescindible"/><text:bookmark-start text:name="__RefHeading___Toc927_1693703844"/>2.6. Aïllament de xarxa (imprescindible)<text:bookmark-end text:name="aïllament-de-xarxa-imprescindible"/><text:bookmark-end text:name="__RefHeading___Toc927_1693703844"/></text:h>
      <text:p text:style-name="First_20_paragraph">Regles mínimes amb <text:span text:style-name="CodiInline">nftables</text:span> a la VM <text:span text:style-name="CodiInline">cowrie</text:span> perquè només pugui parlar amb el gestor Wazuh:</text:p>
      <text:p text:style-name="Preformatted_20_Text"><text:span text:style-name="FunctionTok">sudo</text:span><text:span text:style-name="NormalTok"> nft add rule inet filter output ip daddr </text:span><text:span text:style-name="OperatorTok">&lt;</text:span><text:span text:style-name="NormalTok">IP_WAZUH_MANAGER</text:span><text:span text:style-name="OperatorTok">&gt;</text:span><text:span text:style-name="NormalTok"> accept</text:span> </text:p>
      <text:p text:style-name="Preformatted_20_Text"><text:span text:style-name="FunctionTok">sudo</text:span><text:span text:style-name="NormalTok"> nft add rule inet filter output drop</text:span> </text:p>
      <text:p text:style-name="First_20_paragraph">No li donis mai ruta cap a <text:span text:style-name="CodiInline">dc1.thos.local</text:span>, ni cap al segment de gestió (BackupPC, GLPI, OCS, LDAP).</text:p>
      <text:h text:style-name="Heading_20_2" text:outline-level="2"><text:bookmark-start text:name="executar-cowrie-com-a-servei-systemd"/><text:bookmark-start text:name="__RefHeading___Toc929_1693703844"/>2.7. Executar Cowrie com a servei (systemd)<text:bookmark-end text:name="executar-cowrie-com-a-servei-systemd"/><text:bookmark-end text:name="__RefHeading___Toc929_1693703844"/></text:h>
      <text:p text:style-name="Preformatted_20_Text"><text:span text:style-name="FunctionTok">sudo</text:span><text:span text:style-name="NormalTok"> tee /etc/systemd/system/cowrie.service </text:span><text:span text:style-name="OperatorTok">&gt;</text:span><text:span text:style-name="NormalTok"> /dev/null </text:span><text:span text:style-name="OperatorTok">&lt;&lt;'EOF'</text:span> </text:p>
      <text:p text:style-name="Preformatted_20_Text"><text:span text:style-name="StringTok">[Unit]</text:span> </text:p>
      <text:p text:style-name="Preformatted_20_Text"><text:span text:style-name="StringTok">Description=Cowrie SSH/Telnet Honeypot</text:span> </text:p>
      <text:p text:style-name="Preformatted_20_Text"><text:span text:style-name="StringTok">After=network.target</text:span> </text:p>
      <text:p text:style-name="Preformatted_20_Text"/>
      <text:p text:style-name="Preformatted_20_Text"><text:span text:style-name="StringTok">[Service]</text:span> </text:p>
      <text:p text:style-name="Preformatted_20_Text"><text:span text:style-name="StringTok">Type=forking</text:span> </text:p>
      <text:p text:style-name="Preformatted_20_Text"><text:span text:style-name="StringTok">User=cowrie</text:span> </text:p>
      <text:p text:style-name="Preformatted_20_Text"><text:soft-page-break/><text:span text:style-name="StringTok">WorkingDirectory=/home/cowrie/cowrie</text:span> </text:p>
      <text:p text:style-name="Preformatted_20_Text"><text:span text:style-name="StringTok">ExecStart=/home/cowrie/cowrie/bin/cowrie start</text:span> </text:p>
      <text:p text:style-name="Preformatted_20_Text"><text:span text:style-name="StringTok">ExecStop=/home/cowrie/cowrie/bin/cowrie stop</text:span> </text:p>
      <text:p text:style-name="Preformatted_20_Text"><text:span text:style-name="StringTok">Restart=on-failure</text:span> </text:p>
      <text:p text:style-name="Preformatted_20_Text"/>
      <text:p text:style-name="Preformatted_20_Text"><text:span text:style-name="StringTok">[Install]</text:span> </text:p>
      <text:p text:style-name="Preformatted_20_Text"><text:span text:style-name="StringTok">WantedBy=multi-user.target</text:span> </text:p>
      <text:p text:style-name="Preformatted_20_Text"><text:span text:style-name="OperatorTok">EOF</text:span> </text:p>
      <text:p text:style-name="Preformatted_20_Text"/>
      <text:p text:style-name="Preformatted_20_Text"><text:span text:style-name="FunctionTok">sudo</text:span><text:span text:style-name="NormalTok"> systemctl daemon-reload</text:span> </text:p>
      <text:p text:style-name="Preformatted_20_Text"><text:span text:style-name="FunctionTok">sudo</text:span><text:span text:style-name="NormalTok"> systemctl enable </text:span><text:span text:style-name="AttributeTok">--now</text:span><text:span text:style-name="NormalTok"> cowrie</text:span> </text:p>
      <text:p text:style-name="Preformatted_20_Text"><text:span text:style-name="FunctionTok">sudo</text:span><text:span text:style-name="NormalTok"> systemctl status cowrie</text:span> </text:p>
      <text:h text:style-name="Heading_20_2" text:outline-level="2"><text:bookmark-start text:name="comprovació"/><text:bookmark-start text:name="__RefHeading___Toc931_1693703844"/>2.8. Comprovació<text:bookmark-end text:name="comprovació"/><text:bookmark-end text:name="__RefHeading___Toc931_1693703844"/></text:h>
      <text:p text:style-name="First_20_paragraph">Des d’una altra màquina de la xarxa interna:</text:p>
      <text:p text:style-name="Preformatted_20_Text"><text:span text:style-name="FunctionTok">ssh</text:span><text:span text:style-name="NormalTok"> admin@</text:span><text:span text:style-name="OperatorTok">&lt;</text:span><text:span text:style-name="NormalTok">IP_COWRIE</text:span><text:span text:style-name="OperatorTok">&gt;</text:span> </text:p>
      <text:p text:style-name="First_20_paragraph">Revisa els logs generats:</text:p>
      <text:p text:style-name="Preformatted_20_Text"><text:span text:style-name="FunctionTok">tail</text:span><text:span text:style-name="NormalTok"> </text:span><text:span text:style-name="AttributeTok">-f</text:span><text:span text:style-name="NormalTok"> /home/cowrie/cowrie/var/log/cowrie/cowrie.json</text:span> </text:p>
      <text:p text:style-name="First_20_paragraph">Cada línia és un event JSON (login, comanda executada, fitxer descarregat, etc.).</text:p>
      <text:h text:style-name="Heading_20_1" text:outline-level="1"><text:bookmark-start text:name="integració-amb-wazuh"/><text:bookmark-start text:name="__RefHeading___Toc933_1693703844"/>3. Integració amb <text:a xlink:type="simple" xlink:href="https://proferamon.com/tic/wazuh.html" text:style-name="Internet_20_link" text:visited-style-name="Visited_20_Internet_20_Link"><text:span text:style-name="Definition">Wazuh</text:span></text:a><text:bookmark-end text:name="integració-amb-wazuh"/><text:bookmark-end text:name="__RefHeading___Toc933_1693703844"/></text:h>
      <text:h text:style-name="Heading_20_2" text:outline-level="2"><text:bookmark-start text:name="opció-a-agent-wazuh-monitoratge-de-fitxer-de-log"/><text:bookmark-start text:name="__RefHeading___Toc935_1693703844"/>Opció A: agent Wazuh + monitoratge de fitxer de log<text:bookmark-end text:name="opció-a-agent-wazuh-monitoratge-de-fitxer-de-log"/><text:bookmark-end text:name="__RefHeading___Toc935_1693703844"/></text:h>
      <text:p text:style-name="First_20_paragraph">Instal·la l’agent Wazuh a la VM <text:span text:style-name="CodiInline">cowrie</text:span> i afegeix al <text:span text:style-name="CodiInline">ossec.conf</text:span> de l’agent:</text:p>
      <text:p text:style-name="Preformatted_20_Text"><text:span text:style-name="NormalTok">&lt;</text:span><text:span text:style-name="KeywordTok">localfile</text:span><text:span text:style-name="NormalTok">&gt;</text:span> </text:p>
      <text:p text:style-name="Preformatted_20_Text"><text:span text:style-name="NormalTok"><text:s text:c="2"/>&lt;</text:span><text:span text:style-name="KeywordTok">log_format</text:span><text:span text:style-name="NormalTok">&gt;json&lt;/</text:span><text:span text:style-name="KeywordTok">log_format</text:span><text:span text:style-name="NormalTok">&gt;</text:span> </text:p>
      <text:p text:style-name="Preformatted_20_Text"><text:span text:style-name="NormalTok"><text:s text:c="2"/>&lt;</text:span><text:span text:style-name="KeywordTok">location</text:span><text:span text:style-name="NormalTok">&gt;/home/cowrie/cowrie/var/log/cowrie/cowrie.json&lt;/</text:span><text:span text:style-name="KeywordTok">location</text:span><text:span text:style-name="NormalTok">&gt;</text:span> </text:p>
      <text:p text:style-name="Preformatted_20_Text"><text:span text:style-name="NormalTok">&lt;/</text:span><text:span text:style-name="KeywordTok">localfile</text:span><text:span text:style-name="NormalTok">&gt;</text:span> </text:p>
      <text:h text:style-name="Heading_20_2" text:outline-level="2"><text:bookmark-start text:name="opció-b-filebeat-directe-al-manager"/><text:bookmark-start text:name="__RefHeading___Toc937_1693703844"/>Opció B: Filebeat directe al manager<text:bookmark-end text:name="opció-b-filebeat-directe-al-manager"/><text:bookmark-end text:name="__RefHeading___Toc937_1693703844"/></text:h>
      <text:p text:style-name="First_20_paragraph">Alternativa sense agent complet, útil si vols mantenir la VM encara més minimalista.</text:p>
      <text:h text:style-name="Heading_20_2" text:outline-level="2"><text:bookmark-start text:name="regles-de-detecció-al-wazuh-manager"/><text:bookmark-start text:name="__RefHeading___Toc939_1693703844"/>Regles de detecció al Wazuh Manager<text:bookmark-end text:name="regles-de-detecció-al-wazuh-manager"/><text:bookmark-end text:name="__RefHeading___Toc939_1693703844"/></text:h>
      <text:p text:style-name="First_20_paragraph">Crea una regla personalitzada a <text:span text:style-name="CodiInline">/var/ossec/etc/rules/local_rules.xml</text:span>:</text:p>
      <text:p text:style-name="Preformatted_20_Text"><text:span text:style-name="NormalTok">&lt;</text:span><text:span text:style-name="KeywordTok">group</text:span><text:span text:style-name="OtherTok"> name=</text:span><text:span text:style-name="StringTok">"cowrie,honeypot,"</text:span><text:span text:style-name="NormalTok">&gt;</text:span> </text:p>
      <text:p text:style-name="Preformatted_20_Text"><text:span text:style-name="NormalTok"><text:s text:c="2"/>&lt;</text:span><text:span text:style-name="KeywordTok">rule</text:span><text:span text:style-name="OtherTok"> id=</text:span><text:span text:style-name="StringTok">"100100"</text:span><text:span text:style-name="OtherTok"> level=</text:span><text:span text:style-name="StringTok">"10"</text:span><text:span text:style-name="NormalTok">&gt;</text:span> </text:p>
      <text:p text:style-name="Preformatted_20_Text"><text:span text:style-name="NormalTok"><text:s text:c="4"/>&lt;</text:span><text:span text:style-name="KeywordTok">decoded_as</text:span><text:span text:style-name="NormalTok">&gt;json&lt;/</text:span><text:span text:style-name="KeywordTok">decoded_as</text:span><text:span text:style-name="NormalTok">&gt;</text:span> </text:p>
      <text:p text:style-name="Preformatted_20_Text"><text:span text:style-name="NormalTok"><text:s text:c="4"/>&lt;</text:span><text:span text:style-name="KeywordTok">field</text:span><text:span text:style-name="OtherTok"> name=</text:span><text:span text:style-name="StringTok">"eventid"</text:span><text:span text:style-name="NormalTok">&gt;cowrie.login.success&lt;/</text:span><text:span text:style-name="KeywordTok">field</text:span><text:span text:style-name="NormalTok">&gt;</text:span> </text:p>
      <text:p text:style-name="Preformatted_20_Text"><text:span text:style-name="NormalTok"><text:s text:c="4"/>&lt;</text:span><text:span text:style-name="KeywordTok">description</text:span><text:span text:style-name="NormalTok">&gt;Cowrie: login reeixit al honeypot SSH&lt;/</text:span><text:span text:style-name="KeywordTok">description</text:span><text:span text:style-name="NormalTok">&gt;</text:span> </text:p>
      <text:p text:style-name="Preformatted_20_Text"><text:span text:style-name="NormalTok"><text:s text:c="2"/>&lt;/</text:span><text:span text:style-name="KeywordTok">rule</text:span><text:span text:style-name="NormalTok">&gt;</text:span> </text:p>
      <text:p text:style-name="Preformatted_20_Text"><text:span text:style-name="NormalTok"><text:s text:c="2"/>&lt;</text:span><text:span text:style-name="KeywordTok">rule</text:span><text:span text:style-name="OtherTok"> id=</text:span><text:span text:style-name="StringTok">"100101"</text:span><text:span text:style-name="OtherTok"> level=</text:span><text:span text:style-name="StringTok">"5"</text:span><text:span text:style-name="NormalTok">&gt;</text:span> </text:p>
      <text:p text:style-name="Preformatted_20_Text"><text:soft-page-break/><text:span text:style-name="NormalTok"><text:s text:c="4"/>&lt;</text:span><text:span text:style-name="KeywordTok">decoded_as</text:span><text:span text:style-name="NormalTok">&gt;json&lt;/</text:span><text:span text:style-name="KeywordTok">decoded_as</text:span><text:span text:style-name="NormalTok">&gt;</text:span> </text:p>
      <text:p text:style-name="Preformatted_20_Text"><text:span text:style-name="NormalTok"><text:s text:c="4"/>&lt;</text:span><text:span text:style-name="KeywordTok">field</text:span><text:span text:style-name="OtherTok"> name=</text:span><text:span text:style-name="StringTok">"eventid"</text:span><text:span text:style-name="NormalTok">&gt;cowrie.command.input&lt;/</text:span><text:span text:style-name="KeywordTok">field</text:span><text:span text:style-name="NormalTok">&gt;</text:span> </text:p>
      <text:p text:style-name="Preformatted_20_Text"><text:span text:style-name="NormalTok"><text:s text:c="4"/>&lt;</text:span><text:span text:style-name="KeywordTok">description</text:span><text:span text:style-name="NormalTok">&gt;Cowrie: comanda executada al honeypot&lt;/</text:span><text:span text:style-name="KeywordTok">description</text:span><text:span text:style-name="NormalTok">&gt;</text:span> </text:p>
      <text:p text:style-name="Preformatted_20_Text"><text:span text:style-name="NormalTok"><text:s text:c="2"/>&lt;/</text:span><text:span text:style-name="KeywordTok">rule</text:span><text:span text:style-name="NormalTok">&gt;</text:span> </text:p>
      <text:p text:style-name="Preformatted_20_Text"><text:span text:style-name="NormalTok">&lt;/</text:span><text:span text:style-name="KeywordTok">group</text:span><text:span text:style-name="NormalTok">&gt;</text:span> </text:p>
      <text:p text:style-name="First_20_paragraph">Reinicia el manager:</text:p>
      <text:p text:style-name="Preformatted_20_Text"><text:span text:style-name="FunctionTok">sudo</text:span><text:span text:style-name="NormalTok"> systemctl restart wazuh-manager</text:span> </text:p>
      <text:p text:style-name="First_20_paragraph">A partir d’aquí, qualsevol interacció amb el honeypot generarà una alerta a la interfície de Wazuh, ja classificada i correlacionable amb la resta de l’entorn <text:span text:style-name="CodiInline">thos.local</text:span>.</text:p>
      <text:h text:style-name="Heading_20_1" text:outline-level="1"><text:bookmark-start text:name="manteniment-i-bones-pràctiques"/><text:bookmark-start text:name="__RefHeading___Toc941_1693703844"/>4. Manteniment i bones pràctiques<text:bookmark-end text:name="manteniment-i-bones-pràctiques"/><text:bookmark-end text:name="__RefHeading___Toc941_1693703844"/></text:h>
      <text:list text:style-name="L4">
        <text:list-item>
          <text:p text:style-name="P6">Revisa i arxiva <text:span text:style-name="CodiInline">cowrie.json</text:span> periòdicament (pot créixer molt ràpidament si rep escombraries d’Internet).</text:p>
        </text:list-item>
        <text:list-item>
          <text:p text:style-name="P6">Actualitza Cowrie regularment (<text:span text:style-name="CodiInline">git pull</text:span> + <text:span text:style-name="CodiInline">pip install -r requirements.txt</text:span>).</text:p>
        </text:list-item>
        <text:list-item>
          <text:p text:style-name="P6">No reutilitzis mai contrasenyes reals de <text:span text:style-name="CodiInline">thos.local</text:span> al honeypot.</text:p>
        </text:list-item>
        <text:list-item>
          <text:p text:style-name="P6">Considera exposar-lo només des d’una IP pública dedicada o mitjançant un DMZ real si vols dades d’atacants d’Internet.</text:p>
        </text:list-item>
      </text:list>
      <text:p text:style-name="SaltDePagina"/>
      <text:h text:style-name="Heading_20_2" text:outline-level="2"><text:bookmark-start text:name="__RefHeading___Toc943_1693703844"/>Índex de figures<text:bookmark-end text:name="__RefHeading___Toc943_1693703844"/></text:h>
      <text:illustration-index text:style-name="Sect1" text:protected="true" text:name="TaulaFigures">
        <text:illustration-index-source text:caption-sequence-name="Illustration" text:caption-sequence-format="text">
          <text:index-title-template text:style-name="Figure_20_Index_20_Heading"/>
          <text:illustration-index-entry-template text:style-name="Figure_20_Index_20_1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illustration-index-entry-template>
          <loext:index-source-style text:style-name="FigureCaption"/>
        </text:illustration-index-source>
        <text:index-body>
          <text:p text:style-name="P7"><text:a xlink:type="simple" xlink:href="#__RefHeading___Toc945_1693703844" text:style-name="Index_20_Link" text:visited-style-name="Index_20_Link">Figura 1: Honeypot<text:tab/>2</text:a></text:p>
          <text:p text:style-name="P7"><text:a xlink:type="simple" xlink:href="#__RefHeading___Toc947_1693703844" text:style-name="Index_20_Link" text:visited-style-name="Index_20_Link">Figura 2: Arquitectura<text:tab/>3</text:a></text:p>
        </text:index-body>
      </text:illustration-index>
      <text:h text:style-name="Heading_20_4" text:outline-level="4"><text:bookmark-start text:name="versions-daquest-document"/>Versions d’aquest document<text:bookmark-end text:name="versions-daquest-document"/></text:h>
      <text:list text:style-name="L5">
        <text:list-item>
          <text:p text:style-name="P8"><text:a xlink:type="simple" xlink:href="https://proferamon.com/tic/honeypot.html" text:style-name="Internet_20_link" text:visited-style-name="Visited_20_Internet_20_Link"><text:span text:style-name="Definition">HTML</text:span></text:a></text:p>
        </text:list-item>
        <text:list-item>
          <text:p text:style-name="P8"><text:a xlink:type="simple" xlink:href="https://proferamon.com/tic/pdf/honeypot.pdf" text:style-name="Internet_20_link" text:visited-style-name="Visited_20_Internet_20_Link"><text:span text:style-name="Definition">PDF</text:span></text:a></text:p>
        </text:list-item>
        <text:list-item>
          <text:p text:style-name="P8"><text:a xlink:type="simple" xlink:href="https://proferamon.com/tic/odt/honeypot.odt" text:style-name="Internet_20_link" text:visited-style-name="Visited_20_Internet_20_Link"><text:span text:style-name="Definition">ODT</text:span></text:a></text:p>
        </text:list-item>
        <text:list-item>
          <text:p text:style-name="P8"><text:a xlink:type="simple" xlink:href="https://proferamon.com/tic/md/honeypot.md" text:style-name="Internet_20_link" text:visited-style-name="Visited_20_Internet_20_Link"><text:span text:style-name="Definition">MD</text:span></text:a></text:p>
        </text:list-item>
      </text:list>
      <text:p text:style-name="First_20_paragraph"><text:a xlink:type="simple" xlink:href="https://creativecommons.org/publicdomain/zero/1.0/deed.ca" text:style-name="Internet_20_link" text:visited-style-name="Visited_20_Internet_20_Link"><text:span text:style-name="Definition">Domini Públic (CC0)</text:span>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Noto Sans" fo:font-family="'Noto Sans'" style:font-style-name="Normal" style:font-family-generic="swiss" style:font-pitch="variable" fo:font-size="11pt"/>
    </style:style>
    <style:style style:name="Author" style:family="paragraph" style:parent-style-name="Standard" style:class="html">
      <style:paragraph-properties fo:text-align="center" style:justify-single-word="false"/>
    </style:style>
    <style:style style:name="Date" style:family="paragraph" style:parent-style-name="Standard" style:class="html">
      <style:paragraph-properties fo:text-align="center" style:justify-single-word="false"/>
    </style:style>
    <style:style style:name="Abstract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fo:color="#e6001a" loext:opacity="100%" style:font-name="Arial" fo:font-family="Arial" style:font-style-name="Normal" style:font-family-generic="swiss" style:font-pitch="variable" fo:font-size="14pt" style:font-name-asian="Tahoma" style:font-family-asian="Tahoma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.15cm" fo:margin-bottom="0.15cm" style:contextual-spacing="false" fo:line-height="115%" style:page-number="auto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TableCaption" style:family="paragraph" style:parent-style-name="Caption" style:class="extra"/>
    <style:style style:name="Table" style:family="paragraph" style:parent-style-name="Caption" style:class="extra"/>
    <style:style style:name="FigureCaption" style:family="paragraph" style:parent-style-name="Caption" style:class="extra">
      <style:paragraph-properties fo:text-align="center" style:justify-single-word="false"/>
    </style:style>
    <style:style style:name="Figure" style:family="paragraph" style:parent-style-name="Standard" style:class="extra">
      <style:paragraph-properties fo:text-align="center" style:justify-single-word="false" text:number-lines="false" text:line-number="0"/>
    </style:style>
    <style:style style:name="FigureWithCaption" style:family="paragraph" style:parent-style-name="Figure" style:class="extra">
      <style:paragraph-properties fo:keep-with-next="always" text:number-lines="false" text:line-number="0"/>
    </style:style>
    <style:style style:name="Index" style:family="paragraph" style:parent-style-name="Standard" style:class="index" style:master-page-name="">
      <style:paragraph-properties fo:line-height="115%" style:page-number="auto"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loext:graphic-properties draw:fill="solid" draw:fill-color="#ffd7d7"/>
      <style:paragraph-properties fo:margin-top="0.423cm" fo:margin-bottom="0.212cm" style:contextual-spacing="false" fo:background-color="#ffd7d7" fo:padding="0.049cm" fo:border-left="none" fo:border-right="none" fo:border-top="1.56pt solid #e6001a" fo:border-bottom="non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0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normal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95%" fo:font-style="italic" fo:font-weight="normal" style:font-size-asian="95%" style:font-style-asian="italic" style:font-weight-asian="bold" style:font-size-complex="95%" style:font-style-complex="italic" style:font-weight-complex="normal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fo:font-size="85%" fo:font-weight="normal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chapter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Preformatted_20_Text" style:display-name="Preformatted Text" style:family="paragraph" style:parent-style-name="Standard" style:class="html">
      <loext:graphic-properties draw:fill="solid" draw:fill-color="#f5f5f5"/>
      <style:paragraph-properties fo:margin-top="0cm" fo:margin-bottom="0cm" style:contextual-spacing="true" fo:background-color="#f5f5f5" fo:padding="0.15cm" fo:border-left="2.49pt solid #4a90d9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Codi_20_Ini" style:display-name="Codi Ini" style:family="paragraph" style:parent-style-name="Standard" style:master-page-name="">
      <loext:graphic-properties draw:fill="solid" draw:fill-color="#f0faf0"/>
      <style:paragraph-properties fo:margin-top="0cm" fo:margin-bottom="0cm" style:contextual-spacing="true" style:page-number="auto" fo:background-color="#f0faf0" fo:padding="0.15cm" fo:border-left="2.49pt solid #2d7a4f" fo:border-right="none" fo:border-top="none" fo:border-bottom="none"/>
      <style:text-properties fo:color="#1e3a5f" loext:opacity="100%" style:font-name="Ubuntu Mono1" fo:font-family="'Ubuntu Mono'" style:font-style-name="Normal" style:font-pitch="fixed" fo:font-size="10pt" fo:language="ca" fo:country="none"/>
    </style:style>
    <style:style style:name="Codi_20_Nano" style:display-name="Codi Nano" style:family="paragraph" style:parent-style-name="Standard" style:master-page-name="">
      <loext:graphic-properties draw:fill="solid" draw:fill-color="#eeeedd"/>
      <style:paragraph-properties fo:margin-top="0cm" fo:margin-bottom="0cm" style:contextual-spacing="true" style:page-number="auto" fo:background-color="#eeeedd" fo:padding="0.15cm" fo:border-left="2.49pt solid #e94560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/>
    </style:style>
    <style:style style:name="Definition_20_Term" style:display-name="Definition Term" style:family="paragraph" style:parent-style-name="Standard" style:next-style-name="Definition_20_Definition">
      <style:paragraph-properties fo:margin-top="0.152cm" fo:margin-bottom="0.152cm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 style:master-page-name="">
      <style:paragraph-properties fo:margin-top="0.199cm" fo:margin-bottom="0.199cm" style:contextual-spacing="true" fo:orphans="0" fo:widows="0" style:page-number="auto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/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203cm" fo:margin-bottom="0.203cm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1.27cm" fo:margin-right="0cm" fo:margin-top="0cm" fo:margin-bottom="0cm" style:contextual-spacing="false" fo:text-indent="0cm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itle" style:family="paragraph" style:parent-style-name="Heading" style:next-style-name="Text_20_body" style:class="chapter">
      <style:paragraph-properties fo:text-align="start" style:justify-single-word="false"/>
      <style:text-properties style:font-name="Arial" fo:font-family="Arial" style:font-style-name="Normal" style:font-family-generic="swiss" style:font-pitch="variable" fo:font-size="28pt" fo:font-weight="normal" style:font-size-asian="28pt" style:font-weight-asian="bold" style:font-size-complex="28pt" style:font-weight-complex="bold"/>
    </style:style>
    <style:style style:name="Codi_20_font" style:display-name="Codi font" style:family="paragraph" style:parent-style-name="Text_20_body" style:master-page-name="">
      <loext:graphic-properties draw:fill="solid" draw:fill-color="#ffffd7"/>
      <style:paragraph-properties fo:margin-top="0.101cm" fo:margin-bottom="0.101cm" style:contextual-spacing="false" fo:line-height="100%" style:page-number="auto" fo:background-color="#ffffd7" fo:padding="0.049cm" fo:border="0.06pt solid #ff972f"/>
      <style:text-properties fo:color="#000000" loext:opacity="100%" style:font-name="Ubuntu Mono1" fo:font-family="'Ubuntu Mono'" style:font-style-name="Normal" style:font-pitch="fixed" fo:language="ca" fo:country="none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Nota" style:family="paragraph" style:parent-style-name="Text_20_body" style:master-page-name="">
      <loext:graphic-properties draw:fill="solid" draw:fill-color="#ffff6d"/>
      <style:paragraph-properties fo:margin-left="0.499cm" fo:margin-right="0.499cm" fo:margin-top="0.15cm" fo:margin-bottom="0.15cm" style:contextual-spacing="true" fo:text-indent="0cm" style:auto-text-indent="false" style:page-number="auto" fo:background-color="#ffff6d" fo:padding="0.199cm" fo:border-left="7.99pt solid #ff972f" fo:border-right="none" fo:border-top="none" fo:border-bottom="none" style:shadow="#784b04 0.176cm 0.176cm"/>
      <style:text-properties fo:color="#000000" loext:opacity="100%"/>
    </style:style>
    <style:style style:name="Terminal" style:family="paragraph" style:parent-style-name="Codi_20_font" style:master-page-name="">
      <loext:graphic-properties draw:fill="solid" draw:fill-color="#333333"/>
      <style:paragraph-properties fo:margin-top="0.199cm" fo:margin-bottom="0.199cm" style:contextual-spacing="true" style:page-number="auto" fo:background-color="#333333" fo:padding="0.049cm" fo:border="none"/>
      <style:text-properties fo:color="#afd095" loext:opacity="100%"/>
    </style:style>
    <style:style style:name="SaltDePagina" style:family="paragraph" style:parent-style-name="Standard">
      <style:paragraph-properties fo:margin-top="0cm" fo:margin-bottom="0cm" style:contextual-spacing="false" fo:line-height="0.049cm" fo:break-before="page"/>
      <style:text-properties fo:font-size="1pt"/>
    </style:style>
    <style:style style:name="AlertNota" style:family="paragraph" style:parent-style-name="Text_20_body" style:master-page-name="">
      <loext:graphic-properties draw:fill="solid" draw:fill-color="#eff6ff" draw:opacity="100%"/>
      <style:paragraph-properties fo:margin-top="0cm" fo:margin-bottom="0.25cm" style:contextual-spacing="true" style:page-number="auto" fo:background-color="#eff6ff" fo:padding="0.25cm" fo:border-left="3pt solid #3b82f6" fo:border-right="none" fo:border-top="none" fo:border-bottom="none"/>
    </style:style>
    <style:style style:name="AlertNotaEtiqueta" style:family="paragraph" style:parent-style-name="AlertNota">
      <style:paragraph-properties fo:margin-top="0.25cm" fo:margin-bottom="0.101cm" style:contextual-spacing="false"/>
      <style:text-properties fo:color="#1d4ed8" loext:opacity="100%" fo:font-size="9pt" fo:font-weight="bold"/>
    </style:style>
    <style:style style:name="AlertConsell" style:family="paragraph" style:parent-style-name="Text_20_body" style:master-page-name="">
      <loext:graphic-properties draw:fill="solid" draw:fill-color="#f0fdf4" draw:opacity="100%"/>
      <style:paragraph-properties fo:margin-top="0cm" fo:margin-bottom="0.25cm" style:contextual-spacing="true" style:page-number="auto" fo:background-color="#f0fdf4" fo:padding="0.25cm" fo:border-left="3pt solid #22c55e" fo:border-right="none" fo:border-top="none" fo:border-bottom="none"/>
    </style:style>
    <style:style style:name="AlertConsellEtiqueta" style:family="paragraph" style:parent-style-name="AlertConsell">
      <style:paragraph-properties fo:margin-top="0.25cm" fo:margin-bottom="0.101cm" style:contextual-spacing="false"/>
      <style:text-properties fo:color="#15803d" loext:opacity="100%" fo:font-size="9pt" fo:font-weight="bold"/>
    </style:style>
    <style:style style:name="AlertImportant" style:family="paragraph" style:parent-style-name="Text_20_body" style:master-page-name="">
      <loext:graphic-properties draw:fill="solid" draw:fill-color="#faf5ff" draw:opacity="100%"/>
      <style:paragraph-properties fo:margin-top="0cm" fo:margin-bottom="0.25cm" style:contextual-spacing="true" style:page-number="auto" fo:background-color="#faf5ff" fo:padding="0.25cm" fo:border-left="3pt solid #a855f7" fo:border-right="none" fo:border-top="none" fo:border-bottom="none"/>
    </style:style>
    <style:style style:name="AlertImportantEtiqueta" style:family="paragraph" style:parent-style-name="AlertImportant">
      <style:paragraph-properties fo:margin-top="0.25cm" fo:margin-bottom="0.101cm" style:contextual-spacing="false"/>
      <style:text-properties fo:color="#7e22ce" loext:opacity="100%" fo:font-size="9pt" fo:font-weight="bold"/>
    </style:style>
    <style:style style:name="AlertAvis" style:family="paragraph" style:parent-style-name="Text_20_body" style:master-page-name="">
      <loext:graphic-properties draw:fill="solid" draw:fill-color="#fffbeb" draw:opacity="100%"/>
      <style:paragraph-properties fo:margin-top="0cm" fo:margin-bottom="0.25cm" style:contextual-spacing="true" style:page-number="auto" fo:background-color="#fffbeb" fo:padding="0.25cm" fo:border-left="3pt solid #f59e0b" fo:border-right="none" fo:border-top="none" fo:border-bottom="none"/>
    </style:style>
    <style:style style:name="AlertAvisEtiqueta" style:family="paragraph" style:parent-style-name="AlertAvis">
      <style:paragraph-properties fo:margin-top="0.25cm" fo:margin-bottom="0.101cm" style:contextual-spacing="false"/>
      <style:text-properties fo:color="#b45309" loext:opacity="100%" fo:font-size="9pt" fo:font-weight="bold"/>
    </style:style>
    <style:style style:name="AlertPrecaucio" style:family="paragraph" style:parent-style-name="Text_20_body" style:master-page-name="">
      <loext:graphic-properties draw:fill="solid" draw:fill-color="#fff1f2" draw:opacity="100%"/>
      <style:paragraph-properties fo:margin-top="0cm" fo:margin-bottom="0.25cm" style:contextual-spacing="true" style:page-number="auto" fo:background-color="#fff1f2" fo:padding="0.25cm" fo:border-left="3pt solid #ef4444" fo:border-right="none" fo:border-top="none" fo:border-bottom="none"/>
    </style:style>
    <style:style style:name="AlertPrecaucioEtiqueta" style:family="paragraph" style:parent-style-name="AlertPrecaucio">
      <style:paragraph-properties fo:margin-top="0.25cm" fo:margin-bottom="0.101cm" style:contextual-spacing="false"/>
      <style:text-properties fo:color="#b91c1c" loext:opacity="100%" fo:font-size="9pt" fo:font-weight="bold"/>
    </style:style>
    <style:style style:name="Figure_20_Index_20_1" style:display-name="Figure Index 1" style:family="paragraph" style:parent-style-name="Index" style:class="index">
      <style:paragraph-properties fo:margin-lef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diInline" style:family="text">
      <style:text-properties style:font-name="Ubuntu Mono1" fo:font-family="'Ubuntu Mono'" style:font-style-name="Normal" style:font-pitch="fixed" fo:font-size="10pt" fo:language="ca" fo:country="none" fo:background-color="#f5f5f5" loext:padding="0.03cm" loext:border="0.51pt solid #cccccc"/>
    </style:style>
    <style:style style:name="Source_5f_Text" style:display-name="Source_Text" style:family="text">
      <style:text-properties style:font-name="Ubuntu Mono" fo:font-family="'Ubuntu Mono'" style:font-style-name="Negreta" style:font-pitch="fixed" fo:font-size="12pt" fo:language="ca" fo:country="none" fo:font-weight="bold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Highlighted" style:family="text">
      <style:text-properties fo:background-color="#ffff38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 style:text-line-through-type="single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Internet_20_link" style:display-name="Internet link" style:family="text">
      <style:text-properties fo:color="#000080" loext:opacity="100%" fo:language="ca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style:style style:name="Source_20_Text" style:display-name="Source Text" style:family="text">
      <style:text-properties style:font-name="Ubuntu Mono1" fo:font-family="'Ubuntu Mono'" style:font-style-name="Normal" style:font-pitch="fixed" fo:font-size="11pt" fo:language="ca" fo:country="none" fo:background-color="#ffffd7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 loext:padding="0.049cm" loext:border="0.06pt solid #ff972f"/>
    </style:style>
    <style:style style:name="Index_20_Link" style:display-name="Index Link" style:family="text"/>
    <style:style style:name="Text_20_Terminal" style:display-name="Text Terminal" style:family="text" style:parent-style-name="Source_20_Text">
      <style:text-properties fo:color="#afd095" loext:opacity="100%" fo:background-color="#333333" loext:padding="0.049cm" loext:border="0.06pt solid #729fcf"/>
    </style:style>
    <style:style style:name="KeywordTok" style:family="text">
      <style:text-properties fo:color="#204a87" loext:opacity="100%" fo:font-weight="bold"/>
    </style:style>
    <style:style style:name="DataTypeTok" style:family="text">
      <style:text-properties fo:color="#204a87" loext:opacity="100%"/>
    </style:style>
    <style:style style:name="DecValTok" style:family="text">
      <style:text-properties fo:color="#0000cf" loext:opacity="100%"/>
    </style:style>
    <style:style style:name="BaseNTok" style:family="text">
      <style:text-properties fo:color="#0000cf" loext:opacity="100%"/>
    </style:style>
    <style:style style:name="FloatTok" style:family="text">
      <style:text-properties fo:color="#0000cf" loext:opacity="100%"/>
    </style:style>
    <style:style style:name="ConstantTok" style:family="text">
      <style:text-properties fo:color="#8f5902" loext:opacity="100%"/>
    </style:style>
    <style:style style:name="CharTok" style:family="text">
      <style:text-properties fo:color="#4e9a06" loext:opacity="100%"/>
    </style:style>
    <style:style style:name="SpecialCharTok" style:family="text">
      <style:text-properties fo:color="#ce5c00" loext:opacity="100%" fo:font-weight="bold"/>
    </style:style>
    <style:style style:name="StringTok" style:family="text">
      <style:text-properties fo:color="#4e9a06" loext:opacity="100%"/>
    </style:style>
    <style:style style:name="VerbatimStringTok" style:family="text">
      <style:text-properties fo:color="#4e9a06" loext:opacity="100%"/>
    </style:style>
    <style:style style:name="SpecialStringTok" style:family="text">
      <style:text-properties fo:color="#4e9a06" loext:opacity="100%"/>
    </style:style>
    <style:style style:name="ImportTok" style:family="text"/>
    <style:style style:name="CommentTok" style:family="text">
      <style:text-properties fo:color="#8f5902" loext:opacity="100%" fo:font-style="italic"/>
    </style:style>
    <style:style style:name="DocumentationTok" style:family="text">
      <style:text-properties fo:color="#8f5902" loext:opacity="100%" fo:font-style="italic" fo:font-weight="bold"/>
    </style:style>
    <style:style style:name="AnnotationTok" style:family="text">
      <style:text-properties fo:color="#8f5902" loext:opacity="100%" fo:font-style="italic" fo:font-weight="bold"/>
    </style:style>
    <style:style style:name="CommentVarTok" style:family="text">
      <style:text-properties fo:color="#8f5902" loext:opacity="100%" fo:font-style="italic" fo:font-weight="bold"/>
    </style:style>
    <style:style style:name="OtherTok" style:family="text">
      <style:text-properties fo:color="#8f5902" loext:opacity="100%"/>
    </style:style>
    <style:style style:name="FunctionTok" style:family="text">
      <style:text-properties fo:color="#204a87" loext:opacity="100%" fo:font-weight="bold"/>
    </style:style>
    <style:style style:name="VariableTok" style:family="text">
      <style:text-properties fo:color="#000000" loext:opacity="100%"/>
    </style:style>
    <style:style style:name="ControlFlowTok" style:family="text">
      <style:text-properties fo:color="#204a87" loext:opacity="100%" fo:font-weight="bold"/>
    </style:style>
    <style:style style:name="OperatorTok" style:family="text">
      <style:text-properties fo:color="#ce5c00" loext:opacity="100%" fo:font-weight="bold"/>
    </style:style>
    <style:style style:name="BuiltInTok" style:family="text"/>
    <style:style style:name="ExtensionTok" style:family="text"/>
    <style:style style:name="PreprocessorTok" style:family="text">
      <style:text-properties fo:color="#8f5902" loext:opacity="100%" fo:font-style="italic"/>
    </style:style>
    <style:style style:name="AttributeTok" style:family="text">
      <style:text-properties fo:color="#204a87" loext:opacity="100%"/>
    </style:style>
    <style:style style:name="RegionMarkerTok" style:family="text"/>
    <style:style style:name="InformationTok" style:family="text">
      <style:text-properties fo:color="#8f5902" loext:opacity="100%" fo:font-style="italic" fo:font-weight="bold"/>
    </style:style>
    <style:style style:name="WarningTok" style:family="text">
      <style:text-properties fo:color="#8f5902" loext:opacity="100%" fo:font-style="italic" fo:font-weight="bold"/>
    </style:style>
    <style:style style:name="AlertTok" style:family="text">
      <style:text-properties fo:color="#ef2929" loext:opacity="100%"/>
    </style:style>
    <style:style style:name="ErrorTok" style:family="text">
      <style:text-properties fo:color="#a40000" loext:opacity="100%" fo:font-weight="bold"/>
    </style:style>
    <style:style style:name="NormalTok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•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•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•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601cm" text:min-label-width="0.4cm"/>
        <style:text-properties fo:font-family="Star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min-label-width="0.3cm"/>
        <style:text-properties fo:font-family="StarSymbol"/>
      </text:list-level-style-bullet>
      <text:list-level-style-bullet text:level="2" text:style-name="Numbering_20_Symbols" loext:num-list-format="%2%" text:bullet-char="–">
        <style:list-level-properties text:space-before="0.3cm" text:min-label-width="0.3cm"/>
        <style:text-properties fo:font-family="StarSymbol"/>
      </text:list-level-style-bullet>
      <text:list-level-style-bullet text:level="3" text:style-name="Numbering_20_Symbols" loext:num-list-format="%3%" text:bullet-char="–">
        <style:list-level-properties text:space-before="0.6cm" text:min-label-width="0.3cm"/>
        <style:text-properties fo:font-family="StarSymbol"/>
      </text:list-level-style-bullet>
      <text:list-level-style-bullet text:level="4" text:style-name="Numbering_20_Symbols" loext:num-list-format="%4%" text:bullet-char="–">
        <style:list-level-properties text:space-before="0.899cm" text:min-label-width="0.3cm"/>
        <style:text-properties fo:font-family="StarSymbol"/>
      </text:list-level-style-bullet>
      <text:list-level-style-bullet text:level="5" text:style-name="Numbering_20_Symbols" loext:num-list-format="%5%" text:bullet-char="–">
        <style:list-level-properties text:space-before="1.199cm" text:min-label-width="0.3cm"/>
        <style:text-properties fo:font-family="StarSymbol"/>
      </text:list-level-style-bullet>
      <text:list-level-style-bullet text:level="6" text:style-name="Numbering_20_Symbols" loext:num-list-format="%6%" text:bullet-char="–">
        <style:list-level-properties text:space-before="1.499cm" text:min-label-width="0.3cm"/>
        <style:text-properties fo:font-family="StarSymbol"/>
      </text:list-level-style-bullet>
      <text:list-level-style-bullet text:level="7" text:style-name="Numbering_20_Symbols" loext:num-list-format="%7%" text:bullet-char="–">
        <style:list-level-properties text:space-before="1.801cm" text:min-label-width="0.3cm"/>
        <style:text-properties fo:font-family="StarSymbol"/>
      </text:list-level-style-bullet>
      <text:list-level-style-bullet text:level="8" text:style-name="Numbering_20_Symbols" loext:num-list-format="%8%" text:bullet-char="–">
        <style:list-level-properties text:space-before="2.101cm" text:min-label-width="0.3cm"/>
        <style:text-properties fo:font-family="StarSymbol"/>
      </text:list-level-style-bullet>
      <text:list-level-style-bullet text:level="9" text:style-name="Numbering_20_Symbols" loext:num-list-format="%9%" text:bullet-char="–">
        <style:list-level-properties text:space-before="2.401cm" text:min-label-width="0.3cm"/>
        <style:text-properties fo:font-family="StarSymbol"/>
      </text:list-level-style-bullet>
      <text:list-level-style-bullet text:level="10" text:style-name="Numbering_20_Symbols" loext:num-list-format="%10%" text:bullet-char="–">
        <style:list-level-properties text:space-before="2.7cm" text:min-label-width="0.3cm"/>
        <style:text-properties fo:font-family="Star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min-label-width="0.395cm"/>
        <style:text-properties fo:font-family="StarSymbol"/>
      </text:list-level-style-bullet>
      <text:list-level-style-bullet text:level="2" text:style-name="Numbering_20_Symbols" loext:num-list-format="%2%" text:bullet-char="□">
        <style:list-level-properties text:space-before="0.395cm" text:min-label-width="0.395cm"/>
        <style:text-properties fo:font-family="StarSymbol"/>
      </text:list-level-style-bullet>
      <text:list-level-style-bullet text:level="3" text:style-name="Numbering_20_Symbols" loext:num-list-format="%3%" text:bullet-char="☑">
        <style:list-level-properties text:min-label-width="0.395cm"/>
        <style:text-properties fo:font-family="StarSymbol"/>
      </text:list-level-style-bullet>
      <text:list-level-style-bullet text:level="4" text:style-name="Numbering_20_Symbols" loext:num-list-format="%4%" text:bullet-char="□">
        <style:list-level-properties text:space-before="0.395cm" text:min-label-width="0.395cm"/>
        <style:text-properties fo:font-family="StarSymbol"/>
      </text:list-level-style-bullet>
      <text:list-level-style-bullet text:level="5" text:style-name="Numbering_20_Symbols" loext:num-list-format="%5%" text:bullet-char="☑">
        <style:list-level-properties text:min-label-width="0.395cm"/>
        <style:text-properties fo:font-family="StarSymbol"/>
      </text:list-level-style-bullet>
      <text:list-level-style-bullet text:level="6" text:style-name="Numbering_20_Symbols" loext:num-list-format="%6%" text:bullet-char="□">
        <style:list-level-properties text:space-before="0.395cm" text:min-label-width="0.395cm"/>
        <style:text-properties fo:font-family="StarSymbol"/>
      </text:list-level-style-bullet>
      <text:list-level-style-bullet text:level="7" text:style-name="Numbering_20_Symbols" loext:num-list-format="%7%" text:bullet-char="☑">
        <style:list-level-properties text:min-label-width="0.395cm"/>
        <style:text-properties fo:font-family="StarSymbol"/>
      </text:list-level-style-bullet>
      <text:list-level-style-bullet text:level="8" text:style-name="Numbering_20_Symbols" loext:num-list-format="%8%" text:bullet-char="□">
        <style:list-level-properties text:space-before="0.395cm" text:min-label-width="0.395cm"/>
        <style:text-properties fo:font-family="StarSymbol"/>
      </text:list-level-style-bullet>
      <text:list-level-style-bullet text:level="9" text:style-name="Numbering_20_Symbols" loext:num-list-format="%9%" text:bullet-char="☑">
        <style:list-level-properties text:min-label-width="0.395cm"/>
        <style:text-properties fo:font-family="StarSymbol"/>
      </text:list-level-style-bullet>
      <text:list-level-style-bullet text:level="10" text:style-name="Numbering_20_Symbols" loext:num-list-format="%10%" text:bullet-char="□">
        <style:list-level-properties text:space-before="0.395cm" text:min-label-width="0.395cm"/>
        <style:text-properties fo:font-family="StarSymbol"/>
      </text:list-level-style-bullet>
    </text:list-style>
    <text:list-style style:name="List_20_4" style:display-name="List 4">
      <text:list-level-style-bullet text:level="1" text:style-name="Numbering_20_Symbols" loext:num-list-format="%1%" text:bullet-char="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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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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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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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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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">
        <style:list-level-properties text:space-before="3.601cm" text:min-label-width="0.4cm"/>
        <style:text-properties fo:font-family="Star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✗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✗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✗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✗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✗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✗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✗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✗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✗">
        <style:list-level-properties text:space-before="3.601cm" text:min-label-width="0.4cm"/>
        <style:text-properties fo:font-family="Star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4.502cm" text:min-label-width="0.499cm"/>
      </text:list-level-style-number>
    </text:list-style>
    <text:list-style style:name="Numbering_20_2" style:display-name="Numbering 2">
      <text:list-level-style-number text:level="1" text:style-name="Numbering_20_Symbols" loext:num-list-format="%1%" style:num-format="1">
        <style:list-level-properties text:min-label-width="0.499cm"/>
      </text:list-level-style-number>
      <text:list-level-style-number text:level="2" text:style-name="Numbering_20_Symbols" loext:num-list-format="%2%" style:num-format="1" text:start-value="2">
        <style:list-level-properties text:space-before="0.499cm" text:min-label-width="0.499cm"/>
      </text:list-level-style-number>
      <text:list-level-style-number text:level="3" text:style-name="Numbering_20_Symbols" loext:num-list-format="%3%" style:num-format="1" text:start-value="3">
        <style:list-level-properties text:space-before="0.998cm" text:min-label-width="1cm"/>
      </text:list-level-style-number>
      <text:list-level-style-number text:level="4" text:style-name="Numbering_20_Symbols" loext:num-list-format="%4%" style:num-format="1" text:start-value="4">
        <style:list-level-properties text:space-before="1.998cm" text:min-label-width="1.251cm"/>
      </text:list-level-style-number>
      <text:list-level-style-number text:level="5" text:style-name="Numbering_20_Symbols" loext:num-list-format="%5%" style:num-format="1" text:start-value="5">
        <style:list-level-properties text:space-before="3.249cm" text:min-label-width="1.499cm"/>
      </text:list-level-style-number>
      <text:list-level-style-number text:level="6" text:style-name="Numbering_20_Symbols" loext:num-list-format="%6%" style:num-format="1" text:start-value="6">
        <style:list-level-properties text:space-before="4.748cm" text:min-label-width="1.801cm"/>
      </text:list-level-style-number>
      <text:list-level-style-number text:level="7" text:style-name="Numbering_20_Symbols" loext:num-list-format="%7%" style:num-format="1" text:start-value="7">
        <style:list-level-properties text:space-before="6.549cm" text:min-label-width="2.3cm"/>
      </text:list-level-style-number>
      <text:list-level-style-number text:level="8" text:style-name="Numbering_20_Symbols" loext:num-list-format="%8%" style:num-format="1" text:start-value="8">
        <style:list-level-properties text:space-before="8.849cm" text:min-label-width="2.6cm"/>
      </text:list-level-style-number>
      <text:list-level-style-number text:level="9" text:style-name="Numbering_20_Symbols" loext:num-list-format="%9%" style:num-format="1" text:start-value="9">
        <style:list-level-properties text:space-before="11.449cm" text:min-label-width="2.801cm"/>
      </text:list-level-style-number>
      <text:list-level-style-number text:level="10" text:style-name="Numbering_20_Symbols" loext:num-list-format="%10%" style:num-format="1" text:start-value="10">
        <style:list-level-properties text:space-before="14.25cm" text:min-label-width="3.101cm"/>
      </text:list-level-style-number>
    </text:list-style>
    <text:list-style style:name="Numbering_20_3" style:display-name="Numbering 3">
      <text:list-level-style-number text:level="1" text:style-name="Numbering_20_Symbols" loext:num-list-format="%1%" style:num-format="1">
        <style:list-level-properties text:min-label-width="3cm"/>
      </text:list-level-style-number>
      <text:list-level-style-number text:level="2" text:style-name="Numbering_20_Symbols" loext:num-list-format="%2%" style:num-format="1" text:start-value="2">
        <style:list-level-properties text:space-before="3.001cm" text:min-label-width="3cm"/>
      </text:list-level-style-number>
      <text:list-level-style-number text:level="3" text:style-name="Numbering_20_Symbols" loext:num-list-format="%3%" style:num-format="1" text:start-value="3">
        <style:list-level-properties text:space-before="6.001cm" text:min-label-width="3cm"/>
      </text:list-level-style-number>
      <text:list-level-style-number text:level="4" text:style-name="Numbering_20_Symbols" loext:num-list-format="%4%" style:num-format="1" text:start-value="4">
        <style:list-level-properties text:space-before="9.002cm" text:min-label-width="3cm"/>
      </text:list-level-style-number>
      <text:list-level-style-number text:level="5" text:style-name="Numbering_20_Symbols" loext:num-list-format="%5%" style:num-format="1" text:start-value="5">
        <style:list-level-properties text:space-before="12.002cm" text:min-label-width="3cm"/>
      </text:list-level-style-number>
      <text:list-level-style-number text:level="6" text:style-name="Numbering_20_Symbols" loext:num-list-format="%6%" style:num-format="1" text:start-value="6">
        <style:list-level-properties text:space-before="15.002cm" text:min-label-width="3cm"/>
      </text:list-level-style-number>
      <text:list-level-style-number text:level="7" text:style-name="Numbering_20_Symbols" loext:num-list-format="%7%" style:num-format="1" text:start-value="7">
        <style:list-level-properties text:space-before="18.003cm" text:min-label-width="3cm"/>
      </text:list-level-style-number>
      <text:list-level-style-number text:level="8" text:style-name="Numbering_20_Symbols" loext:num-list-format="%8%" style:num-format="1" text:start-value="8">
        <style:list-level-properties text:space-before="21.003cm" text:min-label-width="3cm"/>
      </text:list-level-style-number>
      <text:list-level-style-number text:level="9" text:style-name="Numbering_20_Symbols" loext:num-list-format="%9%" style:num-format="1" text:start-value="9">
        <style:list-level-properties text:space-before="24.003cm" text:min-label-width="3cm"/>
      </text:list-level-style-number>
      <text:list-level-style-number text:level="10" text:style-name="Numbering_20_Symbols" loext:num-list-format="%10%" style:num-format="1" text:start-value="10">
        <style:list-level-properties text:space-before="27.004cm" text:min-label-width="3cm"/>
      </text:list-level-style-number>
    </text:list-style>
    <text:list-style style:name="Numbering_20_4" style:display-name="Numbering 4">
      <text:list-level-style-number text:level="1" text:style-name="Numbering_20_Symbols" loext:num-list-format="%1%." style:num-suffix="." style:num-format="I">
        <style:list-level-properties text:min-label-width="0.499cm"/>
      </text:list-level-style-number>
      <text:list-level-style-number text:level="2" text:style-name="Numbering_20_Symbols" loext:num-list-format="%2%." style:num-suffix="." style:num-format="I" text:start-value="2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I" text:start-value="3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I" text:start-value="4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I" text:start-value="5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I" text:start-value="6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I" text:start-value="7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I" text:start-value="8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I" text:start-value="9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I" text:start-value="10">
        <style:list-level-properties text:space-before="4.502cm" text:min-label-width="0.499cm"/>
      </text:list-level-style-number>
    </text:list-style>
    <text:list-style style:name="Numbering_20_5" style:display-name="Numbering 5">
      <text:list-level-style-number text:level="1" text:style-name="Numbering_20_Symbols" loext:num-list-format="%1%." style:num-suffix="." style:num-format="1">
        <style:list-level-properties text:min-label-width="0.4cm"/>
      </text:list-level-style-number>
      <text:list-level-style-number text:level="2" text:style-name="Numbering_20_Symbols" loext:num-list-format="%1%.%2%." style:num-suffix="." style:num-format="1" text:start-value="2" text:display-levels="2">
        <style:list-level-properties text:space-before="0.45cm" text:min-label-width="0.651cm"/>
      </text:list-level-style-number>
      <text:list-level-style-number text:level="3" text:style-name="Numbering_20_Symbols" loext:num-list-format="%3%)" style:num-suffix=")" style:num-format="a" text:start-value="3">
        <style:list-level-properties text:space-before="1.1cm" text:min-label-width="0.45cm"/>
      </text:list-level-style-number>
      <text:list-level-style-bullet text:level="4" text:style-name="Numbering_20_Symbols" loext:num-list-format="%4%" text:bullet-char="•">
        <style:list-level-properties text:space-before="1.605cm" text:min-label-width="0.395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2cm" text:min-label-width="0.395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395cm" text:min-label-width="0.395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791cm" text:min-label-width="0.395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3.186cm" text:min-label-width="0.395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581cm" text:min-label-width="0.395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976cm" text:min-label-width="0.395cm"/>
        <style:text-properties fo:font-family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ula3" style:family="table">
      <style:table-properties style:width="17.007cm" fo:margin-left="0cm" table:align="left"/>
    </style:style>
    <style:style style:name="Taula3.A" style:family="table-column">
      <style:table-column-properties style:column-width="14.875cm"/>
    </style:style>
    <style:style style:name="Taula3.B" style:family="table-column">
      <style:table-column-properties style:column-width="2.133cm"/>
    </style:style>
    <style:style style:name="Taula3.A1" style:family="table-cell">
      <style:table-cell-properties style:vertical-align="bottom" fo:padding="0.097cm" fo:border="none"/>
    </style:style>
    <style:style style:name="Taula3.B1" style:family="table-cell">
      <style:table-cell-properties style:vertical-align="middle" fo:padding="0.097cm" fo:border="none"/>
    </style:style>
    <style:style style:name="MP1" style:family="paragraph" style:parent-style-name="Text_20_body">
      <loext:graphic-properties draw:fill-hatch-name="hatch"/>
      <style:paragraph-properties>
        <style:tab-stops>
          <style:tab-stop style:position="0cm"/>
          <style:tab-stop style:position="8.5cm" style:type="center"/>
          <style:tab-stop style:position="17cm" style:type="right"/>
        </style:tab-stops>
      </style:paragraph-properties>
      <style:text-properties officeooo:rsid="00301231" officeooo:paragraph-rsid="00301231"/>
    </style:style>
    <style:style style:name="MP2" style:family="paragraph" style:parent-style-name="Footer">
      <style:text-properties fo:color="#b2b2b2" loext:opacity="100%" style:font-name="Helvetica" fo:font-size="6pt" officeooo:rsid="00320de5" officeooo:paragraph-rsid="00320de5" style:font-size-asian="6pt" style:font-size-complex="6pt"/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 style:parent-style-name="Footer">
      <style:paragraph-properties fo:text-align="start" style:justify-single-word="false"/>
      <style:text-properties fo:font-size="11pt" officeooo:rsid="001729d5" style:font-size-asian="11pt" style:font-size-complex="11pt"/>
    </style:style>
    <style:style style:name="MT1" style:family="text">
      <style:text-properties officeooo:rsid="004a9d36"/>
    </style:style>
    <style:style style:name="MT2" style:family="text">
      <style:text-properties fo:font-size="11pt" style:font-size-asian="11pt" style:font-size-complex="11pt"/>
    </style:style>
    <style:style style:name="MT3" style:family="text">
      <style:text-properties officeooo:rsid="001729d5"/>
    </style:style>
    <style:style style:name="MT4" style:family="text">
      <style:text-properties fo:font-size="11pt" officeooo:rsid="001729d5" style:font-size-asian="11pt" style:font-size-complex="11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11cm" fo:margin-bottom="0.85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98cm" fo:margin-left="0cm" fo:margin-right="0cm" fo:margin-bottom="0.499cm" fo:background-color="transparent" style:dynamic-spacing="true" draw:fill="none" draw:fill-color="#729fcf"/>
      </style:header-style>
      <style:footer-style>
        <style:header-footer-properties fo:min-height="1.889cm" fo:margin-left="0cm" fo:margin-right="0cm" fo:margin-top="0.499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5.145cm" svg:height="1.323cm" draw:z-index="7"><draw:image xlink:href="Pictures/100000000000010D0000004585066606.png" xlink:type="simple" xlink:show="embed" xlink:actuate="onLoad" draw:mime-type="image/png"/></draw:frame><text:tab/><text:tab/><draw:frame draw:style-name="Mfr1" draw:name="image2.png" text:anchor-type="as-char" svg:width="1.984cm" svg:height="1.323cm" draw:z-index="15"><draw:image xlink:href="Pictures/10000001000004BC000003222B5D4C9B.png" xlink:type="simple" xlink:show="embed" xlink:actuate="onLoad" draw:mime-type="image/png"/></draw:frame></text:p>
      </style:header>
      <style:footer>
        <table:table table:name="Taula3" table:style-name="Taula3">
          <table:table-column table:style-name="Taula3.A"/>
          <table:table-column table:style-name="Taula3.B"/>
          <table:table-row>
            <table:table-cell table:style-name="Taula3.A1" office:value-type="string">
              <text:p text:style-name="MP2">Plantilla 202<text:span text:style-name="MT1">6</text:span>-<text:span text:style-name="MT1">03</text:span></text:p>
            </table:table-cell>
            <table:table-cell table:style-name="Taula3.B1" office:value-type="string">
              <text:p text:style-name="MP3"><text:span text:style-name="MT2"><text:page-number text:select-page="current">8</text:page-number></text:span><text:s/><text:span text:style-name="MT3">de </text:span><text:span text:style-name="MT4"><text:page-count>8</text:page-count>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title>Honeypot</dc:title>
    <dc:description/>
    <dc:subject/>
    <meta:keyword/>
    <dc:language>ca</dc:language>
    <meta:initial-creator/>
    <dc:creator>ramon lopez</dc:creator>
    <meta:creation-date>2026-08-04T10:52:47Z</meta:creation-date>
    <dc:date>2026-08-04T12:52:48.806867636</dc:date>
    <meta:editing-duration>P0D</meta:editing-duration>
    <meta:editing-cycles>1</meta:editing-cycles>
    <meta:document-statistic meta:table-count="1" meta:image-count="4" meta:object-count="0" meta:page-count="8" meta:paragraph-count="165" meta:word-count="1068" meta:character-count="7541" meta:non-whitespace-character-count="6560"/>
    <meta:user-defined meta:name="toc-title">Índex</meta:user-defined>
  </office:meta>
</office:document-meta>
</file>