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4BC000003222B5D4C9B.png" manifest:media-type="image/png"/>
  <manifest:file-entry manifest:full-path="Pictures/100000000000010D0000004585066606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FreeSans" svg:font-family="FreeSans" style:font-family-generic="swiss"/>
    <style:font-face style:name="FreeSans1" svg:font-family="FreeSans" style:font-family-generic="system" style:font-pitch="variable"/>
    <style:font-face style:name="Helvetica" svg:font-family="Helvetica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Noto Sans" svg:font-family="'Noto Sans'" style:font-adornments="Normal" style:font-family-generic="swiss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Ubuntu Mono" svg:font-family="'Ubuntu Mono'" style:font-adornments="Negreta" style:font-pitch="fixed"/>
    <style:font-face style:name="Ubuntu Mono1" svg:font-family="'Ubuntu Mono'" style:font-adornments="Normal" style:font-pitch="fixed"/>
  </office:font-face-decls>
  <office:automatic-styles>
    <style:style style:name="Table1" style:family="table">
      <style:table-properties style:width="17cm" style:rel-width="100%" table:align="center"/>
    </style:style>
    <style:style style:name="Table1.A" style:family="table-column">
      <style:table-column-properties style:column-width="5.667cm" style:rel-column-width="21845*"/>
    </style:style>
    <style:style style:name="Table1.B" style:family="table-column">
      <style:table-column-properties style:column-width="11.333cm" style:rel-column-width="43690*"/>
    </style:style>
    <style:style style:name="Table1.A1" style:family="table-cell">
      <style:table-cell-properties fo:padding="0.101cm" fo:border="0.75pt solid #000000"/>
    </style:style>
    <style:style style:name="Table2" style:family="table">
      <style:table-properties style:width="17cm" style:rel-width="100%" table:align="center"/>
    </style:style>
    <style:style style:name="Table2.A" style:family="table-column">
      <style:table-column-properties style:column-width="5.667cm" style:rel-column-width="21845*"/>
    </style:style>
    <style:style style:name="Table2.B" style:family="table-column">
      <style:table-column-properties style:column-width="11.333cm" style:rel-column-width="43690*"/>
    </style:style>
    <style:style style:name="Table2.A1" style:family="table-cell">
      <style:table-cell-properties fo:padding="0.101cm" fo:border="0.75pt solid #000000"/>
    </style:style>
    <style:style style:name="Table3" style:family="table">
      <style:table-properties style:width="17cm" table:align="margins"/>
    </style:style>
    <style:style style:name="Table3.A" style:family="table-column">
      <style:table-column-properties style:column-width="8.5cm" style:rel-column-width="32767*"/>
    </style:style>
    <style:style style:name="Table3.B" style:family="table-column">
      <style:table-column-properties style:column-width="8.5cm" style:rel-column-width="32768*"/>
    </style:style>
    <style:style style:name="Table3.A1" style:family="table-cell">
      <style:table-cell-properties fo:padding="0.101cm" fo:border="0.75pt solid #000000"/>
    </style:style>
    <style:style style:name="P1" style:family="paragraph" style:parent-style-name="Contents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2" style:family="paragraph" style:parent-style-name="Contents_20_2">
      <style:paragraph-properties>
        <style:tab-stops>
          <style:tab-stop style:position="16.499cm" style:type="right" style:leader-style="dotted" style:leader-text="."/>
        </style:tab-stops>
      </style:paragraph-properties>
    </style:style>
    <style:style style:name="P3" style:family="paragraph" style:parent-style-name="Text_20_body" style:list-style-name="L1">
      <style:paragraph-properties fo:margin-top="0cm" fo:margin-bottom="0cm" style:contextual-spacing="false"/>
    </style:style>
    <style:style style:name="P4" style:family="paragraph" style:parent-style-name="Text_20_body" style:list-style-name="L2">
      <style:paragraph-properties fo:margin-top="0cm" fo:margin-bottom="0cm" style:contextual-spacing="false"/>
    </style:style>
    <style:style style:name="T1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Servidor MariaDB/MySQL</text:p>
      <text:table-of-content text:style-name="Sect1" text:name="Table of Contents1">
        <text:table-of-content-source text:outline-level="3">
          <text:index-title-template text:style-name="Contents_20_Heading">Índex</text:index-title-template>
          <text:table-of-content-entry-template text:outline-level="1" text:style-name="Contents_20_1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</text:table-of-content-source>
        <text:index-body>
          <text:index-title text:style-name="Sect1" text:name="Table of Contents1_Head">
            <text:p text:style-name="Contents_20_Heading">Índex</text:p>
          </text:index-title>
          <text:p text:style-name="P1"><text:a xlink:type="simple" xlink:href="#__RefHeading___Toc1769_771881124" text:style-name="Internet_20_link" text:visited-style-name="Internet_20_link">Servidor MariaDB/MySQL</text:a><text:tab/><text:a xlink:type="simple" xlink:href="#__RefHeading___Toc1769_771881124" text:style-name="Internet_20_link" text:visited-style-name="Internet_20_link">2</text:a></text:p>
          <text:p text:style-name="P1"><text:a xlink:type="simple" xlink:href="#__RefHeading___Toc1771_771881124" text:style-name="Internet_20_link" text:visited-style-name="Internet_20_link">1. Instal·lació</text:a><text:tab/><text:a xlink:type="simple" xlink:href="#__RefHeading___Toc1771_771881124" text:style-name="Internet_20_link" text:visited-style-name="Internet_20_link">2</text:a></text:p>
          <text:p text:style-name="P2"><text:a xlink:type="simple" xlink:href="#__RefHeading___Toc1773_771881124" text:style-name="Internet_20_link" text:visited-style-name="Internet_20_link">1.1. Configuració inicial segura</text:a><text:tab/><text:a xlink:type="simple" xlink:href="#__RefHeading___Toc1773_771881124" text:style-name="Internet_20_link" text:visited-style-name="Internet_20_link">3</text:a></text:p>
          <text:p text:style-name="P2"><text:a xlink:type="simple" xlink:href="#__RefHeading___Toc1775_771881124" text:style-name="Internet_20_link" text:visited-style-name="Internet_20_link">1.2. Autenticació de root: unix_socket vs. contrasenya</text:a><text:tab/><text:a xlink:type="simple" xlink:href="#__RefHeading___Toc1775_771881124" text:style-name="Internet_20_link" text:visited-style-name="Internet_20_link">4</text:a></text:p>
          <text:p text:style-name="P1"><text:a xlink:type="simple" xlink:href="#__RefHeading___Toc1777_771881124" text:style-name="Internet_20_link" text:visited-style-name="Internet_20_link">2. Conceptes bàsics: bases de dades i taules</text:a><text:tab/><text:a xlink:type="simple" xlink:href="#__RefHeading___Toc1777_771881124" text:style-name="Internet_20_link" text:visited-style-name="Internet_20_link">5</text:a></text:p>
          <text:p text:style-name="P1"><text:a xlink:type="simple" xlink:href="#__RefHeading___Toc1779_771881124" text:style-name="Internet_20_link" text:visited-style-name="Internet_20_link">3. Gestió d’usuaris</text:a><text:tab/><text:a xlink:type="simple" xlink:href="#__RefHeading___Toc1779_771881124" text:style-name="Internet_20_link" text:visited-style-name="Internet_20_link">5</text:a></text:p>
          <text:p text:style-name="P2"><text:a xlink:type="simple" xlink:href="#__RefHeading___Toc1781_771881124" text:style-name="Internet_20_link" text:visited-style-name="Internet_20_link">3.1. Crear usuaris</text:a><text:tab/><text:a xlink:type="simple" xlink:href="#__RefHeading___Toc1781_771881124" text:style-name="Internet_20_link" text:visited-style-name="Internet_20_link">5</text:a></text:p>
          <text:p text:style-name="P2"><text:a xlink:type="simple" xlink:href="#__RefHeading___Toc1783_771881124" text:style-name="Internet_20_link" text:visited-style-name="Internet_20_link">3.2. Llistar i eliminar usuaris</text:a><text:tab/><text:a xlink:type="simple" xlink:href="#__RefHeading___Toc1783_771881124" text:style-name="Internet_20_link" text:visited-style-name="Internet_20_link">6</text:a></text:p>
          <text:p text:style-name="P1"><text:a xlink:type="simple" xlink:href="#__RefHeading___Toc1785_771881124" text:style-name="Internet_20_link" text:visited-style-name="Internet_20_link">4. Permisos (GRANT / REVOKE)</text:a><text:tab/><text:a xlink:type="simple" xlink:href="#__RefHeading___Toc1785_771881124" text:style-name="Internet_20_link" text:visited-style-name="Internet_20_link">6</text:a></text:p>
          <text:p text:style-name="P2"><text:a xlink:type="simple" xlink:href="#__RefHeading___Toc1787_771881124" text:style-name="Internet_20_link" text:visited-style-name="Internet_20_link">4.1. Assignar permisos</text:a><text:tab/><text:a xlink:type="simple" xlink:href="#__RefHeading___Toc1787_771881124" text:style-name="Internet_20_link" text:visited-style-name="Internet_20_link">6</text:a></text:p>
          <text:p text:style-name="P2"><text:a xlink:type="simple" xlink:href="#__RefHeading___Toc1789_771881124" text:style-name="Internet_20_link" text:visited-style-name="Internet_20_link">4.2. Consultar i revocar permisos</text:a><text:tab/><text:a xlink:type="simple" xlink:href="#__RefHeading___Toc1789_771881124" text:style-name="Internet_20_link" text:visited-style-name="Internet_20_link">7</text:a></text:p>
          <text:p text:style-name="P1"><text:a xlink:type="simple" xlink:href="#__RefHeading___Toc1791_771881124" text:style-name="Internet_20_link" text:visited-style-name="Internet_20_link">5. Accés remot</text:a><text:tab/><text:a xlink:type="simple" xlink:href="#__RefHeading___Toc1791_771881124" text:style-name="Internet_20_link" text:visited-style-name="Internet_20_link">7</text:a></text:p>
          <text:p text:style-name="P1"><text:a xlink:type="simple" xlink:href="#__RefHeading___Toc1793_771881124" text:style-name="Internet_20_link" text:visited-style-name="Internet_20_link">6. Còpies de seguretat amb mysqldump</text:a><text:tab/><text:a xlink:type="simple" xlink:href="#__RefHeading___Toc1793_771881124" text:style-name="Internet_20_link" text:visited-style-name="Internet_20_link">8</text:a></text:p>
          <text:p text:style-name="P2"><text:a xlink:type="simple" xlink:href="#__RefHeading___Toc1795_771881124" text:style-name="Internet_20_link" text:visited-style-name="Internet_20_link">6.1. Backup d’una base de dades</text:a><text:tab/><text:a xlink:type="simple" xlink:href="#__RefHeading___Toc1795_771881124" text:style-name="Internet_20_link" text:visited-style-name="Internet_20_link">8</text:a></text:p>
          <text:p text:style-name="P2"><text:a xlink:type="simple" xlink:href="#__RefHeading___Toc1797_771881124" text:style-name="Internet_20_link" text:visited-style-name="Internet_20_link">6.2. Backup de totes les bases de dades</text:a><text:tab/><text:a xlink:type="simple" xlink:href="#__RefHeading___Toc1797_771881124" text:style-name="Internet_20_link" text:visited-style-name="Internet_20_link">8</text:a></text:p>
          <text:p text:style-name="P2"><text:a xlink:type="simple" xlink:href="#__RefHeading___Toc1799_771881124" text:style-name="Internet_20_link" text:visited-style-name="Internet_20_link">6.3. Backup amb compressió</text:a><text:tab/><text:a xlink:type="simple" xlink:href="#__RefHeading___Toc1799_771881124" text:style-name="Internet_20_link" text:visited-style-name="Internet_20_link">8</text:a></text:p>
          <text:p text:style-name="P2"><text:a xlink:type="simple" xlink:href="#__RefHeading___Toc1801_771881124" text:style-name="Internet_20_link" text:visited-style-name="Internet_20_link">6.4. Opcions habituals</text:a><text:tab/><text:a xlink:type="simple" xlink:href="#__RefHeading___Toc1801_771881124" text:style-name="Internet_20_link" text:visited-style-name="Internet_20_link">8</text:a></text:p>
          <text:p text:style-name="P2"><text:a xlink:type="simple" xlink:href="#__RefHeading___Toc1803_771881124" text:style-name="Internet_20_link" text:visited-style-name="Internet_20_link">6.5. Restauració</text:a><text:tab/><text:a xlink:type="simple" xlink:href="#__RefHeading___Toc1803_771881124" text:style-name="Internet_20_link" text:visited-style-name="Internet_20_link">8</text:a></text:p>
          <text:p text:style-name="P2"><text:a xlink:type="simple" xlink:href="#__RefHeading___Toc1805_771881124" text:style-name="Internet_20_link" text:visited-style-name="Internet_20_link">6.6. Automatitzar backups amb cron</text:a><text:tab/><text:a xlink:type="simple" xlink:href="#__RefHeading___Toc1805_771881124" text:style-name="Internet_20_link" text:visited-style-name="Internet_20_link">9</text:a></text:p>
          <text:p text:style-name="P1"><text:a xlink:type="simple" xlink:href="#__RefHeading___Toc1807_771881124" text:style-name="Internet_20_link" text:visited-style-name="Internet_20_link">7. Ordres de manteniment útils</text:a><text:tab/><text:a xlink:type="simple" xlink:href="#__RefHeading___Toc1807_771881124" text:style-name="Internet_20_link" text:visited-style-name="Internet_20_link">9</text:a></text:p>
          <text:p text:style-name="P1"><text:a xlink:type="simple" xlink:href="#__RefHeading___Toc1809_771881124" text:style-name="Internet_20_link" text:visited-style-name="Internet_20_link">8. Registre de connexions i consultes lentes</text:a><text:tab/><text:a xlink:type="simple" xlink:href="#__RefHeading___Toc1809_771881124" text:style-name="Internet_20_link" text:visited-style-name="Internet_20_link">10</text:a></text:p>
          <text:p text:style-name="P1"><text:a xlink:type="simple" xlink:href="#__RefHeading___Toc1811_771881124" text:style-name="Internet_20_link" text:visited-style-name="Internet_20_link">Resum</text:a><text:tab/><text:a xlink:type="simple" xlink:href="#__RefHeading___Toc1811_771881124" text:style-name="Internet_20_link" text:visited-style-name="Internet_20_link">10</text:a></text:p>
        </text:index-body>
      </text:table-of-content>
      <text:p text:style-name="SaltDePagina"/>
      <text:h text:style-name="Heading_20_1" text:outline-level="1"><text:bookmark-start text:name="servidor-mariadbmysql"/><text:bookmark-start text:name="__RefHeading___Toc1769_771881124"/>Servidor MariaDB/MySQL<text:bookmark-end text:name="servidor-mariadbmysql"/><text:bookmark-end text:name="__RefHeading___Toc1769_771881124"/></text:h>
      <text:p text:style-name="First_20_paragraph">MariaDB és un sistema gestor de bases de dades relacionals (SGBD), fork lliure de MySQL creat després que Oracle adquirís aquest darrer. És totalment compatible pel que fa a protocol i ordres amb MySQL, i és el SGBD per defecte a les distribucions Debian/Ubuntu.</text:p>
      <text:p text:style-name="AlertNotaEtiqueta">💡 NOTA</text:p>
      <text:p text:style-name="AlertNota">Tot el que s’explica en aquest document amb <text:span text:style-name="CodiInline">mariadb</text:span>/<text:span text:style-name="CodiInline">mysql</text:span> és intercanviable: als sistemes moderns el client s’anomena <text:span text:style-name="CodiInline">mariadb</text:span>, però es manté <text:span text:style-name="CodiInline">mysql</text:span> com a àlies per compatibilitat.</text:p>
      <text:h text:style-name="Heading_20_1" text:outline-level="1"><text:bookmark-start text:name="installació"/><text:bookmark-start text:name="__RefHeading___Toc1771_771881124"/>1. Instal·lació<text:bookmark-end text:name="installació"/><text:bookmark-end text:name="__RefHeading___Toc1771_771881124"/></text:h>
      <text:p text:style-name="First_20_paragraph">Actualitza la llista de paquets:</text:p>
      <text:p text:style-name="Preformatted_20_Text"><text:span text:style-name="FunctionTok">sudo</text:span><text:span text:style-name="NormalTok"> apt update</text:span> </text:p>
      <text:p text:style-name="First_20_paragraph">Instal·la MariaDB:</text:p>
      <text:p text:style-name="Preformatted_20_Text"><text:span text:style-name="FunctionTok">sudo</text:span><text:span text:style-name="NormalTok"> apt install mariadb-server mariadb-client</text:span> </text:p>
      <text:p text:style-name="First_20_paragraph">Comprova que l’estat del servei:</text:p>
      <text:p text:style-name="Preformatted_20_Text"><text:span text:style-name="FunctionTok">sudo</text:span><text:span text:style-name="NormalTok"> systemctl status mariadb</text:span> </text:p>
      <text:p text:style-name="First_20_paragraph">Sortida esperada:</text:p>
      <text:p text:style-name="Codi_20_Ini">● mariadb.service - MariaDB 11.8.6 database server</text:p>
      <text:p text:style-name="Codi_20_Ini"><text:s text:c="5"/>Loaded: loaded (/usr/lib/systemd/system/mariadb.service; enabled; preset: enabled)</text:p>
      <text:p text:style-name="Codi_20_Ini"><text:s text:c="5"/>Active: active (running) since Wed 2026-08-12 07:33:20 UTC; 5s ago</text:p>
      <text:p text:style-name="Codi_20_Ini"><text:s/>Invocation: 4a9c17cb52ab424f8837ee2dbc69c856</text:p>
      <text:p text:style-name="Codi_20_Ini"><text:s text:c="7"/>Docs: man:mariadbd(8)</text:p>
      <text:p text:style-name="Codi_20_Ini"><text:s text:c="13"/>https://mariadb.com/kb/en/library/systemd/</text:p>
      <text:p text:style-name="Codi_20_Ini"><text:s text:c="3"/>Main PID: 19597 (mariadbd)</text:p>
      <text:p text:style-name="Codi_20_Ini"><text:s text:c="5"/>Status: "Taking your SQL requests now..."</text:p>
      <text:p text:style-name="Codi_20_Ini"><text:s text:c="6"/>Tasks: 13 (limit: 11340)</text:p>
      <text:p text:style-name="Codi_20_Ini"><text:s text:c="5"/>Memory: 93.1M (peak: 97.6M)</text:p>
      <text:p text:style-name="Codi_20_Ini"><text:s text:c="8"/>CPU: 1.419s</text:p>
      <text:p text:style-name="Codi_20_Ini"><text:s text:c="5"/>CGroup: /system.slice/mariadb.service</text:p>
      <text:p text:style-name="Codi_20_Ini"><text:s text:c="13"/>└─19597 /usr/sbin/mariadbd</text:p>
      <text:p text:style-name="Text_20_body">Habilitat l’engegada del servei a l’arrencada:</text:p>
      <text:p text:style-name="Preformatted_20_Text"><text:span text:style-name="FunctionTok">sudo</text:span><text:span text:style-name="NormalTok"> systemctl enable mariadb</text:span> </text:p>
      <text:h text:style-name="Heading_20_2" text:outline-level="2"><text:bookmark-start text:name="configuració-inicial-segura"/><text:bookmark-start text:name="__RefHeading___Toc1773_771881124"/><text:soft-page-break/>1.1. Configuració inicial segura<text:bookmark-end text:name="configuració-inicial-segura"/><text:bookmark-end text:name="__RefHeading___Toc1773_771881124"/></text:h>
      <text:p text:style-name="First_20_paragraph">MariaDB inclou un script que aplica una sèrie de bones pràctiques bàsiques de seguretat:</text:p>
      <text:p text:style-name="Preformatted_20_Text"><text:span text:style-name="FunctionTok">sudo</text:span><text:span text:style-name="NormalTok"> mariadb-secure-installation</text:span> </text:p>
      <text:p text:style-name="First_20_paragraph">Aquest script demana, entre altres coses:</text:p>
      <text:list text:style-name="L1">
        <text:list-item>
          <text:p text:style-name="P3">Establir contrasenya per a l’usuari <text:span text:style-name="CodiInline">root</text:span> de la base de dades</text:p>
        </text:list-item>
        <text:list-item>
          <text:p text:style-name="P3">Eliminar usuaris anònims</text:p>
        </text:list-item>
        <text:list-item>
          <text:p text:style-name="P3">Desactivar l’accés remot de <text:span text:style-name="CodiInline">root</text:span></text:p>
        </text:list-item>
        <text:list-item>
          <text:p text:style-name="P3">Eliminar la base de dades <text:span text:style-name="CodiInline">test</text:span></text:p>
        </text:list-item>
        <text:list-item>
          <text:p text:style-name="P3">Recarregar les taules de privilegis</text:p>
        </text:list-item>
      </text:list>
      <text:p text:style-name="Codi_20_Ini">ramon@server:~$ sudo mariadb-secure-installation</text:p>
      <text:p text:style-name="Codi_20_Ini"/>
      <text:p text:style-name="Codi_20_Ini">NOTE: MariaDB is secure by default in Debian. Running this script is</text:p>
      <text:p text:style-name="Codi_20_Ini"><text:s text:c="6"/>useless at best, and misleading at worst. This script will be</text:p>
      <text:p text:style-name="Codi_20_Ini"><text:s text:c="6"/>removed in a future MariaDB release in Debian. Please read</text:p>
      <text:p text:style-name="Codi_20_Ini"><text:s text:c="6"/>/usr/share/doc/mariadb-server/README.Debian.gz for details.</text:p>
      <text:p text:style-name="Codi_20_Ini"/>
      <text:p text:style-name="Codi_20_Ini">Enter root user password or leave blank:</text:p>
      <text:p text:style-name="Codi_20_Ini"/>
      <text:p text:style-name="Codi_20_Ini">Enter current password for root (enter for none): </text:p>
      <text:p text:style-name="Codi_20_Ini">OK, successfully used password, moving on...</text:p>
      <text:p text:style-name="Codi_20_Ini"/>
      <text:p text:style-name="Codi_20_Ini">Setting the root password or using the unix_socket ensures that nobody</text:p>
      <text:p text:style-name="Codi_20_Ini">can log into the MariaDB root user without the proper authorisation.</text:p>
      <text:p text:style-name="Codi_20_Ini"/>
      <text:p text:style-name="Codi_20_Ini">You already have your root account protected, so you can safely answer 'n'.</text:p>
      <text:p text:style-name="Codi_20_Ini"/>
      <text:p text:style-name="Codi_20_Ini">Switch to unix_socket authentication [Y/n] </text:p>
      <text:p text:style-name="Codi_20_Ini">Enabled successfully (or at least no errors was emitted)!</text:p>
      <text:p text:style-name="Codi_20_Ini">Reloading privilege tables..</text:p>
      <text:p text:style-name="Codi_20_Ini"><text:s/>... Success!</text:p>
      <text:p text:style-name="Codi_20_Ini"/>
      <text:p text:style-name="Codi_20_Ini"/>
      <text:p text:style-name="Codi_20_Ini">You already have your root account protected, so you can safely answer 'n'.</text:p>
      <text:p text:style-name="Codi_20_Ini"/>
      <text:p text:style-name="Codi_20_Ini">Change the root password? [Y/n] </text:p>
      <text:p text:style-name="Codi_20_Ini">New password: </text:p>
      <text:p text:style-name="Codi_20_Ini">Re-enter new password: </text:p>
      <text:p text:style-name="Codi_20_Ini">Password updated successfully!</text:p>
      <text:p text:style-name="Codi_20_Ini">Reloading privilege tables..</text:p>
      <text:p text:style-name="Codi_20_Ini"><text:s/>... Success!</text:p>
      <text:p text:style-name="Codi_20_Ini"/>
      <text:p text:style-name="Codi_20_Ini"/>
      <text:p text:style-name="Codi_20_Ini">By default, a MariaDB installation has an anonymous user, allowing anyone</text:p>
      <text:p text:style-name="Codi_20_Ini">to log into MariaDB without having to have a user account created for</text:p>
      <text:p text:style-name="Codi_20_Ini">them. <text:s/>This is intended only for testing, and to make the installation</text:p>
      <text:p text:style-name="Codi_20_Ini">go a bit smoother. <text:s/>You should remove them before moving into a</text:p>
      <text:p text:style-name="Codi_20_Ini">production environment.</text:p>
      <text:p text:style-name="Codi_20_Ini"/>
      <text:p text:style-name="Codi_20_Ini">Remove anonymous users? [Y/n] </text:p>
      <text:p text:style-name="Codi_20_Ini"><text:soft-page-break/>SQL executed without errors!</text:p>
      <text:p text:style-name="Codi_20_Ini">The operation might have been successful, or it might have not done anything.</text:p>
      <text:p text:style-name="Codi_20_Ini"/>
      <text:p text:style-name="Codi_20_Ini">Normally, root should only be allowed to connect from 'localhost'. <text:s/>This</text:p>
      <text:p text:style-name="Codi_20_Ini">ensures that someone cannot guess at the root password from the network.</text:p>
      <text:p text:style-name="Codi_20_Ini"/>
      <text:p text:style-name="Codi_20_Ini">Disallow root login remotely? [Y/n] </text:p>
      <text:p text:style-name="Codi_20_Ini">SQL executed without errors!</text:p>
      <text:p text:style-name="Codi_20_Ini">The operation might have been successful, or it might have not done anything.</text:p>
      <text:p text:style-name="Codi_20_Ini"/>
      <text:p text:style-name="Codi_20_Ini">By default, MariaDB comes with a database named 'test' that anyone can</text:p>
      <text:p text:style-name="Codi_20_Ini">access. <text:s/>This is also intended only for testing, and should be removed</text:p>
      <text:p text:style-name="Codi_20_Ini">before moving into a production environment.</text:p>
      <text:p text:style-name="Codi_20_Ini"/>
      <text:p text:style-name="Codi_20_Ini">Remove test database and access to it? [Y/n] </text:p>
      <text:p text:style-name="Codi_20_Ini"><text:s/>- Dropping test database...</text:p>
      <text:p text:style-name="Codi_20_Ini">SQL executed without errors!</text:p>
      <text:p text:style-name="Codi_20_Ini">The operation might have been successful, or it might have not done anything.</text:p>
      <text:p text:style-name="Codi_20_Ini"><text:s/>- Removing privileges on test database...</text:p>
      <text:p text:style-name="Codi_20_Ini">SQL executed without errors!</text:p>
      <text:p text:style-name="Codi_20_Ini">The operation might have been successful, or it might have not done anything.</text:p>
      <text:p text:style-name="Codi_20_Ini"/>
      <text:p text:style-name="Codi_20_Ini">Reloading the privilege tables will ensure that all changes made so far</text:p>
      <text:p text:style-name="Codi_20_Ini">will take effect immediately.</text:p>
      <text:p text:style-name="Codi_20_Ini"/>
      <text:p text:style-name="Codi_20_Ini">Reload privilege tables now? [Y/n] </text:p>
      <text:p text:style-name="Codi_20_Ini"><text:s/>... Success!</text:p>
      <text:p text:style-name="Codi_20_Ini"/>
      <text:p text:style-name="Codi_20_Ini">Cleaning up...</text:p>
      <text:p text:style-name="Codi_20_Ini"/>
      <text:p text:style-name="Codi_20_Ini">All done! <text:s/>If you've completed all of the above steps, your MariaDB</text:p>
      <text:p text:style-name="Codi_20_Ini">installation should now be secure.</text:p>
      <text:p text:style-name="Codi_20_Ini"/>
      <text:p text:style-name="Codi_20_Ini">Thanks for using MariaDB!</text:p>
      <text:p text:style-name="Codi_20_Ini">ramon@server:~$ </text:p>
      <text:p text:style-name="AlertAvisEtiqueta">⚠️ AVíS</text:p>
      <text:p text:style-name="AlertAvis">L’usuari <text:span text:style-name="CodiInline">root</text:span> de MariaDB <text:span text:style-name="T1">no és el mateix</text:span> que el <text:span text:style-name="CodiInline">root</text:span> del sistema operatiu. Són dos espais de privilegis totalment independents.</text:p>
      <text:h text:style-name="Heading_20_2" text:outline-level="2"><text:bookmark-start text:name="autenticació-de-root-unix_socket-vs.-contrasenya"/><text:bookmark-start text:name="__RefHeading___Toc1775_771881124"/>1.2. Autenticació de root: <text:span text:style-name="CodiInline">unix_socket</text:span> vs. contrasenya<text:bookmark-end text:name="autenticació-de-root-unix_socket-vs.-contrasenya"/><text:bookmark-end text:name="__RefHeading___Toc1775_771881124"/></text:h>
      <text:p text:style-name="First_20_paragraph">A Debian/Ubuntu, per defecte, l’usuari <text:span text:style-name="CodiInline">root</text:span> de MariaDB s’autentica mitjançant el connector <text:span text:style-name="CodiInline">unix_socket</text:span>: només es pot accedir com a <text:span text:style-name="CodiInline">root</text:span> de MariaDB si ets <text:span text:style-name="CodiInline">root</text:span> (o uses <text:span text:style-name="CodiInline">sudo</text:span>) al sistema operatiu, sense necessitat de contrasenya.</text:p>
      <text:p text:style-name="Preformatted_20_Text"><text:span text:style-name="FunctionTok">sudo</text:span><text:span text:style-name="NormalTok"> mysql</text:span> </text:p>
      <text:p text:style-name="First_20_paragraph">Si vols que <text:span text:style-name="CodiInline">root</text:span> s’autentiqui amb contrasenya (per exemple per accedir des d’una eina gràfica com a <text:span text:style-name="CodiInline">root</text:span>), cal canviar el mètode d’autenticació:</text:p>
      <text:p text:style-name="Preformatted_20_Text"><text:soft-page-break/><text:span text:style-name="KeywordTok">ALTER</text:span><text:span text:style-name="NormalTok"> </text:span><text:span text:style-name="FunctionTok">USER</text:span><text:span text:style-name="NormalTok"> </text:span><text:span text:style-name="StringTok">'root'</text:span><text:span text:style-name="NormalTok">@</text:span><text:span text:style-name="StringTok">'localhost'</text:span><text:span text:style-name="NormalTok"> </text:span><text:span text:style-name="KeywordTok">IDENTIFIED</text:span><text:span text:style-name="NormalTok"> VIA mysql_native_password </text:span><text:span text:style-name="KeywordTok">USING</text:span><text:span text:style-name="NormalTok"> </text:span><text:span text:style-name="KeywordTok">PASSWORD</text:span><text:span text:style-name="NormalTok">(</text:span><text:span text:style-name="StringTok">'la_teva_contrasenya'</text:span><text:span text:style-name="NormalTok">);</text:span> </text:p>
      <text:p text:style-name="Preformatted_20_Text"><text:span text:style-name="KeywordTok">FLUSH</text:span><text:span text:style-name="NormalTok"> </text:span><text:span text:style-name="KeywordTok">PRIVILEGES</text:span><text:span text:style-name="NormalTok">;</text:span> </text:p>
      <text:h text:style-name="Heading_20_1" text:outline-level="1"><text:bookmark-start text:name="conceptes-bàsics-bases-de-dades-i-taules"/><text:bookmark-start text:name="__RefHeading___Toc1777_771881124"/>2. Conceptes bàsics: bases de dades i taules<text:bookmark-end text:name="conceptes-bàsics-bases-de-dades-i-taules"/><text:bookmark-end text:name="__RefHeading___Toc1777_771881124"/></text:h>
      <text:p text:style-name="First_20_paragraph">Un cop dins del client (<text:span text:style-name="CodiInline">sudo mysql</text:span> o <text:span text:style-name="CodiInline">mysql -u usuari -p</text:span>):</text:p>
      <text:p text:style-name="Preformatted_20_Text"><text:span text:style-name="CommentTok">-- Llistar bases de dades</text:span> </text:p>
      <text:p text:style-name="Preformatted_20_Text"><text:span text:style-name="NormalTok">SHOW DATABASES;</text:span> </text:p>
      <text:p text:style-name="Preformatted_20_Text"/>
      <text:p text:style-name="Preformatted_20_Text"><text:span text:style-name="CommentTok">-- Crear una base de dades</text:span> </text:p>
      <text:p text:style-name="Preformatted_20_Text"><text:span text:style-name="KeywordTok">CREATE</text:span><text:span text:style-name="NormalTok"> </text:span><text:span text:style-name="KeywordTok">DATABASE</text:span><text:span text:style-name="NormalTok"> botiga </text:span><text:span text:style-name="DataTypeTok">CHARACTER</text:span><text:span text:style-name="NormalTok"> </text:span><text:span text:style-name="KeywordTok">SET</text:span><text:span text:style-name="NormalTok"> utf8mb4 COLLATE utf8mb4_unicode_ci;</text:span> </text:p>
      <text:p text:style-name="Preformatted_20_Text"/>
      <text:p text:style-name="Preformatted_20_Text"><text:span text:style-name="CommentTok">-- Seleccionar-la per treballar-hi</text:span> </text:p>
      <text:p text:style-name="Preformatted_20_Text"><text:span text:style-name="KeywordTok">USE</text:span><text:span text:style-name="NormalTok"> botiga;</text:span> </text:p>
      <text:p text:style-name="Preformatted_20_Text"/>
      <text:p text:style-name="Preformatted_20_Text"><text:span text:style-name="CommentTok">-- Crear una taula</text:span> </text:p>
      <text:p text:style-name="Preformatted_20_Text"><text:span text:style-name="KeywordTok">CREATE</text:span><text:span text:style-name="NormalTok"> </text:span><text:span text:style-name="KeywordTok">TABLE</text:span><text:span text:style-name="NormalTok"> clients (</text:span> </text:p>
      <text:p text:style-name="Preformatted_20_Text"><text:span text:style-name="NormalTok"><text:s text:c="4"/></text:span><text:span text:style-name="KeywordTok">id</text:span><text:span text:style-name="NormalTok"> </text:span><text:span text:style-name="DataTypeTok">INT</text:span><text:span text:style-name="NormalTok"> AUTO_INCREMENT </text:span><text:span text:style-name="KeywordTok">PRIMARY</text:span><text:span text:style-name="NormalTok"> </text:span><text:span text:style-name="KeywordTok">KEY</text:span><text:span text:style-name="NormalTok">,</text:span> </text:p>
      <text:p text:style-name="Preformatted_20_Text"><text:span text:style-name="NormalTok"><text:s text:c="4"/>nom </text:span><text:span text:style-name="DataTypeTok">VARCHAR</text:span><text:span text:style-name="NormalTok">(</text:span><text:span text:style-name="DecValTok">100</text:span><text:span text:style-name="NormalTok">) </text:span><text:span text:style-name="KeywordTok">NOT</text:span><text:span text:style-name="NormalTok"> </text:span><text:span text:style-name="KeywordTok">NULL</text:span><text:span text:style-name="NormalTok">,</text:span> </text:p>
      <text:p text:style-name="Preformatted_20_Text"><text:span text:style-name="NormalTok"><text:s text:c="4"/>email </text:span><text:span text:style-name="DataTypeTok">VARCHAR</text:span><text:span text:style-name="NormalTok">(</text:span><text:span text:style-name="DecValTok">150</text:span><text:span text:style-name="NormalTok">) </text:span><text:span text:style-name="KeywordTok">UNIQUE</text:span><text:span text:style-name="NormalTok"> </text:span><text:span text:style-name="KeywordTok">NOT</text:span><text:span text:style-name="NormalTok"> </text:span><text:span text:style-name="KeywordTok">NULL</text:span><text:span text:style-name="NormalTok">,</text:span> </text:p>
      <text:p text:style-name="Preformatted_20_Text"><text:span text:style-name="NormalTok"><text:s text:c="4"/>data_alta DATETIME </text:span><text:span text:style-name="KeywordTok">DEFAULT</text:span><text:span text:style-name="NormalTok"> </text:span><text:span text:style-name="FunctionTok">CURRENT_TIMESTAMP</text:span> </text:p>
      <text:p text:style-name="Preformatted_20_Text"><text:span text:style-name="NormalTok">);</text:span> </text:p>
      <text:p text:style-name="Preformatted_20_Text"/>
      <text:p text:style-name="Preformatted_20_Text"><text:span text:style-name="CommentTok">-- Veure l'estructura d'una taula</text:span> </text:p>
      <text:p text:style-name="Preformatted_20_Text"><text:span text:style-name="NormalTok">DESCRIBE clients;</text:span> </text:p>
      <text:p text:style-name="Preformatted_20_Text"/>
      <text:p text:style-name="Preformatted_20_Text"><text:span text:style-name="CommentTok">-- Eliminar una base de dades</text:span> </text:p>
      <text:p text:style-name="Preformatted_20_Text"><text:span text:style-name="KeywordTok">DROP</text:span><text:span text:style-name="NormalTok"> </text:span><text:span text:style-name="KeywordTok">DATABASE</text:span><text:span text:style-name="NormalTok"> botiga;</text:span> </text:p>
      <text:p text:style-name="AlertConsellEtiqueta">✅ CONSELL</text:p>
      <text:p text:style-name="AlertConsell">Fes servir sempre <text:span text:style-name="CodiInline">utf8mb4</text:span> (no <text:span text:style-name="CodiInline">utf8</text:span>) com a joc de caràcters per defecte: <text:span text:style-name="CodiInline">utf8</text:span> a MySQL/MariaDB és una implementació incompleta que no admet emojis ni certs caràcters Unicode de 4 bytes.</text:p>
      <text:h text:style-name="Heading_20_1" text:outline-level="1"><text:bookmark-start text:name="gestió-dusuaris"/><text:bookmark-start text:name="__RefHeading___Toc1779_771881124"/>3. Gestió d’usuaris<text:bookmark-end text:name="gestió-dusuaris"/><text:bookmark-end text:name="__RefHeading___Toc1779_771881124"/></text:h>
      <text:h text:style-name="Heading_20_2" text:outline-level="2"><text:bookmark-start text:name="crear-usuaris"/><text:bookmark-start text:name="__RefHeading___Toc1781_771881124"/>3.1. Crear usuaris<text:bookmark-end text:name="crear-usuaris"/><text:bookmark-end text:name="__RefHeading___Toc1781_771881124"/></text:h>
      <text:p text:style-name="Preformatted_20_Text"><text:span text:style-name="CommentTok">-- Usuari que només pot connectar-se des de localhost</text:span> </text:p>
      <text:p text:style-name="Preformatted_20_Text"><text:span text:style-name="KeywordTok">CREATE</text:span><text:span text:style-name="NormalTok"> </text:span><text:span text:style-name="FunctionTok">USER</text:span><text:span text:style-name="NormalTok"> </text:span><text:span text:style-name="StringTok">'app_botiga'</text:span><text:span text:style-name="NormalTok">@</text:span><text:span text:style-name="StringTok">'localhost'</text:span><text:span text:style-name="NormalTok"> </text:span><text:span text:style-name="KeywordTok">IDENTIFIED</text:span><text:span text:style-name="NormalTok"> </text:span><text:span text:style-name="KeywordTok">BY</text:span><text:span text:style-name="NormalTok"> </text:span><text:span text:style-name="StringTok">'ContrasenyaSegura123!'</text:span><text:span text:style-name="NormalTok">;</text:span> </text:p>
      <text:p text:style-name="Preformatted_20_Text"/>
      <text:p text:style-name="Preformatted_20_Text"><text:span text:style-name="CommentTok">-- Usuari que pot connectar-se des de qualsevol màquina</text:span> </text:p>
      <text:p text:style-name="Preformatted_20_Text"><text:span text:style-name="KeywordTok">CREATE</text:span><text:span text:style-name="NormalTok"> </text:span><text:span text:style-name="FunctionTok">USER</text:span><text:span text:style-name="NormalTok"> </text:span><text:span text:style-name="StringTok">'admin_remot'</text:span><text:span text:style-name="NormalTok">@</text:span><text:span text:style-name="StringTok">'%'</text:span><text:span text:style-name="NormalTok"> </text:span><text:span text:style-name="KeywordTok">IDENTIFIED</text:span><text:span text:style-name="NormalTok"> </text:span><text:span text:style-name="KeywordTok">BY</text:span><text:span text:style-name="NormalTok"> </text:span><text:span text:style-name="StringTok">'AltraContrasenya456!'</text:span><text:span text:style-name="NormalTok">;</text:span> </text:p>
      <text:p text:style-name="Preformatted_20_Text"/>
      <text:p text:style-name="Preformatted_20_Text"><text:span text:style-name="CommentTok">-- Usuari que només pot connectar-se des d'una IP concreta</text:span> </text:p>
      <text:p text:style-name="Preformatted_20_Text"><text:span text:style-name="KeywordTok">CREATE</text:span><text:span text:style-name="NormalTok"> </text:span><text:span text:style-name="FunctionTok">USER</text:span><text:span text:style-name="NormalTok"> </text:span><text:span text:style-name="StringTok">'servidor_web'</text:span><text:span text:style-name="NormalTok">@</text:span><text:span text:style-name="StringTok">'10.0.2.20'</text:span><text:span text:style-name="NormalTok"> </text:span><text:span text:style-name="KeywordTok">IDENTIFIED</text:span><text:span text:style-name="NormalTok"> </text:span><text:span text:style-name="KeywordTok">BY</text:span><text:span text:style-name="NormalTok"> </text:span><text:span text:style-name="StringTok">'Contrasenya789!'</text:span><text:span text:style-name="NormalTok">;</text:span> </text:p>
      <text:p text:style-name="AlertAvisEtiqueta"><text:soft-page-break/>⚠️ AVíS</text:p>
      <text:p text:style-name="AlertAvis">L’usuari <text:span text:style-name="CodiInline">'nom'@'%'</text:span> pot connectar-se des de qualsevol origen. Combinat amb l’obertura del port 3306 a la xarxa, és un risc de seguretat important. Limita sempre l’origen (<text:span text:style-name="CodiInline">localhost</text:span> o una IP/subxarxa concreta) al mínim necessari.</text:p>
      <text:h text:style-name="Heading_20_2" text:outline-level="2"><text:bookmark-start text:name="llistar-i-eliminar-usuaris"/><text:bookmark-start text:name="__RefHeading___Toc1783_771881124"/>3.2. Llistar i eliminar usuaris<text:bookmark-end text:name="llistar-i-eliminar-usuaris"/><text:bookmark-end text:name="__RefHeading___Toc1783_771881124"/></text:h>
      <text:p text:style-name="Preformatted_20_Text"><text:span text:style-name="CommentTok">-- Llistar usuaris i el seu origen d'accés</text:span> </text:p>
      <text:p text:style-name="Preformatted_20_Text"><text:span text:style-name="KeywordTok">SELECT</text:span><text:span text:style-name="NormalTok"> </text:span><text:span text:style-name="FunctionTok">User</text:span><text:span text:style-name="NormalTok">, Host </text:span><text:span text:style-name="KeywordTok">FROM</text:span><text:span text:style-name="NormalTok"> mysql.</text:span><text:span text:style-name="FunctionTok">user</text:span><text:span text:style-name="NormalTok">;</text:span> </text:p>
      <text:p text:style-name="Preformatted_20_Text"/>
      <text:p text:style-name="Preformatted_20_Text"><text:span text:style-name="CommentTok">-- Canviar la contrasenya d'un usuari existent</text:span> </text:p>
      <text:p text:style-name="Preformatted_20_Text"><text:span text:style-name="KeywordTok">ALTER</text:span><text:span text:style-name="NormalTok"> </text:span><text:span text:style-name="FunctionTok">USER</text:span><text:span text:style-name="NormalTok"> </text:span><text:span text:style-name="StringTok">'app_botiga'</text:span><text:span text:style-name="NormalTok">@</text:span><text:span text:style-name="StringTok">'localhost'</text:span><text:span text:style-name="NormalTok"> </text:span><text:span text:style-name="KeywordTok">IDENTIFIED</text:span><text:span text:style-name="NormalTok"> </text:span><text:span text:style-name="KeywordTok">BY</text:span><text:span text:style-name="NormalTok"> </text:span><text:span text:style-name="StringTok">'NovaContrasenya!'</text:span><text:span text:style-name="NormalTok">;</text:span> </text:p>
      <text:p text:style-name="Preformatted_20_Text"/>
      <text:p text:style-name="Preformatted_20_Text"><text:span text:style-name="CommentTok">-- Eliminar un usuari</text:span> </text:p>
      <text:p text:style-name="Preformatted_20_Text"><text:span text:style-name="KeywordTok">DROP</text:span><text:span text:style-name="NormalTok"> </text:span><text:span text:style-name="FunctionTok">USER</text:span><text:span text:style-name="NormalTok"> </text:span><text:span text:style-name="StringTok">'admin_remot'</text:span><text:span text:style-name="NormalTok">@</text:span><text:span text:style-name="StringTok">'%'</text:span><text:span text:style-name="NormalTok">;</text:span> </text:p>
      <text:h text:style-name="Heading_20_1" text:outline-level="1"><text:bookmark-start text:name="permisos-grant-revoke"/><text:bookmark-start text:name="__RefHeading___Toc1785_771881124"/>4. Permisos (<text:span text:style-name="CodiInline">GRANT</text:span> / <text:span text:style-name="CodiInline">REVOKE</text:span>)<text:bookmark-end text:name="permisos-grant-revoke"/><text:bookmark-end text:name="__RefHeading___Toc1785_771881124"/></text:h>
      <text:p text:style-name="First_20_paragraph">Els permisos a MariaDB s’assignen combinant un <text:span text:style-name="T1">privilegi</text:span>, un <text:span text:style-name="T1">àmbit</text:span> (base de dades, taula o global) i un <text:span text:style-name="T1">usuari</text:span>.</text:p>
      <text:h text:style-name="Heading_20_2" text:outline-level="2"><text:bookmark-start text:name="assignar-permisos"/><text:bookmark-start text:name="__RefHeading___Toc1787_771881124"/>4.1. Assignar permisos<text:bookmark-end text:name="assignar-permisos"/><text:bookmark-end text:name="__RefHeading___Toc1787_771881124"/></text:h>
      <text:p text:style-name="Preformatted_20_Text"><text:span text:style-name="CommentTok">-- Tots els privilegis sobre una base de dades concreta</text:span> </text:p>
      <text:p text:style-name="Preformatted_20_Text"><text:span text:style-name="KeywordTok">GRANT</text:span><text:span text:style-name="NormalTok"> </text:span><text:span text:style-name="KeywordTok">ALL</text:span><text:span text:style-name="NormalTok"> </text:span><text:span text:style-name="KeywordTok">PRIVILEGES</text:span><text:span text:style-name="NormalTok"> </text:span><text:span text:style-name="KeywordTok">ON</text:span><text:span text:style-name="NormalTok"> botiga.</text:span><text:span text:style-name="OperatorTok">*</text:span><text:span text:style-name="NormalTok"> </text:span><text:span text:style-name="KeywordTok">TO</text:span><text:span text:style-name="NormalTok"> </text:span><text:span text:style-name="StringTok">'app_botiga'</text:span><text:span text:style-name="NormalTok">@</text:span><text:span text:style-name="StringTok">'localhost'</text:span><text:span text:style-name="NormalTok">;</text:span> </text:p>
      <text:p text:style-name="Preformatted_20_Text"/>
      <text:p text:style-name="Preformatted_20_Text"><text:span text:style-name="CommentTok">-- Només lectura sobre una base de dades</text:span> </text:p>
      <text:p text:style-name="Preformatted_20_Text"><text:span text:style-name="KeywordTok">GRANT</text:span><text:span text:style-name="NormalTok"> </text:span><text:span text:style-name="KeywordTok">SELECT</text:span><text:span text:style-name="NormalTok"> </text:span><text:span text:style-name="KeywordTok">ON</text:span><text:span text:style-name="NormalTok"> botiga.</text:span><text:span text:style-name="OperatorTok">*</text:span><text:span text:style-name="NormalTok"> </text:span><text:span text:style-name="KeywordTok">TO</text:span><text:span text:style-name="NormalTok"> </text:span><text:span text:style-name="StringTok">'lector'</text:span><text:span text:style-name="NormalTok">@</text:span><text:span text:style-name="StringTok">'localhost'</text:span><text:span text:style-name="NormalTok">;</text:span> </text:p>
      <text:p text:style-name="Preformatted_20_Text"/>
      <text:p text:style-name="Preformatted_20_Text"><text:span text:style-name="CommentTok">-- Permisos concrets sobre una taula</text:span> </text:p>
      <text:p text:style-name="Preformatted_20_Text"><text:span text:style-name="KeywordTok">GRANT</text:span><text:span text:style-name="NormalTok"> </text:span><text:span text:style-name="KeywordTok">SELECT</text:span><text:span text:style-name="NormalTok">, </text:span><text:span text:style-name="KeywordTok">INSERT</text:span><text:span text:style-name="NormalTok">, </text:span><text:span text:style-name="KeywordTok">UPDATE</text:span><text:span text:style-name="NormalTok"> </text:span><text:span text:style-name="KeywordTok">ON</text:span><text:span text:style-name="NormalTok"> botiga.clients </text:span><text:span text:style-name="KeywordTok">TO</text:span><text:span text:style-name="NormalTok"> </text:span><text:span text:style-name="StringTok">'servidor_web'</text:span><text:span text:style-name="NormalTok">@</text:span><text:span text:style-name="StringTok">'10.0.2.20'</text:span><text:span text:style-name="NormalTok">;</text:span> </text:p>
      <text:p text:style-name="Preformatted_20_Text"/>
      <text:p text:style-name="Preformatted_20_Text"><text:span text:style-name="CommentTok">-- Privilegis globals (administració)</text:span> </text:p>
      <text:p text:style-name="Preformatted_20_Text"><text:span text:style-name="KeywordTok">GRANT</text:span><text:span text:style-name="NormalTok"> </text:span><text:span text:style-name="KeywordTok">ALL</text:span><text:span text:style-name="NormalTok"> </text:span><text:span text:style-name="KeywordTok">PRIVILEGES</text:span><text:span text:style-name="NormalTok"> </text:span><text:span text:style-name="KeywordTok">ON</text:span><text:span text:style-name="NormalTok"> </text:span><text:span text:style-name="OperatorTok">*</text:span><text:span text:style-name="NormalTok">.</text:span><text:span text:style-name="OperatorTok">*</text:span><text:span text:style-name="NormalTok"> </text:span><text:span text:style-name="KeywordTok">TO</text:span><text:span text:style-name="NormalTok"> </text:span><text:span text:style-name="StringTok">'superadmin'</text:span><text:span text:style-name="NormalTok">@</text:span><text:span text:style-name="StringTok">'localhost'</text:span><text:span text:style-name="NormalTok"> </text:span><text:span text:style-name="KeywordTok">WITH</text:span><text:span text:style-name="NormalTok"> </text:span><text:span text:style-name="KeywordTok">GRANT</text:span><text:span text:style-name="NormalTok"> </text:span><text:span text:style-name="KeywordTok">OPTION</text:span><text:span text:style-name="NormalTok">;</text:span> </text:p>
      <text:p text:style-name="Preformatted_20_Text"/>
      <text:p text:style-name="Preformatted_20_Text"><text:span text:style-name="CommentTok">-- Aplicar els canvis</text:span> </text:p>
      <text:p text:style-name="Preformatted_20_Text"><text:span text:style-name="KeywordTok">FLUSH</text:span><text:span text:style-name="NormalTok"> </text:span><text:span text:style-name="KeywordTok">PRIVILEGES</text:span><text:span text:style-name="NormalTok">;</text:span> </text:p>
      <table:table table:name="Table1" table:style-name="Table1">
        <table:table-column table:style-name="Table1.A"/>
        <table:table-column table:style-name="Table1.B"/>
        <table:table-header-rows>
          <table:table-row>
            <table:table-cell table:style-name="Table1.A1" office:value-type="string">
              <text:p text:style-name="Table_20_Heading">Privilegi</text:p>
            </table:table-cell>
            <table:table-cell table:style-name="Table1.A1" office:value-type="string">
              <text:p text:style-name="Table_20_Heading">Descripció</text:p>
            </table:table-cell>
          </table:table-row>
        </table:table-header-rows>
        <table:table-row>
          <table:table-cell table:style-name="Table1.A1" office:value-type="string">
            <text:p text:style-name="Table_20_Contents"><text:span text:style-name="CodiInline">SELECT</text:span></text:p>
          </table:table-cell>
          <table:table-cell table:style-name="Table1.A1" office:value-type="string">
            <text:p text:style-name="Table_20_Contents">Llegir dades</text:p>
          </table:table-cell>
        </table:table-row>
        <table:table-row>
          <table:table-cell table:style-name="Table1.A1" office:value-type="string">
            <text:p text:style-name="Table_20_Contents"><text:span text:style-name="CodiInline">INSERT</text:span></text:p>
          </table:table-cell>
          <table:table-cell table:style-name="Table1.A1" office:value-type="string">
            <text:p text:style-name="Table_20_Contents">Inserir files noves</text:p>
          </table:table-cell>
        </table:table-row>
        <table:table-row>
          <table:table-cell table:style-name="Table1.A1" office:value-type="string">
            <text:p text:style-name="Table_20_Contents"><text:span text:style-name="CodiInline">UPDATE</text:span></text:p>
          </table:table-cell>
          <table:table-cell table:style-name="Table1.A1" office:value-type="string">
            <text:p text:style-name="Table_20_Contents">Modificar files existents</text:p>
          </table:table-cell>
        </table:table-row>
        <text:soft-page-break/>
        <table:table-row>
          <table:table-cell table:style-name="Table1.A1" office:value-type="string">
            <text:p text:style-name="Table_20_Contents"><text:span text:style-name="CodiInline">DELETE</text:span></text:p>
          </table:table-cell>
          <table:table-cell table:style-name="Table1.A1" office:value-type="string">
            <text:p text:style-name="Table_20_Contents">Eliminar files</text:p>
          </table:table-cell>
        </table:table-row>
        <table:table-row>
          <table:table-cell table:style-name="Table1.A1" office:value-type="string">
            <text:p text:style-name="Table_20_Contents"><text:span text:style-name="CodiInline">CREATE</text:span></text:p>
          </table:table-cell>
          <table:table-cell table:style-name="Table1.A1" office:value-type="string">
            <text:p text:style-name="Table_20_Contents">Crear bases de dades/taules</text:p>
          </table:table-cell>
        </table:table-row>
        <table:table-row>
          <table:table-cell table:style-name="Table1.A1" office:value-type="string">
            <text:p text:style-name="Table_20_Contents"><text:span text:style-name="CodiInline">DROP</text:span></text:p>
          </table:table-cell>
          <table:table-cell table:style-name="Table1.A1" office:value-type="string">
            <text:p text:style-name="Table_20_Contents">Eliminar bases de dades/taules</text:p>
          </table:table-cell>
        </table:table-row>
        <table:table-row>
          <table:table-cell table:style-name="Table1.A1" office:value-type="string">
            <text:p text:style-name="Table_20_Contents"><text:span text:style-name="CodiInline">ALTER</text:span></text:p>
          </table:table-cell>
          <table:table-cell table:style-name="Table1.A1" office:value-type="string">
            <text:p text:style-name="Table_20_Contents">Modificar l’estructura de taules</text:p>
          </table:table-cell>
        </table:table-row>
        <table:table-row>
          <table:table-cell table:style-name="Table1.A1" office:value-type="string">
            <text:p text:style-name="Table_20_Contents"><text:span text:style-name="CodiInline">GRANT OPTION</text:span></text:p>
          </table:table-cell>
          <table:table-cell table:style-name="Table1.A1" office:value-type="string">
            <text:p text:style-name="Table_20_Contents">Poder concedir els mateixos privilegis a altres usuaris</text:p>
          </table:table-cell>
        </table:table-row>
        <table:table-row>
          <table:table-cell table:style-name="Table1.A1" office:value-type="string">
            <text:p text:style-name="Table_20_Contents"><text:span text:style-name="CodiInline">ALL PRIVILEGES</text:span></text:p>
          </table:table-cell>
          <table:table-cell table:style-name="Table1.A1" office:value-type="string">
            <text:p text:style-name="Table_20_Contents">Tots els privilegis anteriors</text:p>
          </table:table-cell>
        </table:table-row>
      </table:table>
      <text:h text:style-name="Heading_20_2" text:outline-level="2"><text:bookmark-start text:name="consultar-i-revocar-permisos"/><text:bookmark-start text:name="__RefHeading___Toc1789_771881124"/>4.2. Consultar i revocar permisos<text:bookmark-end text:name="consultar-i-revocar-permisos"/><text:bookmark-end text:name="__RefHeading___Toc1789_771881124"/></text:h>
      <text:p text:style-name="Preformatted_20_Text"><text:span text:style-name="CommentTok">-- Veure els permisos d'un usuari</text:span> </text:p>
      <text:p text:style-name="Preformatted_20_Text"><text:span text:style-name="NormalTok">SHOW GRANTS </text:span><text:span text:style-name="ControlFlowTok">FOR</text:span><text:span text:style-name="NormalTok"> </text:span><text:span text:style-name="StringTok">'app_botiga'</text:span><text:span text:style-name="NormalTok">@</text:span><text:span text:style-name="StringTok">'localhost'</text:span><text:span text:style-name="NormalTok">;</text:span> </text:p>
      <text:p text:style-name="Preformatted_20_Text"/>
      <text:p text:style-name="Preformatted_20_Text"><text:span text:style-name="CommentTok">-- Revocar un permís concret</text:span> </text:p>
      <text:p text:style-name="Preformatted_20_Text"><text:span text:style-name="KeywordTok">REVOKE</text:span><text:span text:style-name="NormalTok"> </text:span><text:span text:style-name="KeywordTok">INSERT</text:span><text:span text:style-name="NormalTok"> </text:span><text:span text:style-name="KeywordTok">ON</text:span><text:span text:style-name="NormalTok"> botiga.</text:span><text:span text:style-name="OperatorTok">*</text:span><text:span text:style-name="NormalTok"> </text:span><text:span text:style-name="KeywordTok">FROM</text:span><text:span text:style-name="NormalTok"> </text:span><text:span text:style-name="StringTok">'app_botiga'</text:span><text:span text:style-name="NormalTok">@</text:span><text:span text:style-name="StringTok">'localhost'</text:span><text:span text:style-name="NormalTok">;</text:span> </text:p>
      <text:p text:style-name="Preformatted_20_Text"/>
      <text:p text:style-name="Preformatted_20_Text"><text:span text:style-name="CommentTok">-- Revocar tots els permisos</text:span> </text:p>
      <text:p text:style-name="Preformatted_20_Text"><text:span text:style-name="KeywordTok">REVOKE</text:span><text:span text:style-name="NormalTok"> </text:span><text:span text:style-name="KeywordTok">ALL</text:span><text:span text:style-name="NormalTok"> </text:span><text:span text:style-name="KeywordTok">PRIVILEGES</text:span><text:span text:style-name="NormalTok"> </text:span><text:span text:style-name="KeywordTok">ON</text:span><text:span text:style-name="NormalTok"> botiga.</text:span><text:span text:style-name="OperatorTok">*</text:span><text:span text:style-name="NormalTok"> </text:span><text:span text:style-name="KeywordTok">FROM</text:span><text:span text:style-name="NormalTok"> </text:span><text:span text:style-name="StringTok">'app_botiga'</text:span><text:span text:style-name="NormalTok">@</text:span><text:span text:style-name="StringTok">'localhost'</text:span><text:span text:style-name="NormalTok">;</text:span> </text:p>
      <text:p text:style-name="Preformatted_20_Text"><text:span text:style-name="KeywordTok">FLUSH</text:span><text:span text:style-name="NormalTok"> </text:span><text:span text:style-name="KeywordTok">PRIVILEGES</text:span><text:span text:style-name="NormalTok">;</text:span> </text:p>
      <text:p text:style-name="AlertConsellEtiqueta">✅ CONSELL</text:p>
      <text:p text:style-name="AlertConsell">Aplica el principi de mínim privilegi: crea un usuari diferent per a cada aplicació/servei i concedeix-li només els permisos estrictament necessaris sobre la base de dades que utilitza, mai <text:span text:style-name="CodiInline">ALL PRIVILEGES ON *.*</text:span>.</text:p>
      <text:h text:style-name="Heading_20_1" text:outline-level="1"><text:bookmark-start text:name="accés-remot"/><text:bookmark-start text:name="__RefHeading___Toc1791_771881124"/>5. Accés remot<text:bookmark-end text:name="accés-remot"/><text:bookmark-end text:name="__RefHeading___Toc1791_771881124"/></text:h>
      <text:p text:style-name="First_20_paragraph">Per defecte, MariaDB només escolta a <text:span text:style-name="CodiInline">127.0.0.1</text:span>. Per permetre connexions remotes:</text:p>
      <text:p text:style-name="Preformatted_20_Text"><text:span text:style-name="FunctionTok">sudo</text:span><text:span text:style-name="NormalTok"> nano /etc/mysql/mariadb.conf.d/50-server.cnf</text:span> </text:p>
      <text:p text:style-name="Codi_20_Ini">[mysqld]</text:p>
      <text:p text:style-name="Codi_20_Ini">bind-address = 0.0.0.0</text:p>
      <text:p text:style-name="Preformatted_20_Text"><text:span text:style-name="FunctionTok">sudo</text:span><text:span text:style-name="NormalTok"> systemctl restart mariadb</text:span> </text:p>
      <text:p text:style-name="First_20_paragraph">Si tens tallafocs actiu, obre el port 3306 només per als orígens necessaris:</text:p>
      <text:p text:style-name="Preformatted_20_Text"><text:span text:style-name="FunctionTok">sudo</text:span><text:span text:style-name="NormalTok"> ufw allow from 10.0.2.0/24 to any port 3306</text:span> </text:p>
      <text:h text:style-name="Heading_20_1" text:outline-level="1"><text:bookmark-start text:name="còpies-de-seguretat-amb-mysqldump"/><text:bookmark-start text:name="__RefHeading___Toc1793_771881124"/><text:soft-page-break/>6. Còpies de seguretat amb <text:span text:style-name="CodiInline">mysqldump</text:span><text:bookmark-end text:name="còpies-de-seguretat-amb-mysqldump"/><text:bookmark-end text:name="__RefHeading___Toc1793_771881124"/></text:h>
      <text:h text:style-name="Heading_20_2" text:outline-level="2"><text:bookmark-start text:name="backup-duna-base-de-dades"/><text:bookmark-start text:name="__RefHeading___Toc1795_771881124"/>6.1. Backup d’una base de dades<text:bookmark-end text:name="backup-duna-base-de-dades"/><text:bookmark-end text:name="__RefHeading___Toc1795_771881124"/></text:h>
      <text:p text:style-name="Preformatted_20_Text"><text:span text:style-name="ExtensionTok">mysqldump</text:span><text:span text:style-name="NormalTok"> </text:span><text:span text:style-name="AttributeTok">-u</text:span><text:span text:style-name="NormalTok"> root </text:span><text:span text:style-name="AttributeTok">-p</text:span><text:span text:style-name="NormalTok"> botiga </text:span><text:span text:style-name="OperatorTok">&gt;</text:span><text:span text:style-name="NormalTok"> botiga_backup.sql</text:span> </text:p>
      <text:h text:style-name="Heading_20_2" text:outline-level="2"><text:bookmark-start text:name="backup-de-totes-les-bases-de-dades"/><text:bookmark-start text:name="__RefHeading___Toc1797_771881124"/>6.2. Backup de totes les bases de dades<text:bookmark-end text:name="backup-de-totes-les-bases-de-dades"/><text:bookmark-end text:name="__RefHeading___Toc1797_771881124"/></text:h>
      <text:p text:style-name="Preformatted_20_Text"><text:span text:style-name="ExtensionTok">mysqldump</text:span><text:span text:style-name="NormalTok"> </text:span><text:span text:style-name="AttributeTok">-u</text:span><text:span text:style-name="NormalTok"> root </text:span><text:span text:style-name="AttributeTok">-p</text:span><text:span text:style-name="NormalTok"> </text:span><text:span text:style-name="AttributeTok">--all-databases</text:span><text:span text:style-name="NormalTok"> </text:span><text:span text:style-name="OperatorTok">&gt;</text:span><text:span text:style-name="NormalTok"> backup_complet.sql</text:span> </text:p>
      <text:h text:style-name="Heading_20_2" text:outline-level="2"><text:bookmark-start text:name="backup-amb-compressió"/><text:bookmark-start text:name="__RefHeading___Toc1799_771881124"/>6.3. Backup amb compressió<text:bookmark-end text:name="backup-amb-compressió"/><text:bookmark-end text:name="__RefHeading___Toc1799_771881124"/></text:h>
      <text:p text:style-name="Preformatted_20_Text"><text:span text:style-name="ExtensionTok">mysqldump</text:span><text:span text:style-name="NormalTok"> </text:span><text:span text:style-name="AttributeTok">-u</text:span><text:span text:style-name="NormalTok"> root </text:span><text:span text:style-name="AttributeTok">-p</text:span><text:span text:style-name="NormalTok"> botiga </text:span><text:span text:style-name="KeywordTok">|</text:span><text:span text:style-name="NormalTok"> </text:span><text:span text:style-name="FunctionTok">gzip</text:span><text:span text:style-name="NormalTok"> </text:span><text:span text:style-name="OperatorTok">&gt;</text:span><text:span text:style-name="NormalTok"> botiga_backup.sql.gz</text:span> </text:p>
      <text:h text:style-name="Heading_20_2" text:outline-level="2"><text:bookmark-start text:name="opcions-habituals"/><text:bookmark-start text:name="__RefHeading___Toc1801_771881124"/>6.4. Opcions habituals<text:bookmark-end text:name="opcions-habituals"/><text:bookmark-end text:name="__RefHeading___Toc1801_771881124"/></text:h>
      <table:table table:name="Table2" table:style-name="Table2">
        <table:table-column table:style-name="Table2.A"/>
        <table:table-column table:style-name="Table2.B"/>
        <table:table-header-rows>
          <table:table-row>
            <table:table-cell table:style-name="Table2.A1" office:value-type="string">
              <text:p text:style-name="Table_20_Heading">Opció</text:p>
            </table:table-cell>
            <table:table-cell table:style-name="Table2.A1" office:value-type="string">
              <text:p text:style-name="Table_20_Heading">Descripció</text:p>
            </table:table-cell>
          </table:table-row>
        </table:table-header-rows>
        <table:table-row>
          <table:table-cell table:style-name="Table2.A1" office:value-type="string">
            <text:p text:style-name="Table_20_Contents"><text:span text:style-name="CodiInline">--single-transaction</text:span></text:p>
          </table:table-cell>
          <table:table-cell table:style-name="Table2.A1" office:value-type="string">
            <text:p text:style-name="Table_20_Contents">Backup consistent sense bloquejar taules (recomanat per InnoDB)</text:p>
          </table:table-cell>
        </table:table-row>
        <table:table-row>
          <table:table-cell table:style-name="Table2.A1" office:value-type="string">
            <text:p text:style-name="Table_20_Contents"><text:span text:style-name="CodiInline">--routines</text:span></text:p>
          </table:table-cell>
          <table:table-cell table:style-name="Table2.A1" office:value-type="string">
            <text:p text:style-name="Table_20_Contents">Inclou procediments emmagatzemats i funcions</text:p>
          </table:table-cell>
        </table:table-row>
        <table:table-row>
          <table:table-cell table:style-name="Table2.A1" office:value-type="string">
            <text:p text:style-name="Table_20_Contents"><text:span text:style-name="CodiInline">--triggers</text:span></text:p>
          </table:table-cell>
          <table:table-cell table:style-name="Table2.A1" office:value-type="string">
            <text:p text:style-name="Table_20_Contents">Inclou triggers (per defecte ja s’inclouen)</text:p>
          </table:table-cell>
        </table:table-row>
        <table:table-row>
          <table:table-cell table:style-name="Table2.A1" office:value-type="string">
            <text:p text:style-name="Table_20_Contents"><text:span text:style-name="CodiInline">--events</text:span></text:p>
          </table:table-cell>
          <table:table-cell table:style-name="Table2.A1" office:value-type="string">
            <text:p text:style-name="Table_20_Contents">Inclou esdeveniments programats</text:p>
          </table:table-cell>
        </table:table-row>
        <table:table-row>
          <table:table-cell table:style-name="Table2.A1" office:value-type="string">
            <text:p text:style-name="Table_20_Contents"><text:span text:style-name="CodiInline">--no-data</text:span></text:p>
          </table:table-cell>
          <table:table-cell table:style-name="Table2.A1" office:value-type="string">
            <text:p text:style-name="Table_20_Contents">Exporta només l’estructura, sense dades</text:p>
          </table:table-cell>
        </table:table-row>
        <table:table-row>
          <table:table-cell table:style-name="Table2.A1" office:value-type="string">
            <text:p text:style-name="Table_20_Contents"><text:span text:style-name="CodiInline">--add-drop-database</text:span></text:p>
          </table:table-cell>
          <table:table-cell table:style-name="Table2.A1" office:value-type="string">
            <text:p text:style-name="Table_20_Contents">Afegeix <text:span text:style-name="CodiInline">DROP DATABASE</text:span> abans de crear-la, útil per restauracions netes</text:p>
          </table:table-cell>
        </table:table-row>
      </table:table>
      <text:p text:style-name="First_20_paragraph">Exemple de backup complet i consistent per a producció:</text:p>
      <text:p text:style-name="Preformatted_20_Text"><text:span text:style-name="ExtensionTok">mysqldump</text:span><text:span text:style-name="NormalTok"> </text:span><text:span text:style-name="AttributeTok">-u</text:span><text:span text:style-name="NormalTok"> root </text:span><text:span text:style-name="AttributeTok">-p</text:span><text:span text:style-name="NormalTok"> </text:span><text:span text:style-name="AttributeTok">--single-transaction</text:span><text:span text:style-name="NormalTok"> </text:span><text:span text:style-name="AttributeTok">--routines</text:span><text:span text:style-name="NormalTok"> </text:span><text:span text:style-name="AttributeTok">--triggers</text:span><text:span text:style-name="NormalTok"> </text:span><text:span text:style-name="AttributeTok">--events</text:span><text:span text:style-name="NormalTok"> </text:span><text:span text:style-name="DataTypeTok">\</text:span> </text:p>
      <text:p text:style-name="Preformatted_20_Text"><text:span text:style-name="NormalTok"><text:s text:c="2"/>botiga </text:span><text:span text:style-name="KeywordTok">|</text:span><text:span text:style-name="NormalTok"> </text:span><text:span text:style-name="FunctionTok">gzip</text:span><text:span text:style-name="NormalTok"> </text:span><text:span text:style-name="OperatorTok">&gt;</text:span><text:span text:style-name="NormalTok"> botiga_</text:span><text:span text:style-name="VariableTok">$(</text:span><text:span text:style-name="FunctionTok">date</text:span><text:span text:style-name="NormalTok"> +%Y%m%d</text:span><text:span text:style-name="VariableTok">)</text:span><text:span text:style-name="NormalTok">.sql.gz</text:span> </text:p>
      <text:h text:style-name="Heading_20_2" text:outline-level="2"><text:bookmark-start text:name="restauració"/><text:bookmark-start text:name="__RefHeading___Toc1803_771881124"/>6.5. Restauració<text:bookmark-end text:name="restauració"/><text:bookmark-end text:name="__RefHeading___Toc1803_771881124"/></text:h>
      <text:p text:style-name="Preformatted_20_Text"><text:span text:style-name="CommentTok"># Des d'un fitxer sense comprimir</text:span> </text:p>
      <text:p text:style-name="Preformatted_20_Text"><text:span text:style-name="ExtensionTok">mysql</text:span><text:span text:style-name="NormalTok"> </text:span><text:span text:style-name="AttributeTok">-u</text:span><text:span text:style-name="NormalTok"> root </text:span><text:span text:style-name="AttributeTok">-p</text:span><text:span text:style-name="NormalTok"> botiga </text:span><text:span text:style-name="OperatorTok">&lt;</text:span><text:span text:style-name="NormalTok"> botiga_backup.sql</text:span> </text:p>
      <text:p text:style-name="Preformatted_20_Text"/>
      <text:p text:style-name="Preformatted_20_Text"><text:span text:style-name="CommentTok"># Des d'un fitxer comprimit</text:span> </text:p>
      <text:p text:style-name="Preformatted_20_Text"><text:span text:style-name="FunctionTok">gunzip</text:span><text:span text:style-name="NormalTok"> </text:span><text:span text:style-name="OperatorTok">&lt;</text:span><text:span text:style-name="NormalTok"> botiga_backup.sql.gz </text:span><text:span text:style-name="KeywordTok">|</text:span><text:span text:style-name="NormalTok"> </text:span><text:span text:style-name="ExtensionTok">mysql</text:span><text:span text:style-name="NormalTok"> </text:span><text:span text:style-name="AttributeTok">-u</text:span><text:span text:style-name="NormalTok"> root </text:span><text:span text:style-name="AttributeTok">-p</text:span><text:span text:style-name="NormalTok"> botiga</text:span> </text:p>
      <text:p text:style-name="AlertNotaEtiqueta"><text:soft-page-break/>💡 NOTA</text:p>
      <text:p text:style-name="AlertNota">Si la base de dades de destí no existeix encara, cal crear-la abans (<text:span text:style-name="CodiInline">CREATE DATABASE botiga;</text:span>) tret que el dump inclogui <text:span text:style-name="CodiInline">CREATE DATABASE</text:span> (opció <text:span text:style-name="CodiInline">--databases</text:span> o <text:span text:style-name="CodiInline">--all-databases</text:span>).</text:p>
      <text:h text:style-name="Heading_20_2" text:outline-level="2"><text:bookmark-start text:name="automatitzar-backups-amb-cron"/><text:bookmark-start text:name="__RefHeading___Toc1805_771881124"/>6.6. Automatitzar backups amb cron<text:bookmark-end text:name="automatitzar-backups-amb-cron"/><text:bookmark-end text:name="__RefHeading___Toc1805_771881124"/></text:h>
      <text:p text:style-name="Preformatted_20_Text"><text:span text:style-name="FunctionTok">sudo</text:span><text:span text:style-name="NormalTok"> crontab </text:span><text:span text:style-name="AttributeTok">-e</text:span> </text:p>
      <text:p text:style-name="Codi_20_Nano"># Backup diari a les 2:00 amb rotació de 7 dies</text:p>
      <text:p text:style-name="Codi_20_Nano">0 2 * * * mysqldump -u root -p'contrasenya' --single-transaction botiga | gzip &gt; /var/backups/mysql/botiga_$(date +\%Y\%m\%d).sql.gz</text:p>
      <text:p text:style-name="Codi_20_Nano">0 3 * * * find /var/backups/mysql/ -name "*.sql.gz" -mtime +7 -delete</text:p>
      <text:p text:style-name="AlertAvisEtiqueta">⚠️ AVíS</text:p>
      <text:p text:style-name="AlertAvis">Escriure la contrasenya directament a la línia d’ordres o al crontab és insegur (queda visible amb <text:span text:style-name="CodiInline">ps</text:span> i a l’historial). L’alternativa és fer servir un fitxer <text:span text:style-name="CodiInline">~/.my.cnf</text:span> amb permisos <text:span text:style-name="CodiInline">600</text:span>:</text:p>
      <text:p text:style-name="Codi_20_Ini">[client]</text:p>
      <text:p text:style-name="Codi_20_Ini">user=root</text:p>
      <text:p text:style-name="Codi_20_Ini">password=contrasenya</text:p>
      <text:p text:style-name="AlertAvis">D’aquesta manera n’hi ha prou amb <text:span text:style-name="CodiInline">mysqldump botiga | gzip &gt; ...</text:span> sense passar credencials explícites.</text:p>
      <text:h text:style-name="Heading_20_1" text:outline-level="1"><text:bookmark-start text:name="ordres-de-manteniment-útils"/><text:bookmark-start text:name="__RefHeading___Toc1807_771881124"/>7. Ordres de manteniment útils<text:bookmark-end text:name="ordres-de-manteniment-útils"/><text:bookmark-end text:name="__RefHeading___Toc1807_771881124"/></text:h>
      <text:p text:style-name="Preformatted_20_Text"><text:span text:style-name="CommentTok">-- Mida de cada base de dades</text:span> </text:p>
      <text:p text:style-name="Preformatted_20_Text"><text:span text:style-name="KeywordTok">SELECT</text:span><text:span text:style-name="NormalTok"> table_schema </text:span><text:span text:style-name="KeywordTok">AS</text:span><text:span text:style-name="NormalTok"> </text:span><text:span text:style-name="OtherTok">"Base de dades"</text:span><text:span text:style-name="NormalTok">,</text:span> </text:p>
      <text:p text:style-name="Preformatted_20_Text"><text:span text:style-name="NormalTok"><text:s text:c="7"/></text:span><text:span text:style-name="FunctionTok">ROUND</text:span><text:span text:style-name="NormalTok">(</text:span><text:span text:style-name="FunctionTok">SUM</text:span><text:span text:style-name="NormalTok">(data_length </text:span><text:span text:style-name="OperatorTok">+</text:span><text:span text:style-name="NormalTok"> index_length) </text:span><text:span text:style-name="OperatorTok">/</text:span><text:span text:style-name="NormalTok"> </text:span><text:span text:style-name="DecValTok">1024</text:span><text:span text:style-name="NormalTok"> </text:span><text:span text:style-name="OperatorTok">/</text:span><text:span text:style-name="NormalTok"> </text:span><text:span text:style-name="DecValTok">1024</text:span><text:span text:style-name="NormalTok">, </text:span><text:span text:style-name="DecValTok">2</text:span><text:span text:style-name="NormalTok">) </text:span><text:span text:style-name="KeywordTok">AS</text:span><text:span text:style-name="NormalTok"> </text:span><text:span text:style-name="OtherTok">"Mida (MB)"</text:span> </text:p>
      <text:p text:style-name="Preformatted_20_Text"><text:span text:style-name="KeywordTok">FROM</text:span><text:span text:style-name="NormalTok"> information_schema.</text:span><text:span text:style-name="KeywordTok">tables</text:span> </text:p>
      <text:p text:style-name="Preformatted_20_Text"><text:span text:style-name="KeywordTok">GROUP</text:span><text:span text:style-name="NormalTok"> </text:span><text:span text:style-name="KeywordTok">BY</text:span><text:span text:style-name="NormalTok"> table_schema;</text:span> </text:p>
      <text:p text:style-name="Preformatted_20_Text"/>
      <text:p text:style-name="Preformatted_20_Text"><text:span text:style-name="CommentTok">-- Processos actius</text:span> </text:p>
      <text:p text:style-name="Preformatted_20_Text"><text:span text:style-name="NormalTok">SHOW PROCESSLIST;</text:span> </text:p>
      <text:p text:style-name="Preformatted_20_Text"/>
      <text:p text:style-name="Preformatted_20_Text"><text:span text:style-name="CommentTok">-- Estat i variables del servidor</text:span> </text:p>
      <text:p text:style-name="Preformatted_20_Text"><text:span text:style-name="NormalTok">SHOW STATUS;</text:span> </text:p>
      <text:p text:style-name="Preformatted_20_Text"><text:span text:style-name="NormalTok">SHOW VARIABLES;</text:span> </text:p>
      <text:p text:style-name="Preformatted_20_Text"/>
      <text:p text:style-name="Preformatted_20_Text"><text:span text:style-name="CommentTok">-- Optimitzar una taula (recuperar espai fragmentat)</text:span> </text:p>
      <text:p text:style-name="Preformatted_20_Text"><text:span text:style-name="NormalTok">OPTIMIZE </text:span><text:span text:style-name="KeywordTok">TABLE</text:span><text:span text:style-name="NormalTok"> clients;</text:span> </text:p>
      <text:p text:style-name="Preformatted_20_Text"/>
      <text:p text:style-name="Preformatted_20_Text"><text:span text:style-name="CommentTok">-- Comprovar i reparar una taula (MyISAM)</text:span> </text:p>
      <text:p text:style-name="Preformatted_20_Text"><text:span text:style-name="KeywordTok">CHECK</text:span><text:span text:style-name="NormalTok"> </text:span><text:span text:style-name="KeywordTok">TABLE</text:span><text:span text:style-name="NormalTok"> clients;</text:span> </text:p>
      <text:p text:style-name="Preformatted_20_Text"><text:soft-page-break/><text:span text:style-name="NormalTok">REPAIR </text:span><text:span text:style-name="KeywordTok">TABLE</text:span><text:span text:style-name="NormalTok"> clients;</text:span> </text:p>
      <text:h text:style-name="Heading_20_1" text:outline-level="1"><text:bookmark-start text:name="registre-de-connexions-i-consultes-lentes"/><text:bookmark-start text:name="__RefHeading___Toc1809_771881124"/>8. Registre de connexions i consultes lentes<text:bookmark-end text:name="registre-de-connexions-i-consultes-lentes"/><text:bookmark-end text:name="__RefHeading___Toc1809_771881124"/></text:h>
      <text:p text:style-name="First_20_paragraph">Per depurar rendiment, és útil activar el registre de consultes lentes:</text:p>
      <text:p text:style-name="Preformatted_20_Text"><text:span text:style-name="FunctionTok">sudo</text:span><text:span text:style-name="NormalTok"> nano /etc/mysql/mariadb.conf.d/50-server.cnf</text:span> </text:p>
      <text:p text:style-name="Codi_20_Ini">[mysqld]</text:p>
      <text:p text:style-name="Codi_20_Ini">slow_query_log = 1</text:p>
      <text:p text:style-name="Codi_20_Ini">slow_query_log_file = /var/log/mysql/mariadb-slow.log</text:p>
      <text:p text:style-name="Codi_20_Ini">long_query_time = 2</text:p>
      <text:p text:style-name="Preformatted_20_Text"><text:span text:style-name="FunctionTok">sudo</text:span><text:span text:style-name="NormalTok"> systemctl restart mariadb</text:span> </text:p>
      <text:p text:style-name="Preformatted_20_Text"><text:span text:style-name="FunctionTok">sudo</text:span><text:span text:style-name="NormalTok"> tail </text:span><text:span text:style-name="AttributeTok">-f</text:span><text:span text:style-name="NormalTok"> /var/log/mysql/mariadb-slow.log</text:span> </text:p>
      <text:h text:style-name="Heading_20_1" text:outline-level="1"><text:bookmark-start text:name="resum"/><text:bookmark-start text:name="__RefHeading___Toc1811_771881124"/>Resum<text:bookmark-end text:name="resum"/><text:bookmark-end text:name="__RefHeading___Toc1811_771881124"/></text:h>
      <table:table table:name="Table3" table:style-name="Table3">
        <table:table-column table:style-name="Table3.A"/>
        <table:table-column table:style-name="Table3.B"/>
        <table:table-header-rows>
          <table:table-row>
            <table:table-cell table:style-name="Table3.A1" office:value-type="string">
              <text:p text:style-name="Table_20_Heading">Tasca</text:p>
            </table:table-cell>
            <table:table-cell table:style-name="Table3.A1" office:value-type="string">
              <text:p text:style-name="Table_20_Heading">Ordre</text:p>
            </table:table-cell>
          </table:table-row>
        </table:table-header-rows>
        <table:table-row>
          <table:table-cell table:style-name="Table3.A1" office:value-type="string">
            <text:p text:style-name="Table_20_Contents">Accedir com a root</text:p>
          </table:table-cell>
          <table:table-cell table:style-name="Table3.A1" office:value-type="string">
            <text:p text:style-name="Table_20_Contents"><text:span text:style-name="CodiInline">sudo mysql</text:span></text:p>
          </table:table-cell>
        </table:table-row>
        <table:table-row>
          <table:table-cell table:style-name="Table3.A1" office:value-type="string">
            <text:p text:style-name="Table_20_Contents">Crear base de dades</text:p>
          </table:table-cell>
          <table:table-cell table:style-name="Table3.A1" office:value-type="string">
            <text:p text:style-name="Table_20_Contents"><text:span text:style-name="CodiInline">CREATE DATABASE nom;</text:span></text:p>
          </table:table-cell>
        </table:table-row>
        <table:table-row>
          <table:table-cell table:style-name="Table3.A1" office:value-type="string">
            <text:p text:style-name="Table_20_Contents">Crear usuari</text:p>
          </table:table-cell>
          <table:table-cell table:style-name="Table3.A1" office:value-type="string">
            <text:p text:style-name="Table_20_Contents"><text:span text:style-name="CodiInline">CREATE USER 'u'@'host' IDENTIFIED BY 'pass';</text:span></text:p>
          </table:table-cell>
        </table:table-row>
        <table:table-row>
          <table:table-cell table:style-name="Table3.A1" office:value-type="string">
            <text:p text:style-name="Table_20_Contents">Assignar permisos</text:p>
          </table:table-cell>
          <table:table-cell table:style-name="Table3.A1" office:value-type="string">
            <text:p text:style-name="Table_20_Contents"><text:span text:style-name="CodiInline">GRANT privilegis ON bd.* TO 'u'@'host';</text:span></text:p>
          </table:table-cell>
        </table:table-row>
        <table:table-row>
          <table:table-cell table:style-name="Table3.A1" office:value-type="string">
            <text:p text:style-name="Table_20_Contents">Veure permisos</text:p>
          </table:table-cell>
          <table:table-cell table:style-name="Table3.A1" office:value-type="string">
            <text:p text:style-name="Table_20_Contents"><text:span text:style-name="CodiInline">SHOW GRANTS FOR 'u'@'host';</text:span></text:p>
          </table:table-cell>
        </table:table-row>
        <table:table-row>
          <table:table-cell table:style-name="Table3.A1" office:value-type="string">
            <text:p text:style-name="Table_20_Contents">Backup d’una BD</text:p>
          </table:table-cell>
          <table:table-cell table:style-name="Table3.A1" office:value-type="string">
            <text:p text:style-name="Table_20_Contents"><text:span text:style-name="CodiInline">mysqldump -u root -p bd &gt; fitxer.sql</text:span></text:p>
          </table:table-cell>
        </table:table-row>
        <table:table-row>
          <table:table-cell table:style-name="Table3.A1" office:value-type="string">
            <text:p text:style-name="Table_20_Contents">Restaurar</text:p>
          </table:table-cell>
          <table:table-cell table:style-name="Table3.A1" office:value-type="string">
            <text:p text:style-name="Table_20_Contents"><text:span text:style-name="CodiInline">mysql -u root -p bd &lt; fitxer.sql</text:span></text:p>
          </table:table-cell>
        </table:table-row>
      </table:table>
      <text:h text:style-name="Heading_20_4" text:outline-level="4"><text:bookmark-start text:name="versions-daquest-document"/>Versions d’aquest document<text:bookmark-end text:name="versions-daquest-document"/></text:h>
      <text:list text:style-name="L2">
        <text:list-item>
          <text:p text:style-name="P4"><text:a xlink:type="simple" xlink:href="https://proferamon.com/tic/mariadb.html" text:style-name="Internet_20_link" text:visited-style-name="Visited_20_Internet_20_Link"><text:span text:style-name="Definition">HTML</text:span></text:a></text:p>
        </text:list-item>
        <text:list-item>
          <text:p text:style-name="P4"><text:a xlink:type="simple" xlink:href="https://proferamon.com/tic/pdf/mariadb.pdf" text:style-name="Internet_20_link" text:visited-style-name="Visited_20_Internet_20_Link"><text:span text:style-name="Definition">PDF</text:span></text:a></text:p>
        </text:list-item>
        <text:list-item>
          <text:p text:style-name="P4"><text:a xlink:type="simple" xlink:href="https://proferamon.com/tic/odt/mariadb.odt" text:style-name="Internet_20_link" text:visited-style-name="Visited_20_Internet_20_Link"><text:span text:style-name="Definition">ODT</text:span></text:a></text:p>
        </text:list-item>
        <text:list-item>
          <text:p text:style-name="P4"><text:a xlink:type="simple" xlink:href="https://proferamon.com/tic/md/mariadb.md" text:style-name="Internet_20_link" text:visited-style-name="Visited_20_Internet_20_Link"><text:span text:style-name="Definition">MD</text:span></text:a></text:p>
        </text:list-item>
      </text:list>
      <text:p text:style-name="First_20_paragraph"><text:a xlink:type="simple" xlink:href="https://creativecommons.org/publicdomain/zero/1.0/deed.ca" text:style-name="Internet_20_link" text:visited-style-name="Visited_20_Internet_20_Link"><text:span text:style-name="Definition">Domini Públic (CC0)</text:span>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FreeSans" svg:font-family="FreeSans" style:font-family-generic="swiss"/>
    <style:font-face style:name="FreeSans1" svg:font-family="FreeSans" style:font-family-generic="system" style:font-pitch="variable"/>
    <style:font-face style:name="Helvetica" svg:font-family="Helvetica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Noto Sans" svg:font-family="'Noto Sans'" style:font-adornments="Normal" style:font-family-generic="swiss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Ubuntu Mono" svg:font-family="'Ubuntu Mono'" style:font-adornments="Negreta" style:font-pitch="fixed"/>
    <style:font-face style:name="Ubuntu Mono1" svg:font-family="'Ubuntu Mono'" style:font-adornments="Normal" style:font-pitch="fixed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a" fo:country="none" style:letter-kerning="true" style:font-name-asian="Tahoma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a" fo:country="none" style:letter-kerning="true" style:font-name-asian="Tahoma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Noto Sans" fo:font-family="'Noto Sans'" style:font-style-name="Normal" style:font-family-generic="swiss" style:font-pitch="variable" fo:font-size="11pt"/>
    </style:style>
    <style:style style:name="Author" style:family="paragraph" style:parent-style-name="Standard" style:class="html">
      <style:paragraph-properties fo:text-align="center" style:justify-single-word="false"/>
    </style:style>
    <style:style style:name="Date" style:family="paragraph" style:parent-style-name="Standard" style:class="html">
      <style:paragraph-properties fo:text-align="center" style:justify-single-word="false"/>
    </style:style>
    <style:style style:name="Abstract" style:family="paragraph" style:parent-style-name="Standard" style:class="html">
      <style:paragraph-properties fo:margin-left="1cm" fo:margin-right="1cm" fo:margin-top="0.254cm" fo:margin-bottom="0.254cm" style:contextual-spacing="false" fo:text-indent="0cm" style:auto-text-indent="fals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fo:color="#e6001a" loext:opacity="100%" style:font-name="Arial" fo:font-family="Arial" style:font-style-name="Normal" style:font-family-generic="swiss" style:font-pitch="variable" fo:font-size="14pt" style:font-name-asian="Tahoma" style:font-family-asian="Tahoma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style:paragraph-properties fo:margin-top="0.15cm" fo:margin-bottom="0.15cm" style:contextual-spacing="false" fo:line-height="115%" style:page-number="auto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TableCaption" style:family="paragraph" style:parent-style-name="Caption" style:class="extra"/>
    <style:style style:name="Table" style:family="paragraph" style:parent-style-name="Caption" style:class="extra"/>
    <style:style style:name="FigureCaption" style:family="paragraph" style:parent-style-name="Caption" style:class="extra">
      <style:paragraph-properties fo:text-align="center" style:justify-single-word="false"/>
    </style:style>
    <style:style style:name="Figure" style:family="paragraph" style:parent-style-name="Standard" style:class="extra">
      <style:paragraph-properties fo:text-align="center" style:justify-single-word="false" text:number-lines="false" text:line-number="0"/>
    </style:style>
    <style:style style:name="FigureWithCaption" style:family="paragraph" style:parent-style-name="Figure" style:class="extra">
      <style:paragraph-properties fo:keep-with-next="always" text:number-lines="false" text:line-number="0"/>
    </style:style>
    <style:style style:name="Index" style:family="paragraph" style:parent-style-name="Standard" style:class="index" style:master-page-name="">
      <style:paragraph-properties fo:line-height="115%" style:page-number="auto" text:number-lines="false" text:line-number="0"/>
      <style:text-properties style:font-size-asian="12pt" style:font-name-complex="FreeSans" style:font-family-complex="FreeSans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loext:graphic-properties draw:fill="solid" draw:fill-color="#ffd7d7"/>
      <style:paragraph-properties fo:margin-top="0.423cm" fo:margin-bottom="0.212cm" style:contextual-spacing="false" fo:background-color="#ffd7d7" fo:padding="0.049cm" fo:border-left="none" fo:border-right="none" fo:border-top="1.56pt solid #e6001a" fo:border-bottom="non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0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normal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95%" fo:font-style="italic" fo:font-weight="normal" style:font-size-asian="95%" style:font-style-asian="italic" style:font-weight-asian="bold" style:font-size-complex="95%" style:font-style-complex="italic" style:font-weight-complex="normal"/>
    </style:style>
    <style:style style:name="Heading_20_5" style:display-name="Heading 5" style:family="paragraph" style:parent-style-name="Heading" style:next-style-name="Text_20_body" style:default-outline-level="5" style:class="chapter">
      <style:paragraph-properties fo:margin-top="0.212cm" fo:margin-bottom="0.106cm" style:contextual-spacing="false"/>
      <style:text-properties fo:font-size="85%" fo:font-weight="normal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chapter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1cm" fo:margin-right="1cm" fo:margin-top="0.254cm" fo:margin-bottom="0.254cm" style:contextual-spacing="false" fo:text-indent="0cm" style:auto-text-indent="false"/>
    </style:style>
    <style:style style:name="Preformatted_20_Text" style:display-name="Preformatted Text" style:family="paragraph" style:parent-style-name="Standard" style:class="html">
      <loext:graphic-properties draw:fill="solid" draw:fill-color="#f5f5f5"/>
      <style:paragraph-properties fo:margin-top="0cm" fo:margin-bottom="0cm" style:contextual-spacing="true" fo:background-color="#f5f5f5" fo:padding="0.15cm" fo:border-left="2.49pt solid #4a90d9" fo:border-right="none" fo:border-top="none" fo:border-bottom="none"/>
      <style:text-properties fo:color="#2d2d2d" loext:opacity="100%" style:font-name="Ubuntu Mono1" fo:font-family="'Ubuntu Mono'" style:font-style-name="Normal" style:font-pitch="fixed" fo:font-size="10pt" fo:language="ca" fo:country="none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Codi_20_Ini" style:display-name="Codi Ini" style:family="paragraph" style:parent-style-name="Standard" style:master-page-name="">
      <loext:graphic-properties draw:fill="solid" draw:fill-color="#f0faf0"/>
      <style:paragraph-properties fo:margin-top="0cm" fo:margin-bottom="0cm" style:contextual-spacing="true" style:page-number="auto" fo:background-color="#f0faf0" fo:padding="0.15cm" fo:border-left="2.49pt solid #2d7a4f" fo:border-right="none" fo:border-top="none" fo:border-bottom="none"/>
      <style:text-properties fo:color="#1e3a5f" loext:opacity="100%" style:font-name="Ubuntu Mono1" fo:font-family="'Ubuntu Mono'" style:font-style-name="Normal" style:font-pitch="fixed" fo:font-size="10pt" fo:language="ca" fo:country="none"/>
    </style:style>
    <style:style style:name="Codi_20_Nano" style:display-name="Codi Nano" style:family="paragraph" style:parent-style-name="Standard" style:master-page-name="">
      <loext:graphic-properties draw:fill="solid" draw:fill-color="#eeeedd"/>
      <style:paragraph-properties fo:margin-top="0cm" fo:margin-bottom="0cm" style:contextual-spacing="true" style:page-number="auto" fo:background-color="#eeeedd" fo:padding="0.15cm" fo:border-left="2.49pt solid #e94560" fo:border-right="none" fo:border-top="none" fo:border-bottom="none"/>
      <style:text-properties fo:color="#2d2d2d" loext:opacity="100%" style:font-name="Ubuntu Mono1" fo:font-family="'Ubuntu Mono'" style:font-style-name="Normal" style:font-pitch="fixed" fo:font-size="10pt" fo:language="ca" fo:country="none"/>
    </style:style>
    <style:style style:name="Definition_20_Term" style:display-name="Definition Term" style:family="paragraph" style:parent-style-name="Standard" style:next-style-name="Definition_20_Definition">
      <style:paragraph-properties fo:margin-top="0.152cm" fo:margin-bottom="0.152cm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1.27cm" fo:margin-right="0cm" fo:text-indent="0cm" style:auto-text-indent="false"/>
    </style:style>
    <style:style style:name="Table_20_Contents" style:display-name="Table Contents" style:family="paragraph" style:parent-style-name="Standard" style:class="extra" style:master-page-name="">
      <style:paragraph-properties fo:margin-top="0.199cm" fo:margin-bottom="0.199cm" style:contextual-spacing="true" fo:orphans="0" fo:widows="0" style:page-number="auto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/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203cm" fo:margin-bottom="0.203cm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1.27cm" fo:margin-right="0cm" fo:margin-top="0cm" fo:margin-bottom="0cm" style:contextual-spacing="false" fo:text-indent="0cm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itle" style:family="paragraph" style:parent-style-name="Heading" style:next-style-name="Text_20_body" style:class="chapter">
      <style:paragraph-properties fo:text-align="start" style:justify-single-word="false"/>
      <style:text-properties style:font-name="Arial" fo:font-family="Arial" style:font-style-name="Normal" style:font-family-generic="swiss" style:font-pitch="variable" fo:font-size="28pt" fo:font-weight="normal" style:font-size-asian="28pt" style:font-weight-asian="bold" style:font-size-complex="28pt" style:font-weight-complex="bold"/>
    </style:style>
    <style:style style:name="Codi_20_font" style:display-name="Codi font" style:family="paragraph" style:parent-style-name="Text_20_body" style:master-page-name="">
      <loext:graphic-properties draw:fill="solid" draw:fill-color="#ffffd7"/>
      <style:paragraph-properties fo:margin-top="0.101cm" fo:margin-bottom="0.101cm" style:contextual-spacing="false" fo:line-height="100%" style:page-number="auto" fo:background-color="#ffffd7" fo:padding="0.049cm" fo:border="0.06pt solid #ff972f"/>
      <style:text-properties fo:color="#000000" loext:opacity="100%" style:font-name="Ubuntu Mono1" fo:font-family="'Ubuntu Mono'" style:font-style-name="Normal" style:font-pitch="fixed" fo:language="ca" fo:country="none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Nota" style:family="paragraph" style:parent-style-name="Text_20_body" style:master-page-name="">
      <loext:graphic-properties draw:fill="solid" draw:fill-color="#ffff6d"/>
      <style:paragraph-properties fo:margin-left="0.499cm" fo:margin-right="0.499cm" fo:margin-top="0.15cm" fo:margin-bottom="0.15cm" style:contextual-spacing="true" fo:text-indent="0cm" style:auto-text-indent="false" style:page-number="auto" fo:background-color="#ffff6d" fo:padding="0.199cm" fo:border-left="7.99pt solid #ff972f" fo:border-right="none" fo:border-top="none" fo:border-bottom="none" style:shadow="#784b04 0.176cm 0.176cm"/>
      <style:text-properties fo:color="#000000" loext:opacity="100%"/>
    </style:style>
    <style:style style:name="Terminal" style:family="paragraph" style:parent-style-name="Codi_20_font" style:master-page-name="">
      <loext:graphic-properties draw:fill="solid" draw:fill-color="#333333"/>
      <style:paragraph-properties fo:margin-top="0.199cm" fo:margin-bottom="0.199cm" style:contextual-spacing="true" style:page-number="auto" fo:background-color="#333333" fo:padding="0.049cm" fo:border="none"/>
      <style:text-properties fo:color="#afd095" loext:opacity="100%"/>
    </style:style>
    <style:style style:name="SaltDePagina" style:family="paragraph" style:parent-style-name="Standard">
      <style:paragraph-properties fo:margin-top="0cm" fo:margin-bottom="0cm" style:contextual-spacing="false" fo:line-height="0.049cm" fo:break-before="page"/>
      <style:text-properties fo:font-size="1pt"/>
    </style:style>
    <style:style style:name="AlertNota" style:family="paragraph" style:parent-style-name="Text_20_body" style:master-page-name="">
      <loext:graphic-properties draw:fill="solid" draw:fill-color="#eff6ff" draw:opacity="100%"/>
      <style:paragraph-properties fo:margin-top="0cm" fo:margin-bottom="0.25cm" style:contextual-spacing="true" style:page-number="auto" fo:background-color="#eff6ff" fo:padding="0.25cm" fo:border-left="3pt solid #3b82f6" fo:border-right="none" fo:border-top="none" fo:border-bottom="none"/>
    </style:style>
    <style:style style:name="AlertNotaEtiqueta" style:family="paragraph" style:parent-style-name="AlertNota">
      <style:paragraph-properties fo:margin-top="0.25cm" fo:margin-bottom="0.101cm" style:contextual-spacing="false"/>
      <style:text-properties fo:color="#1d4ed8" loext:opacity="100%" fo:font-size="9pt" fo:font-weight="bold"/>
    </style:style>
    <style:style style:name="AlertConsell" style:family="paragraph" style:parent-style-name="Text_20_body" style:master-page-name="">
      <loext:graphic-properties draw:fill="solid" draw:fill-color="#f0fdf4" draw:opacity="100%"/>
      <style:paragraph-properties fo:margin-top="0cm" fo:margin-bottom="0.25cm" style:contextual-spacing="true" style:page-number="auto" fo:background-color="#f0fdf4" fo:padding="0.25cm" fo:border-left="3pt solid #22c55e" fo:border-right="none" fo:border-top="none" fo:border-bottom="none"/>
    </style:style>
    <style:style style:name="AlertConsellEtiqueta" style:family="paragraph" style:parent-style-name="AlertConsell">
      <style:paragraph-properties fo:margin-top="0.25cm" fo:margin-bottom="0.101cm" style:contextual-spacing="false"/>
      <style:text-properties fo:color="#15803d" loext:opacity="100%" fo:font-size="9pt" fo:font-weight="bold"/>
    </style:style>
    <style:style style:name="AlertImportant" style:family="paragraph" style:parent-style-name="Text_20_body" style:master-page-name="">
      <loext:graphic-properties draw:fill="solid" draw:fill-color="#faf5ff" draw:opacity="100%"/>
      <style:paragraph-properties fo:margin-top="0cm" fo:margin-bottom="0.25cm" style:contextual-spacing="true" style:page-number="auto" fo:background-color="#faf5ff" fo:padding="0.25cm" fo:border-left="3pt solid #a855f7" fo:border-right="none" fo:border-top="none" fo:border-bottom="none"/>
    </style:style>
    <style:style style:name="AlertImportantEtiqueta" style:family="paragraph" style:parent-style-name="AlertImportant">
      <style:paragraph-properties fo:margin-top="0.25cm" fo:margin-bottom="0.101cm" style:contextual-spacing="false"/>
      <style:text-properties fo:color="#7e22ce" loext:opacity="100%" fo:font-size="9pt" fo:font-weight="bold"/>
    </style:style>
    <style:style style:name="AlertAvis" style:family="paragraph" style:parent-style-name="Text_20_body" style:master-page-name="">
      <loext:graphic-properties draw:fill="solid" draw:fill-color="#fffbeb" draw:opacity="100%"/>
      <style:paragraph-properties fo:margin-top="0cm" fo:margin-bottom="0.25cm" style:contextual-spacing="true" style:page-number="auto" fo:background-color="#fffbeb" fo:padding="0.25cm" fo:border-left="3pt solid #f59e0b" fo:border-right="none" fo:border-top="none" fo:border-bottom="none"/>
    </style:style>
    <style:style style:name="AlertAvisEtiqueta" style:family="paragraph" style:parent-style-name="AlertAvis">
      <style:paragraph-properties fo:margin-top="0.25cm" fo:margin-bottom="0.101cm" style:contextual-spacing="false"/>
      <style:text-properties fo:color="#b45309" loext:opacity="100%" fo:font-size="9pt" fo:font-weight="bold"/>
    </style:style>
    <style:style style:name="AlertPrecaucio" style:family="paragraph" style:parent-style-name="Text_20_body" style:master-page-name="">
      <loext:graphic-properties draw:fill="solid" draw:fill-color="#fff1f2" draw:opacity="100%"/>
      <style:paragraph-properties fo:margin-top="0cm" fo:margin-bottom="0.25cm" style:contextual-spacing="true" style:page-number="auto" fo:background-color="#fff1f2" fo:padding="0.25cm" fo:border-left="3pt solid #ef4444" fo:border-right="none" fo:border-top="none" fo:border-bottom="none"/>
    </style:style>
    <style:style style:name="AlertPrecaucioEtiqueta" style:family="paragraph" style:parent-style-name="AlertPrecaucio">
      <style:paragraph-properties fo:margin-top="0.25cm" fo:margin-bottom="0.101cm" style:contextual-spacing="false"/>
      <style:text-properties fo:color="#b91c1c" loext:opacity="100%" fo:font-size="9pt" fo:font-weight="bold"/>
    </style:style>
    <style:style style:name="CodiInline" style:family="text">
      <style:text-properties style:font-name="Ubuntu Mono1" fo:font-family="'Ubuntu Mono'" style:font-style-name="Normal" style:font-pitch="fixed" fo:font-size="10pt" fo:language="ca" fo:country="none" fo:background-color="#f5f5f5" loext:padding="0.03cm" loext:border="0.51pt solid #cccccc"/>
    </style:style>
    <style:style style:name="Source_5f_Text" style:display-name="Source_Text" style:family="text">
      <style:text-properties style:font-name="Ubuntu Mono" fo:font-family="'Ubuntu Mono'" style:font-style-name="Negreta" style:font-pitch="fixed" fo:font-size="12pt" fo:language="ca" fo:country="none" fo:font-weight="bold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Highlighted" style:family="text">
      <style:text-properties fo:background-color="#ffff38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 style:text-line-through-type="single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Internet_20_link" style:display-name="Internet link" style:family="text">
      <style:text-properties fo:color="#000080" loext:opacity="100%" fo:language="ca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style:style style:name="Source_20_Text" style:display-name="Source Text" style:family="text">
      <style:text-properties style:font-name="Ubuntu Mono1" fo:font-family="'Ubuntu Mono'" style:font-style-name="Normal" style:font-pitch="fixed" fo:font-size="11pt" fo:language="ca" fo:country="none" fo:background-color="#ffffd7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 loext:padding="0.049cm" loext:border="0.06pt solid #ff972f"/>
    </style:style>
    <style:style style:name="Index_20_Link" style:display-name="Index Link" style:family="text"/>
    <style:style style:name="Text_20_Terminal" style:display-name="Text Terminal" style:family="text" style:parent-style-name="Source_20_Text">
      <style:text-properties fo:color="#afd095" loext:opacity="100%" fo:background-color="#333333" loext:padding="0.049cm" loext:border="0.06pt solid #729fcf"/>
    </style:style>
    <style:style style:name="KeywordTok" style:family="text">
      <style:text-properties fo:color="#204a87" loext:opacity="100%" fo:font-weight="bold"/>
    </style:style>
    <style:style style:name="DataTypeTok" style:family="text">
      <style:text-properties fo:color="#204a87" loext:opacity="100%"/>
    </style:style>
    <style:style style:name="DecValTok" style:family="text">
      <style:text-properties fo:color="#0000cf" loext:opacity="100%"/>
    </style:style>
    <style:style style:name="BaseNTok" style:family="text">
      <style:text-properties fo:color="#0000cf" loext:opacity="100%"/>
    </style:style>
    <style:style style:name="FloatTok" style:family="text">
      <style:text-properties fo:color="#0000cf" loext:opacity="100%"/>
    </style:style>
    <style:style style:name="ConstantTok" style:family="text">
      <style:text-properties fo:color="#8f5902" loext:opacity="100%"/>
    </style:style>
    <style:style style:name="CharTok" style:family="text">
      <style:text-properties fo:color="#4e9a06" loext:opacity="100%"/>
    </style:style>
    <style:style style:name="SpecialCharTok" style:family="text">
      <style:text-properties fo:color="#ce5c00" loext:opacity="100%" fo:font-weight="bold"/>
    </style:style>
    <style:style style:name="StringTok" style:family="text">
      <style:text-properties fo:color="#4e9a06" loext:opacity="100%"/>
    </style:style>
    <style:style style:name="VerbatimStringTok" style:family="text">
      <style:text-properties fo:color="#4e9a06" loext:opacity="100%"/>
    </style:style>
    <style:style style:name="SpecialStringTok" style:family="text">
      <style:text-properties fo:color="#4e9a06" loext:opacity="100%"/>
    </style:style>
    <style:style style:name="ImportTok" style:family="text"/>
    <style:style style:name="CommentTok" style:family="text">
      <style:text-properties fo:color="#8f5902" loext:opacity="100%" fo:font-style="italic"/>
    </style:style>
    <style:style style:name="DocumentationTok" style:family="text">
      <style:text-properties fo:color="#8f5902" loext:opacity="100%" fo:font-style="italic" fo:font-weight="bold"/>
    </style:style>
    <style:style style:name="AnnotationTok" style:family="text">
      <style:text-properties fo:color="#8f5902" loext:opacity="100%" fo:font-style="italic" fo:font-weight="bold"/>
    </style:style>
    <style:style style:name="CommentVarTok" style:family="text">
      <style:text-properties fo:color="#8f5902" loext:opacity="100%" fo:font-style="italic" fo:font-weight="bold"/>
    </style:style>
    <style:style style:name="OtherTok" style:family="text">
      <style:text-properties fo:color="#8f5902" loext:opacity="100%"/>
    </style:style>
    <style:style style:name="FunctionTok" style:family="text">
      <style:text-properties fo:color="#204a87" loext:opacity="100%" fo:font-weight="bold"/>
    </style:style>
    <style:style style:name="VariableTok" style:family="text">
      <style:text-properties fo:color="#000000" loext:opacity="100%"/>
    </style:style>
    <style:style style:name="ControlFlowTok" style:family="text">
      <style:text-properties fo:color="#204a87" loext:opacity="100%" fo:font-weight="bold"/>
    </style:style>
    <style:style style:name="OperatorTok" style:family="text">
      <style:text-properties fo:color="#ce5c00" loext:opacity="100%" fo:font-weight="bold"/>
    </style:style>
    <style:style style:name="BuiltInTok" style:family="text"/>
    <style:style style:name="ExtensionTok" style:family="text"/>
    <style:style style:name="PreprocessorTok" style:family="text">
      <style:text-properties fo:color="#8f5902" loext:opacity="100%" fo:font-style="italic"/>
    </style:style>
    <style:style style:name="AttributeTok" style:family="text">
      <style:text-properties fo:color="#204a87" loext:opacity="100%"/>
    </style:style>
    <style:style style:name="RegionMarkerTok" style:family="text"/>
    <style:style style:name="InformationTok" style:family="text">
      <style:text-properties fo:color="#8f5902" loext:opacity="100%" fo:font-style="italic" fo:font-weight="bold"/>
    </style:style>
    <style:style style:name="WarningTok" style:family="text">
      <style:text-properties fo:color="#8f5902" loext:opacity="100%" fo:font-style="italic" fo:font-weight="bold"/>
    </style:style>
    <style:style style:name="AlertTok" style:family="text">
      <style:text-properties fo:color="#ef2929" loext:opacity="100%"/>
    </style:style>
    <style:style style:name="ErrorTok" style:family="text">
      <style:text-properties fo:color="#a40000" loext:opacity="100%" fo:font-weight="bold"/>
    </style:style>
    <style:style style:name="NormalTok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•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•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•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•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•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•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•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•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•">
        <style:list-level-properties text:space-before="3.601cm" text:min-label-width="0.4cm"/>
        <style:text-properties fo:font-family="StarSymbol"/>
      </text:list-level-style-bullet>
    </text:list-style>
    <text:list-style style:name="List_20_2" style:display-name="List 2">
      <text:list-level-style-bullet text:level="1" text:style-name="Numbering_20_Symbols" loext:num-list-format="%1%" text:bullet-char="–">
        <style:list-level-properties text:min-label-width="0.3cm"/>
        <style:text-properties fo:font-family="StarSymbol"/>
      </text:list-level-style-bullet>
      <text:list-level-style-bullet text:level="2" text:style-name="Numbering_20_Symbols" loext:num-list-format="%2%" text:bullet-char="–">
        <style:list-level-properties text:space-before="0.3cm" text:min-label-width="0.3cm"/>
        <style:text-properties fo:font-family="StarSymbol"/>
      </text:list-level-style-bullet>
      <text:list-level-style-bullet text:level="3" text:style-name="Numbering_20_Symbols" loext:num-list-format="%3%" text:bullet-char="–">
        <style:list-level-properties text:space-before="0.6cm" text:min-label-width="0.3cm"/>
        <style:text-properties fo:font-family="StarSymbol"/>
      </text:list-level-style-bullet>
      <text:list-level-style-bullet text:level="4" text:style-name="Numbering_20_Symbols" loext:num-list-format="%4%" text:bullet-char="–">
        <style:list-level-properties text:space-before="0.899cm" text:min-label-width="0.3cm"/>
        <style:text-properties fo:font-family="StarSymbol"/>
      </text:list-level-style-bullet>
      <text:list-level-style-bullet text:level="5" text:style-name="Numbering_20_Symbols" loext:num-list-format="%5%" text:bullet-char="–">
        <style:list-level-properties text:space-before="1.199cm" text:min-label-width="0.3cm"/>
        <style:text-properties fo:font-family="StarSymbol"/>
      </text:list-level-style-bullet>
      <text:list-level-style-bullet text:level="6" text:style-name="Numbering_20_Symbols" loext:num-list-format="%6%" text:bullet-char="–">
        <style:list-level-properties text:space-before="1.499cm" text:min-label-width="0.3cm"/>
        <style:text-properties fo:font-family="StarSymbol"/>
      </text:list-level-style-bullet>
      <text:list-level-style-bullet text:level="7" text:style-name="Numbering_20_Symbols" loext:num-list-format="%7%" text:bullet-char="–">
        <style:list-level-properties text:space-before="1.801cm" text:min-label-width="0.3cm"/>
        <style:text-properties fo:font-family="StarSymbol"/>
      </text:list-level-style-bullet>
      <text:list-level-style-bullet text:level="8" text:style-name="Numbering_20_Symbols" loext:num-list-format="%8%" text:bullet-char="–">
        <style:list-level-properties text:space-before="2.101cm" text:min-label-width="0.3cm"/>
        <style:text-properties fo:font-family="StarSymbol"/>
      </text:list-level-style-bullet>
      <text:list-level-style-bullet text:level="9" text:style-name="Numbering_20_Symbols" loext:num-list-format="%9%" text:bullet-char="–">
        <style:list-level-properties text:space-before="2.401cm" text:min-label-width="0.3cm"/>
        <style:text-properties fo:font-family="StarSymbol"/>
      </text:list-level-style-bullet>
      <text:list-level-style-bullet text:level="10" text:style-name="Numbering_20_Symbols" loext:num-list-format="%10%" text:bullet-char="–">
        <style:list-level-properties text:space-before="2.7cm" text:min-label-width="0.3cm"/>
        <style:text-properties fo:font-family="StarSymbol"/>
      </text:list-level-style-bullet>
    </text:list-style>
    <text:list-style style:name="List_20_3" style:display-name="List 3">
      <text:list-level-style-bullet text:level="1" text:style-name="Numbering_20_Symbols" loext:num-list-format="%1%" text:bullet-char="☑">
        <style:list-level-properties text:min-label-width="0.395cm"/>
        <style:text-properties fo:font-family="StarSymbol"/>
      </text:list-level-style-bullet>
      <text:list-level-style-bullet text:level="2" text:style-name="Numbering_20_Symbols" loext:num-list-format="%2%" text:bullet-char="□">
        <style:list-level-properties text:space-before="0.395cm" text:min-label-width="0.395cm"/>
        <style:text-properties fo:font-family="StarSymbol"/>
      </text:list-level-style-bullet>
      <text:list-level-style-bullet text:level="3" text:style-name="Numbering_20_Symbols" loext:num-list-format="%3%" text:bullet-char="☑">
        <style:list-level-properties text:min-label-width="0.395cm"/>
        <style:text-properties fo:font-family="StarSymbol"/>
      </text:list-level-style-bullet>
      <text:list-level-style-bullet text:level="4" text:style-name="Numbering_20_Symbols" loext:num-list-format="%4%" text:bullet-char="□">
        <style:list-level-properties text:space-before="0.395cm" text:min-label-width="0.395cm"/>
        <style:text-properties fo:font-family="StarSymbol"/>
      </text:list-level-style-bullet>
      <text:list-level-style-bullet text:level="5" text:style-name="Numbering_20_Symbols" loext:num-list-format="%5%" text:bullet-char="☑">
        <style:list-level-properties text:min-label-width="0.395cm"/>
        <style:text-properties fo:font-family="StarSymbol"/>
      </text:list-level-style-bullet>
      <text:list-level-style-bullet text:level="6" text:style-name="Numbering_20_Symbols" loext:num-list-format="%6%" text:bullet-char="□">
        <style:list-level-properties text:space-before="0.395cm" text:min-label-width="0.395cm"/>
        <style:text-properties fo:font-family="StarSymbol"/>
      </text:list-level-style-bullet>
      <text:list-level-style-bullet text:level="7" text:style-name="Numbering_20_Symbols" loext:num-list-format="%7%" text:bullet-char="☑">
        <style:list-level-properties text:min-label-width="0.395cm"/>
        <style:text-properties fo:font-family="StarSymbol"/>
      </text:list-level-style-bullet>
      <text:list-level-style-bullet text:level="8" text:style-name="Numbering_20_Symbols" loext:num-list-format="%8%" text:bullet-char="□">
        <style:list-level-properties text:space-before="0.395cm" text:min-label-width="0.395cm"/>
        <style:text-properties fo:font-family="StarSymbol"/>
      </text:list-level-style-bullet>
      <text:list-level-style-bullet text:level="9" text:style-name="Numbering_20_Symbols" loext:num-list-format="%9%" text:bullet-char="☑">
        <style:list-level-properties text:min-label-width="0.395cm"/>
        <style:text-properties fo:font-family="StarSymbol"/>
      </text:list-level-style-bullet>
      <text:list-level-style-bullet text:level="10" text:style-name="Numbering_20_Symbols" loext:num-list-format="%10%" text:bullet-char="□">
        <style:list-level-properties text:space-before="0.395cm" text:min-label-width="0.395cm"/>
        <style:text-properties fo:font-family="StarSymbol"/>
      </text:list-level-style-bullet>
    </text:list-style>
    <text:list-style style:name="List_20_4" style:display-name="List 4">
      <text:list-level-style-bullet text:level="1" text:style-name="Numbering_20_Symbols" loext:num-list-format="%1%" text:bullet-char="➢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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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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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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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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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">
        <style:list-level-properties text:space-before="3.601cm" text:min-label-width="0.4cm"/>
        <style:text-properties fo:font-family="StarSymbol"/>
      </text:list-level-style-bullet>
    </text:list-style>
    <text:list-style style:name="List_20_5" style:display-name="List 5">
      <text:list-level-style-bullet text:level="1" text:style-name="Numbering_20_Symbols" loext:num-list-format="%1%" text:bullet-char="✗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✗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✗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✗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✗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✗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✗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✗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✗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✗">
        <style:list-level-properties text:space-before="3.601cm" text:min-label-width="0.4cm"/>
        <style:text-properties fo:font-family="Star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0.501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1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4.502cm" text:min-label-width="0.499cm"/>
      </text:list-level-style-number>
    </text:list-style>
    <text:list-style style:name="Numbering_20_2" style:display-name="Numbering 2">
      <text:list-level-style-number text:level="1" text:style-name="Numbering_20_Symbols" loext:num-list-format="%1%" style:num-format="1">
        <style:list-level-properties text:min-label-width="0.499cm"/>
      </text:list-level-style-number>
      <text:list-level-style-number text:level="2" text:style-name="Numbering_20_Symbols" loext:num-list-format="%2%" style:num-format="1" text:start-value="2">
        <style:list-level-properties text:space-before="0.499cm" text:min-label-width="0.499cm"/>
      </text:list-level-style-number>
      <text:list-level-style-number text:level="3" text:style-name="Numbering_20_Symbols" loext:num-list-format="%3%" style:num-format="1" text:start-value="3">
        <style:list-level-properties text:space-before="0.998cm" text:min-label-width="1cm"/>
      </text:list-level-style-number>
      <text:list-level-style-number text:level="4" text:style-name="Numbering_20_Symbols" loext:num-list-format="%4%" style:num-format="1" text:start-value="4">
        <style:list-level-properties text:space-before="1.998cm" text:min-label-width="1.251cm"/>
      </text:list-level-style-number>
      <text:list-level-style-number text:level="5" text:style-name="Numbering_20_Symbols" loext:num-list-format="%5%" style:num-format="1" text:start-value="5">
        <style:list-level-properties text:space-before="3.249cm" text:min-label-width="1.499cm"/>
      </text:list-level-style-number>
      <text:list-level-style-number text:level="6" text:style-name="Numbering_20_Symbols" loext:num-list-format="%6%" style:num-format="1" text:start-value="6">
        <style:list-level-properties text:space-before="4.748cm" text:min-label-width="1.801cm"/>
      </text:list-level-style-number>
      <text:list-level-style-number text:level="7" text:style-name="Numbering_20_Symbols" loext:num-list-format="%7%" style:num-format="1" text:start-value="7">
        <style:list-level-properties text:space-before="6.549cm" text:min-label-width="2.3cm"/>
      </text:list-level-style-number>
      <text:list-level-style-number text:level="8" text:style-name="Numbering_20_Symbols" loext:num-list-format="%8%" style:num-format="1" text:start-value="8">
        <style:list-level-properties text:space-before="8.849cm" text:min-label-width="2.6cm"/>
      </text:list-level-style-number>
      <text:list-level-style-number text:level="9" text:style-name="Numbering_20_Symbols" loext:num-list-format="%9%" style:num-format="1" text:start-value="9">
        <style:list-level-properties text:space-before="11.449cm" text:min-label-width="2.801cm"/>
      </text:list-level-style-number>
      <text:list-level-style-number text:level="10" text:style-name="Numbering_20_Symbols" loext:num-list-format="%10%" style:num-format="1" text:start-value="10">
        <style:list-level-properties text:space-before="14.25cm" text:min-label-width="3.101cm"/>
      </text:list-level-style-number>
    </text:list-style>
    <text:list-style style:name="Numbering_20_3" style:display-name="Numbering 3">
      <text:list-level-style-number text:level="1" text:style-name="Numbering_20_Symbols" loext:num-list-format="%1%" style:num-format="1">
        <style:list-level-properties text:min-label-width="3cm"/>
      </text:list-level-style-number>
      <text:list-level-style-number text:level="2" text:style-name="Numbering_20_Symbols" loext:num-list-format="%2%" style:num-format="1" text:start-value="2">
        <style:list-level-properties text:space-before="3.001cm" text:min-label-width="3cm"/>
      </text:list-level-style-number>
      <text:list-level-style-number text:level="3" text:style-name="Numbering_20_Symbols" loext:num-list-format="%3%" style:num-format="1" text:start-value="3">
        <style:list-level-properties text:space-before="6.001cm" text:min-label-width="3cm"/>
      </text:list-level-style-number>
      <text:list-level-style-number text:level="4" text:style-name="Numbering_20_Symbols" loext:num-list-format="%4%" style:num-format="1" text:start-value="4">
        <style:list-level-properties text:space-before="9.002cm" text:min-label-width="3cm"/>
      </text:list-level-style-number>
      <text:list-level-style-number text:level="5" text:style-name="Numbering_20_Symbols" loext:num-list-format="%5%" style:num-format="1" text:start-value="5">
        <style:list-level-properties text:space-before="12.002cm" text:min-label-width="3cm"/>
      </text:list-level-style-number>
      <text:list-level-style-number text:level="6" text:style-name="Numbering_20_Symbols" loext:num-list-format="%6%" style:num-format="1" text:start-value="6">
        <style:list-level-properties text:space-before="15.002cm" text:min-label-width="3cm"/>
      </text:list-level-style-number>
      <text:list-level-style-number text:level="7" text:style-name="Numbering_20_Symbols" loext:num-list-format="%7%" style:num-format="1" text:start-value="7">
        <style:list-level-properties text:space-before="18.003cm" text:min-label-width="3cm"/>
      </text:list-level-style-number>
      <text:list-level-style-number text:level="8" text:style-name="Numbering_20_Symbols" loext:num-list-format="%8%" style:num-format="1" text:start-value="8">
        <style:list-level-properties text:space-before="21.003cm" text:min-label-width="3cm"/>
      </text:list-level-style-number>
      <text:list-level-style-number text:level="9" text:style-name="Numbering_20_Symbols" loext:num-list-format="%9%" style:num-format="1" text:start-value="9">
        <style:list-level-properties text:space-before="24.003cm" text:min-label-width="3cm"/>
      </text:list-level-style-number>
      <text:list-level-style-number text:level="10" text:style-name="Numbering_20_Symbols" loext:num-list-format="%10%" style:num-format="1" text:start-value="10">
        <style:list-level-properties text:space-before="27.004cm" text:min-label-width="3cm"/>
      </text:list-level-style-number>
    </text:list-style>
    <text:list-style style:name="Numbering_20_4" style:display-name="Numbering 4">
      <text:list-level-style-number text:level="1" text:style-name="Numbering_20_Symbols" loext:num-list-format="%1%." style:num-suffix="." style:num-format="I">
        <style:list-level-properties text:min-label-width="0.499cm"/>
      </text:list-level-style-number>
      <text:list-level-style-number text:level="2" text:style-name="Numbering_20_Symbols" loext:num-list-format="%2%." style:num-suffix="." style:num-format="I" text:start-value="2">
        <style:list-level-properties text:space-before="0.501cm" text:min-label-width="0.499cm"/>
      </text:list-level-style-number>
      <text:list-level-style-number text:level="3" text:style-name="Numbering_20_Symbols" loext:num-list-format="%3%." style:num-suffix="." style:num-format="I" text:start-value="3">
        <style:list-level-properties text:space-before="1cm" text:min-label-width="0.499cm"/>
      </text:list-level-style-number>
      <text:list-level-style-number text:level="4" text:style-name="Numbering_20_Symbols" loext:num-list-format="%4%." style:num-suffix="." style:num-format="I" text:start-value="4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I" text:start-value="5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I" text:start-value="6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I" text:start-value="7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I" text:start-value="8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I" text:start-value="9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I" text:start-value="10">
        <style:list-level-properties text:space-before="4.502cm" text:min-label-width="0.499cm"/>
      </text:list-level-style-number>
    </text:list-style>
    <text:list-style style:name="Numbering_20_5" style:display-name="Numbering 5">
      <text:list-level-style-number text:level="1" text:style-name="Numbering_20_Symbols" loext:num-list-format="%1%." style:num-suffix="." style:num-format="1">
        <style:list-level-properties text:min-label-width="0.4cm"/>
      </text:list-level-style-number>
      <text:list-level-style-number text:level="2" text:style-name="Numbering_20_Symbols" loext:num-list-format="%1%.%2%." style:num-suffix="." style:num-format="1" text:start-value="2" text:display-levels="2">
        <style:list-level-properties text:space-before="0.45cm" text:min-label-width="0.651cm"/>
      </text:list-level-style-number>
      <text:list-level-style-number text:level="3" text:style-name="Numbering_20_Symbols" loext:num-list-format="%3%)" style:num-suffix=")" style:num-format="a" text:start-value="3">
        <style:list-level-properties text:space-before="1.1cm" text:min-label-width="0.45cm"/>
      </text:list-level-style-number>
      <text:list-level-style-bullet text:level="4" text:style-name="Numbering_20_Symbols" loext:num-list-format="%4%" text:bullet-char="•">
        <style:list-level-properties text:space-before="1.605cm" text:min-label-width="0.395cm"/>
        <style:text-properties fo:font-family="StarSymbol"/>
      </text:list-level-style-bullet>
      <text:list-level-style-bullet text:level="5" text:style-name="Numbering_20_Symbols" loext:num-list-format="%5%" text:bullet-char="•">
        <style:list-level-properties text:space-before="2cm" text:min-label-width="0.395cm"/>
        <style:text-properties fo:font-family="StarSymbol"/>
      </text:list-level-style-bullet>
      <text:list-level-style-bullet text:level="6" text:style-name="Numbering_20_Symbols" loext:num-list-format="%6%" text:bullet-char="•">
        <style:list-level-properties text:space-before="2.395cm" text:min-label-width="0.395cm"/>
        <style:text-properties fo:font-family="StarSymbol"/>
      </text:list-level-style-bullet>
      <text:list-level-style-bullet text:level="7" text:style-name="Numbering_20_Symbols" loext:num-list-format="%7%" text:bullet-char="•">
        <style:list-level-properties text:space-before="2.791cm" text:min-label-width="0.395cm"/>
        <style:text-properties fo:font-family="StarSymbol"/>
      </text:list-level-style-bullet>
      <text:list-level-style-bullet text:level="8" text:style-name="Numbering_20_Symbols" loext:num-list-format="%8%" text:bullet-char="•">
        <style:list-level-properties text:space-before="3.186cm" text:min-label-width="0.395cm"/>
        <style:text-properties fo:font-family="StarSymbol"/>
      </text:list-level-style-bullet>
      <text:list-level-style-bullet text:level="9" text:style-name="Numbering_20_Symbols" loext:num-list-format="%9%" text:bullet-char="•">
        <style:list-level-properties text:space-before="3.581cm" text:min-label-width="0.395cm"/>
        <style:text-properties fo:font-family="StarSymbol"/>
      </text:list-level-style-bullet>
      <text:list-level-style-bullet text:level="10" text:style-name="Numbering_20_Symbols" loext:num-list-format="%10%" text:bullet-char="•">
        <style:list-level-properties text:space-before="3.976cm" text:min-label-width="0.395cm"/>
        <style:text-properties fo:font-family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ula3" style:family="table">
      <style:table-properties style:width="17.007cm" fo:margin-left="0cm" table:align="left"/>
    </style:style>
    <style:style style:name="Taula3.A" style:family="table-column">
      <style:table-column-properties style:column-width="14.875cm"/>
    </style:style>
    <style:style style:name="Taula3.B" style:family="table-column">
      <style:table-column-properties style:column-width="2.133cm"/>
    </style:style>
    <style:style style:name="Taula3.A1" style:family="table-cell">
      <style:table-cell-properties style:vertical-align="bottom" fo:padding="0.097cm" fo:border="none"/>
    </style:style>
    <style:style style:name="Taula3.B1" style:family="table-cell">
      <style:table-cell-properties style:vertical-align="middle" fo:padding="0.097cm" fo:border="none"/>
    </style:style>
    <style:style style:name="MP1" style:family="paragraph" style:parent-style-name="Text_20_body">
      <loext:graphic-properties draw:fill-hatch-name="hatch"/>
      <style:paragraph-properties>
        <style:tab-stops>
          <style:tab-stop style:position="0cm"/>
          <style:tab-stop style:position="8.5cm" style:type="center"/>
          <style:tab-stop style:position="17cm" style:type="right"/>
        </style:tab-stops>
      </style:paragraph-properties>
      <style:text-properties officeooo:rsid="00301231" officeooo:paragraph-rsid="00301231"/>
    </style:style>
    <style:style style:name="MP2" style:family="paragraph" style:parent-style-name="Footer">
      <style:text-properties fo:color="#b2b2b2" loext:opacity="100%" style:font-name="Helvetica" fo:font-size="6pt" officeooo:rsid="00320de5" officeooo:paragraph-rsid="00320de5" style:font-size-asian="6pt" style:font-size-complex="6pt"/>
    </style:style>
    <style:style style:name="MP3" style:family="paragraph" style:parent-style-name="Footer">
      <style:paragraph-properties fo:text-align="center" style:justify-single-word="false"/>
    </style:style>
    <style:style style:name="MP4" style:family="paragraph" style:parent-style-name="Footer">
      <style:paragraph-properties fo:text-align="start" style:justify-single-word="false"/>
      <style:text-properties fo:font-size="11pt" officeooo:rsid="001729d5" style:font-size-asian="11pt" style:font-size-complex="11pt"/>
    </style:style>
    <style:style style:name="MT1" style:family="text">
      <style:text-properties officeooo:rsid="004a9d36"/>
    </style:style>
    <style:style style:name="MT2" style:family="text">
      <style:text-properties fo:font-size="11pt" style:font-size-asian="11pt" style:font-size-complex="11pt"/>
    </style:style>
    <style:style style:name="MT3" style:family="text">
      <style:text-properties officeooo:rsid="001729d5"/>
    </style:style>
    <style:style style:name="MT4" style:family="text">
      <style:text-properties fo:font-size="11pt" officeooo:rsid="001729d5" style:font-size-asian="11pt" style:font-size-complex="11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11cm" fo:margin-bottom="0.85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998cm" fo:margin-left="0cm" fo:margin-right="0cm" fo:margin-bottom="0.499cm" fo:background-color="transparent" style:dynamic-spacing="true" draw:fill="none" draw:fill-color="#729fcf"/>
      </style:header-style>
      <style:footer-style>
        <style:header-footer-properties fo:min-height="1.889cm" fo:margin-left="0cm" fo:margin-right="0cm" fo:margin-top="0.499cm" fo:background-color="transparent" style:dynamic-spacing="tru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5.145cm" svg:height="1.323cm" draw:z-index="9"><draw:image xlink:href="Pictures/100000000000010D0000004585066606.png" xlink:type="simple" xlink:show="embed" xlink:actuate="onLoad" draw:mime-type="image/png"/></draw:frame><text:tab/><text:tab/><draw:frame draw:style-name="Mfr1" draw:name="image2.png" text:anchor-type="as-char" svg:width="1.984cm" svg:height="1.323cm" draw:z-index="19"><draw:image xlink:href="Pictures/10000001000004BC000003222B5D4C9B.png" xlink:type="simple" xlink:show="embed" xlink:actuate="onLoad" draw:mime-type="image/png"/></draw:frame></text:p>
      </style:header>
      <style:footer>
        <table:table table:name="Taula3" table:style-name="Taula3">
          <table:table-column table:style-name="Taula3.A"/>
          <table:table-column table:style-name="Taula3.B"/>
          <table:table-row>
            <table:table-cell table:style-name="Taula3.A1" office:value-type="string">
              <text:p text:style-name="MP2">Plantilla 202<text:span text:style-name="MT1">6</text:span>-<text:span text:style-name="MT1">03</text:span></text:p>
            </table:table-cell>
            <table:table-cell table:style-name="Taula3.B1" office:value-type="string">
              <text:p text:style-name="MP3"><text:span text:style-name="MT2"><text:page-number text:select-page="current">10</text:page-number></text:span><text:s/><text:span text:style-name="MT3">de </text:span><text:span text:style-name="MT4"><text:page-count>10</text:page-count>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title>Servidor MariaDB/MySQL</dc:title>
    <dc:description/>
    <dc:subject/>
    <meta:keyword/>
    <dc:language>ca</dc:language>
    <meta:initial-creator/>
    <dc:creator>ramon lopez</dc:creator>
    <meta:creation-date>2026-08-12T08:14:01Z</meta:creation-date>
    <dc:date>2026-08-12T10:14:02.629439755</dc:date>
    <meta:editing-duration>P0D</meta:editing-duration>
    <meta:editing-cycles>1</meta:editing-cycles>
    <meta:document-statistic meta:table-count="4" meta:image-count="2" meta:object-count="0" meta:page-count="10" meta:paragraph-count="305" meta:word-count="1823" meta:character-count="12284" meta:non-whitespace-character-count="10562"/>
    <meta:user-defined meta:name="toc-title">Índex</meta:user-defined>
  </office:meta>
</office:document-meta>
</file>