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6A000000F4B521CCD8.png" manifest:media-type="image/png"/>
  <manifest:file-entry manifest:full-path="Pictures/10000001000002CD000001C3DF6DE000.png" manifest:media-type="image/png"/>
  <manifest:file-entry manifest:full-path="Pictures/100000010000030A0000024D152AC815.png" manifest:media-type="image/png"/>
  <manifest:file-entry manifest:full-path="Pictures/100000010000030A0000024DCC71D40C.png" manifest:media-type="image/png"/>
  <manifest:file-entry manifest:full-path="Pictures/100000010000030A0000024D6C74DAC1.png" manifest:media-type="image/png"/>
  <manifest:file-entry manifest:full-path="Pictures/10000001000003360000020988795954.png" manifest:media-type="image/png"/>
  <manifest:file-entry manifest:full-path="Pictures/10000001000003360000020B8886F64B.png" manifest:media-type="image/png"/>
  <manifest:file-entry manifest:full-path="Pictures/10000001000003E9000001242E04F662.png" manifest:media-type="image/png"/>
  <manifest:file-entry manifest:full-path="Pictures/1000000100000280000000C5E71749AE.png" manifest:media-type="image/png"/>
  <manifest:file-entry manifest:full-path="Pictures/10000001000002E300000209752A5F41.png" manifest:media-type="image/png"/>
  <manifest:file-entry manifest:full-path="Pictures/100000010000026A00000097CF24EB49.png" manifest:media-type="image/png"/>
  <manifest:file-entry manifest:full-path="Pictures/1000000100000250000002D4C2B8AA3A.png" manifest:media-type="image/png"/>
  <manifest:file-entry manifest:full-path="Pictures/100000000000010D0000004585066606.png" manifest:media-type="image/png"/>
  <manifest:file-entry manifest:full-path="Pictures/100000010000030A0000024D85DB7F84.png" manifest:media-type="image/png"/>
  <manifest:file-entry manifest:full-path="Pictures/10000001000003D0000000DA70784D5D.png" manifest:media-type="image/png"/>
  <manifest:file-entry manifest:full-path="Pictures/100000010000030A0000024AB400DD72.png" manifest:media-type="image/png"/>
  <manifest:file-entry manifest:full-path="Pictures/100000010000012C0000002F94285DDD.png" manifest:media-type="image/png"/>
  <manifest:file-entry manifest:full-path="Pictures/10000001000004BC000003222B5D4C9B.png" manifest:media-type="image/png"/>
  <manifest:file-entry manifest:full-path="Pictures/1000000100000271000000E6D23C5969.png" manifest:media-type="image/png"/>
  <manifest:file-entry manifest:full-path="Pictures/10000001000003D20000009B13874BEF.png" manifest:media-type="image/png"/>
  <manifest:file-entry manifest:full-path="Pictures/100000010000030A0000024DC8B56C6B.png" manifest:media-type="image/png"/>
  <manifest:file-entry manifest:full-path="Pictures/10000001000003D50000009CA2F534AE.png" manifest:media-type="image/png"/>
  <manifest:file-entry manifest:full-path="Pictures/10000001000003CF000001559E1E5E9F.png" manifest:media-type="image/png"/>
  <manifest:file-entry manifest:full-path="Pictures/10000001000004F90000031CC2FF84B8.png" manifest:media-type="image/png"/>
  <manifest:file-entry manifest:full-path="Pictures/10000001000001AE000000E6B93D3AA8.png" manifest:media-type="image/png"/>
  <manifest:file-entry manifest:full-path="Pictures/10000001000003320000013ECAC2F7BE.png" manifest:media-type="image/png"/>
  <manifest:file-entry manifest:full-path="Pictures/1000000100000AA0000006907698FF7E.png" manifest:media-type="image/png"/>
  <manifest:file-entry manifest:full-path="Pictures/100000010000033700000116E31AEA6E.png" manifest:media-type="image/png"/>
  <manifest:file-entry manifest:full-path="Pictures/100000010000030A0000024DAB7AD497.png" manifest:media-type="image/png"/>
  <manifest:file-entry manifest:full-path="Pictures/1000000100000742000002137C735D1F.png" manifest:media-type="image/png"/>
  <manifest:file-entry manifest:full-path="Pictures/1000000100000387000002C022606541.png" manifest:media-type="image/png"/>
  <manifest:file-entry manifest:full-path="Pictures/100000010000030A0000024DF4E0D708.png" manifest:media-type="image/png"/>
  <manifest:file-entry manifest:full-path="Pictures/100000010000074900000106B79F371E.png" manifest:media-type="image/png"/>
  <manifest:file-entry manifest:full-path="Pictures/10000001000003D800000125345A1C75.png" manifest:media-type="image/png"/>
  <manifest:file-entry manifest:full-path="Pictures/100000010000035E000001407DA76A17.png" manifest:media-type="image/png"/>
  <manifest:file-entry manifest:full-path="Pictures/100000010000039F0000026D81262052.png" manifest:media-type="image/png"/>
  <manifest:file-entry manifest:full-path="Pictures/100000010000030A0000024AAAA3C50F.png" manifest:media-type="image/png"/>
  <manifest:file-entry manifest:full-path="Pictures/100000010000074300000140956D0DF5.png" manifest:media-type="image/png"/>
  <manifest:file-entry manifest:full-path="Pictures/10000001000002F400000136A532CF83.png" manifest:media-type="image/png"/>
  <manifest:file-entry manifest:full-path="Pictures/1000000100000553000002AC04B8E723.png" manifest:media-type="image/png"/>
  <manifest:file-entry manifest:full-path="Pictures/1000000100000744000001695CB8E9D7.png" manifest:media-type="image/png"/>
  <manifest:file-entry manifest:full-path="Pictures/100000010000052300000202462A1954.png" manifest:media-type="image/png"/>
  <manifest:file-entry manifest:full-path="Pictures/100000010000030A0000024D5A4710B0.png" manifest:media-type="image/png"/>
  <manifest:file-entry manifest:full-path="Pictures/10000001000003D40000009AB6EC5D86.png" manifest:media-type="image/png"/>
  <manifest:file-entry manifest:full-path="Pictures/100000010000030A0000024A455FE506.png" manifest:media-type="image/png"/>
  <manifest:file-entry manifest:full-path="Pictures/100000010000033200000103FB4A83DC.png" manifest:media-type="image/png"/>
  <manifest:file-entry manifest:full-path="Pictures/100000010000030A0000024AD954725D.png" manifest:media-type="image/png"/>
  <manifest:file-entry manifest:full-path="Pictures/10000001000002BA0000024A0E77A148.png" manifest:media-type="image/png"/>
  <manifest:file-entry manifest:full-path="Pictures/1000000100000270000000E2272B1B52.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automatic-styles>
    <style:style style:name="Table1" style:family="table">
      <style:table-properties style:width="17cm" style:rel-width="100%" table:align="center"/>
    </style:style>
    <style:style style:name="Table1.A" style:family="table-column">
      <style:table-column-properties style:column-width="5.667cm" style:rel-column-width="21845*"/>
    </style:style>
    <style:style style:name="Table1.B" style:family="table-column">
      <style:table-column-properties style:column-width="11.333cm" style:rel-column-width="43690*"/>
    </style:style>
    <style:style style:name="Table1.A1" style:family="table-cell">
      <style:table-cell-properties fo:padding="0.101cm" fo:border="0.75pt solid #000000"/>
    </style:style>
    <style:style style:name="Table2" style:family="table">
      <style:table-properties style:width="17cm" style:rel-width="100%" table:align="center"/>
    </style:style>
    <style:style style:name="Table2.A" style:family="table-column">
      <style:table-column-properties style:column-width="3.642cm" style:rel-column-width="14043*"/>
    </style:style>
    <style:style style:name="Table2.B" style:family="table-column">
      <style:table-column-properties style:column-width="9.714cm" style:rel-column-width="37448*"/>
    </style:style>
    <style:style style:name="Table2.A1" style:family="table-cell">
      <style:table-cell-properties fo:padding="0.101cm" fo:border="0.75pt solid #000000"/>
    </style:style>
    <style:style style:name="Table3" style:family="table">
      <style:table-properties style:width="17cm" table:align="margins"/>
    </style:style>
    <style:style style:name="Table3.A" style:family="table-column">
      <style:table-column-properties style:column-width="5.667cm" style:rel-column-width="21845*"/>
    </style:style>
    <style:style style:name="Table3.A1" style:family="table-cell">
      <style:table-cell-properties fo:padding="0.101cm" fo:border="0.75pt solid #000000"/>
    </style:style>
    <style:style style:name="Table4" style:family="table">
      <style:table-properties style:width="17cm" table:align="margins"/>
    </style:style>
    <style:style style:name="Table4.A" style:family="table-column">
      <style:table-column-properties style:column-width="8.5cm" style:rel-column-width="32767*"/>
    </style:style>
    <style:style style:name="Table4.B" style:family="table-column">
      <style:table-column-properties style:column-width="8.5cm" style:rel-column-width="32768*"/>
    </style:style>
    <style:style style:name="Table4.A1" style:family="table-cell">
      <style:table-cell-properties fo:padding="0.101cm" fo:border="0.75pt solid #000000"/>
    </style:style>
    <style:style style:name="Table5" style:family="table">
      <style:table-properties style:width="17cm" style:rel-width="100%" table:align="center"/>
    </style:style>
    <style:style style:name="Table5.A" style:family="table-column">
      <style:table-column-properties style:column-width="5.667cm" style:rel-column-width="21845*"/>
    </style:style>
    <style:style style:name="Table5.A1" style:family="table-cell">
      <style:table-cell-properties fo:padding="0.101cm" fo:border="0.75pt solid #000000"/>
    </style:style>
    <style:style style:name="Table6" style:family="table">
      <style:table-properties style:width="17cm" style:rel-width="100%" table:align="center"/>
    </style:style>
    <style:style style:name="Table6.A" style:family="table-column">
      <style:table-column-properties style:column-width="6.375cm" style:rel-column-width="24575*"/>
    </style:style>
    <style:style style:name="Table6.B" style:family="table-column">
      <style:table-column-properties style:column-width="10.626cm" style:rel-column-width="40959*"/>
    </style:style>
    <style:style style:name="Table6.A1" style:family="table-cell">
      <style:table-cell-properties fo:padding="0.101cm" fo:border="0.75pt solid #000000"/>
    </style:style>
    <style:style style:name="P1" style:family="paragraph" style:parent-style-name="Contents_20_1">
      <style:paragraph-properties>
        <style:tab-stops>
          <style:tab-stop style:position="16.999cm" style:type="right" style:leader-style="dotted" style:leader-text="."/>
        </style:tab-stops>
      </style:paragraph-properties>
    </style:style>
    <style:style style:name="P2" style:family="paragraph" style:parent-style-name="Contents_20_2">
      <style:paragraph-properties>
        <style:tab-stops>
          <style:tab-stop style:position="16.499cm" style:type="right" style:leader-style="dotted" style:leader-text="."/>
        </style:tab-stops>
      </style:paragraph-properties>
    </style:style>
    <style:style style:name="P3" style:family="paragraph" style:parent-style-name="Contents_20_3">
      <style:paragraph-properties>
        <style:tab-stops>
          <style:tab-stop style:position="16cm" style:type="right" style:leader-style="dotted" style:leader-text="."/>
        </style:tab-stops>
      </style:paragraph-properties>
    </style:style>
    <style:style style:name="P4" style:family="paragraph" style:parent-style-name="Text_20_body" style:list-style-name="L1">
      <style:paragraph-properties fo:margin-top="0cm" fo:margin-bottom="0cm" style:contextual-spacing="false"/>
    </style:style>
    <style:style style:name="P5" style:family="paragraph" style:parent-style-name="Text_20_body" style:list-style-name="L2">
      <style:paragraph-properties fo:margin-top="0cm" fo:margin-bottom="0cm" style:contextual-spacing="false"/>
    </style:style>
    <style:style style:name="P6" style:family="paragraph" style:parent-style-name="Text_20_body">
      <style:text-properties fo:font-weight="bold" style:font-weight-asian="bold" style:font-weight-complex="bold"/>
    </style:style>
    <style:style style:name="P7" style:family="paragraph" style:parent-style-name="Text_20_body" style:list-style-name="L3">
      <style:paragraph-properties fo:margin-top="0cm" fo:margin-bottom="0cm" style:contextual-spacing="false"/>
    </style:style>
    <style:style style:name="P8" style:family="paragraph" style:parent-style-name="First_20_paragraph">
      <style:text-properties fo:font-weight="bold" style:font-weight-asian="bold" style:font-weight-complex="bold"/>
    </style:style>
    <style:style style:name="P9" style:family="paragraph" style:parent-style-name="Text_20_body" style:list-style-name="L4">
      <style:paragraph-properties fo:margin-top="0cm" fo:margin-bottom="0cm" style:contextual-spacing="false"/>
    </style:style>
    <style:style style:name="P10" style:family="paragraph" style:parent-style-name="Text_20_body" style:list-style-name="L5">
      <style:paragraph-properties fo:margin-top="0cm" fo:margin-bottom="0cm" style:contextual-spacing="false"/>
    </style:style>
    <style:style style:name="P11" style:family="paragraph" style:parent-style-name="Text_20_body" style:list-style-name="L6"/>
    <style:style style:name="P12" style:family="paragraph" style:parent-style-name="FigureWithCaption" style:list-style-name="L6"/>
    <style:style style:name="P13" style:family="paragraph" style:parent-style-name="FigureCaption" style:list-style-name="L6"/>
    <style:style style:name="P14" style:family="paragraph" style:parent-style-name="AlertImportantEtiqueta" style:list-style-name="L6"/>
    <style:style style:name="P15" style:family="paragraph" style:parent-style-name="AlertImportant" style:list-style-name="L6"/>
    <style:style style:name="P16" style:family="paragraph" style:parent-style-name="Quotations">
      <style:paragraph-properties fo:margin-left="1.27cm" fo:margin-right="0cm" fo:text-indent="0cm" style:auto-text-indent="false"/>
    </style:style>
    <style:style style:name="P17" style:family="paragraph" style:parent-style-name="Text_20_body" style:list-style-name="L7">
      <style:paragraph-properties fo:margin-top="0cm" fo:margin-bottom="0cm" style:contextual-spacing="false"/>
    </style:style>
    <style:style style:name="P18" style:family="paragraph" style:parent-style-name="Text_20_body" style:list-style-name="L8">
      <style:paragraph-properties fo:margin-top="0cm" fo:margin-bottom="0cm" style:contextual-spacing="false"/>
    </style:style>
    <style:style style:name="P19" style:family="paragraph" style:parent-style-name="Text_20_body" style:list-style-name="L9">
      <style:paragraph-properties fo:margin-top="0cm" fo:margin-bottom="0cm" style:contextual-spacing="false"/>
    </style:style>
    <style:style style:name="P20" style:family="paragraph" style:parent-style-name="Text_20_body" style:list-style-name="L10">
      <style:paragraph-properties fo:margin-top="0cm" fo:margin-bottom="0cm" style:contextual-spacing="false"/>
    </style:style>
    <style:style style:name="P21" style:family="paragraph" style:parent-style-name="Text_20_body" style:list-style-name="L11">
      <style:paragraph-properties fo:margin-top="0cm" fo:margin-bottom="0cm" style:contextual-spacing="false"/>
    </style:style>
    <style:style style:name="P22" style:family="paragraph" style:parent-style-name="Text_20_body" style:list-style-name="L12">
      <style:paragraph-properties fo:margin-top="0cm" fo:margin-bottom="0cm" style:contextual-spacing="false"/>
    </style:style>
    <style:style style:name="P23" style:family="paragraph" style:parent-style-name="Figure_20_Index_20_1">
      <style:paragraph-properties>
        <style:tab-stops>
          <style:tab-stop style:position="16.999cm" style:type="right" style:leader-style="dotted" style:leader-text="."/>
        </style:tab-stops>
      </style:paragraph-properties>
    </style:style>
    <style:style style:name="P24" style:family="paragraph" style:parent-style-name="Text_20_body" style:list-style-name="L13">
      <style:paragraph-properties fo:margin-top="0cm" fo:margin-bottom="0cm" style:contextual-spacing="false"/>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Clúster d'alta disponibilitat</text:p>
      <text:table-of-content text:style-name="Sect1" text:name="Table of Contents1">
        <text:table-of-content-source text:outline-level="3">
          <text:index-title-template text:style-name="Contents_20_Heading">Índex</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3" text:style-name="Contents_20_3">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4" text:style-name="Contents_20_4">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5" text:style-name="Contents_20_5">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6" text:style-name="Contents_20_6">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7" text:style-name="Contents_20_7">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8" text:style-name="Contents_20_8">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9" text:style-name="Contents_20_9">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10" text:style-name="Contents_20_10">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source>
        <text:index-body>
          <text:index-title text:style-name="Sect1" text:name="Table of Contents1_Head">
            <text:p text:style-name="Contents_20_Heading">Índex</text:p>
          </text:index-title>
          <text:p text:style-name="P1"><text:a xlink:type="simple" xlink:href="#__RefHeading___Toc1916_3913441997" text:style-name="Internet_20_link" text:visited-style-name="Internet_20_link">Clúster d’alta disponibilitat</text:a><text:tab/><text:a xlink:type="simple" xlink:href="#__RefHeading___Toc1916_3913441997" text:style-name="Internet_20_link" text:visited-style-name="Internet_20_link">3</text:a></text:p>
          <text:p text:style-name="P1"><text:a xlink:type="simple" xlink:href="#__RefHeading___Toc1918_3913441997" text:style-name="Internet_20_link" text:visited-style-name="Internet_20_link">Proxmox VE</text:a><text:tab/><text:a xlink:type="simple" xlink:href="#__RefHeading___Toc1918_3913441997" text:style-name="Internet_20_link" text:visited-style-name="Internet_20_link">3</text:a></text:p>
          <text:p text:style-name="P2"><text:a xlink:type="simple" xlink:href="#__RefHeading___Toc1920_3913441997" text:style-name="Internet_20_link" text:visited-style-name="Internet_20_link">Llicència</text:a><text:tab/><text:a xlink:type="simple" xlink:href="#__RefHeading___Toc1920_3913441997" text:style-name="Internet_20_link" text:visited-style-name="Internet_20_link">3</text:a></text:p>
          <text:p text:style-name="P1"><text:a xlink:type="simple" xlink:href="#__RefHeading___Toc1922_3913441997" text:style-name="Internet_20_link" text:visited-style-name="Internet_20_link">Alta disponibilitat</text:a><text:tab/><text:a xlink:type="simple" xlink:href="#__RefHeading___Toc1922_3913441997" text:style-name="Internet_20_link" text:visited-style-name="Internet_20_link">4</text:a></text:p>
          <text:p text:style-name="P1"><text:a xlink:type="simple" xlink:href="#__RefHeading___Toc1924_3913441997" text:style-name="Internet_20_link" text:visited-style-name="Internet_20_link">Instal·lació de Proxmox VE i configuració d’un clúster d’alta disponibilitat</text:a><text:tab/><text:a xlink:type="simple" xlink:href="#__RefHeading___Toc1924_3913441997" text:style-name="Internet_20_link" text:visited-style-name="Internet_20_link">5</text:a></text:p>
          <text:p text:style-name="P2"><text:a xlink:type="simple" xlink:href="#__RefHeading___Toc1926_3913441997" text:style-name="Internet_20_link" text:visited-style-name="Internet_20_link">Requisits previs</text:a><text:tab/><text:a xlink:type="simple" xlink:href="#__RefHeading___Toc1926_3913441997" text:style-name="Internet_20_link" text:visited-style-name="Internet_20_link">5</text:a></text:p>
          <text:p text:style-name="P2"><text:a xlink:type="simple" xlink:href="#__RefHeading___Toc1928_3913441997" text:style-name="Internet_20_link" text:visited-style-name="Internet_20_link">Interfícies de xarxa per node</text:a><text:tab/><text:a xlink:type="simple" xlink:href="#__RefHeading___Toc1928_3913441997" text:style-name="Internet_20_link" text:visited-style-name="Internet_20_link">6</text:a></text:p>
          <text:p text:style-name="P1"><text:a xlink:type="simple" xlink:href="#__RefHeading___Toc1930_3913441997" text:style-name="Internet_20_link" text:visited-style-name="Internet_20_link">1. Instal·lació de Proxmox VE</text:a><text:tab/><text:a xlink:type="simple" xlink:href="#__RefHeading___Toc1930_3913441997" text:style-name="Internet_20_link" text:visited-style-name="Internet_20_link">7</text:a></text:p>
          <text:p text:style-name="P2"><text:a xlink:type="simple" xlink:href="#__RefHeading___Toc1932_3913441997" text:style-name="Internet_20_link" text:visited-style-name="Internet_20_link">1.1. Descarrega l’ISO</text:a><text:tab/><text:a xlink:type="simple" xlink:href="#__RefHeading___Toc1932_3913441997" text:style-name="Internet_20_link" text:visited-style-name="Internet_20_link">7</text:a></text:p>
          <text:p text:style-name="P2"><text:a xlink:type="simple" xlink:href="#__RefHeading___Toc1934_3913441997" text:style-name="Internet_20_link" text:visited-style-name="Internet_20_link">1.2. Procés d’instal·lació</text:a><text:tab/><text:a xlink:type="simple" xlink:href="#__RefHeading___Toc1934_3913441997" text:style-name="Internet_20_link" text:visited-style-name="Internet_20_link">8</text:a></text:p>
          <text:p text:style-name="P2"><text:a xlink:type="simple" xlink:href="#__RefHeading___Toc1936_3913441997" text:style-name="Internet_20_link" text:visited-style-name="Internet_20_link">1.3. Primer accés</text:a><text:tab/><text:a xlink:type="simple" xlink:href="#__RefHeading___Toc1936_3913441997" text:style-name="Internet_20_link" text:visited-style-name="Internet_20_link">10</text:a></text:p>
          <text:p text:style-name="P2"><text:a xlink:type="simple" xlink:href="#__RefHeading___Toc1938_3913441997" text:style-name="Internet_20_link" text:visited-style-name="Internet_20_link">1.4. Configuració de postinstal·lació</text:a><text:tab/><text:a xlink:type="simple" xlink:href="#__RefHeading___Toc1938_3913441997" text:style-name="Internet_20_link" text:visited-style-name="Internet_20_link">12</text:a></text:p>
          <text:p text:style-name="P3"><text:a xlink:type="simple" xlink:href="#__RefHeading___Toc1940_3913441997" text:style-name="Internet_20_link" text:visited-style-name="Internet_20_link">1.4.1. Dipòsits</text:a><text:tab/><text:a xlink:type="simple" xlink:href="#__RefHeading___Toc1940_3913441997" text:style-name="Internet_20_link" text:visited-style-name="Internet_20_link">12</text:a></text:p>
          <text:p text:style-name="P3"><text:a xlink:type="simple" xlink:href="#__RefHeading___Toc1942_3913441997" text:style-name="Internet_20_link" text:visited-style-name="Internet_20_link">1.4.2. Elimina l’avís de subscripció (opcional)</text:a><text:tab/><text:a xlink:type="simple" xlink:href="#__RefHeading___Toc1942_3913441997" text:style-name="Internet_20_link" text:visited-style-name="Internet_20_link">13</text:a></text:p>
          <text:p text:style-name="P3"><text:a xlink:type="simple" xlink:href="#__RefHeading___Toc1944_3913441997" text:style-name="Internet_20_link" text:visited-style-name="Internet_20_link">1.4.3. Resolució de noms</text:a><text:tab/><text:a xlink:type="simple" xlink:href="#__RefHeading___Toc1944_3913441997" text:style-name="Internet_20_link" text:visited-style-name="Internet_20_link">14</text:a></text:p>
          <text:p text:style-name="P2"><text:a xlink:type="simple" xlink:href="#__RefHeading___Toc1946_3913441997" text:style-name="Internet_20_link" text:visited-style-name="Internet_20_link">1.5. Configura la interfície de xarxa del clúster</text:a><text:tab/><text:a xlink:type="simple" xlink:href="#__RefHeading___Toc1946_3913441997" text:style-name="Internet_20_link" text:visited-style-name="Internet_20_link">14</text:a></text:p>
          <text:p text:style-name="P1"><text:a xlink:type="simple" xlink:href="#__RefHeading___Toc1948_3913441997" text:style-name="Internet_20_link" text:visited-style-name="Internet_20_link">2. Creació del clúster</text:a><text:tab/><text:a xlink:type="simple" xlink:href="#__RefHeading___Toc1948_3913441997" text:style-name="Internet_20_link" text:visited-style-name="Internet_20_link">15</text:a></text:p>
          <text:p text:style-name="P2"><text:a xlink:type="simple" xlink:href="#__RefHeading___Toc1950_3913441997" text:style-name="Internet_20_link" text:visited-style-name="Internet_20_link">2.1. Crea el clúster des del primer node</text:a><text:tab/><text:a xlink:type="simple" xlink:href="#__RefHeading___Toc1950_3913441997" text:style-name="Internet_20_link" text:visited-style-name="Internet_20_link">15</text:a></text:p>
          <text:p text:style-name="P2"><text:a xlink:type="simple" xlink:href="#__RefHeading___Toc1952_3913441997" text:style-name="Internet_20_link" text:visited-style-name="Internet_20_link">2.2. Afegeix la resta de nodes</text:a><text:tab/><text:a xlink:type="simple" xlink:href="#__RefHeading___Toc1952_3913441997" text:style-name="Internet_20_link" text:visited-style-name="Internet_20_link">16</text:a></text:p>
          <text:p text:style-name="P2"><text:a xlink:type="simple" xlink:href="#__RefHeading___Toc1954_3913441997" text:style-name="Internet_20_link" text:visited-style-name="Internet_20_link">2.3. Verificació del clúster</text:a><text:tab/><text:a xlink:type="simple" xlink:href="#__RefHeading___Toc1954_3913441997" text:style-name="Internet_20_link" text:visited-style-name="Internet_20_link">18</text:a></text:p>
          <text:p text:style-name="P1"><text:a xlink:type="simple" xlink:href="#__RefHeading___Toc1956_3913441997" text:style-name="Internet_20_link" text:visited-style-name="Internet_20_link">3. Emmagatzematge compartit per a HA</text:a><text:tab/><text:a xlink:type="simple" xlink:href="#__RefHeading___Toc1956_3913441997" text:style-name="Internet_20_link" text:visited-style-name="Internet_20_link">19</text:a></text:p>
          <text:p text:style-name="P2"><text:a xlink:type="simple" xlink:href="#__RefHeading___Toc1958_3913441997" text:style-name="Internet_20_link" text:visited-style-name="Internet_20_link">3.1. Ceph (integrat a Proxmox)</text:a><text:tab/><text:a xlink:type="simple" xlink:href="#__RefHeading___Toc1958_3913441997" text:style-name="Internet_20_link" text:visited-style-name="Internet_20_link">19</text:a></text:p>
          <text:p text:style-name="P3"><text:a xlink:type="simple" xlink:href="#__RefHeading___Toc1960_3913441997" text:style-name="Internet_20_link" text:visited-style-name="Internet_20_link">3.1.1. Instal·la Ceph</text:a><text:tab/><text:a xlink:type="simple" xlink:href="#__RefHeading___Toc1960_3913441997" text:style-name="Internet_20_link" text:visited-style-name="Internet_20_link">19</text:a></text:p>
          <text:p text:style-name="P3"><text:a xlink:type="simple" xlink:href="#__RefHeading___Toc1962_3913441997" text:style-name="Internet_20_link" text:visited-style-name="Internet_20_link">3.1.1. Crea l’emmagatzematge compartit</text:a><text:tab/><text:a xlink:type="simple" xlink:href="#__RefHeading___Toc1962_3913441997" text:style-name="Internet_20_link" text:visited-style-name="Internet_20_link">23</text:a></text:p>
          <text:p text:style-name="P3"><text:a xlink:type="simple" xlink:href="#__RefHeading___Toc1964_3913441997" text:style-name="Internet_20_link" text:visited-style-name="Internet_20_link">3.1.2. Crea un banc (pool)</text:a><text:tab/><text:a xlink:type="simple" xlink:href="#__RefHeading___Toc1964_3913441997" text:style-name="Internet_20_link" text:visited-style-name="Internet_20_link">25</text:a></text:p>
          <text:p text:style-name="P2"><text:a xlink:type="simple" xlink:href="#__RefHeading___Toc1966_3913441997" text:style-name="Internet_20_link" text:visited-style-name="Internet_20_link">3.2. Alternativa: NFS/iSCSI extern</text:a><text:tab/><text:a xlink:type="simple" xlink:href="#__RefHeading___Toc1966_3913441997" text:style-name="Internet_20_link" text:visited-style-name="Internet_20_link">27</text:a></text:p>
          <text:p text:style-name="P2"><text:a xlink:type="simple" xlink:href="#__RefHeading___Toc1968_3913441997" text:style-name="Internet_20_link" text:visited-style-name="Internet_20_link">3.3. Alternativa: ZFS replicat</text:a><text:tab/><text:a xlink:type="simple" xlink:href="#__RefHeading___Toc1968_3913441997" text:style-name="Internet_20_link" text:visited-style-name="Internet_20_link">27</text:a></text:p>
          <text:p text:style-name="P1"><text:a xlink:type="simple" xlink:href="#__RefHeading___Toc1970_3913441997" text:style-name="Internet_20_link" text:visited-style-name="Internet_20_link">4. Descarrega una plantilla</text:a><text:tab/><text:a xlink:type="simple" xlink:href="#__RefHeading___Toc1970_3913441997" text:style-name="Internet_20_link" text:visited-style-name="Internet_20_link">27</text:a></text:p>
          <text:p text:style-name="P1"><text:a xlink:type="simple" xlink:href="#__RefHeading___Toc1972_3913441997" text:style-name="Internet_20_link" text:visited-style-name="Internet_20_link">5. Crea un contenidor</text:a><text:tab/><text:a xlink:type="simple" xlink:href="#__RefHeading___Toc1972_3913441997" text:style-name="Internet_20_link" text:visited-style-name="Internet_20_link">29</text:a></text:p>
          <text:p text:style-name="P1"><text:a xlink:type="simple" xlink:href="#__RefHeading___Toc1974_3913441997" text:style-name="Internet_20_link" text:visited-style-name="Internet_20_link">6. Configuració de l’alta disponibilitat (HA)</text:a><text:tab/><text:a xlink:type="simple" xlink:href="#__RefHeading___Toc1974_3913441997" text:style-name="Internet_20_link" text:visited-style-name="Internet_20_link">40</text:a></text:p>
          <text:p text:style-name="P2"><text:a xlink:type="simple" xlink:href="#__RefHeading___Toc1976_3913441997" text:style-name="Internet_20_link" text:visited-style-name="Internet_20_link">6.1. Afegeix un recurs HA</text:a><text:tab/><text:a xlink:type="simple" xlink:href="#__RefHeading___Toc1976_3913441997" text:style-name="Internet_20_link" text:visited-style-name="Internet_20_link">40</text:a></text:p>
          <text:p text:style-name="P2"><text:a xlink:type="simple" xlink:href="#__RefHeading___Toc1978_3913441997" text:style-name="Internet_20_link" text:visited-style-name="Internet_20_link">6.2. Regles d’afinitat (opcional)</text:a><text:tab/><text:a xlink:type="simple" xlink:href="#__RefHeading___Toc1978_3913441997" text:style-name="Internet_20_link" text:visited-style-name="Internet_20_link">40</text:a></text:p>
          <text:p text:style-name="P2"><text:a xlink:type="simple" xlink:href="#__RefHeading___Toc1980_3913441997" text:style-name="Internet_20_link" text:visited-style-name="Internet_20_link">6.3. Estats d’un recurs HA</text:a><text:tab/><text:a xlink:type="simple" xlink:href="#__RefHeading___Toc1980_3913441997" text:style-name="Internet_20_link" text:visited-style-name="Internet_20_link">42</text:a></text:p>
          <text:p text:style-name="P2"><text:a xlink:type="simple" xlink:href="#__RefHeading___Toc1982_3913441997" text:style-name="Internet_20_link" text:visited-style-name="Internet_20_link"><text:soft-page-break/>6.4. Prova de failover</text:a><text:tab/><text:a xlink:type="simple" xlink:href="#__RefHeading___Toc1982_3913441997" text:style-name="Internet_20_link" text:visited-style-name="Internet_20_link">42</text:a></text:p>
          <text:p text:style-name="P1"><text:a xlink:type="simple" xlink:href="#__RefHeading___Toc1984_3913441997" text:style-name="Internet_20_link" text:visited-style-name="Internet_20_link">7. Manteniment i bones pràctiques</text:a><text:tab/><text:a xlink:type="simple" xlink:href="#__RefHeading___Toc1984_3913441997" text:style-name="Internet_20_link" text:visited-style-name="Internet_20_link">43</text:a></text:p>
          <text:p text:style-name="P1"><text:a xlink:type="simple" xlink:href="#__RefHeading___Toc1986_3913441997" text:style-name="Internet_20_link" text:visited-style-name="Internet_20_link">8. Resolució de problemes habituals</text:a><text:tab/><text:a xlink:type="simple" xlink:href="#__RefHeading___Toc1986_3913441997" text:style-name="Internet_20_link" text:visited-style-name="Internet_20_link">43</text:a></text:p>
          <text:p text:style-name="P1"><text:a xlink:type="simple" xlink:href="#__RefHeading___Toc1988_3913441997" text:style-name="Internet_20_link" text:visited-style-name="Internet_20_link">9. Referències</text:a><text:tab/><text:a xlink:type="simple" xlink:href="#__RefHeading___Toc1988_3913441997" text:style-name="Internet_20_link" text:visited-style-name="Internet_20_link">44</text:a></text:p>
          <text:p text:style-name="P2"><text:a xlink:type="simple" xlink:href="#__RefHeading___Toc1990_3913441997" text:style-name="Internet_20_link" text:visited-style-name="Internet_20_link">Índex de figures</text:a><text:tab/><text:a xlink:type="simple" xlink:href="#__RefHeading___Toc1990_3913441997" text:style-name="Internet_20_link" text:visited-style-name="Internet_20_link">45</text:a></text:p>
        </text:index-body>
      </text:table-of-content>
      <text:p text:style-name="SaltDePagina"/>
      <text:h text:style-name="Heading_20_1" text:outline-level="1"><text:bookmark-start text:name="clúster-dalta-disponibilitat"/><text:bookmark-start text:name="__RefHeading___Toc1916_3913441997"/>Clúster d’alta disponibilitat<text:bookmark-end text:name="clúster-dalta-disponibilitat"/><text:bookmark-end text:name="__RefHeading___Toc1916_3913441997"/></text:h>
      <text:p text:style-name="First_20_paragraph"><text:span text:style-name="T1">Cicle formatiu:</text:span> CFGS Administració de sistemes informàtics en xarxa (ASIX)</text:p>
      <text:p text:style-name="Text_20_body"><text:span text:style-name="T1">Mòdul:</text:span> 0378 - Seguretat i alta disponibilitat</text:p>
      <text:p text:style-name="Horizontal_20_Line"/>
      <text:h text:style-name="Heading_20_1" text:outline-level="1"><text:bookmark-start text:name="proxmox-ve"/><text:bookmark-start text:name="__RefHeading___Toc1918_3913441997"/>Proxmox VE<text:bookmark-end text:name="proxmox-ve"/><text:bookmark-end text:name="__RefHeading___Toc1918_3913441997"/></text:h>
      <text:p text:style-name="First_20_paragraph"><text:span text:style-name="T1">Proxmox Virtual Environment (Proxmox VE)</text:span> és una plataforma de virtualització de codi obert, desenvolupada per l’empresa austríaca Proxmox Server Solutions GmbH. Combina gestió de màquines virtuals amb QEMU/KVM i contenidors amb LXC, tot des d’una interfície web única, i inclou eines de clúster, alta disponibilitat, xarxa i emmagatzematge integrades.</text:p>
      <text:p text:style-name="FigureWithCaption"><draw:frame draw:style-name="fr1" draw:name="img1" text:anchor-type="as-char" svg:width="3cm" svg:height="0.469cm" draw:z-index="92"><draw:image xlink:href="Pictures/100000010000012C0000002F94285DDD.png" xlink:type="simple" xlink:show="embed" xlink:actuate="onLoad" draw:mime-type="image/png"/></draw:frame></text:p>
      <text:p text:style-name="FigureCaption"><text:bookmark-start text:name="__RefHeading___Toc1992_3913441997"/>Figura 1: Proxmox logo<text:bookmark-end text:name="__RefHeading___Toc1992_3913441997"/></text:p>
      <text:p text:style-name="Text_20_body">Dades tècniques rellevants:</text:p>
      <text:list text:style-name="L1">
        <text:list-item>
          <text:p text:style-name="P4">Escrit en Perl i Rust</text:p>
        </text:list-item>
        <text:list-item>
          <text:p text:style-name="P4">Primer llançament el 15 d’abril de 2008</text:p>
        </text:list-item>
        <text:list-item>
          <text:p text:style-name="P4">Es basa en Debian GNU/Linux, amb un kernel Linux personalitzat</text:p>
        </text:list-item>
        <text:list-item>
          <text:p text:style-name="P4">S’actualitza via APT (com qualsevol paquet Debian)</text:p>
        </text:list-item>
      </text:list>
      <text:h text:style-name="Heading_20_2" text:outline-level="2"><text:bookmark-start text:name="llicència"/><text:bookmark-start text:name="__RefHeading___Toc1920_3913441997"/>Llicència<text:bookmark-end text:name="llicència"/><text:bookmark-end text:name="__RefHeading___Toc1920_3913441997"/></text:h>
      <text:p text:style-name="First_20_paragraph">El codi de Proxmox VE està llicenciat sota la GNU Affero General Public License, versió 3 (AGPLv3). Això vol dir:</text:p>
      <text:list text:style-name="L2">
        <text:list-item>
          <text:p text:style-name="P5">És programari totalment lliure i de codi obert: es pot descarregar, instal·lar, executar i usar comercialment en producció sense cap cost de llicència.</text:p>
        </text:list-item>
        <text:list-item>
          <text:p text:style-name="P5">La llicència garanteix la llibertat d’ús per a qualsevol propòsit, incloent-hi entorns de producció comercial.</text:p>
        </text:list-item>
        <text:list-item>
          <text:p text:style-name="P5">No hi ha funcions bloquejades: totes les funcionalitats presents en la versió de pagament també hi són a la descàrrega gratuïta, a diferència del model d’edicions de VMware.</text:p>
        </text:list-item>
      </text:list>
      <text:p text:style-name="First_20_paragraph"><text:span text:style-name="T1">Què és de pagament, doncs?</text:span> No la llicència, sinó la <text:span text:style-name="T1">subscripció</text:span>. La subscripció dona accés al dipòsit d’actualitzacions “enterprise” (el més provat, recomanat per a producció) i a suport tècnic. El preu de la subscripció es calcula segons el nombre de CPU físiques del servidor. És per això que en aquest document desactivarem el dipòsit enterprise i activarem el <text:span text:style-name="CodiInline">no-subscription</text:span>: es pot fer servir sense pagar, només amb un dipòsit una mica menys “curat”.</text:p>
      <text:h text:style-name="Heading_20_1" text:outline-level="1"><text:bookmark-start text:name="alta-disponibilitat"/><text:bookmark-start text:name="__RefHeading___Toc1922_3913441997"/><text:soft-page-break/>Alta disponibilitat<text:bookmark-end text:name="alta-disponibilitat"/><text:bookmark-end text:name="__RefHeading___Toc1922_3913441997"/></text:h>
      <text:p text:style-name="First_20_paragraph">L’alta disponibilitat (HA, <text:span text:style-name="T2">High Availability</text:span>) és un conjunt de mecanismes que fan que un servei continuï funcionant encara que falli el component que l’estava executant, minimitzant al màxim el temps d’aturada.</text:p>
      <text:p text:style-name="P6">La idea de fons</text:p>
      <text:p text:style-name="Text_20_body">En comptes de dependre d’una sola màquina perquè un servei estigui disponible, es distribueix la responsabilitat entre diversos nodes. Si un node cau, un altre assumeix el servei automàticament, sense (o amb mínima) intervenció humana.</text:p>
      <text:p text:style-name="P6">Elements clau en un clúster com el de Proxmox</text:p>
      <text:list text:style-name="L3">
        <text:list-item>
          <text:p text:style-name="P7"><text:span text:style-name="T1">Quòrum</text:span>: els nodes han de posar-se d’acord (majoria de vots) sobre quins nodes formen part del clúster actiu. Sense quòrum, el clúster no actua per evitar decisions contradictòries.</text:p>
        </text:list-item>
        <text:list-item>
          <text:p text:style-name="P7"><text:span text:style-name="T1">Detecció de fallada</text:span>: el clúster ha de saber quan un node ha deixat de respondre (per exemple, perquè Corosync deixa de rebre’n senyal).</text:p>
        </text:list-item>
        <text:list-item>
          <text:p text:style-name="P7"><text:span text:style-name="T1">Fencing (aïllament)</text:span>: abans de reiniciar un servei en un altre node, cal assegurar-se que el node original realment ha quedat fora de joc. Si no es fa bé, es pot arribar a tenir el mateix disc escrit des de dos llocs alhora (<text:span text:style-name="T2">split-brain</text:span>), amb corrupció de dades.</text:p>
        </text:list-item>
        <text:list-item>
          <text:p text:style-name="P7"><text:span text:style-name="T1">Emmagatzematge compartit</text:span>: perquè una VM es pugui aixecar en un altre node, aquest ha de poder accedir al mateix disc (Ceph, NFS/iSCSI, o replicació ZFS). Sense això, el node nou no té les dades de la VM.</text:p>
        </text:list-item>
        <text:list-item>
          <text:p text:style-name="P7"><text:span text:style-name="T1">Failover</text:span>: és el procés pel qual un servei (una VM o un contenidor) es trasllada automàticament d’un node que ha fallat a un altre node del clúster que sí que funciona, sense intervenció manual.</text:p>
        </text:list-item>
      </text:list>
      <text:p text:style-name="P8">Un matís important</text:p>
      <text:p text:style-name="Text_20_body">HA no és el mateix que <text:span text:style-name="T2">tolerància a fallades sense interrupció</text:span>. Hi ha sempre un temps de detecció + fencing + arrencada en què el servei no està disponible (típicament segons a pocs minuts, segons la configuració). L’objectiu és reduir aquest temps, no eliminar-lo del tot.</text:p>
      <text:p text:style-name="P6">Nivells on es pot aplicar</text:p>
      <text:list text:style-name="L4">
        <text:list-item>
          <text:p text:style-name="P9">A nivell d’infraestructura (com el que es descriu en aquest document): si cau un node físic, les VM es reinicien en un altre.</text:p>
        </text:list-item>
        <text:list-item>
          <text:p text:style-name="P9">A nivell d’aplicació (per exemple, un balancejador HAProxy davant de diversos servidors web): si cau un servidor, el trànsit es redirigeix als altres sense ni tan sols reiniciar res.</text:p>
        </text:list-item>
      </text:list>
      <text:p text:style-name="First_20_paragraph"><text:soft-page-break/>Els dos nivells es complementen: pots tenir HA a nivell de VM (Proxmox) i, dins d’aquesta VM, HA a nivell d’aplicació.</text:p>
      <text:h text:style-name="Heading_20_1" text:outline-level="1"><text:bookmark-start text:name="installació-de-proxmox-ve-i-configuració-dun-clúster-dalta-disponibilitat"/><text:bookmark-start text:name="__RefHeading___Toc1924_3913441997"/>Instal·lació de Proxmox VE i configuració d’un clúster d’alta disponibilitat<text:bookmark-end text:name="installació-de-proxmox-ve-i-configuració-dun-clúster-dalta-disponibilitat"/><text:bookmark-end text:name="__RefHeading___Toc1924_3913441997"/></text:h>
      <text:p text:style-name="First_20_paragraph">Proxmox VE (Virtual Environment) integra:</text:p>
      <text:list text:style-name="L5">
        <text:list-item>
          <text:p text:style-name="P10"><text:span text:style-name="T1">KVM</text:span> per a màquines virtuals completes.</text:p>
        </text:list-item>
        <text:list-item>
          <text:p text:style-name="P10"><text:span text:style-name="T1">LXC</text:span> per a contenidors del sistema.</text:p>
        </text:list-item>
        <text:list-item>
          <text:p text:style-name="P10">Un gestor de clúster (<text:span text:style-name="T1">Corosync</text:span> + <text:span text:style-name="T1">pmxcfs</text:span>) per sincronitzar la configuració entre nodes.</text:p>
        </text:list-item>
        <text:list-item>
          <text:p text:style-name="P10"><text:span text:style-name="T1">Alta disponibilitat (HA)</text:span> per reiniciar automàticament serveis en cas de fallada d’un node.</text:p>
        </text:list-item>
        <text:list-item>
          <text:p text:style-name="P10">Suport natiu per a emmagatzematge distribuït amb <text:span text:style-name="T1">Ceph</text:span> o <text:span text:style-name="T1">ZFS</text:span> replicat.</text:p>
        </text:list-item>
      </text:list>
      <text:p text:style-name="AlertConsellEtiqueta">✅ CONSELL</text:p>
      <text:p text:style-name="AlertConsell">Per a HA real (sense pèrdua de dades en cas de fallada d’un node), cal emmagatzematge compartit: Ceph, un NAS/SAN amb NFS o iSCSI, o ZFS amb replicació. Un clúster sense emmagatzematge compartit permet HA de contenidors/VM però amb possible pèrdua de l’últim estat no replicat.</text:p>
      <text:h text:style-name="Heading_20_2" text:outline-level="2"><text:bookmark-start text:name="requisits-previs"/><text:bookmark-start text:name="__RefHeading___Toc1926_3913441997"/>Requisits previs<text:bookmark-end text:name="requisits-previs"/><text:bookmark-end text:name="__RefHeading___Toc1926_3913441997"/></text:h>
      <table:table table:name="Table1" table:style-name="Table1">
        <table:table-column table:style-name="Table1.A"/>
        <table:table-column table:style-name="Table1.B"/>
        <table:table-header-rows>
          <table:table-row>
            <table:table-cell table:style-name="Table1.A1" office:value-type="string">
              <text:p text:style-name="Table_20_Heading">Element</text:p>
            </table:table-cell>
            <table:table-cell table:style-name="Table1.A1" office:value-type="string">
              <text:p text:style-name="Table_20_Heading">Recomanació</text:p>
            </table:table-cell>
          </table:table-row>
        </table:table-header-rows>
        <table:table-row>
          <table:table-cell table:style-name="Table1.A1" office:value-type="string">
            <text:p text:style-name="Table_20_Contents">Nodes</text:p>
          </table:table-cell>
          <table:table-cell table:style-name="Table1.A1" office:value-type="string">
            <text:p text:style-name="Table_20_Contents">Mínim 3 (per quòrum)</text:p>
          </table:table-cell>
        </table:table-row>
        <table:table-row>
          <table:table-cell table:style-name="Table1.A1" office:value-type="string">
            <text:p text:style-name="Table_20_Contents">CPU</text:p>
          </table:table-cell>
          <table:table-cell table:style-name="Table1.A1" office:value-type="string">
            <text:p text:style-name="Table_20_Contents">Suport de virtualització (Intel VT-x / AMD-V)</text:p>
          </table:table-cell>
        </table:table-row>
        <table:table-row>
          <table:table-cell table:style-name="Table1.A1" office:value-type="string">
            <text:p text:style-name="Table_20_Contents">RAM</text:p>
          </table:table-cell>
          <table:table-cell table:style-name="Table1.A1" office:value-type="string">
            <text:p text:style-name="Table_20_Contents">8 GB mínim per node (producció: molt més)</text:p>
          </table:table-cell>
        </table:table-row>
        <table:table-row>
          <table:table-cell table:style-name="Table1.A1" office:value-type="string">
            <text:p text:style-name="Table_20_Contents">Xarxa</text:p>
          </table:table-cell>
          <table:table-cell table:style-name="Table1.A1" office:value-type="string">
            <text:p text:style-name="Table_20_Contents">3 interfícies (recomanades): administració, clúster i producció (vegeu més avall)</text:p>
          </table:table-cell>
        </table:table-row>
        <table:table-row>
          <table:table-cell table:style-name="Table1.A1" office:value-type="string">
            <text:p text:style-name="Table_20_Contents">Emmagatzematge</text:p>
          </table:table-cell>
          <table:table-cell table:style-name="Table1.A1" office:value-type="string">
            <text:p text:style-name="Table_20_Contents">Discos addicionals per a Ceph/ZFS si es vol HA amb migració</text:p>
          </table:table-cell>
        </table:table-row>
        <table:table-row>
          <table:table-cell table:style-name="Table1.A1" office:value-type="string">
            <text:p text:style-name="Table_20_Contents">DNS/hosts</text:p>
          </table:table-cell>
          <table:table-cell table:style-name="Table1.A1" office:value-type="string">
            <text:p text:style-name="Table_20_Contents">Noms resolubles entre tots els nodes</text:p>
          </table:table-cell>
        </table:table-row>
      </table:table>
      <text:p text:style-name="AlertNotaEtiqueta"><text:soft-page-break/>💡 NOTA</text:p>
      <text:p text:style-name="AlertNota">Aquest document parteix de la base que es disposa d’almenys <text:span text:style-name="T1">tres nodes físics o virtuals</text:span> amb característiques similars (CPU, RAM, discs) i connectivitat de xarxa entre ells. El nombre mínim recomanat per a un clúster amb quòrum robust és de <text:span text:style-name="T1">3 nodes</text:span>.</text:p>
      <text:p text:style-name="FigureWithCaption"><draw:frame draw:style-name="fr1" draw:name="img2" text:anchor-type="as-char" svg:width="17cm" svg:height="10.5cm" draw:z-index="93"><draw:image xlink:href="Pictures/1000000100000AA0000006907698FF7E.png" xlink:type="simple" xlink:show="embed" xlink:actuate="onLoad" draw:mime-type="image/png"/></draw:frame></text:p>
      <text:p text:style-name="FigureCaption"><text:bookmark-start text:name="__RefHeading___Toc2086_3913441997"/>Figura 2: Arquitectura<text:bookmark-end text:name="__RefHeading___Toc2086_3913441997"/></text:p>
      <text:h text:style-name="Heading_20_2" text:outline-level="2"><text:bookmark-start text:name="interfícies-de-xarxa-per-node"/><text:bookmark-start text:name="__RefHeading___Toc1928_3913441997"/>Interfícies de xarxa per node<text:bookmark-end text:name="interfícies-de-xarxa-per-node"/><text:bookmark-end text:name="__RefHeading___Toc1928_3913441997"/></text:h>
      <text:p text:style-name="First_20_paragraph">Cada node del clúster tindrà <text:span text:style-name="T1">tres interfícies de xarxa</text:span>, cadascuna amb un propòsit diferent. Separar-les evita que el trànsit de gestió, el de sincronització del clúster i el de les màquines virtuals es facin nosa entre ells:</text:p>
      <table:table table:name="Table2" table:style-name="Table2">
        <table:table-column table:style-name="Table2.A"/>
        <table:table-column table:style-name="Table2.B"/>
        <table:table-column table:style-name="Table2.A"/>
        <table:table-header-rows>
          <table:table-row>
            <table:table-cell table:style-name="Table2.A1" office:value-type="string">
              <text:p text:style-name="Table_20_Heading">Interfície</text:p>
            </table:table-cell>
            <table:table-cell table:style-name="Table2.A1" office:value-type="string">
              <text:p text:style-name="Table_20_Heading">Funció</text:p>
            </table:table-cell>
            <table:table-cell table:style-name="Table2.A1" office:value-type="string">
              <text:p text:style-name="Table_20_Heading">Rang d’exemple</text:p>
            </table:table-cell>
          </table:table-row>
        </table:table-header-rows>
        <table:table-row>
          <table:table-cell table:style-name="Table2.A1" office:value-type="string">
            <text:p text:style-name="Table_20_Contents">Administració</text:p>
          </table:table-cell>
          <table:table-cell table:style-name="Table2.A1" office:value-type="string">
            <text:p text:style-name="Table_20_Contents">Accés a la interfície web (<text:span text:style-name="CodiInline">:8006</text:span>) i gestió SSH del node</text:p>
          </table:table-cell>
          <table:table-cell table:style-name="Table2.A1" office:value-type="string">
            <text:p text:style-name="Table_20_Contents"><text:span text:style-name="CodiInline">192.168.10.0/24</text:span></text:p>
          </table:table-cell>
        </table:table-row>
        <table:table-row>
          <table:table-cell table:style-name="Table2.A1" office:value-type="string">
            <text:p text:style-name="Table_20_Contents">Clúster</text:p>
          </table:table-cell>
          <table:table-cell table:style-name="Table2.A1" office:value-type="string">
            <text:p text:style-name="Table_20_Contents">Trànsit de Corosync (sincronització i quòrum) i de Ceph (replicació de dades)</text:p>
          </table:table-cell>
          <table:table-cell table:style-name="Table2.A1" office:value-type="string">
            <text:p text:style-name="Table_20_Contents"><text:span text:style-name="CodiInline">10.10.10.0/24</text:span></text:p>
          </table:table-cell>
        </table:table-row>
        <table:table-row>
          <table:table-cell table:style-name="Table2.A1" office:value-type="string">
            <text:p text:style-name="Table_20_Contents">Producció</text:p>
          </table:table-cell>
          <table:table-cell table:style-name="Table2.A1" office:value-type="string">
            <text:p text:style-name="Table_20_Contents">Trànsit de les VM/CT (<text:span text:style-name="CodiInline">vmbr0</text:span>), connectat a la xarxa <text:soft-page-break/>de l’organització</text:p>
          </table:table-cell>
          <table:table-cell table:style-name="Table2.A1" office:value-type="string">
            <text:p text:style-name="Table_20_Contents"><text:span text:style-name="CodiInline">10.0.2.0/24</text:span><text:soft-page-break/></text:p>
          </table:table-cell>
        </table:table-row>
      </table:table>
      <text:p text:style-name="AlertImportantEtiqueta">📌 IMPORTANT</text:p>
      <text:p text:style-name="AlertImportant">La xarxa de <text:span text:style-name="T1">clúster</text:span> és la més sensible: Corosync necessita latències baixes i estables per mantenir el quòrum, i si hi conviu amb trànsit de VM o de gestió, qualsevol pic de trànsit pot provocar pèrdues de quòrum falses. Sempre que sigui possible, usa-hi una NIC física (o VLAN) exclusiva.</text:p>
      <text:p text:style-name="AlertNotaEtiqueta">💡 NOTA</text:p>
      <text:p text:style-name="AlertNota">La interfície de <text:span text:style-name="T1">producció</text:span> normalment no té una IP pròpia al node: és una interfície pont (<text:span text:style-name="CodiInline">vmbr0</text:span>) que fa de passarel·la perquè cada VM tingui la seva pròpia adreça dins la xarxa de producció.</text:p>
      <text:p text:style-name="First_20_paragraph">Amb tres nodes, les IPs d’exemple que farem servir en aquest document són:</text:p>
      <table:table table:name="Table3" table:style-name="Table3">
        <table:table-column table:style-name="Table3.A" table:number-columns-repeated="3"/>
        <table:table-header-rows>
          <table:table-row>
            <table:table-cell table:style-name="Table3.A1" office:value-type="string">
              <text:p text:style-name="Table_20_Heading">Node</text:p>
            </table:table-cell>
            <table:table-cell table:style-name="Table3.A1" office:value-type="string">
              <text:p text:style-name="Table_20_Heading">Administració</text:p>
            </table:table-cell>
            <table:table-cell table:style-name="Table3.A1" office:value-type="string">
              <text:p text:style-name="Table_20_Heading">Clúster</text:p>
            </table:table-cell>
          </table:table-row>
        </table:table-header-rows>
        <table:table-row>
          <table:table-cell table:style-name="Table3.A1" office:value-type="string">
            <text:p text:style-name="Table_20_Contents">pve1</text:p>
          </table:table-cell>
          <table:table-cell table:style-name="Table3.A1" office:value-type="string">
            <text:p text:style-name="Table_20_Contents">192.168.10.11</text:p>
          </table:table-cell>
          <table:table-cell table:style-name="Table3.A1" office:value-type="string">
            <text:p text:style-name="Table_20_Contents">10.10.10.11</text:p>
          </table:table-cell>
        </table:table-row>
        <table:table-row>
          <table:table-cell table:style-name="Table3.A1" office:value-type="string">
            <text:p text:style-name="Table_20_Contents">pve2</text:p>
          </table:table-cell>
          <table:table-cell table:style-name="Table3.A1" office:value-type="string">
            <text:p text:style-name="Table_20_Contents">192.168.10.12</text:p>
          </table:table-cell>
          <table:table-cell table:style-name="Table3.A1" office:value-type="string">
            <text:p text:style-name="Table_20_Contents">10.10.10.12</text:p>
          </table:table-cell>
        </table:table-row>
        <table:table-row>
          <table:table-cell table:style-name="Table3.A1" office:value-type="string">
            <text:p text:style-name="Table_20_Contents">pve3</text:p>
          </table:table-cell>
          <table:table-cell table:style-name="Table3.A1" office:value-type="string">
            <text:p text:style-name="Table_20_Contents">192.168.10.13</text:p>
          </table:table-cell>
          <table:table-cell table:style-name="Table3.A1" office:value-type="string">
            <text:p text:style-name="Table_20_Contents">10.10.10.13</text:p>
          </table:table-cell>
        </table:table-row>
      </table:table>
      <text:h text:style-name="Heading_20_1" text:outline-level="1"><text:bookmark-start text:name="installació-de-proxmox-ve"/><text:bookmark-start text:name="__RefHeading___Toc1930_3913441997"/>1. Instal·lació de Proxmox VE<text:bookmark-end text:name="installació-de-proxmox-ve"/><text:bookmark-end text:name="__RefHeading___Toc1930_3913441997"/></text:h>
      <text:h text:style-name="Heading_20_2" text:outline-level="2"><text:bookmark-start text:name="descarrega-liso"/><text:bookmark-start text:name="__RefHeading___Toc1932_3913441997"/>1.1. Descarrega l’ISO<text:bookmark-end text:name="descarrega-liso"/><text:bookmark-end text:name="__RefHeading___Toc1932_3913441997"/></text:h>
      <text:p text:style-name="First_20_paragraph">Descarrega la darrera ISO d’instal·lació des de la web oficial:</text:p>
      <text:p text:style-name="Codi_20_Ini">https://www.proxmox.com/en/downloads</text:p>
      <text:p text:style-name="Text_20_body">Grava-la a un USB amb <text:span text:style-name="CodiInline">dd</text:span> o <text:span text:style-name="CodiInline">Rufus</text:span>:</text:p>
      <text:p text:style-name="Preformatted_20_Text"><text:span text:style-name="FunctionTok">sudo</text:span><text:span text:style-name="NormalTok"> dd if=proxmox-ve_</text:span><text:span text:style-name="PreprocessorTok">*</text:span><text:span text:style-name="NormalTok">.iso of=/dev/sdX bs=4M status=progress conv=fsync</text:span> </text:p>
      <text:p text:style-name="AlertAvisEtiqueta">⚠️ AVíS</text:p>
      <text:p text:style-name="AlertAvis"><text:soft-page-break/>Verifica bé el dispositiu <text:span text:style-name="CodiInline">/dev/sdX</text:span> abans d’executar <text:span text:style-name="CodiInline">dd</text:span>. Un error pot esborrar el disc equivocat.</text:p>
      <text:h text:style-name="Heading_20_2" text:outline-level="2"><text:bookmark-start text:name="procés-dinstallació"/><text:bookmark-start text:name="__RefHeading___Toc1934_3913441997"/>1.2. Procés d’instal·lació<text:bookmark-end text:name="procés-dinstallació"/><text:bookmark-end text:name="__RefHeading___Toc1934_3913441997"/></text:h>
      <text:list text:style-name="L6">
        <text:list-item>
          <text:p text:style-name="P11">Arrenca des de l’USB i selecciona <text:span text:style-name="T1">Install Proxmox VE (Terminal UI)</text:span>.</text:p>
          <text:p text:style-name="P12"><draw:frame draw:style-name="fr1" draw:name="img3" text:anchor-type="as-char" svg:width="15.73cm" svg:height="12.263cm" draw:z-index="94"><draw:image xlink:href="Pictures/1000000100000387000002C022606541.png" xlink:type="simple" xlink:show="embed" xlink:actuate="onLoad" draw:mime-type="image/png"/></draw:frame></text:p>
          <text:p text:style-name="P13"><text:bookmark-start text:name="__RefHeading___Toc2084_3913441997"/>Figura 3: Tria el mètode d’instal·lació<text:bookmark-end text:name="__RefHeading___Toc2084_3913441997"/></text:p>
        </text:list-item>
        <text:list-item>
          <text:p text:style-name="P11">Accepta la llicència (EULA).</text:p>
          <text:p text:style-name="P12"><text:soft-page-break/><draw:frame draw:style-name="fr1" draw:name="img4" text:anchor-type="as-char" svg:width="15.73cm" svg:height="9.835cm" draw:z-index="95"><draw:image xlink:href="Pictures/10000001000004F90000031CC2FF84B8.png" xlink:type="simple" xlink:show="embed" xlink:actuate="onLoad" draw:mime-type="image/png"/></draw:frame></text:p>
          <text:p text:style-name="P13"><text:bookmark-start text:name="__RefHeading___Toc2082_3913441997"/>Figura 4: Accepta la llicència<text:bookmark-end text:name="__RefHeading___Toc2082_3913441997"/></text:p>
        </text:list-item>
        <text:list-item>
          <text:p text:style-name="P11">Selecciona el disc de destinació i el sistema de fitxers (<text:span text:style-name="CodiInline">ext4</text:span>, <text:span text:style-name="CodiInline">xfs</text:span> o <text:span text:style-name="CodiInline">zfs</text:span>). Per a nodes que formaran part d’un clúster amb replicació ZFS, es recomana <text:span text:style-name="CodiInline">zfs (RAID1)</text:span> com a mínim.</text:p>
          <text:p text:style-name="P12"><draw:frame draw:style-name="fr1" draw:name="img5" text:anchor-type="as-char" svg:width="15.73cm" svg:height="2.501cm" draw:z-index="96"><draw:image xlink:href="Pictures/10000001000003D50000009CA2F534AE.png" xlink:type="simple" xlink:show="embed" xlink:actuate="onLoad" draw:mime-type="image/png"/></draw:frame></text:p>
          <text:p text:style-name="P13"><text:bookmark-start text:name="__RefHeading___Toc2080_3913441997"/>Figura 5: Selecciona el disc de destinació<text:bookmark-end text:name="__RefHeading___Toc2080_3913441997"/></text:p>
        </text:list-item>
        <text:list-item>
          <text:p text:style-name="P11">Configura país, zona horària i teclat.</text:p>
          <text:p text:style-name="P12"><draw:frame draw:style-name="fr1" draw:name="img6" text:anchor-type="as-char" svg:width="15.73cm" svg:height="2.492cm" draw:z-index="97"><draw:image xlink:href="Pictures/10000001000003D20000009B13874BEF.png" xlink:type="simple" xlink:show="embed" xlink:actuate="onLoad" draw:mime-type="image/png"/></draw:frame></text:p>
          <text:p text:style-name="P13"><text:bookmark-start text:name="__RefHeading___Toc2078_3913441997"/>Figura 6: Configura país, zona horària i teclat<text:bookmark-end text:name="__RefHeading___Toc2078_3913441997"/></text:p>
        </text:list-item>
        <text:list-item>
          <text:p text:style-name="P11">Defineix la contrasenya de <text:span text:style-name="CodiInline">root</text:span> i un correu d’administració (per a alertes).</text:p>
          <text:p text:style-name="P12"><text:soft-page-break/><draw:frame draw:style-name="fr1" draw:name="img7" text:anchor-type="as-char" svg:width="15.73cm" svg:height="2.471cm" draw:z-index="98"><draw:image xlink:href="Pictures/10000001000003D40000009AB6EC5D86.png" xlink:type="simple" xlink:show="embed" xlink:actuate="onLoad" draw:mime-type="image/png"/></draw:frame></text:p>
          <text:p text:style-name="P13"><text:bookmark-start text:name="__RefHeading___Toc2076_3913441997"/>Figura 7: Defineix contrasenya i correu<text:bookmark-end text:name="__RefHeading___Toc2076_3913441997"/></text:p>
        </text:list-item>
        <text:list-item>
          <text:p text:style-name="P11">Configura la xarxa d’administració: nom del node (FQDN), IP estàtica, màscara, gateway i DNS.</text:p>
          <text:p text:style-name="P12"><draw:frame draw:style-name="fr1" draw:name="img8" text:anchor-type="as-char" svg:width="15.73cm" svg:height="3.514cm" draw:z-index="99"><draw:image xlink:href="Pictures/10000001000003D0000000DA70784D5D.png" xlink:type="simple" xlink:show="embed" xlink:actuate="onLoad" draw:mime-type="image/png"/></draw:frame></text:p>
          <text:p text:style-name="P13"><text:bookmark-start text:name="__RefHeading___Toc2074_3913441997"/>Figura 8: Configura la xarxa d’administració<text:bookmark-end text:name="__RefHeading___Toc2074_3913441997"/></text:p>
          <text:p text:style-name="P14">📌 IMPORTANT</text:p>
          <text:p text:style-name="P15">Cal fixar una <text:span text:style-name="T1">IP estàtica</text:span> i un <text:span text:style-name="T1">FQDN coherent</text:span> (p. ex. <text:span text:style-name="CodiInline">pve1.thos.local</text:span>) a cada node abans de crear el clúster. Els canvis d’IP després de crear el clúster són problemàtics.</text:p>
        </text:list-item>
        <text:list-item>
          <text:p text:style-name="P11">Confirma i espera que finalitzi la instal·lació. El sistema reiniciarà.</text:p>
          <text:p text:style-name="P12"><draw:frame draw:style-name="fr1" draw:name="img9" text:anchor-type="as-char" svg:width="15.73cm" svg:height="5.502cm" draw:z-index="100"><draw:image xlink:href="Pictures/10000001000003CF000001559E1E5E9F.png" xlink:type="simple" xlink:show="embed" xlink:actuate="onLoad" draw:mime-type="image/png"/></draw:frame></text:p>
          <text:p text:style-name="P13"><text:bookmark-start text:name="__RefHeading___Toc2072_3913441997"/>Figura 9: Confirma des dades d’instal·lació<text:bookmark-end text:name="__RefHeading___Toc2072_3913441997"/></text:p>
        </text:list-item>
      </text:list>
      <text:h text:style-name="Heading_20_2" text:outline-level="2"><text:bookmark-start text:name="primer-accés"/><text:bookmark-start text:name="__RefHeading___Toc1936_3913441997"/>1.3. Primer accés<text:bookmark-end text:name="primer-accés"/><text:bookmark-end text:name="__RefHeading___Toc1936_3913441997"/></text:h>
      <text:p text:style-name="First_20_paragraph">Un cop reiniciat, accedeix a la interfície web:</text:p>
      <text:p text:style-name="Codi_20_Ini">https://&lt;ip-del-node&gt;:8006</text:p>
      <text:p text:style-name="Text_20_body"><text:soft-page-break/>Usuari <text:span text:style-name="CodiInline">root</text:span>, domini <text:span text:style-name="CodiInline">Linux PAM</text:span>, i la contrasenya definida durant la instal·lació.</text:p>
      <text:p text:style-name="FigureWithCaption"><draw:frame draw:style-name="fr1" draw:name="img10" text:anchor-type="as-char" svg:width="15.169cm" svg:height="8.114cm" draw:z-index="101"><draw:image xlink:href="Pictures/10000001000001AE000000E6B93D3AA8.png" xlink:type="simple" xlink:show="embed" xlink:actuate="onLoad" draw:mime-type="image/png"/></draw:frame></text:p>
      <text:p text:style-name="FigureCaption"><text:bookmark-start text:name="__RefHeading___Toc2070_3913441997"/>Figura 10: Login<text:bookmark-end text:name="__RefHeading___Toc2070_3913441997"/></text:p>
      <text:p text:style-name="Horizontal_20_Line"/>
      <text:p text:style-name="FigureWithCaption"><draw:frame draw:style-name="fr1" draw:name="img11" text:anchor-type="as-char" svg:width="17cm" svg:height="4.154cm" draw:z-index="102"><draw:image xlink:href="Pictures/100000010000026A00000097CF24EB49.png" xlink:type="simple" xlink:show="embed" xlink:actuate="onLoad" draw:mime-type="image/png"/></draw:frame></text:p>
      <text:p text:style-name="FigureCaption"><text:bookmark-start text:name="__RefHeading___Toc2068_3913441997"/>Figura 11: Avís de subscripció<text:bookmark-end text:name="__RefHeading___Toc2068_3913441997"/></text:p>
      <text:p text:style-name="Horizontal_20_Line"/>
      <text:p text:style-name="FigureWithCaption"><draw:frame draw:style-name="fr1" draw:name="img12" text:anchor-type="as-char" svg:width="17cm" svg:height="2.926cm" draw:z-index="103"><draw:image xlink:href="Pictures/100000010000074300000140956D0DF5.png" xlink:type="simple" xlink:show="embed" xlink:actuate="onLoad" draw:mime-type="image/png"/></draw:frame></text:p>
      <text:p text:style-name="FigureCaption"><text:bookmark-start text:name="__RefHeading___Toc2066_3913441997"/>Figura 12: Interfície d’administració<text:bookmark-end text:name="__RefHeading___Toc2066_3913441997"/></text:p>
      <text:h text:style-name="Heading_20_2" text:outline-level="2"><text:bookmark-start text:name="configuració-de-postinstallació"/><text:bookmark-start text:name="__RefHeading___Toc1938_3913441997"/><text:soft-page-break/>1.4. Configuració de postinstal·lació<text:bookmark-end text:name="configuració-de-postinstallació"/><text:bookmark-end text:name="__RefHeading___Toc1938_3913441997"/></text:h>
      <text:h text:style-name="Heading_20_3" text:outline-level="3"><text:bookmark-start text:name="dipòsits"/><text:bookmark-start text:name="__RefHeading___Toc1940_3913441997"/>1.4.1. Dipòsits<text:bookmark-end text:name="dipòsits"/><text:bookmark-end text:name="__RefHeading___Toc1940_3913441997"/></text:h>
      <text:p text:style-name="First_20_paragraph">Per defecte s’activa el dipòsit <text:span text:style-name="CodiInline">pve-enterprise</text:span>, que requereix subscripció. Des de Proxmox VE 9 (basat en Debian trixie), els dipòsits es defineixen amb el format <text:span text:style-name="T1">DEB822</text:span> (<text:span text:style-name="CodiInline">.sources</text:span>), no amb l’antic format d’una sola línia (<text:span text:style-name="CodiInline">.list</text:span>):</text:p>
      <text:p text:style-name="Text_20_body">Per a un entorn sense subscripció, cal <text:span text:style-name="T1">desactivar</text:span> aquest dipòsit i <text:span text:style-name="T1">crear-ne</text:span> un de nou apuntant al dipòsit <text:span text:style-name="CodiInline">no-subscription</text:span>:</text:p>
      <text:p text:style-name="Text_20_body">Desactiva el dipòsit enterprise afegint-hi “<text:span text:style-name="T2">Enabled: no</text:span>”:</text:p>
      <text:p text:style-name="Preformatted_20_Text"><text:span text:style-name="BuiltInTok">echo</text:span><text:span text:style-name="NormalTok"> </text:span><text:span text:style-name="StringTok">"Enabled: no"</text:span><text:span text:style-name="NormalTok"> </text:span><text:span text:style-name="OperatorTok">&gt;&gt;</text:span><text:span text:style-name="NormalTok"> /etc/apt/sources.list.d/pve-enterprise.sources</text:span> </text:p>
      <text:p text:style-name="First_20_paragraph">Crea el dipòsit <text:span text:style-name="CodiInline">no-subscription</text:span>:</text:p>
      <text:p text:style-name="Preformatted_20_Text"><text:span text:style-name="FunctionTok">tee</text:span><text:span text:style-name="NormalTok"> /etc/apt/sources.list.d/pve-no-subscription.sources </text:span><text:span text:style-name="OperatorTok">&gt;</text:span><text:span text:style-name="NormalTok"> /dev/null </text:span><text:span text:style-name="OperatorTok">&lt;&lt;'EOF'</text:span> </text:p>
      <text:p text:style-name="Preformatted_20_Text"><text:span text:style-name="StringTok">Types: deb</text:span> </text:p>
      <text:p text:style-name="Preformatted_20_Text"><text:span text:style-name="StringTok">URIs: http://download.proxmox.com/debian/pve</text:span> </text:p>
      <text:p text:style-name="Preformatted_20_Text"><text:span text:style-name="StringTok">Suites: trixie</text:span> </text:p>
      <text:p text:style-name="Preformatted_20_Text"><text:span text:style-name="StringTok">Components: pve-no-subscription</text:span> </text:p>
      <text:p text:style-name="Preformatted_20_Text"><text:span text:style-name="StringTok">Signed-By: /usr/share/keyrings/proxmox-archive-keyring.gpg</text:span> </text:p>
      <text:p text:style-name="Preformatted_20_Text"><text:span text:style-name="OperatorTok">EOF</text:span> </text:p>
      <text:p text:style-name="AlertNotaEtiqueta">💡 NOTA</text:p>
      <text:p text:style-name="AlertNota">Ajusta <text:span text:style-name="CodiInline">trixie</text:span> al nom en clau de la versió de Debian sobre la qual es basi la versió de Proxmox instal·lada.</text:p>
      <text:p text:style-name="AlertConsellEtiqueta">✅ CONSELL</text:p>
      <text:p text:style-name="AlertConsell">Alternativament, es pot desactivar el dipòsit enterprise editant directament <text:span text:style-name="CodiInline">pve-enterprise.sources</text:span> i comentant-ne (<text:span text:style-name="CodiInline">#</text:span>) totes les línies, o esborrant-lo. El camp <text:span text:style-name="CodiInline">Enabled: no</text:span> és, però, la manera recomanada des del format DEB822, ja que manté el fitxer com a referència sense haver-lo de tocar línia per línia.</text:p>
      <text:p text:style-name="First_20_paragraph">A més del dipòsit general <text:span text:style-name="CodiInline">pve-enterprise</text:span>, Proxmox VE 9 en registra un <text:span text:style-name="T1">tercer</text:span>, específic per a <text:span text:style-name="T1">Ceph</text:span> (<text:span text:style-name="CodiInline">ceph-tentacle</text:span>), en un fitxer separat. També requereix subscripció, i si no es desactiva, <text:span text:style-name="CodiInline">apt update</text:span> fallarà amb un error <text:span text:style-name="CodiInline">401 Unauthorized</text:span>:</text:p>
      <text:p text:style-name="Codi_20_Ini">Err:9 https://enterprise.proxmox.com/debian/ceph-tentacle trixie InRelease</text:p>
      <text:p text:style-name="Codi_20_Ini"><text:s text:c="2"/>401 <text:s/>Unauthorized [IP: 51.91.38.34 443]</text:p>
      <text:p text:style-name="Text_20_body">Cal aplicar-hi el mateix tractament:</text:p>
      <text:p text:style-name="Text_20_body">Desactiva el dipòsit enterprise de Ceph:</text:p>
      <text:p text:style-name="Preformatted_20_Text"><text:soft-page-break/><text:span text:style-name="BuiltInTok">echo</text:span><text:span text:style-name="NormalTok"> </text:span><text:span text:style-name="StringTok">"Enabled: no"</text:span><text:span text:style-name="NormalTok"> </text:span><text:span text:style-name="OperatorTok">&gt;&gt;</text:span><text:span text:style-name="NormalTok"> /etc/apt/sources.list.d/ceph.sources</text:span> </text:p>
      <text:p text:style-name="First_20_paragraph">Crea el dipòsit <text:span text:style-name="CodiInline">no-subscription</text:span> de Ceph:</text:p>
      <text:p text:style-name="Preformatted_20_Text"><text:span text:style-name="FunctionTok">tee</text:span><text:span text:style-name="NormalTok"> /etc/apt/sources.list.d/ceph-no-subscription.sources </text:span><text:span text:style-name="OperatorTok">&gt;</text:span><text:span text:style-name="NormalTok"> /dev/null </text:span><text:span text:style-name="OperatorTok">&lt;&lt;'EOF'</text:span> </text:p>
      <text:p text:style-name="Preformatted_20_Text"><text:span text:style-name="StringTok">Types: deb</text:span> </text:p>
      <text:p text:style-name="Preformatted_20_Text"><text:span text:style-name="StringTok">URIs: http://download.proxmox.com/debian/ceph-tentacle</text:span> </text:p>
      <text:p text:style-name="Preformatted_20_Text"><text:span text:style-name="StringTok">Suites: trixie</text:span> </text:p>
      <text:p text:style-name="Preformatted_20_Text"><text:span text:style-name="StringTok">Components: no-subscription</text:span> </text:p>
      <text:p text:style-name="Preformatted_20_Text"><text:span text:style-name="StringTok">Signed-By: /usr/share/keyrings/proxmox-archive-keyring.gpg</text:span> </text:p>
      <text:p text:style-name="Preformatted_20_Text"><text:span text:style-name="OperatorTok">EOF</text:span> </text:p>
      <text:p text:style-name="AlertNotaEtiqueta">💡 NOTA</text:p>
      <text:p text:style-name="AlertNota"><text:span text:style-name="CodiInline">ceph-tentacle</text:span> fa referència a la versió de Ceph (nom en clau “Tentacle” = Ceph 20) que instal·la aquesta versió de Proxmox VE. Si en el futur s’actualitza a una versió de Ceph diferent, el nom del component canviarà en conseqüència.</text:p>
      <text:p text:style-name="First_20_paragraph">Actualitza la llista de paquets:</text:p>
      <text:p text:style-name="Preformatted_20_Text"><text:span text:style-name="ExtensionTok">apt</text:span><text:span text:style-name="NormalTok"> update</text:span> </text:p>
      <text:p text:style-name="First_20_paragraph">Actualitza el sistema:</text:p>
      <text:p text:style-name="Preformatted_20_Text"><text:span text:style-name="ExtensionTok">apt</text:span><text:span text:style-name="NormalTok"> full-upgrade</text:span> </text:p>
      <text:h text:style-name="Heading_20_3" text:outline-level="3"><text:bookmark-start text:name="elimina-lavís-de-subscripció-opcional"/><text:bookmark-start text:name="__RefHeading___Toc1942_3913441997"/>1.4.2. Elimina l’avís de subscripció (opcional)<text:bookmark-end text:name="elimina-lavís-de-subscripció-opcional"/><text:bookmark-end text:name="__RefHeading___Toc1942_3913441997"/></text:h>
      <text:p text:style-name="First_20_paragraph">En un entorn sense subscripció, la interfície web mostra un avís emergent cada cop que hi accedeixes. És només un missatge cosmètic (<text:span text:style-name="CodiInline">Ext.Msg.show</text:span>) definit al fitxer JavaScript de la interfície; no afecta cap funcionalitat.</text:p>
      <text:p text:style-name="FigureWithCaption"><draw:frame draw:style-name="fr1" draw:name="img13" text:anchor-type="as-char" svg:width="17cm" svg:height="4.154cm" draw:z-index="104"><draw:image xlink:href="Pictures/100000010000026A00000097CF24EB49.png" xlink:type="simple" xlink:show="embed" xlink:actuate="onLoad" draw:mime-type="image/png"/></draw:frame></text:p>
      <text:p text:style-name="FigureCaption"><text:bookmark-start text:name="__RefHeading___Toc2064_3913441997"/>Figura 13: Avís de subscripció<text:bookmark-end text:name="__RefHeading___Toc2064_3913441997"/></text:p>
      <text:p text:style-name="Preformatted_20_Text"><text:span text:style-name="FunctionTok">sed</text:span><text:span text:style-name="NormalTok"> </text:span><text:span text:style-name="AttributeTok">-Ezi.bak</text:span><text:span text:style-name="NormalTok"> </text:span><text:span text:style-name="StringTok">"s/(Ext\.Msg\.show\(\{\s+title: gettext\('No valid sub)/void(\{ \/\/\1/g"</text:span><text:span text:style-name="NormalTok"> /usr/share/javascript/proxmox-widget-toolkit/proxmoxlib.js</text:span> </text:p>
      <text:p text:style-name="Preformatted_20_Text"><text:span text:style-name="ExtensionTok">systemctl</text:span><text:span text:style-name="NormalTok"> restart pveproxy.service</text:span> </text:p>
      <text:p text:style-name="First_20_paragraph">Refresca la pàgina (<text:span text:style-name="CodiInline">Ctrl+Shift+R</text:span>) i l’avís hauria d’haver desaparegut.</text:p>
      <text:p text:style-name="AlertAvisEtiqueta">⚠️ AVíS</text:p>
      <text:p text:style-name="AlertAvis"><text:soft-page-break/>Aquest canvi modifica un fitxer del mateix Proxmox, així que <text:span text:style-name="T1">es desfà cada cop que s’actualitza el paquet </text:span><text:span text:style-name="CodiInline">pve-manager</text:span> (<text:span text:style-name="CodiInline">apt full-upgrade</text:span> el sobreescriu). Cal repetir l’ordre després de cada actualització.</text:p>
      <text:h text:style-name="Heading_20_3" text:outline-level="3"><text:bookmark-start text:name="resolució-de-noms"/><text:bookmark-start text:name="__RefHeading___Toc1944_3913441997"/>1.4.3. Resolució de noms<text:bookmark-end text:name="resolució-de-noms"/><text:bookmark-end text:name="__RefHeading___Toc1944_3913441997"/></text:h>
      <text:p text:style-name="First_20_paragraph">Verifica que cada node resol correctament els altres (via DNS intern o <text:span text:style-name="CodiInline">/etc/hosts</text:span>):</text:p>
      <text:p text:style-name="Codi_20_Ini"># /etc/hosts a cada node</text:p>
      <text:p text:style-name="Codi_20_Ini">192.168.10.11 <text:s/>pve1.thos.local <text:s/>pve1</text:p>
      <text:p text:style-name="Codi_20_Ini">192.168.10.12 <text:s/>pve2.thos.local <text:s/>pve2</text:p>
      <text:p text:style-name="Codi_20_Ini">192.168.10.13 <text:s/>pve3.thos.local <text:s/>pve3</text:p>
      <text:p text:style-name="AlertAvisEtiqueta">⚠️ AVíS</text:p>
      <text:p text:style-name="AlertAvis">Corosync (el servei de comunicació del clúster) és molt sensible a la latència de xarxa i a talls de resolució de noms. Es recomana usar IPs a <text:span text:style-name="CodiInline">/etc/hosts</text:span> com a mètode principal, no només DNS.</text:p>
      <text:h text:style-name="Heading_20_2" text:outline-level="2"><text:bookmark-start text:name="configura-la-interfície-de-xarxa-del-clúster"/><text:bookmark-start text:name="__RefHeading___Toc1946_3913441997"/>1.5. Configura la interfície de xarxa del clúster<text:bookmark-end text:name="configura-la-interfície-de-xarxa-del-clúster"/><text:bookmark-end text:name="__RefHeading___Toc1946_3913441997"/></text:h>
      <text:p text:style-name="First_20_paragraph">L’instal·lador només ha configurat un NIC (el d’<text:span text:style-name="T1">administració</text:span>, <text:span text:style-name="CodiInline">vmbr0</text:span>). Abans de crear el clúster cal donar IP al segon NIC de cada node, perquè és la interfície que farà servir Corosync i, més endavant, Ceph. Si no ho fas, aquesta interfície no apareixerà com a opció en crear el clúster.</text:p>
      <text:p text:style-name="Text_20_body"><text:span text:style-name="T1">Opció A — Des de la interfície web</text:span> (repeteix a cada node):</text:p>
      <text:p text:style-name="P16"><text:span text:style-name="CodiInline">&lt;node&gt; → Systema → Xarxa → Crea → Linux Bridge</text:span> (o selecciona directament el NIC físic si no vols crear-hi un pont).</text:p>
      <text:list text:style-name="L7">
        <text:list-item>
          <text:p text:style-name="P17">Nom: p. ex. <text:span text:style-name="CodiInline">eth1</text:span> (o el nom real del segon NIC, com <text:span text:style-name="CodiInline">enp0s8</text:span>).</text:p>
        </text:list-item>
        <text:list-item>
          <text:p text:style-name="P17">Adreça IPv4/CIDR: <text:span text:style-name="CodiInline">10.10.10.11/24</text:span> (pve1), <text:span text:style-name="CodiInline">10.10.10.12/24</text:span> (pve2), <text:span text:style-name="CodiInline">10.10.10.13/24</text:span> (pve3).</text:p>
        </text:list-item>
        <text:list-item>
          <text:p text:style-name="P17">Sense gateway (no cal per a una xarxa aïllada de clúster).</text:p>
        </text:list-item>
      </text:list>
      <text:p text:style-name="P16">Un cop creada, marca <text:span text:style-name="T1">Reinicia automàticament</text:span>.</text:p>
      <text:p text:style-name="First_20_paragraph"><text:span text:style-name="T1">Opció B — Per línia d’ordres</text:span> (a cada node, ajustant la IP i el nom del NIC):</text:p>
      <text:p text:style-name="Preformatted_20_Text"><text:span text:style-name="FunctionTok">cat</text:span><text:span text:style-name="NormalTok"> </text:span><text:span text:style-name="OperatorTok">&gt;&gt;</text:span><text:span text:style-name="NormalTok"> /etc/network/interfaces </text:span><text:span text:style-name="OperatorTok">&lt;&lt;'EOF'</text:span> </text:p>
      <text:p text:style-name="Preformatted_20_Text"/>
      <text:p text:style-name="Preformatted_20_Text"><text:span text:style-name="StringTok">auto eth1</text:span> </text:p>
      <text:p text:style-name="Preformatted_20_Text"><text:span text:style-name="StringTok">iface eth1 inet static</text:span> </text:p>
      <text:p text:style-name="Preformatted_20_Text"><text:span text:style-name="StringTok"><text:s text:c="4"/>address 10.10.10.11/24</text:span> </text:p>
      <text:p text:style-name="Preformatted_20_Text"><text:span text:style-name="OperatorTok">EOF</text:span> </text:p>
      <text:p text:style-name="Preformatted_20_Text"><text:soft-page-break/></text:p>
      <text:p text:style-name="Preformatted_20_Text"><text:span text:style-name="ExtensionTok">ifreload</text:span><text:span text:style-name="NormalTok"> </text:span><text:span text:style-name="AttributeTok">-a</text:span> </text:p>
      <text:p text:style-name="AlertNotaEtiqueta">💡 NOTA</text:p>
      <text:p text:style-name="AlertNota">Substitueix <text:span text:style-name="CodiInline">eth1</text:span> pel nom real de la interfície (comprova-ho amb <text:span text:style-name="CodiInline">ip a</text:span>) i l’adreça que correspongui a cada node. <text:span text:style-name="CodiInline">ifreload -a</text:span> aplica els canvis a l’instant gràcies a <text:span text:style-name="CodiInline">ifupdown2</text:span>, sense necessitat de reiniciar el node.</text:p>
      <text:p text:style-name="First_20_paragraph">Verifica que els tres nodes es veuen entre ells per aquesta xarxa abans de continuar:</text:p>
      <text:p text:style-name="Preformatted_20_Text"><text:span text:style-name="FunctionTok">ping</text:span><text:span text:style-name="NormalTok"> </text:span><text:span text:style-name="AttributeTok">-c</text:span><text:span text:style-name="NormalTok"> 2 10.10.10.12</text:span> </text:p>
      <text:p text:style-name="Preformatted_20_Text"><text:span text:style-name="FunctionTok">ping</text:span><text:span text:style-name="NormalTok"> </text:span><text:span text:style-name="AttributeTok">-c</text:span><text:span text:style-name="NormalTok"> 2 10.10.10.13</text:span> </text:p>
      <text:h text:style-name="Heading_20_1" text:outline-level="1"><text:bookmark-start text:name="creació-del-clúster"/><text:bookmark-start text:name="__RefHeading___Toc1948_3913441997"/>2. Creació del clúster<text:bookmark-end text:name="creació-del-clúster"/><text:bookmark-end text:name="__RefHeading___Toc1948_3913441997"/></text:h>
      <text:h text:style-name="Heading_20_2" text:outline-level="2"><text:bookmark-start text:name="crea-el-clúster-des-del-primer-node"/><text:bookmark-start text:name="__RefHeading___Toc1950_3913441997"/>2.1. Crea el clúster des del primer node<text:bookmark-end text:name="crea-el-clúster-des-del-primer-node"/><text:bookmark-end text:name="__RefHeading___Toc1950_3913441997"/></text:h>
      <text:p text:style-name="First_20_paragraph">Des de la interfície web del <text:span text:style-name="T1">node 1</text:span>: <text:span text:style-name="CodiInline">Datacenter → Clúster → Crea Clúster</text:span>.</text:p>
      <text:list text:style-name="L8">
        <text:list-item>
          <text:p text:style-name="P18">Nom del clúster: p. ex. <text:span text:style-name="CodiInline">thos-cluster</text:span>.</text:p>
        </text:list-item>
        <text:list-item>
          <text:p text:style-name="P18">Xarxa del clúster: seleccionar la interfície dedicada de la xarxa de <text:span text:style-name="T1">clúster</text:span> (<text:span text:style-name="CodiInline">10.10.10.0/24</text:span>), no la d’administració ni la de producció.</text:p>
        </text:list-item>
      </text:list>
      <text:p text:style-name="FigureWithCaption"><draw:frame draw:style-name="fr1" draw:name="img14" text:anchor-type="as-char" svg:width="17cm" svg:height="6.311cm" draw:z-index="105"><draw:image xlink:href="Pictures/100000010000035E000001407DA76A17.png" xlink:type="simple" xlink:show="embed" xlink:actuate="onLoad" draw:mime-type="image/png"/></draw:frame></text:p>
      <text:p text:style-name="FigureCaption"><text:bookmark-start text:name="__RefHeading___Toc2062_3913441997"/>Figura 14: Crea clúster<text:bookmark-end text:name="__RefHeading___Toc2062_3913441997"/></text:p>
      <text:p text:style-name="Horizontal_20_Line"/>
      <text:p text:style-name="FigureWithCaption"><text:soft-page-break/><draw:frame draw:style-name="fr1" draw:name="img15" text:anchor-type="as-char" svg:width="17cm" svg:height="6.257cm" draw:z-index="106"><draw:image xlink:href="Pictures/1000000100000271000000E6D23C5969.png" xlink:type="simple" xlink:show="embed" xlink:actuate="onLoad" draw:mime-type="image/png"/></draw:frame></text:p>
      <text:p text:style-name="FigureCaption"><text:bookmark-start text:name="__RefHeading___Toc2060_3913441997"/>Figura 15: Posa el nom i tria la interfície de xarxa<text:bookmark-end text:name="__RefHeading___Toc2060_3913441997"/></text:p>
      <text:p text:style-name="First_20_paragraph">O per línia d’ordres:</text:p>
      <text:p text:style-name="Preformatted_20_Text"><text:span text:style-name="ExtensionTok">pvecm</text:span><text:span text:style-name="NormalTok"> create thos-cluster</text:span> </text:p>
      <text:h text:style-name="Heading_20_2" text:outline-level="2"><text:bookmark-start text:name="afegeix-la-resta-de-nodes"/><text:bookmark-start text:name="__RefHeading___Toc1952_3913441997"/>2.2. Afegeix la resta de nodes<text:bookmark-end text:name="afegeix-la-resta-de-nodes"/><text:bookmark-end text:name="__RefHeading___Toc1952_3913441997"/></text:h>
      <text:p text:style-name="First_20_paragraph">Des de cada node addicional (2 i 3), obté la informació de connexió del node 1: <text:span text:style-name="CodiInline">Datacenter → Clúster → Configuració d'unió</text:span>, copia el token.</text:p>
      <text:p text:style-name="FigureWithCaption"><draw:frame draw:style-name="fr1" draw:name="img16" text:anchor-type="as-char" svg:width="17cm" svg:height="6.971cm" draw:z-index="108"><draw:image xlink:href="Pictures/10000001000002F400000136A532CF83.png" xlink:type="simple" xlink:show="embed" xlink:actuate="onLoad" draw:mime-type="image/png"/></draw:frame></text:p>
      <text:p text:style-name="FigureCaption"><text:bookmark-start text:name="__RefHeading___Toc2058_3913441997"/>Figura 16: Configuració d’unió<text:bookmark-end text:name="__RefHeading___Toc2058_3913441997"/></text:p>
      <text:p text:style-name="Horizontal_20_Line"/>
      <text:p text:style-name="FigureWithCaption"><text:soft-page-break/><draw:frame draw:style-name="fr1" draw:name="img17" text:anchor-type="as-char" svg:width="17cm" svg:height="5.741cm" draw:z-index="109"><draw:image xlink:href="Pictures/100000010000033700000116E31AEA6E.png" xlink:type="simple" xlink:show="embed" xlink:actuate="onLoad" draw:mime-type="image/png"/></draw:frame></text:p>
      <text:p text:style-name="FigureCaption"><text:bookmark-start text:name="__RefHeading___Toc2056_3913441997"/>Figura 17: Copia el token<text:bookmark-end text:name="__RefHeading___Toc2056_3913441997"/></text:p>
      <text:p text:style-name="First_20_paragraph">Per línia d’ordres, des del <text:span text:style-name="T1">node 2</text:span>:</text:p>
      <text:p text:style-name="Preformatted_20_Text"><text:span text:style-name="ExtensionTok">pvecm</text:span><text:span text:style-name="NormalTok"> add 10.10.10.11</text:span> </text:p>
      <text:p text:style-name="AlertNotaEtiqueta">💡 NOTA</text:p>
      <text:p text:style-name="AlertNota">S’hi indica la IP del node 1 a la xarxa de <text:span text:style-name="T1">clúster</text:span> (<text:span text:style-name="CodiInline">10.10.10.11</text:span>), no la d’administració. <text:span text:style-name="CodiInline">pvecm add</text:span> estableix la connexió pel canal de Corosync, així que ha d’apuntar a la mateixa interfície que es va triar en crear el clúster (apartat 2.1).</text:p>
      <text:p text:style-name="First_20_paragraph">Se sol·licitarà la contrasenya de <text:span text:style-name="CodiInline">root</text:span> del node 1 i es validarà l’empremta digital del certificat (fingerprint).</text:p>
      <text:p text:style-name="FigureWithCaption"><draw:frame draw:style-name="fr1" draw:name="img18" text:anchor-type="as-char" svg:width="17cm" svg:height="6.609cm" draw:z-index="112"><draw:image xlink:href="Pictures/10000001000003320000013ECAC2F7BE.png" xlink:type="simple" xlink:show="embed" xlink:actuate="onLoad" draw:mime-type="image/png"/></draw:frame></text:p>
      <text:p text:style-name="FigureCaption"><text:bookmark-start text:name="__RefHeading___Toc2054_3913441997"/>Figura 18: Unió clúster<text:bookmark-end text:name="__RefHeading___Toc2054_3913441997"/></text:p>
      <text:p text:style-name="Horizontal_20_Line"/>
      <text:p text:style-name="FigureWithCaption"><text:soft-page-break/><draw:frame draw:style-name="fr1" draw:name="img19" text:anchor-type="as-char" svg:width="17cm" svg:height="5.383cm" draw:z-index="114"><draw:image xlink:href="Pictures/100000010000033200000103FB4A83DC.png" xlink:type="simple" xlink:show="embed" xlink:actuate="onLoad" draw:mime-type="image/png"/></draw:frame></text:p>
      <text:p text:style-name="FigureCaption"><text:bookmark-start text:name="__RefHeading___Toc2052_3913441997"/>Figura 19: Join Ok<text:bookmark-end text:name="__RefHeading___Toc2052_3913441997"/></text:p>
      <text:p text:style-name="AlertPrecaucioEtiqueta">🔴 PRECAUCIó</text:p>
      <text:p text:style-name="AlertPrecaucio">No creïs mai un clúster nou des d’un node que ja tingui VM/contenidors configurats i importants sense fer-ne primer una còpia de seguretat. Unir-se a un clúster reescriu la configuració de <text:span text:style-name="CodiInline">pmxcfs</text:span> del node.</text:p>
      <text:p text:style-name="First_20_paragraph">Repeteix el mateix procés per al <text:span text:style-name="T1">node 3</text:span>.</text:p>
      <text:p text:style-name="FigureWithCaption"><draw:frame draw:style-name="fr1" draw:name="img20" text:anchor-type="as-char" svg:width="17cm" svg:height="3.298cm" draw:z-index="116"><draw:image xlink:href="Pictures/1000000100000744000001695CB8E9D7.png" xlink:type="simple" xlink:show="embed" xlink:actuate="onLoad" draw:mime-type="image/png"/></draw:frame></text:p>
      <text:p text:style-name="FigureCaption"><text:bookmark-start text:name="__RefHeading___Toc2050_3913441997"/>Figura 20: Clúster amb tots tres nodes<text:bookmark-end text:name="__RefHeading___Toc2050_3913441997"/></text:p>
      <text:h text:style-name="Heading_20_2" text:outline-level="2"><text:bookmark-start text:name="verificació-del-clúster"/><text:bookmark-start text:name="__RefHeading___Toc1954_3913441997"/>2.3. Verificació del clúster<text:bookmark-end text:name="verificació-del-clúster"/><text:bookmark-end text:name="__RefHeading___Toc1954_3913441997"/></text:h>
      <text:p text:style-name="Preformatted_20_Text"><text:span text:style-name="ExtensionTok">pvecm</text:span><text:span text:style-name="NormalTok"> status</text:span> </text:p>
      <text:p text:style-name="First_20_paragraph">Sortida esperada:</text:p>
      <text:p text:style-name="Codi_20_Ini">Cluster information</text:p>
      <text:p text:style-name="Codi_20_Ini">-------------------</text:p>
      <text:p text:style-name="Codi_20_Ini">Name: <text:s text:c="12"/>thos-cluster</text:p>
      <text:p text:style-name="Codi_20_Ini">Config Version: <text:s text:c="2"/>3</text:p>
      <text:p text:style-name="Codi_20_Ini">Transport: <text:s text:c="7"/>knet</text:p>
      <text:p text:style-name="Codi_20_Ini">Secure auth: <text:s text:c="5"/>on</text:p>
      <text:p text:style-name="Codi_20_Ini"/>
      <text:p text:style-name="Codi_20_Ini">Quorum information</text:p>
      <text:p text:style-name="Codi_20_Ini">------------------</text:p>
      <text:p text:style-name="Codi_20_Ini">Date: <text:s text:c="12"/>Mon Jul 20 17:54:35 2026</text:p>
      <text:p text:style-name="Codi_20_Ini">Quorum provider: <text:s/>corosync_votequorum</text:p>
      <text:p text:style-name="Codi_20_Ini">Nodes: <text:s text:c="11"/>3</text:p>
      <text:p text:style-name="Codi_20_Ini">Node ID: <text:s text:c="9"/>0x00000001</text:p>
      <text:p text:style-name="Codi_20_Ini"><text:soft-page-break/>Ring ID: <text:s text:c="9"/>1.d</text:p>
      <text:p text:style-name="Codi_20_Ini">Quorate: <text:s text:c="9"/>Yes</text:p>
      <text:p text:style-name="Codi_20_Ini"/>
      <text:p text:style-name="Codi_20_Ini">Votequorum information</text:p>
      <text:p text:style-name="Codi_20_Ini">----------------------</text:p>
      <text:p text:style-name="Codi_20_Ini">Expected votes: <text:s text:c="2"/>3</text:p>
      <text:p text:style-name="Codi_20_Ini">Highest expected: 3</text:p>
      <text:p text:style-name="Codi_20_Ini">Total votes: <text:s text:c="5"/>3</text:p>
      <text:p text:style-name="Codi_20_Ini">Quorum: <text:s text:c="10"/>2 <text:s/></text:p>
      <text:p text:style-name="Codi_20_Ini">Flags: <text:s text:c="11"/>Quorate </text:p>
      <text:p text:style-name="Codi_20_Ini"/>
      <text:p text:style-name="Codi_20_Ini">Membership information</text:p>
      <text:p text:style-name="Codi_20_Ini">----------------------</text:p>
      <text:p text:style-name="Codi_20_Ini"><text:s text:c="4"/>Nodeid <text:s text:c="5"/>Votes Name</text:p>
      <text:p text:style-name="Codi_20_Ini">0x00000001 <text:s text:c="9"/>1 10.10.10.11 (local)</text:p>
      <text:p text:style-name="Codi_20_Ini">0x00000002 <text:s text:c="9"/>1 10.10.10.12</text:p>
      <text:p text:style-name="Codi_20_Ini">0x00000003 <text:s text:c="9"/>1 10.10.10.13</text:p>
      <text:p text:style-name="Preformatted_20_Text"><text:span text:style-name="ExtensionTok">pvecm</text:span><text:span text:style-name="NormalTok"> nodes</text:span> </text:p>
      <text:p text:style-name="First_20_paragraph">Sortida esperada:</text:p>
      <text:p text:style-name="Codi_20_Ini">Membership information</text:p>
      <text:p text:style-name="Codi_20_Ini">----------------------</text:p>
      <text:p text:style-name="Codi_20_Ini"><text:s text:c="4"/>Nodeid <text:s text:c="5"/>Votes Name</text:p>
      <text:p text:style-name="Codi_20_Ini"><text:s text:c="9"/>1 <text:s text:c="9"/>1 pve1 (local)</text:p>
      <text:p text:style-name="Codi_20_Ini"><text:s text:c="9"/>2 <text:s text:c="9"/>1 pve2</text:p>
      <text:p text:style-name="Codi_20_Ini"><text:s text:c="9"/>3 <text:s text:c="9"/>1 pve3</text:p>
      <text:p text:style-name="AlertConsellEtiqueta">✅ CONSELL</text:p>
      <text:p text:style-name="AlertConsell">El <text:span text:style-name="T1">quòrum</text:span> (majoria de vots) és essencial: amb 3 nodes, calen almenys 2 actius per continuar operant. Si es preveu un nombre parell de nodes, es pot afegir un <text:span text:style-name="T1">QDevice</text:span> (dispositiu de vot extern) per evitar situacions d’empat (<text:span text:style-name="T2">split-brain</text:span>).</text:p>
      <text:h text:style-name="Heading_20_1" text:outline-level="1"><text:bookmark-start text:name="emmagatzematge-compartit-per-a-ha"/><text:bookmark-start text:name="__RefHeading___Toc1956_3913441997"/>3. Emmagatzematge compartit per a HA<text:bookmark-end text:name="emmagatzematge-compartit-per-a-ha"/><text:bookmark-end text:name="__RefHeading___Toc1956_3913441997"/></text:h>
      <text:p text:style-name="First_20_paragraph">L’alta disponibilitat amb migració en calent requereix que el disc de les VM sigui accessible des de tots els nodes. Opcions habituals:</text:p>
      <text:h text:style-name="Heading_20_2" text:outline-level="2"><text:bookmark-start text:name="ceph-integrat-a-proxmox"/><text:bookmark-start text:name="__RefHeading___Toc1958_3913441997"/>3.1. Ceph (integrat a Proxmox)<text:bookmark-end text:name="ceph-integrat-a-proxmox"/><text:bookmark-end text:name="__RefHeading___Toc1958_3913441997"/></text:h>
      <text:h text:style-name="Heading_20_3" text:outline-level="3"><text:bookmark-start text:name="installa-ceph"/><text:bookmark-start text:name="__RefHeading___Toc1960_3913441997"/>3.1.1. Instal·la Ceph<text:bookmark-end text:name="installa-ceph"/><text:bookmark-end text:name="__RefHeading___Toc1960_3913441997"/></text:h>
      <text:p text:style-name="First_20_paragraph">Instal·lació des de la interfície web: <text:span text:style-name="CodiInline">Datacenter → &lt;node&gt; → Ceph → Install Ceph</text:span>.</text:p>
      <text:p text:style-name="FigureWithCaption"><text:soft-page-break/><draw:frame draw:style-name="fr1" draw:name="img21" text:anchor-type="as-char" svg:width="17cm" svg:height="6.645cm" draw:z-index="118"><draw:image xlink:href="Pictures/100000010000052300000202462A1954.png" xlink:type="simple" xlink:show="embed" xlink:actuate="onLoad" draw:mime-type="image/png"/></draw:frame></text:p>
      <text:p text:style-name="FigureCaption"><text:bookmark-start text:name="__RefHeading___Toc2048_3913441997"/>Figura 21: Instal·la Ceph<text:bookmark-end text:name="__RefHeading___Toc2048_3913441997"/></text:p>
      <text:p text:style-name="Text_20_body">Canvia el dipòsit. Tria: <text:span text:style-name="T1">Sense subscripció</text:span></text:p>
      <text:p text:style-name="FigureWithCaption"><draw:frame draw:style-name="fr1" draw:name="img22" text:anchor-type="as-char" svg:width="17cm" svg:height="12.806cm" draw:z-index="120"><draw:image xlink:href="Pictures/100000010000030A0000024AAAA3C50F.png" xlink:type="simple" xlink:show="embed" xlink:actuate="onLoad" draw:mime-type="image/png"/></draw:frame></text:p>
      <text:p text:style-name="FigureCaption"><text:bookmark-start text:name="__RefHeading___Toc2046_3913441997"/>Figura 22: Inicia la instal·lació<text:bookmark-end text:name="__RefHeading___Toc2046_3913441997"/></text:p>
      <text:p text:style-name="Horizontal_20_Line"/>
      <text:p text:style-name="FigureWithCaption"><text:soft-page-break/><draw:frame draw:style-name="fr1" draw:name="img23" text:anchor-type="as-char" svg:width="17cm" svg:height="12.806cm" draw:z-index="122"><draw:image xlink:href="Pictures/100000010000030A0000024A455FE506.png" xlink:type="simple" xlink:show="embed" xlink:actuate="onLoad" draw:mime-type="image/png"/></draw:frame></text:p>
      <text:p text:style-name="FigureCaption"><text:bookmark-start text:name="__RefHeading___Toc2044_3913441997"/>Figura 23: Instal·lació<text:bookmark-end text:name="__RefHeading___Toc2044_3913441997"/></text:p>
      <text:p text:style-name="First_20_paragraph">Configura les interfícies de xarxa de producció i de clúster.</text:p>
      <text:p text:style-name="FigureWithCaption"><text:soft-page-break/><draw:frame draw:style-name="fr1" draw:name="img24" text:anchor-type="as-char" svg:width="17cm" svg:height="12.806cm" draw:z-index="124"><draw:image xlink:href="Pictures/100000010000030A0000024AD954725D.png" xlink:type="simple" xlink:show="embed" xlink:actuate="onLoad" draw:mime-type="image/png"/></draw:frame></text:p>
      <text:p text:style-name="FigureCaption"><text:bookmark-start text:name="__RefHeading___Toc2042_3913441997"/>Figura 24: Configuració xarxes<text:bookmark-end text:name="__RefHeading___Toc2042_3913441997"/></text:p>
      <text:p text:style-name="Horizontal_20_Line"/>
      <text:p text:style-name="FigureWithCaption"><text:soft-page-break/><draw:frame draw:style-name="fr1" draw:name="img25" text:anchor-type="as-char" svg:width="17cm" svg:height="12.806cm" draw:z-index="126"><draw:image xlink:href="Pictures/100000010000030A0000024AB400DD72.png" xlink:type="simple" xlink:show="embed" xlink:actuate="onLoad" draw:mime-type="image/png"/></draw:frame></text:p>
      <text:p text:style-name="FigureCaption"><text:bookmark-start text:name="__RefHeading___Toc2040_3913441997"/>Figura 25: Fi de la instal·lació<text:bookmark-end text:name="__RefHeading___Toc2040_3913441997"/></text:p>
      <text:p text:style-name="First_20_paragraph">Repeteix la instal·lació als nodes 2 i 3.</text:p>
      <text:p text:style-name="P6">Alternativa:</text:p>
      <text:p text:style-name="Text_20_body">En lloc de fer la configuració per la interfície gràfica, per línia d’ordres a cada node:</text:p>
      <text:p text:style-name="Preformatted_20_Text"><text:span text:style-name="ExtensionTok">pveceph</text:span><text:span text:style-name="NormalTok"> install</text:span> </text:p>
      <text:p text:style-name="Preformatted_20_Text"><text:span text:style-name="ExtensionTok">pveceph</text:span><text:span text:style-name="NormalTok"> init </text:span><text:span text:style-name="AttributeTok">--network</text:span><text:span text:style-name="NormalTok"> 10.10.10.0/24</text:span> </text:p>
      <text:p text:style-name="Preformatted_20_Text"><text:span text:style-name="ExtensionTok">pveceph</text:span><text:span text:style-name="NormalTok"> mon create</text:span> </text:p>
      <text:p text:style-name="AlertNotaEtiqueta">💡 NOTA</text:p>
      <text:p text:style-name="AlertNota">Ceph fa servir la xarxa de <text:span text:style-name="T1">clúster</text:span> (<text:span text:style-name="CodiInline">10.10.10.0/24</text:span>), no la d’administració. Així el trànsit de replicació de dades no interfereix amb l’accés a la interfície web ni amb Corosync (que ja hi conviu, però és preferible a barrejar-ho amb la xarxa de gestió).</text:p>
      <text:h text:style-name="Heading_20_3" text:outline-level="3"><text:bookmark-start text:name="crea-lemmagatzematge-compartit"/><text:bookmark-start text:name="__RefHeading___Toc1962_3913441997"/>3.1.1. Crea l’emmagatzematge compartit<text:bookmark-end text:name="crea-lemmagatzematge-compartit"/><text:bookmark-end text:name="__RefHeading___Toc1962_3913441997"/></text:h>
      <text:p text:style-name="First_20_paragraph">Crea els OSD (un per cada disc dedicat a Ceph) a cada node:</text:p>
      <text:p text:style-name="FigureWithCaption"><text:soft-page-break/><draw:frame draw:style-name="fr1" draw:name="img26" text:anchor-type="as-char" svg:width="17cm" svg:height="14.272cm" draw:z-index="134"><draw:image xlink:href="Pictures/10000001000002BA0000024A0E77A148.png" xlink:type="simple" xlink:show="embed" xlink:actuate="onLoad" draw:mime-type="image/png"/></draw:frame></text:p>
      <text:p text:style-name="FigureCaption"><text:bookmark-start text:name="__RefHeading___Toc2038_3913441997"/>Figura 26: Crea OSD<text:bookmark-end text:name="__RefHeading___Toc2038_3913441997"/></text:p>
      <text:p text:style-name="Horizontal_20_Line"/>
      <text:p text:style-name="FigureWithCaption"><draw:frame draw:style-name="fr1" draw:name="img27" text:anchor-type="as-char" svg:width="17cm" svg:height="6.158cm" draw:z-index="136"><draw:image xlink:href="Pictures/1000000100000270000000E2272B1B52.png" xlink:type="simple" xlink:show="embed" xlink:actuate="onLoad" draw:mime-type="image/png"/></draw:frame></text:p>
      <text:p text:style-name="FigureCaption"><text:bookmark-start text:name="__RefHeading___Toc2036_3913441997"/>Figura 27: Tria el disc<text:bookmark-end text:name="__RefHeading___Toc2036_3913441997"/></text:p>
      <text:p text:style-name="Horizontal_20_Line"/>
      <text:p text:style-name="FigureWithCaption"><text:soft-page-break/><draw:frame draw:style-name="fr1" draw:name="img28" text:anchor-type="as-char" svg:width="17cm" svg:height="4.858cm" draw:z-index="138"><draw:image xlink:href="Pictures/1000000100000742000002137C735D1F.png" xlink:type="simple" xlink:show="embed" xlink:actuate="onLoad" draw:mime-type="image/png"/></draw:frame></text:p>
      <text:p text:style-name="FigureCaption"><text:bookmark-start text:name="__RefHeading___Toc2034_3913441997"/>Figura 28: OSD de cada node<text:bookmark-end text:name="__RefHeading___Toc2034_3913441997"/></text:p>
      <text:p text:style-name="P8">Alternativa:</text:p>
      <text:p text:style-name="Text_20_body">En lloc de fer la configuració per la interfície gràfica, per línia d’ordres a cada node:</text:p>
      <text:p text:style-name="Preformatted_20_Text"><text:span text:style-name="ExtensionTok">pveceph</text:span><text:span text:style-name="NormalTok"> osd create /dev/sdb</text:span> </text:p>
      <text:h text:style-name="Heading_20_3" text:outline-level="3"><text:bookmark-start text:name="crea-un-banc-pool"/><text:bookmark-start text:name="__RefHeading___Toc1964_3913441997"/>3.1.2. Crea un banc (pool)<text:bookmark-end text:name="crea-un-banc-pool"/><text:bookmark-end text:name="__RefHeading___Toc1964_3913441997"/></text:h>
      <text:p text:style-name="AlertImportantEtiqueta">📌 IMPORTANT</text:p>
      <text:p text:style-name="AlertImportant">El banc només s’ha de crear al primer node.</text:p>
      <text:p text:style-name="First_20_paragraph">Crea un pool de tipus RBD per a discs de VM.</text:p>
      <text:p text:style-name="FigureWithCaption"><text:soft-page-break/><draw:frame draw:style-name="fr1" draw:name="img29" text:anchor-type="as-char" svg:width="17cm" svg:height="20.791cm" draw:z-index="139"><draw:image xlink:href="Pictures/1000000100000250000002D4C2B8AA3A.png" xlink:type="simple" xlink:show="embed" xlink:actuate="onLoad" draw:mime-type="image/png"/></draw:frame></text:p>
      <text:p text:style-name="FigureCaption"><text:bookmark-start text:name="__RefHeading___Toc2032_3913441997"/>Figura 29: Crea un banc<text:bookmark-end text:name="__RefHeading___Toc2032_3913441997"/></text:p>
      <text:p text:style-name="Horizontal_20_Line"/>
      <text:p text:style-name="FigureWithCaption"><text:soft-page-break/><draw:frame draw:style-name="fr1" draw:name="img30" text:anchor-type="as-char" svg:width="17cm" svg:height="5.233cm" draw:z-index="137"><draw:image xlink:href="Pictures/1000000100000280000000C5E71749AE.png" xlink:type="simple" xlink:show="embed" xlink:actuate="onLoad" draw:mime-type="image/png"/></draw:frame></text:p>
      <text:p text:style-name="FigureCaption"><text:bookmark-start text:name="__RefHeading___Toc2030_3913441997"/>Figura 30: Posa-hi nom al banc<text:bookmark-end text:name="__RefHeading___Toc2030_3913441997"/></text:p>
      <text:p text:style-name="P8">Alternativa:</text:p>
      <text:p text:style-name="Text_20_body">En lloc de fer la configuració per la interfície gràfica, per línia d’ordres:</text:p>
      <text:p text:style-name="Preformatted_20_Text"><text:span text:style-name="ExtensionTok">pveceph</text:span><text:span text:style-name="NormalTok"> pool create thos-pool </text:span><text:span text:style-name="AttributeTok">--add_storages</text:span> </text:p>
      <text:p text:style-name="AlertNotaEtiqueta">💡 NOTA</text:p>
      <text:p text:style-name="AlertNota">Ceph necessita, com a mínim, 3 nodes amb discos dedicats (no el disc del sistema) per garantir replicació i tolerància a fallades.</text:p>
      <text:h text:style-name="Heading_20_2" text:outline-level="2"><text:bookmark-start text:name="alternativa-nfsiscsi-extern"/><text:bookmark-start text:name="__RefHeading___Toc1966_3913441997"/>3.2. Alternativa: NFS/iSCSI extern<text:bookmark-end text:name="alternativa-nfsiscsi-extern"/><text:bookmark-end text:name="__RefHeading___Toc1966_3913441997"/></text:h>
      <text:p text:style-name="First_20_paragraph">Si es disposa d’un NAS/SAN, es pot afegir com a emmagatzematge compartit des de <text:span text:style-name="CodiInline">Datacenter → Storage → Add → NFS</text:span> (o <text:span text:style-name="CodiInline">iSCSI</text:span>), indicant el servidor i la ruta exportada. Aquesta opció és més senzilla que Ceph, però depèn de la disponibilitat del NAS com a punt únic de fallada.</text:p>
      <text:h text:style-name="Heading_20_2" text:outline-level="2"><text:bookmark-start text:name="alternativa-zfs-replicat"/><text:bookmark-start text:name="__RefHeading___Toc1968_3913441997"/>3.3. Alternativa: ZFS replicat<text:bookmark-end text:name="alternativa-zfs-replicat"/><text:bookmark-end text:name="__RefHeading___Toc1968_3913441997"/></text:h>
      <text:p text:style-name="First_20_paragraph">Sense emmagatzematge compartit real, es pot fer servir <text:span text:style-name="T1">ZFS local a cada node</text:span> amb <text:span text:style-name="T1">replicació periòdica</text:span> (<text:span text:style-name="CodiInline">Datacenter → &lt;VM&gt; → Replication</text:span>). No és HA instantani (hi ha una finestra de pèrdua de dades igual a l’interval de replicació), però és una opció vàlida per a laboratoris o entorns amb pressupost limitat.</text:p>
      <text:h text:style-name="Heading_20_1" text:outline-level="1"><text:bookmark-start text:name="descarrega-una-plantilla"/><text:bookmark-start text:name="__RefHeading___Toc1970_3913441997"/>4. Descarrega una plantilla<text:bookmark-end text:name="descarrega-una-plantilla"/><text:bookmark-end text:name="__RefHeading___Toc1970_3913441997"/></text:h>
      <text:p text:style-name="First_20_paragraph">Abans de poder crear un contenidor hem de descarregar una plantilla.</text:p>
      <text:p text:style-name="Text_20_body"><text:span text:style-name="CodiInline">pve1 → local → Plantilles CT → Plantilles</text:span></text:p>
      <text:p text:style-name="FigureWithCaption"><text:soft-page-break/><draw:frame draw:style-name="fr1" draw:name="img31" text:anchor-type="as-char" svg:width="17cm" svg:height="4.958cm" draw:z-index="135"><draw:image xlink:href="Pictures/10000001000003E9000001242E04F662.png" xlink:type="simple" xlink:show="embed" xlink:actuate="onLoad" draw:mime-type="image/png"/></draw:frame></text:p>
      <text:p text:style-name="FigureCaption"><text:bookmark-start text:name="__RefHeading___Toc2028_3913441997"/>Figura 31: Plantilles<text:bookmark-end text:name="__RefHeading___Toc2028_3913441997"/></text:p>
      <text:p text:style-name="Text_20_body">Tria la plantilla que vulguis descarregar i prem el botó <text:span text:style-name="CodiInline">Descarrega</text:span>.</text:p>
      <text:p text:style-name="FigureWithCaption"><draw:frame draw:style-name="fr1" draw:name="img32" text:anchor-type="as-char" svg:width="17cm" svg:height="11.388cm" draw:z-index="132"><draw:image xlink:href="Pictures/100000010000039F0000026D81262052.png" xlink:type="simple" xlink:show="embed" xlink:actuate="onLoad" draw:mime-type="image/png"/></draw:frame></text:p>
      <text:p text:style-name="FigureCaption"><text:bookmark-start text:name="__RefHeading___Toc2026_3913441997"/>Figura 32: Llista de plantilles descarregables<text:bookmark-end text:name="__RefHeading___Toc2026_3913441997"/></text:p>
      <text:p text:style-name="Horizontal_20_Line"/>
      <text:p text:style-name="FigureWithCaption"><text:soft-page-break/><draw:frame draw:style-name="fr1" draw:name="img33" text:anchor-type="as-char" svg:width="17cm" svg:height="10.776cm" draw:z-index="133"><draw:image xlink:href="Pictures/10000001000003360000020988795954.png" xlink:type="simple" xlink:show="embed" xlink:actuate="onLoad" draw:mime-type="image/png"/></draw:frame></text:p>
      <text:p text:style-name="FigureCaption"><text:bookmark-start text:name="__RefHeading___Toc2024_3913441997"/>Figura 33: Descàrrega<text:bookmark-end text:name="__RefHeading___Toc2024_3913441997"/></text:p>
      <text:p text:style-name="Horizontal_20_Line"/>
      <text:p text:style-name="FigureWithCaption"><draw:frame draw:style-name="fr1" draw:name="img34" text:anchor-type="as-char" svg:width="17cm" svg:height="5.062cm" draw:z-index="130"><draw:image xlink:href="Pictures/10000001000003D800000125345A1C75.png" xlink:type="simple" xlink:show="embed" xlink:actuate="onLoad" draw:mime-type="image/png"/></draw:frame></text:p>
      <text:p text:style-name="FigureCaption"><text:bookmark-start text:name="__RefHeading___Toc2022_3913441997"/>Figura 34: Plantilles descarregades<text:bookmark-end text:name="__RefHeading___Toc2022_3913441997"/></text:p>
      <text:h text:style-name="Heading_20_1" text:outline-level="1"><text:bookmark-start text:name="crea-un-contenidor"/><text:bookmark-start text:name="__RefHeading___Toc1972_3913441997"/>5. Crea un contenidor<text:bookmark-end text:name="crea-un-contenidor"/><text:bookmark-end text:name="__RefHeading___Toc1972_3913441997"/></text:h>
      <text:p text:style-name="First_20_paragraph">A la interfície d’administració prem el botó <text:span text:style-name="CodiInline">Crea CT</text:span></text:p>
      <text:p text:style-name="FigureWithCaption"><text:soft-page-break/><draw:frame draw:style-name="fr1" draw:name="img35" text:anchor-type="as-char" svg:width="17cm" svg:height="2.388cm" draw:z-index="131"><draw:image xlink:href="Pictures/100000010000074900000106B79F371E.png" xlink:type="simple" xlink:show="embed" xlink:actuate="onLoad" draw:mime-type="image/png"/></draw:frame></text:p>
      <text:p text:style-name="FigureCaption"><text:bookmark-start text:name="__RefHeading___Toc2020_3913441997"/>Figura 35: Crea CT<text:bookmark-end text:name="__RefHeading___Toc2020_3913441997"/></text:p>
      <text:p text:style-name="Text_20_body">Assigna identificador, hostname i contrasenya. Marca <text:span text:style-name="CodiInline">Add to HA</text:span> perquè s’afegeixi automàticament als recursos d’alta disponibilitat.</text:p>
      <text:p text:style-name="FigureWithCaption"><draw:frame draw:style-name="fr1" draw:name="img36" text:anchor-type="as-char" svg:width="17cm" svg:height="12.869cm" draw:z-index="128"><draw:image xlink:href="Pictures/100000010000030A0000024DF4E0D708.png" xlink:type="simple" xlink:show="embed" xlink:actuate="onLoad" draw:mime-type="image/png"/></draw:frame></text:p>
      <text:p text:style-name="FigureCaption"><text:bookmark-start text:name="__RefHeading___Toc2018_3913441997"/>Figura 36: Configura el contenidor<text:bookmark-end text:name="__RefHeading___Toc2018_3913441997"/></text:p>
      <text:p text:style-name="Text_20_body">Tria la plantilla.</text:p>
      <text:p text:style-name="FigureWithCaption"><text:soft-page-break/><draw:frame draw:style-name="fr1" draw:name="img37" text:anchor-type="as-char" svg:width="17cm" svg:height="12.869cm" draw:z-index="129"><draw:image xlink:href="Pictures/100000010000030A0000024D5A4710B0.png" xlink:type="simple" xlink:show="embed" xlink:actuate="onLoad" draw:mime-type="image/png"/></draw:frame></text:p>
      <text:p text:style-name="FigureCaption"><text:bookmark-start text:name="__RefHeading___Toc2016_3913441997"/>Figura 37: Tria la plantilla<text:bookmark-end text:name="__RefHeading___Toc2016_3913441997"/></text:p>
      <text:p text:style-name="Text_20_body">Tria el pool d’emmagatzematge i l’espai de disc.</text:p>
      <text:p text:style-name="FigureWithCaption"><text:soft-page-break/><draw:frame draw:style-name="fr1" draw:name="img38" text:anchor-type="as-char" svg:width="17cm" svg:height="12.869cm" draw:z-index="127"><draw:image xlink:href="Pictures/100000010000030A0000024D6C74DAC1.png" xlink:type="simple" xlink:show="embed" xlink:actuate="onLoad" draw:mime-type="image/png"/></draw:frame></text:p>
      <text:p text:style-name="FigureCaption"><text:bookmark-start text:name="__RefHeading___Toc2014_3913441997"/>Figura 38: Tria el pool<text:bookmark-end text:name="__RefHeading___Toc2014_3913441997"/></text:p>
      <text:p text:style-name="Text_20_body">Tria la quantitat de CPU.</text:p>
      <text:p text:style-name="FigureWithCaption"><text:soft-page-break/><draw:frame draw:style-name="fr1" draw:name="img39" text:anchor-type="as-char" svg:width="17cm" svg:height="12.869cm" draw:z-index="125"><draw:image xlink:href="Pictures/100000010000030A0000024DC8B56C6B.png" xlink:type="simple" xlink:show="embed" xlink:actuate="onLoad" draw:mime-type="image/png"/></draw:frame></text:p>
      <text:p text:style-name="FigureCaption"><text:bookmark-start text:name="__RefHeading___Toc2012_3913441997"/>Figura 39: Configura CPU<text:bookmark-end text:name="__RefHeading___Toc2012_3913441997"/></text:p>
      <text:p text:style-name="Text_20_body">Tria la quantitat de memòria que s’assignarà al contenidor i la swap.</text:p>
      <text:p text:style-name="FigureWithCaption"><text:soft-page-break/><draw:frame draw:style-name="fr1" draw:name="img40" text:anchor-type="as-char" svg:width="17cm" svg:height="12.869cm" draw:z-index="123"><draw:image xlink:href="Pictures/100000010000030A0000024DCC71D40C.png" xlink:type="simple" xlink:show="embed" xlink:actuate="onLoad" draw:mime-type="image/png"/></draw:frame></text:p>
      <text:p text:style-name="FigureCaption"><text:bookmark-start text:name="__RefHeading___Toc2010_3913441997"/>Figura 40: Configura memòria<text:bookmark-end text:name="__RefHeading___Toc2010_3913441997"/></text:p>
      <text:p text:style-name="Text_20_body">Configura la interfície de xarxa.</text:p>
      <text:p text:style-name="FigureWithCaption"><text:soft-page-break/><draw:frame draw:style-name="fr1" draw:name="img41" text:anchor-type="as-char" svg:width="17cm" svg:height="12.869cm" draw:z-index="121"><draw:image xlink:href="Pictures/100000010000030A0000024D85DB7F84.png" xlink:type="simple" xlink:show="embed" xlink:actuate="onLoad" draw:mime-type="image/png"/></draw:frame></text:p>
      <text:p text:style-name="FigureCaption"><text:bookmark-start text:name="__RefHeading___Toc2008_3913441997"/>Figura 41: Configura la xarxa<text:bookmark-end text:name="__RefHeading___Toc2008_3913441997"/></text:p>
      <text:p text:style-name="Text_20_body">Assigna el DNS.</text:p>
      <text:p text:style-name="FigureWithCaption"><text:soft-page-break/><draw:frame draw:style-name="fr1" draw:name="img42" text:anchor-type="as-char" svg:width="17cm" svg:height="12.869cm" draw:z-index="119"><draw:image xlink:href="Pictures/100000010000030A0000024DAB7AD497.png" xlink:type="simple" xlink:show="embed" xlink:actuate="onLoad" draw:mime-type="image/png"/></draw:frame></text:p>
      <text:p text:style-name="FigureCaption"><text:bookmark-start text:name="__RefHeading___Toc2006_3913441997"/>Figura 42: Assigna DNS<text:bookmark-end text:name="__RefHeading___Toc2006_3913441997"/></text:p>
      <text:p text:style-name="Text_20_body">Confirma la creació del contenidor amb les característiques seleccionades.</text:p>
      <text:p text:style-name="FigureWithCaption"><text:soft-page-break/><draw:frame draw:style-name="fr1" draw:name="img43" text:anchor-type="as-char" svg:width="17cm" svg:height="12.869cm" draw:z-index="117"><draw:image xlink:href="Pictures/100000010000030A0000024D152AC815.png" xlink:type="simple" xlink:show="embed" xlink:actuate="onLoad" draw:mime-type="image/png"/></draw:frame></text:p>
      <text:p text:style-name="FigureCaption"><text:bookmark-start text:name="__RefHeading___Toc2004_3913441997"/>Figura 43: Confirma la creació<text:bookmark-end text:name="__RefHeading___Toc2004_3913441997"/></text:p>
      <text:p text:style-name="Text_20_body">Crea el contenidor i l’afegeix als recursos d’alta disponibilitat.</text:p>
      <text:p text:style-name="FigureWithCaption"><text:soft-page-break/><draw:frame draw:style-name="fr1" draw:name="img44" text:anchor-type="as-char" svg:width="17cm" svg:height="10.816cm" draw:z-index="115"><draw:image xlink:href="Pictures/10000001000003360000020B8886F64B.png" xlink:type="simple" xlink:show="embed" xlink:actuate="onLoad" draw:mime-type="image/png"/></draw:frame></text:p>
      <text:p text:style-name="FigureCaption"><text:bookmark-start text:name="__RefHeading___Toc2002_3913441997"/>Figura 44: Crea el contenidor<text:bookmark-end text:name="__RefHeading___Toc2002_3913441997"/></text:p>
      <text:p text:style-name="Text_20_body">El contenidor ja està disponible al <text:span text:style-name="CodiInline">pve1</text:span></text:p>
      <text:p text:style-name="FigureWithCaption"><text:soft-page-break/><draw:frame draw:style-name="fr1" draw:name="img45" text:anchor-type="as-char" svg:width="17cm" svg:height="10.693cm" draw:z-index="113"><draw:image xlink:href="Pictures/10000001000002CD000001C3DF6DE000.png" xlink:type="simple" xlink:show="embed" xlink:actuate="onLoad" draw:mime-type="image/png"/></draw:frame></text:p>
      <text:p text:style-name="FigureCaption"><text:bookmark-start text:name="__RefHeading___Toc2000_3913441997"/>Figura 45: Llista de contenidors disponibles<text:bookmark-end text:name="__RefHeading___Toc2000_3913441997"/></text:p>
      <text:p text:style-name="Text_20_body">Si en la configuració has marcat <text:span text:style-name="CodiInline">Add to HA</text:span> veuràs que el contenidor ja apareix als recursos d’alta disponibilitat.</text:p>
      <text:p text:style-name="FigureWithCaption"><draw:frame draw:style-name="fr1" draw:name="img46" text:anchor-type="as-char" svg:width="17cm" svg:height="8.53cm" draw:z-index="110"><draw:image xlink:href="Pictures/1000000100000553000002AC04B8E723.png" xlink:type="simple" xlink:show="embed" xlink:actuate="onLoad" draw:mime-type="image/png"/></draw:frame></text:p>
      <text:p text:style-name="FigureCaption"><text:bookmark-start text:name="__RefHeading___Toc1998_3913441997"/>Figura 46: Recursos d’alta disponibilitat<text:bookmark-end text:name="__RefHeading___Toc1998_3913441997"/></text:p>
      <text:p text:style-name="Text_20_body">Pots modificar la configuració del recurs.</text:p>
      <text:p text:style-name="FigureWithCaption"><text:soft-page-break/><draw:frame draw:style-name="fr1" draw:name="img47" text:anchor-type="as-char" svg:width="17cm" svg:height="6.712cm" draw:z-index="111"><draw:image xlink:href="Pictures/100000010000026A000000F4B521CCD8.png" xlink:type="simple" xlink:show="embed" xlink:actuate="onLoad" draw:mime-type="image/png"/></draw:frame></text:p>
      <text:p text:style-name="FigureCaption"><text:bookmark-start text:name="__RefHeading___Toc1996_3913441997"/>Figura 47: Modifica el recurs<text:bookmark-end text:name="__RefHeading___Toc1996_3913441997"/></text:p>
      <text:h text:style-name="Heading_20_1" text:outline-level="1"><text:bookmark-start text:name="configuració-de-lalta-disponibilitat-ha"/><text:bookmark-start text:name="__RefHeading___Toc1974_3913441997"/>6. Configuració de l’alta disponibilitat (HA)<text:bookmark-end text:name="configuració-de-lalta-disponibilitat-ha"/><text:bookmark-end text:name="__RefHeading___Toc1974_3913441997"/></text:h>
      <text:h text:style-name="Heading_20_2" text:outline-level="2"><text:bookmark-start text:name="afegeix-un-recurs-ha"/><text:bookmark-start text:name="__RefHeading___Toc1976_3913441997"/>6.1. Afegeix un recurs HA<text:bookmark-end text:name="afegeix-un-recurs-ha"/><text:bookmark-end text:name="__RefHeading___Toc1976_3913441997"/></text:h>
      <text:p text:style-name="First_20_paragraph">Si no has marcat <text:span text:style-name="CodiInline">Add to HA</text:span> en la creació del contenidor pots afegir-lo anant a <text:span text:style-name="CodiInline">Datacenter → HA → Recursos → Afegeix</text:span></text:p>
      <text:list text:style-name="L9">
        <text:list-item>
          <text:p text:style-name="P19">Selecciona la VM o contenidor.</text:p>
        </text:list-item>
        <text:list-item>
          <text:p text:style-name="P19"><text:span text:style-name="T1">Max. Reinicis</text:span>: nombre d’intents de reinici en el mateix node abans de provar-ne un altre.</text:p>
        </text:list-item>
        <text:list-item>
          <text:p text:style-name="P19"><text:span text:style-name="T1">Max. Trasllats</text:span>: nombre d’intents de migració a altres nodes.</text:p>
        </text:list-item>
        <text:list-item>
          <text:p text:style-name="P19"><text:span text:style-name="T1">Failback</text:span>: equivalent invers de l’antic <text:span text:style-name="CodiInline">nofailback</text:span> — actiu per defecte, fa que el recurs torni al node original un cop es recupera. Desactiva’l si vols que s’hi quedi on hagi acabat després d’un failover.</text:p>
        </text:list-item>
      </text:list>
      <text:p text:style-name="First_20_paragraph">O per línia d’ordres:</text:p>
      <text:p text:style-name="Preformatted_20_Text"><text:span text:style-name="ExtensionTok">ha-manager</text:span><text:span text:style-name="NormalTok"> add vm:100 </text:span><text:span text:style-name="AttributeTok">--max_restart</text:span><text:span text:style-name="NormalTok"> 2 </text:span><text:span text:style-name="AttributeTok">--max_relocate</text:span><text:span text:style-name="NormalTok"> 2</text:span> </text:p>
      <text:p text:style-name="First_20_paragraph">Verifica l’estat dels recursos HA:</text:p>
      <text:p text:style-name="Preformatted_20_Text"><text:span text:style-name="ExtensionTok">ha-manager</text:span><text:span text:style-name="NormalTok"> status</text:span> </text:p>
      <text:p text:style-name="First_20_paragraph">Un cop afegit, ja el pots incloure a una regla d’afinitat si cal.</text:p>
      <text:h text:style-name="Heading_20_2" text:outline-level="2"><text:bookmark-start text:name="regles-dafinitat-opcional"/><text:bookmark-start text:name="__RefHeading___Toc1978_3913441997"/>6.2. Regles d’afinitat (opcional)<text:bookmark-end text:name="regles-dafinitat-opcional"/><text:bookmark-end text:name="__RefHeading___Toc1978_3913441997"/></text:h>
      <text:p text:style-name="AlertNotaEtiqueta">💡 NOTA</text:p>
      <text:p text:style-name="AlertNota"><text:soft-page-break/>A partir de Proxmox VE 9, els antics <text:span text:style-name="T1">Grups HA</text:span> han estat substituïts per les <text:span text:style-name="T1">Regles d’afinitat</text:span> (<text:span text:style-name="T2">Affinity Rules</text:span>), més flexibles. Si vens d’una versió anterior, els grups es migren automàticament a regles equivalents en actualitzar.</text:p>
      <text:p text:style-name="First_20_paragraph">Hi ha dos tipus de regles:</text:p>
      <text:list text:style-name="L10">
        <text:list-item>
          <text:p text:style-name="P20"><text:span text:style-name="T1">Regla d’afinitat de node</text:span> (<text:span text:style-name="T2">node affinity</text:span>): defineix a quins nodes es prefereix (o es restringeix) executar un recurs, amb prioritats — equivalent directe dels antics grups.</text:p>
        </text:list-item>
        <text:list-item>
          <text:p text:style-name="P20"><text:span text:style-name="T1">Regla d’afinitat de recurs</text:span> (<text:span text:style-name="T2">resource affinity</text:span>): defineix si dos o més recursos han d’anar <text:span text:style-name="T1">junts</text:span> al mateix node (p. ex. una app i la seva base de dades) o <text:span text:style-name="T1">separats</text:span> (p. ex. dues rèpliques del mateix servei, per repartir el risc de fallada).</text:p>
        </text:list-item>
      </text:list>
      <text:p text:style-name="First_20_paragraph"><text:span text:style-name="CodiInline">Datacenter → HA → Affinity Rules → HA Node Affinity Rules → Afegeix</text:span></text:p>
      <text:list text:style-name="L11">
        <text:list-item>
          <text:p text:style-name="P21">Nom de la regla: p. ex. <text:span text:style-name="CodiInline">regla-prioritaria</text:span>.</text:p>
        </text:list-item>
        <text:list-item>
          <text:p text:style-name="P21">Selecciona els nodes membres i assigna-hi prioritat (nombre més alt = més prioritat).</text:p>
        </text:list-item>
        <text:list-item>
          <text:p text:style-name="P21"><text:span text:style-name="CodiInline">strict</text:span>: equivalent al <text:span text:style-name="CodiInline">restricted</text:span> dels antics grups — si està marcat, el recurs només es pot executar als nodes de la regla.</text:p>
        </text:list-item>
      </text:list>
      <text:p text:style-name="FigureWithCaption"><draw:frame draw:style-name="fr1" draw:name="img48" text:anchor-type="as-char" svg:width="17cm" svg:height="11.986cm" draw:z-index="107"><draw:image xlink:href="Pictures/10000001000002E300000209752A5F41.png" xlink:type="simple" xlink:show="embed" xlink:actuate="onLoad" draw:mime-type="image/png"/></draw:frame></text:p>
      <text:p text:style-name="FigureCaption"><text:bookmark-start text:name="__RefHeading___Toc1994_3913441997"/>Figura 48: Prioritat de nodes<text:bookmark-end text:name="__RefHeading___Toc1994_3913441997"/></text:p>
      <text:p text:style-name="First_20_paragraph">O per línia d’ordres:</text:p>
      <text:p text:style-name="Preformatted_20_Text"><text:soft-page-break/><text:span text:style-name="ExtensionTok">ha-manager</text:span><text:span text:style-name="NormalTok"> rules add node-affinity regla-prioritaria </text:span><text:span text:style-name="DataTypeTok">\</text:span> </text:p>
      <text:p text:style-name="Preformatted_20_Text"><text:span text:style-name="NormalTok"><text:s text:c="2"/></text:span><text:span text:style-name="AttributeTok">--resources</text:span><text:span text:style-name="NormalTok"> vm:100 </text:span><text:span text:style-name="DataTypeTok">\</text:span> </text:p>
      <text:p text:style-name="Preformatted_20_Text"><text:span text:style-name="NormalTok"><text:s text:c="2"/></text:span><text:span text:style-name="AttributeTok">--nodes</text:span><text:span text:style-name="NormalTok"> </text:span><text:span text:style-name="StringTok">"pve1:2,pve2:1"</text:span> </text:p>
      <text:h text:style-name="Heading_20_2" text:outline-level="2"><text:bookmark-start text:name="estats-dun-recurs-ha"/><text:bookmark-start text:name="__RefHeading___Toc1980_3913441997"/>6.3. Estats d’un recurs HA<text:bookmark-end text:name="estats-dun-recurs-ha"/><text:bookmark-end text:name="__RefHeading___Toc1980_3913441997"/></text:h>
      <table:table table:name="Table4" table:style-name="Table4">
        <table:table-column table:style-name="Table4.A"/>
        <table:table-column table:style-name="Table4.B"/>
        <table:table-header-rows>
          <table:table-row>
            <table:table-cell table:style-name="Table4.A1" office:value-type="string">
              <text:p text:style-name="Table_20_Heading">Estat</text:p>
            </table:table-cell>
            <table:table-cell table:style-name="Table4.A1" office:value-type="string">
              <text:p text:style-name="Table_20_Heading">Significat</text:p>
            </table:table-cell>
          </table:table-row>
        </table:table-header-rows>
        <table:table-row>
          <table:table-cell table:style-name="Table4.A1" office:value-type="string">
            <text:p text:style-name="Table_20_Contents"><text:span text:style-name="CodiInline">started</text:span></text:p>
          </table:table-cell>
          <table:table-cell table:style-name="Table4.A1" office:value-type="string">
            <text:p text:style-name="Table_20_Contents">En execució i gestionat per HA</text:p>
          </table:table-cell>
        </table:table-row>
        <table:table-row>
          <table:table-cell table:style-name="Table4.A1" office:value-type="string">
            <text:p text:style-name="Table_20_Contents"><text:span text:style-name="CodiInline">stopped</text:span></text:p>
          </table:table-cell>
          <table:table-cell table:style-name="Table4.A1" office:value-type="string">
            <text:p text:style-name="Table_20_Contents">Aturat intencionadament</text:p>
          </table:table-cell>
        </table:table-row>
        <table:table-row>
          <table:table-cell table:style-name="Table4.A1" office:value-type="string">
            <text:p text:style-name="Table_20_Contents"><text:span text:style-name="CodiInline">fence</text:span></text:p>
          </table:table-cell>
          <table:table-cell table:style-name="Table4.A1" office:value-type="string">
            <text:p text:style-name="Table_20_Contents">Node considerat no disponible, en procés d’aïllament</text:p>
          </table:table-cell>
        </table:table-row>
        <table:table-row>
          <table:table-cell table:style-name="Table4.A1" office:value-type="string">
            <text:p text:style-name="Table_20_Contents"><text:span text:style-name="CodiInline">recovery</text:span></text:p>
          </table:table-cell>
          <table:table-cell table:style-name="Table4.A1" office:value-type="string">
            <text:p text:style-name="Table_20_Contents">Recuperant el recurs en un altre node</text:p>
          </table:table-cell>
        </table:table-row>
        <table:table-row>
          <table:table-cell table:style-name="Table4.A1" office:value-type="string">
            <text:p text:style-name="Table_20_Contents"><text:span text:style-name="CodiInline">error</text:span></text:p>
          </table:table-cell>
          <table:table-cell table:style-name="Table4.A1" office:value-type="string">
            <text:p text:style-name="Table_20_Contents">S’ha superat el nombre màxim d’intents</text:p>
          </table:table-cell>
        </table:table-row>
      </table:table>
      <text:p text:style-name="AlertAvisEtiqueta">⚠️ AVíS</text:p>
      <text:p text:style-name="AlertAvis">Quan un node deixa de respondre, el clúster l’ha de <text:span text:style-name="T1">fer fence</text:span> (aïllar-lo) abans de poder arrencar les seves VM/CT en un altre node, per evitar que el mateix disc s’utilitzi simultàniament des de dos llocs (<text:span text:style-name="T2">split-brain</text:span> a nivell de disc). En un entorn de laboratori sense fencing per maquinari (IPMI/iLO/iDRAC), Proxmox usa el mecanisme de <text:span text:style-name="T2">watchdog</text:span> del mateix node com a fencing per programari.</text:p>
      <text:h text:style-name="Heading_20_2" text:outline-level="2"><text:bookmark-start text:name="prova-de-failover"/><text:bookmark-start text:name="__RefHeading___Toc1982_3913441997"/>6.4. Prova de failover<text:bookmark-end text:name="prova-de-failover"/><text:bookmark-end text:name="__RefHeading___Toc1982_3913441997"/></text:h>
      <text:p text:style-name="AlertNotaEtiqueta">💡 NOTA</text:p>
      <text:p text:style-name="AlertNota">Des de Proxmox VE 9.2, la vista <text:span text:style-name="CodiInline">Datacenter → HA</text:span> inclou un interruptor general <text:span text:style-name="T1">Arm HA / Disarm HA</text:span>. Amb “Disarm HA” el clúster deixa d’actuar sobre els recursos HA (útil durant manteniment, per evitar migracions no desitjades), sense haver d’eliminar cap recurs ni regla. Assegura’t que estigui en <text:span text:style-name="T1">Arm HA</text:span> abans de fer la prova de failover.</text:p>
      <text:p text:style-name="First_20_paragraph">Amb una VM en estat <text:span text:style-name="CodiInline">started</text:span> dins de HA, es pot simular una fallada al node on s’executa:</text:p>
      <text:p text:style-name="Preformatted_20_Text"><text:span text:style-name="CommentTok"># Al node que allotja la VM</text:span> </text:p>
      <text:p text:style-name="Preformatted_20_Text"><text:span text:style-name="BuiltInTok">echo</text:span><text:span text:style-name="NormalTok"> b </text:span><text:span text:style-name="OperatorTok">&gt;</text:span><text:span text:style-name="NormalTok"> /proc/sysrq-trigger</text:span> </text:p>
      <text:p text:style-name="AlertPrecaucioEtiqueta">🔴 PRECAUCIó</text:p>
      <text:p text:style-name="AlertPrecaucio"><text:soft-page-break/>Aquesta ordre força un reinici immediat i brusc del node (equivalent a tallar l’alimentació). Fes-la servir només en un entorn de proves, mai en producció sense avisar.</text:p>
      <text:p text:style-name="First_20_paragraph">Observa des d’un altre node com el clúster detecta la pèrdua de quòrum del node caigut, l’aïlla (<text:span text:style-name="T2">fence</text:span>) i migra/arrenca la VM en un node disponible:</text:p>
      <text:p text:style-name="Preformatted_20_Text"><text:span text:style-name="ExtensionTok">watch</text:span><text:span text:style-name="NormalTok"> ha-manager status</text:span> </text:p>
      <text:h text:style-name="Heading_20_1" text:outline-level="1"><text:bookmark-start text:name="manteniment-i-bones-pràctiques"/><text:bookmark-start text:name="__RefHeading___Toc1984_3913441997"/>7. Manteniment i bones pràctiques<text:bookmark-end text:name="manteniment-i-bones-pràctiques"/><text:bookmark-end text:name="__RefHeading___Toc1984_3913441997"/></text:h>
      <text:list text:style-name="L12">
        <text:list-item>
          <text:p text:style-name="P22"><text:span text:style-name="T1">Backups</text:span>: configurar <text:span text:style-name="CodiInline">Datacenter → Backup</text:span> amb un <text:span text:style-name="CodiInline">Storage</text:span> de tipus <text:span text:style-name="CodiInline">Directory</text:span>/<text:span text:style-name="CodiInline">NFS</text:span> dedicat, i planificar còpies periòdiques (<text:span text:style-name="CodiInline">vzdump</text:span>).</text:p>
        </text:list-item>
        <text:list-item>
          <text:p text:style-name="P22"><text:span text:style-name="T1">Actualitzacions</text:span>: actualitzar els nodes d’un en un, mai tots alhora, per mantenir el quòrum i permetre migració prèvia de VM crítiques.</text:p>
        </text:list-item>
        <text:list-item>
          <text:p text:style-name="P22"><text:span text:style-name="T1">Monitoratge del quòrum</text:span>: revisar regularment <text:span text:style-name="CodiInline">pvecm status</text:span> i configurar alertes de correu (<text:span text:style-name="CodiInline">Datacenter → Notifications</text:span>).</text:p>
        </text:list-item>
        <text:list-item>
          <text:p text:style-name="P22"><text:span text:style-name="T1">Xarxa dedicada per a Corosync</text:span>: si és possible, usar una VLAN o NIC física exclusiva per al tràfic de clúster, separada del tràfic de VM i d’emmagatzematge.</text:p>
        </text:list-item>
        <text:list-item>
          <text:p text:style-name="P22"><text:span text:style-name="T1">QDevice</text:span>: en clústers amb nombre parell de nodes o en escenaris de dos centres de dades, afegir un QDevice extern per desempatar el quòrum.</text:p>
        </text:list-item>
      </text:list>
      <text:h text:style-name="Heading_20_1" text:outline-level="1"><text:bookmark-start text:name="resolució-de-problemes-habituals"/><text:bookmark-start text:name="__RefHeading___Toc1986_3913441997"/>8. Resolució de problemes habituals<text:bookmark-end text:name="resolució-de-problemes-habituals"/><text:bookmark-end text:name="__RefHeading___Toc1986_3913441997"/></text:h>
      <table:table table:name="Table5" table:style-name="Table5">
        <table:table-column table:style-name="Table5.A" table:number-columns-repeated="3"/>
        <table:table-header-rows>
          <table:table-row>
            <table:table-cell table:style-name="Table5.A1" office:value-type="string">
              <text:p text:style-name="Table_20_Heading">Símptoma</text:p>
            </table:table-cell>
            <table:table-cell table:style-name="Table5.A1" office:value-type="string">
              <text:p text:style-name="Table_20_Heading">Causa probable</text:p>
            </table:table-cell>
            <table:table-cell table:style-name="Table5.A1" office:value-type="string">
              <text:p text:style-name="Table_20_Heading">Solució</text:p>
            </table:table-cell>
          </table:table-row>
        </table:table-header-rows>
        <table:table-row>
          <table:table-cell table:style-name="Table5.A1" office:value-type="string">
            <text:p text:style-name="Table_20_Contents"><text:span text:style-name="CodiInline">pvecm status</text:span> mostra <text:span text:style-name="CodiInline">Quorate: No</text:span></text:p>
          </table:table-cell>
          <table:table-cell table:style-name="Table5.A1" office:value-type="string">
            <text:p text:style-name="Table_20_Contents">Pèrdua de connexió entre nodes o majoria de nodes caiguts</text:p>
          </table:table-cell>
          <table:table-cell table:style-name="Table5.A1" office:value-type="string">
            <text:p text:style-name="Table_20_Contents">Revisar xarxa de Corosync, reiniciar <text:span text:style-name="CodiInline">pve-cluster</text:span></text:p>
          </table:table-cell>
        </table:table-row>
        <table:table-row>
          <table:table-cell table:style-name="Table5.A1" office:value-type="string">
            <text:p text:style-name="Table_20_Contents">Un node no s’uneix al clúster</text:p>
          </table:table-cell>
          <table:table-cell table:style-name="Table5.A1" office:value-type="string">
            <text:p text:style-name="Table_20_Contents">IP/FQDN inconsistent, rellotges dessincronitzats</text:p>
          </table:table-cell>
          <table:table-cell table:style-name="Table5.A1" office:value-type="string">
            <text:p text:style-name="Table_20_Contents">Verificar <text:span text:style-name="CodiInline">/etc/hosts</text:span>, sincronitzar hora amb <text:span text:style-name="CodiInline">chrony</text:span></text:p>
          </table:table-cell>
        </table:table-row>
        <table:table-row>
          <table:table-cell table:style-name="Table5.A1" office:value-type="string">
            <text:p text:style-name="Table_20_Contents">VM en HA no migra en cas de fallada</text:p>
          </table:table-cell>
          <table:table-cell table:style-name="Table5.A1" office:value-type="string">
            <text:p text:style-name="Table_20_Contents">Sense emmagatzematge compartit</text:p>
          </table:table-cell>
          <table:table-cell table:style-name="Table5.A1" office:value-type="string">
            <text:p text:style-name="Table_20_Contents">Configurar Ceph, NFS/iSCSI o replicació ZFS</text:p>
          </table:table-cell>
        </table:table-row>
        <table:table-row>
          <table:table-cell table:style-name="Table5.A1" office:value-type="string">
            <text:p text:style-name="Table_20_Contents">Recurs HA en estat <text:span text:style-name="CodiInline">error</text:span></text:p>
          </table:table-cell>
          <table:table-cell table:style-name="Table5.A1" office:value-type="string">
            <text:p text:style-name="Table_20_Contents">S’ha superat <text:span text:style-name="CodiInline">max_restart</text:span>/<text:span text:style-name="CodiInline">max_relocate</text:span></text:p>
          </table:table-cell>
          <table:table-cell table:style-name="Table5.A1" office:value-type="string">
            <text:p text:style-name="Table_20_Contents">Investigar el log (<text:span text:style-name="CodiInline">journalctl -u pve-ha-lrm</text:span>), netejar l’error amb <text:span text:style-name="CodiInline">ha-manager set</text:span></text:p>
          </table:table-cell>
        </table:table-row>
        <text:soft-page-break/>
        <table:table-row>
          <table:table-cell table:style-name="Table5.A1" office:value-type="string">
            <text:p text:style-name="Table_20_Contents">Node “zombi” (sembla actiu però no respon)</text:p>
          </table:table-cell>
          <table:table-cell table:style-name="Table5.A1" office:value-type="string">
            <text:p text:style-name="Table_20_Contents">Fencing per watchdog no ha actuat</text:p>
          </table:table-cell>
          <table:table-cell table:style-name="Table5.A1" office:value-type="string">
            <text:p text:style-name="Table_20_Contents">Revisar configuració de watchdog i BMC/IPMI si n’hi ha</text:p>
          </table:table-cell>
        </table:table-row>
      </table:table>
      <text:h text:style-name="Heading_20_1" text:outline-level="1"><text:bookmark-start text:name="referències"/><text:bookmark-start text:name="__RefHeading___Toc1988_3913441997"/>9. Referències<text:bookmark-end text:name="referències"/><text:bookmark-end text:name="__RefHeading___Toc1988_3913441997"/></text:h>
      <table:table table:name="Table6" table:style-name="Table6">
        <table:table-column table:style-name="Table6.A"/>
        <table:table-column table:style-name="Table6.B"/>
        <table:table-header-rows>
          <table:table-row>
            <table:table-cell table:style-name="Table6.A1" office:value-type="string">
              <text:p text:style-name="Table_20_Heading">Recurs</text:p>
            </table:table-cell>
            <table:table-cell table:style-name="Table6.A1" office:value-type="string">
              <text:p text:style-name="Table_20_Heading">URL</text:p>
            </table:table-cell>
          </table:table-row>
        </table:table-header-rows>
        <table:table-row>
          <table:table-cell table:style-name="Table6.A1" office:value-type="string">
            <text:p text:style-name="Table_20_Contents">Web oficial</text:p>
          </table:table-cell>
          <table:table-cell table:style-name="Table6.A1" office:value-type="string">
            <text:p text:style-name="Table_20_Contents"><text:a xlink:type="simple" xlink:href="https://www.proxmox.com/" text:style-name="Internet_20_link" text:visited-style-name="Visited_20_Internet_20_Link"><text:span text:style-name="Definition">https://www.proxmox.com</text:span></text:a></text:p>
          </table:table-cell>
        </table:table-row>
        <table:table-row>
          <table:table-cell table:style-name="Table6.A1" office:value-type="string">
            <text:p text:style-name="Table_20_Contents">Documentació / Wiki</text:p>
          </table:table-cell>
          <table:table-cell table:style-name="Table6.A1" office:value-type="string">
            <text:p text:style-name="Table_20_Contents"><text:a xlink:type="simple" xlink:href="https://pve.proxmox.com/wiki" text:style-name="Internet_20_link" text:visited-style-name="Visited_20_Internet_20_Link"><text:span text:style-name="Definition">https://pve.proxmox.com/wiki</text:span></text:a></text:p>
          </table:table-cell>
        </table:table-row>
        <table:table-row>
          <table:table-cell table:style-name="Table6.A1" office:value-type="string">
            <text:p text:style-name="Table_20_Contents">Descàrregues (ISO)</text:p>
          </table:table-cell>
          <table:table-cell table:style-name="Table6.A1" office:value-type="string">
            <text:p text:style-name="Table_20_Contents"><text:a xlink:type="simple" xlink:href="https://www.proxmox.com/en/downloads" text:style-name="Internet_20_link" text:visited-style-name="Visited_20_Internet_20_Link"><text:span text:style-name="Definition">https://www.proxmox.com/en/downloads</text:span></text:a></text:p>
          </table:table-cell>
        </table:table-row>
        <table:table-row>
          <table:table-cell table:style-name="Table6.A1" office:value-type="string">
            <text:p text:style-name="Table_20_Contents">Dipòsit de codi</text:p>
          </table:table-cell>
          <table:table-cell table:style-name="Table6.A1" office:value-type="string">
            <text:p text:style-name="Table_20_Contents"><text:a xlink:type="simple" xlink:href="https://git.proxmox.com/" text:style-name="Internet_20_link" text:visited-style-name="Visited_20_Internet_20_Link"><text:span text:style-name="Definition">https://git.proxmox.com</text:span></text:a></text:p>
          </table:table-cell>
        </table:table-row>
        <table:table-row>
          <table:table-cell table:style-name="Table6.A1" office:value-type="string">
            <text:p text:style-name="Table_20_Contents">Documentació de Ceph dins Proxmox</text:p>
          </table:table-cell>
          <table:table-cell table:style-name="Table6.A1" office:value-type="string">
            <text:p text:style-name="Table_20_Contents"><text:a xlink:type="simple" xlink:href="https://pve.proxmox.com/wiki/Deploy_Hyper-Converged_Ceph_Cluster" text:style-name="Internet_20_link" text:visited-style-name="Visited_20_Internet_20_Link"><text:span text:style-name="Definition">https://pve.proxmox.com/wiki/Deploy_Hyper-Converged_Ceph_Cluster</text:span></text:a></text:p>
          </table:table-cell>
        </table:table-row>
        <table:table-row>
          <table:table-cell table:style-name="Table6.A1" office:value-type="string">
            <text:p text:style-name="Table_20_Contents">Documentació de l’HA Manager</text:p>
          </table:table-cell>
          <table:table-cell table:style-name="Table6.A1" office:value-type="string">
            <text:p text:style-name="Table_20_Contents"><text:a xlink:type="simple" xlink:href="https://pve.proxmox.com/wiki/High_Availability" text:style-name="Internet_20_link" text:visited-style-name="Visited_20_Internet_20_Link"><text:span text:style-name="Definition">https://pve.proxmox.com/wiki/High_Availability</text:span></text:a></text:p>
          </table:table-cell>
        </table:table-row>
        <table:table-row>
          <table:table-cell table:style-name="Table6.A1" office:value-type="string">
            <text:p text:style-name="Table_20_Contents">Fòrum oficial</text:p>
          </table:table-cell>
          <table:table-cell table:style-name="Table6.A1" office:value-type="string">
            <text:p text:style-name="Table_20_Contents"><text:a xlink:type="simple" xlink:href="https://forum.proxmox.com/" text:style-name="Internet_20_link" text:visited-style-name="Visited_20_Internet_20_Link"><text:span text:style-name="Definition">https://forum.proxmox.com</text:span></text:a></text:p>
          </table:table-cell>
        </table:table-row>
        <table:table-row>
          <table:table-cell table:style-name="Table6.A1" office:value-type="string">
            <text:p text:style-name="Table_20_Contents">Botiga (subscripcions)</text:p>
          </table:table-cell>
          <table:table-cell table:style-name="Table6.A1" office:value-type="string">
            <text:p text:style-name="Table_20_Contents"><text:a xlink:type="simple" xlink:href="https://shop.proxmox.com/" text:style-name="Internet_20_link" text:visited-style-name="Visited_20_Internet_20_Link"><text:span text:style-name="Definition">https://shop.proxmox.com</text:span></text:a></text:p>
          </table:table-cell>
        </table:table-row>
      </table:table>
      <text:p text:style-name="SaltDePagina"/>
      <text:h text:style-name="Heading_20_2" text:outline-level="2"><text:bookmark-start text:name="__RefHeading___Toc1990_3913441997"/>Índex de figures<text:bookmark-end text:name="__RefHeading___Toc1990_3913441997"/></text:h>
      <text:illustration-index text:style-name="Sect1" text:protected="true" text:name="TaulaFigures">
        <text:illustration-index-source text:caption-sequence-name="Illustration" text:caption-sequence-format="text">
          <text:index-title-template text:style-name="Figure_20_Index_20_Heading"/>
          <text:illustration-index-entry-template text:style-name="Figure_20_Index_20_1">
            <text:index-entry-link-start text:style-name="Index_20_Link"/>
            <text:index-entry-text/>
            <text:index-entry-tab-stop style:type="right" style:leader-char="."/>
            <text:index-entry-page-number/>
            <text:index-entry-link-end/>
          </text:illustration-index-entry-template>
          <loext:index-source-style text:style-name="FigureCaption"/>
        </text:illustration-index-source>
        <text:index-body>
          <text:p text:style-name="P23"><text:a xlink:type="simple" xlink:href="#__RefHeading___Toc1992_3913441997" text:style-name="Index_20_Link" text:visited-style-name="Index_20_Link">Figura 1: Proxmox logo<text:tab/>3</text:a></text:p>
          <text:p text:style-name="P23"><text:a xlink:type="simple" xlink:href="#__RefHeading___Toc2086_3913441997" text:style-name="Index_20_Link" text:visited-style-name="Index_20_Link">Figura 2: Arquitectura<text:tab/>6</text:a></text:p>
          <text:p text:style-name="P23"><text:a xlink:type="simple" xlink:href="#__RefHeading___Toc2084_3913441997" text:style-name="Index_20_Link" text:visited-style-name="Index_20_Link">Figura 3: Tria el mètode d’instal·lació<text:tab/>8</text:a></text:p>
          <text:p text:style-name="P23"><text:a xlink:type="simple" xlink:href="#__RefHeading___Toc2082_3913441997" text:style-name="Index_20_Link" text:visited-style-name="Index_20_Link">Figura 4: Accepta la llicència<text:tab/>9</text:a></text:p>
          <text:p text:style-name="P23"><text:a xlink:type="simple" xlink:href="#__RefHeading___Toc2080_3913441997" text:style-name="Index_20_Link" text:visited-style-name="Index_20_Link">Figura 5: Selecciona el disc de destinació<text:tab/>9</text:a></text:p>
          <text:p text:style-name="P23"><text:a xlink:type="simple" xlink:href="#__RefHeading___Toc2078_3913441997" text:style-name="Index_20_Link" text:visited-style-name="Index_20_Link">Figura 6: Configura país, zona horària i teclat<text:tab/>9</text:a></text:p>
          <text:p text:style-name="P23"><text:a xlink:type="simple" xlink:href="#__RefHeading___Toc2076_3913441997" text:style-name="Index_20_Link" text:visited-style-name="Index_20_Link">Figura 7: Defineix contrasenya i correu<text:tab/>10</text:a></text:p>
          <text:p text:style-name="P23"><text:a xlink:type="simple" xlink:href="#__RefHeading___Toc2074_3913441997" text:style-name="Index_20_Link" text:visited-style-name="Index_20_Link">Figura 8: Configura la xarxa d’administració<text:tab/>10</text:a></text:p>
          <text:p text:style-name="P23"><text:a xlink:type="simple" xlink:href="#__RefHeading___Toc2072_3913441997" text:style-name="Index_20_Link" text:visited-style-name="Index_20_Link">Figura 9: Confirma des dades d’instal·lació<text:tab/>10</text:a></text:p>
          <text:p text:style-name="P23"><text:a xlink:type="simple" xlink:href="#__RefHeading___Toc2070_3913441997" text:style-name="Index_20_Link" text:visited-style-name="Index_20_Link">Figura 10: Login<text:tab/>11</text:a></text:p>
          <text:p text:style-name="P23"><text:a xlink:type="simple" xlink:href="#__RefHeading___Toc2068_3913441997" text:style-name="Index_20_Link" text:visited-style-name="Index_20_Link">Figura 11: Avís de subscripció<text:tab/>11</text:a></text:p>
          <text:p text:style-name="P23"><text:a xlink:type="simple" xlink:href="#__RefHeading___Toc2066_3913441997" text:style-name="Index_20_Link" text:visited-style-name="Index_20_Link">Figura 12: Interfície d’administració<text:tab/>11</text:a></text:p>
          <text:p text:style-name="P23"><text:a xlink:type="simple" xlink:href="#__RefHeading___Toc2064_3913441997" text:style-name="Index_20_Link" text:visited-style-name="Index_20_Link">Figura 13: Avís de subscripció<text:tab/>13</text:a></text:p>
          <text:p text:style-name="P23"><text:a xlink:type="simple" xlink:href="#__RefHeading___Toc2062_3913441997" text:style-name="Index_20_Link" text:visited-style-name="Index_20_Link">Figura 14: Crea clúster<text:tab/>15</text:a></text:p>
          <text:p text:style-name="P23"><text:a xlink:type="simple" xlink:href="#__RefHeading___Toc2060_3913441997" text:style-name="Index_20_Link" text:visited-style-name="Index_20_Link">Figura 15: Posa el nom i tria la interfície de xarxa<text:tab/>16</text:a></text:p>
          <text:p text:style-name="P23"><text:a xlink:type="simple" xlink:href="#__RefHeading___Toc2058_3913441997" text:style-name="Index_20_Link" text:visited-style-name="Index_20_Link">Figura 16: Configuració d’unió<text:tab/>16</text:a></text:p>
          <text:p text:style-name="P23"><text:a xlink:type="simple" xlink:href="#__RefHeading___Toc2056_3913441997" text:style-name="Index_20_Link" text:visited-style-name="Index_20_Link">Figura 17: Copia el token<text:tab/>17</text:a></text:p>
          <text:p text:style-name="P23"><text:a xlink:type="simple" xlink:href="#__RefHeading___Toc2054_3913441997" text:style-name="Index_20_Link" text:visited-style-name="Index_20_Link">Figura 18: Unió clúster<text:tab/>17</text:a></text:p>
          <text:p text:style-name="P23"><text:a xlink:type="simple" xlink:href="#__RefHeading___Toc2052_3913441997" text:style-name="Index_20_Link" text:visited-style-name="Index_20_Link">Figura 19: Join Ok<text:tab/>18</text:a></text:p>
          <text:p text:style-name="P23"><text:a xlink:type="simple" xlink:href="#__RefHeading___Toc2050_3913441997" text:style-name="Index_20_Link" text:visited-style-name="Index_20_Link">Figura 20: Clúster amb tots tres nodes<text:tab/>18</text:a></text:p>
          <text:p text:style-name="P23"><text:a xlink:type="simple" xlink:href="#__RefHeading___Toc2048_3913441997" text:style-name="Index_20_Link" text:visited-style-name="Index_20_Link">Figura 21: Instal·la Ceph<text:tab/>20</text:a></text:p>
          <text:p text:style-name="P23"><text:a xlink:type="simple" xlink:href="#__RefHeading___Toc2046_3913441997" text:style-name="Index_20_Link" text:visited-style-name="Index_20_Link">Figura 22: Inicia la instal·lació<text:tab/>20</text:a></text:p>
          <text:p text:style-name="P23"><text:a xlink:type="simple" xlink:href="#__RefHeading___Toc2044_3913441997" text:style-name="Index_20_Link" text:visited-style-name="Index_20_Link">Figura 23: Instal·lació<text:tab/>21</text:a></text:p>
          <text:p text:style-name="P23"><text:a xlink:type="simple" xlink:href="#__RefHeading___Toc2042_3913441997" text:style-name="Index_20_Link" text:visited-style-name="Index_20_Link">Figura 24: Configuració xarxes<text:tab/>22</text:a></text:p>
          <text:p text:style-name="P23"><text:a xlink:type="simple" xlink:href="#__RefHeading___Toc2040_3913441997" text:style-name="Index_20_Link" text:visited-style-name="Index_20_Link">Figura 25: Fi de la instal·lació<text:tab/>23</text:a></text:p>
          <text:p text:style-name="P23"><text:a xlink:type="simple" xlink:href="#__RefHeading___Toc2038_3913441997" text:style-name="Index_20_Link" text:visited-style-name="Index_20_Link">Figura 26: Crea OSD<text:tab/>24</text:a></text:p>
          <text:p text:style-name="P23"><text:a xlink:type="simple" xlink:href="#__RefHeading___Toc2036_3913441997" text:style-name="Index_20_Link" text:visited-style-name="Index_20_Link">Figura 27: Tria el disc<text:tab/>24</text:a></text:p>
          <text:p text:style-name="P23"><text:a xlink:type="simple" xlink:href="#__RefHeading___Toc2034_3913441997" text:style-name="Index_20_Link" text:visited-style-name="Index_20_Link">Figura 28: OSD de cada node<text:tab/>25</text:a></text:p>
          <text:p text:style-name="P23"><text:a xlink:type="simple" xlink:href="#__RefHeading___Toc2032_3913441997" text:style-name="Index_20_Link" text:visited-style-name="Index_20_Link">Figura 29: Crea un banc<text:tab/>26</text:a></text:p>
          <text:p text:style-name="P23"><text:a xlink:type="simple" xlink:href="#__RefHeading___Toc2030_3913441997" text:style-name="Index_20_Link" text:visited-style-name="Index_20_Link">Figura 30: Posa-hi nom al banc<text:tab/>27</text:a></text:p>
          <text:p text:style-name="P23"><text:a xlink:type="simple" xlink:href="#__RefHeading___Toc2028_3913441997" text:style-name="Index_20_Link" text:visited-style-name="Index_20_Link">Figura 31: Plantilles<text:tab/>28</text:a></text:p>
          <text:p text:style-name="P23"><text:a xlink:type="simple" xlink:href="#__RefHeading___Toc2026_3913441997" text:style-name="Index_20_Link" text:visited-style-name="Index_20_Link">Figura 32: Llista de plantilles descarregables<text:tab/>28</text:a></text:p>
          <text:p text:style-name="P23"><text:a xlink:type="simple" xlink:href="#__RefHeading___Toc2024_3913441997" text:style-name="Index_20_Link" text:visited-style-name="Index_20_Link">Figura 33: Descàrrega<text:tab/>29</text:a></text:p>
          <text:p text:style-name="P23"><text:a xlink:type="simple" xlink:href="#__RefHeading___Toc2022_3913441997" text:style-name="Index_20_Link" text:visited-style-name="Index_20_Link">Figura 34: Plantilles descarregades<text:tab/>29</text:a></text:p>
          <text:p text:style-name="P23"><text:a xlink:type="simple" xlink:href="#__RefHeading___Toc2020_3913441997" text:style-name="Index_20_Link" text:visited-style-name="Index_20_Link">Figura 35: Crea CT<text:tab/>30</text:a></text:p>
          <text:p text:style-name="P23"><text:a xlink:type="simple" xlink:href="#__RefHeading___Toc2018_3913441997" text:style-name="Index_20_Link" text:visited-style-name="Index_20_Link">Figura 36: Configura el contenidor<text:tab/>30</text:a></text:p>
          <text:p text:style-name="P23"><text:a xlink:type="simple" xlink:href="#__RefHeading___Toc2016_3913441997" text:style-name="Index_20_Link" text:visited-style-name="Index_20_Link"><text:soft-page-break/>Figura 37: Tria la plantilla<text:tab/>31</text:a></text:p>
          <text:p text:style-name="P23"><text:a xlink:type="simple" xlink:href="#__RefHeading___Toc2014_3913441997" text:style-name="Index_20_Link" text:visited-style-name="Index_20_Link">Figura 38: Tria el pool<text:tab/>32</text:a></text:p>
          <text:p text:style-name="P23"><text:a xlink:type="simple" xlink:href="#__RefHeading___Toc2012_3913441997" text:style-name="Index_20_Link" text:visited-style-name="Index_20_Link">Figura 39: Configura CPU<text:tab/>33</text:a></text:p>
          <text:p text:style-name="P23"><text:a xlink:type="simple" xlink:href="#__RefHeading___Toc2010_3913441997" text:style-name="Index_20_Link" text:visited-style-name="Index_20_Link">Figura 40: Configura memòria<text:tab/>34</text:a></text:p>
          <text:p text:style-name="P23"><text:a xlink:type="simple" xlink:href="#__RefHeading___Toc2008_3913441997" text:style-name="Index_20_Link" text:visited-style-name="Index_20_Link">Figura 41: Configura la xarxa<text:tab/>35</text:a></text:p>
          <text:p text:style-name="P23"><text:a xlink:type="simple" xlink:href="#__RefHeading___Toc2006_3913441997" text:style-name="Index_20_Link" text:visited-style-name="Index_20_Link">Figura 42: Assigna DNS<text:tab/>36</text:a></text:p>
          <text:p text:style-name="P23"><text:a xlink:type="simple" xlink:href="#__RefHeading___Toc2004_3913441997" text:style-name="Index_20_Link" text:visited-style-name="Index_20_Link">Figura 43: Confirma la creació<text:tab/>37</text:a></text:p>
          <text:p text:style-name="P23"><text:a xlink:type="simple" xlink:href="#__RefHeading___Toc2002_3913441997" text:style-name="Index_20_Link" text:visited-style-name="Index_20_Link">Figura 44: Crea el contenidor<text:tab/>38</text:a></text:p>
          <text:p text:style-name="P23"><text:a xlink:type="simple" xlink:href="#__RefHeading___Toc2000_3913441997" text:style-name="Index_20_Link" text:visited-style-name="Index_20_Link">Figura 45: Llista de contenidors disponibles<text:tab/>39</text:a></text:p>
          <text:p text:style-name="P23"><text:a xlink:type="simple" xlink:href="#__RefHeading___Toc1998_3913441997" text:style-name="Index_20_Link" text:visited-style-name="Index_20_Link">Figura 46: Recursos d’alta disponibilitat<text:tab/>39</text:a></text:p>
          <text:p text:style-name="P23"><text:a xlink:type="simple" xlink:href="#__RefHeading___Toc1996_3913441997" text:style-name="Index_20_Link" text:visited-style-name="Index_20_Link">Figura 47: Modifica el recurs<text:tab/>40</text:a></text:p>
          <text:p text:style-name="P23"><text:a xlink:type="simple" xlink:href="#__RefHeading___Toc1994_3913441997" text:style-name="Index_20_Link" text:visited-style-name="Index_20_Link">Figura 48: Prioritat de nodes<text:tab/>41</text:a></text:p>
        </text:index-body>
      </text:illustration-index>
      <text:h text:style-name="Heading_20_4" text:outline-level="4"><text:bookmark-start text:name="versions-daquest-document"/>Versions d’aquest document<text:bookmark-end text:name="versions-daquest-document"/></text:h>
      <text:list text:style-name="L13">
        <text:list-item>
          <text:p text:style-name="P24"><text:a xlink:type="simple" xlink:href="https://proferamon.com/tic/proxmox.html" text:style-name="Internet_20_link" text:visited-style-name="Visited_20_Internet_20_Link"><text:span text:style-name="Definition">HTML</text:span></text:a></text:p>
        </text:list-item>
        <text:list-item>
          <text:p text:style-name="P24"><text:a xlink:type="simple" xlink:href="https://proferamon.com/tic/pdf/proxmox.pdf" text:style-name="Internet_20_link" text:visited-style-name="Visited_20_Internet_20_Link"><text:span text:style-name="Definition">PDF</text:span></text:a></text:p>
        </text:list-item>
        <text:list-item>
          <text:p text:style-name="P24"><text:a xlink:type="simple" xlink:href="https://proferamon.com/tic/odt/proxmox.odt" text:style-name="Internet_20_link" text:visited-style-name="Visited_20_Internet_20_Link"><text:span text:style-name="Definition">ODT</text:span></text:a></text:p>
        </text:list-item>
        <text:list-item>
          <text:p text:style-name="P24"><text:a xlink:type="simple" xlink:href="https://proferamon.com/tic/md/proxmox.md" text:style-name="Internet_20_link" text:visited-style-name="Visited_20_Internet_20_Link"><text:span text:style-name="Definition">MD</text:span></text:a></text:p>
        </text:list-item>
      </text:list>
      <text:p text:style-name="First_20_paragraph"><text:a xlink:type="simple" xlink:href="https://creativecommons.org/publicdomain/zero/1.0/deed.ca" text:style-name="Internet_20_link" text:visited-style-name="Visited_20_Internet_20_Link"><text:span text:style-name="Definition">Domini Públic (CC0)</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ans" fo:font-family="'Noto Sans'" style:font-style-name="Normal" style:font-family-generic="swiss" style:font-pitch="variable" fo:font-size="11pt"/>
    </style:style>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1cm" fo:margin-right="1cm" fo:margin-top="0.254cm" fo:margin-bottom="0.254cm" style:contextual-spacing="false" fo:text-indent="0cm" style:auto-text-indent="false"/>
    </style:style>
    <style:style style:name="Heading" style:family="paragraph" style:parent-style-name="Standard" style:next-style-name="Text_20_body" style:class="chapter">
      <style:paragraph-properties fo:margin-top="0.423cm" fo:margin-bottom="0.212cm" style:contextual-spacing="false" fo:keep-with-next="always"/>
      <style:text-properties fo:color="#e6001a" loext:opacity="100%" style:font-name="Arial" fo:font-family="Arial" style:font-style-name="Normal" style:font-family-generic="swiss" style:font-pitch="variable" fo:font-size="14pt" style:font-name-asian="Tahoma" style:font-family-asian="Tahoma"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15%" style:page-number="auto"/>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TableCaption" style:family="paragraph" style:parent-style-name="Caption" style:class="extra"/>
    <style:style style:name="Table" style:family="paragraph" style:parent-style-name="Caption" style:class="extra"/>
    <style:style style:name="FigureCaption" style:family="paragraph" style:parent-style-name="Caption" style:class="extra">
      <style:paragraph-properties fo:text-align="center" style:justify-single-word="false"/>
    </style:style>
    <style:style style:name="Figure" style:family="paragraph" style:parent-style-name="Standard" style:class="extra">
      <style:paragraph-properties fo:text-align="center" style:justify-single-word="false"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master-page-name="">
      <style:paragraph-properties fo:line-height="115%" style:page-number="auto"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chapter">
      <loext:graphic-properties draw:fill="solid" draw:fill-color="#ffd7d7"/>
      <style:paragraph-properties fo:margin-top="0.423cm" fo:margin-bottom="0.212cm" style:contextual-spacing="false" fo:background-color="#ffd7d7" fo:padding="0.049cm" fo:border-left="none" fo:border-right="none" fo:border-top="1.56pt solid #e6001a" fo:border-bottom="non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0%"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normal"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normal" style:font-size-asian="95%" style:font-style-asian="italic" style:font-weight-asian="bold" style:font-size-complex="95%" style:font-style-complex="italic" style:font-weight-complex="normal"/>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normal"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style>
    <style:style style:name="Preformatted_20_Text" style:display-name="Preformatted Text" style:family="paragraph" style:parent-style-name="Standard" style:class="html">
      <loext:graphic-properties draw:fill="solid" draw:fill-color="#f5f5f5"/>
      <style:paragraph-properties fo:margin-top="0cm" fo:margin-bottom="0cm" style:contextual-spacing="true" fo:background-color="#f5f5f5" fo:padding="0.15cm" fo:border-left="2.49pt solid #4a90d9" fo:border-right="none" fo:border-top="none" fo:border-bottom="none"/>
      <style:text-properties fo:color="#2d2d2d" loext:opacity="100%" style:font-name="Ubuntu Mono1" fo:font-family="'Ubuntu Mono'" style:font-style-name="Normal" style:font-pitch="fixed" fo:font-size="10pt" fo:language="ca" fo:country="none"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Codi_20_Ini" style:display-name="Codi Ini" style:family="paragraph" style:parent-style-name="Standard" style:master-page-name="">
      <loext:graphic-properties draw:fill="solid" draw:fill-color="#f0faf0"/>
      <style:paragraph-properties fo:margin-top="0cm" fo:margin-bottom="0cm" style:contextual-spacing="true" style:page-number="auto" fo:background-color="#f0faf0" fo:padding="0.15cm" fo:border-left="2.49pt solid #2d7a4f" fo:border-right="none" fo:border-top="none" fo:border-bottom="none"/>
      <style:text-properties fo:color="#1e3a5f" loext:opacity="100%" style:font-name="Ubuntu Mono1" fo:font-family="'Ubuntu Mono'" style:font-style-name="Normal" style:font-pitch="fixed" fo:font-size="10pt" fo:language="ca" fo:country="none"/>
    </style:style>
    <style:style style:name="Codi_20_Nano" style:display-name="Codi Nano" style:family="paragraph" style:parent-style-name="Standard" style:master-page-name="">
      <loext:graphic-properties draw:fill="solid" draw:fill-color="#eeeedd"/>
      <style:paragraph-properties fo:margin-top="0cm" fo:margin-bottom="0cm" style:contextual-spacing="true" style:page-number="auto" fo:background-color="#eeeedd" fo:padding="0.15cm" fo:border-left="2.49pt solid #e94560" fo:border-right="none" fo:border-top="none" fo:border-bottom="none"/>
      <style:text-properties fo:color="#2d2d2d" loext:opacity="100%" style:font-name="Ubuntu Mono1" fo:font-family="'Ubuntu Mono'" style:font-style-name="Normal" style:font-pitch="fixed" fo:font-size="10pt" fo:language="ca" fo:country="none"/>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master-page-name="">
      <style:paragraph-properties fo:margin-top="0.199cm" fo:margin-bottom="0.199cm" style:contextual-spacing="true" fo:orphans="0" fo:widows="0" style:page-number="auto"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fo:font-size="8pt"/>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start" style:justify-single-word="false"/>
      <style:text-properties style:font-name="Arial" fo:font-family="Arial" style:font-style-name="Normal" style:font-family-generic="swiss" style:font-pitch="variable" fo:font-size="28pt" fo:font-weight="normal" style:font-size-asian="28pt" style:font-weight-asian="bold" style:font-size-complex="28pt" style:font-weight-complex="bold"/>
    </style:style>
    <style:style style:name="Codi_20_font" style:display-name="Codi font" style:family="paragraph" style:parent-style-name="Text_20_body" style:master-page-name="">
      <loext:graphic-properties draw:fill="solid" draw:fill-color="#ffffd7"/>
      <style:paragraph-properties fo:margin-top="0.101cm" fo:margin-bottom="0.101cm" style:contextual-spacing="false" fo:line-height="100%" style:page-number="auto" fo:background-color="#ffffd7" fo:padding="0.049cm" fo:border="0.06pt solid #ff972f"/>
      <style:text-properties fo:color="#000000" loext:opacity="100%" style:font-name="Ubuntu Mono1" fo:font-family="'Ubuntu Mono'" style:font-style-name="Normal" style:font-pitch="fixed" fo:language="ca" fo:country="non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Nota" style:family="paragraph" style:parent-style-name="Text_20_body" style:master-page-name="">
      <loext:graphic-properties draw:fill="solid" draw:fill-color="#ffff6d"/>
      <style:paragraph-properties fo:margin-left="0.499cm" fo:margin-right="0.499cm" fo:margin-top="0.15cm" fo:margin-bottom="0.15cm" style:contextual-spacing="true" fo:text-indent="0cm" style:auto-text-indent="false" style:page-number="auto" fo:background-color="#ffff6d" fo:padding="0.199cm" fo:border-left="7.99pt solid #ff972f" fo:border-right="none" fo:border-top="none" fo:border-bottom="none" style:shadow="#784b04 0.176cm 0.176cm"/>
      <style:text-properties fo:color="#000000" loext:opacity="100%"/>
    </style:style>
    <style:style style:name="Terminal" style:family="paragraph" style:parent-style-name="Codi_20_font" style:master-page-name="">
      <loext:graphic-properties draw:fill="solid" draw:fill-color="#333333"/>
      <style:paragraph-properties fo:margin-top="0.199cm" fo:margin-bottom="0.199cm" style:contextual-spacing="true" style:page-number="auto" fo:background-color="#333333" fo:padding="0.049cm" fo:border="none"/>
      <style:text-properties fo:color="#afd095" loext:opacity="100%"/>
    </style:style>
    <style:style style:name="SaltDePagina" style:family="paragraph" style:parent-style-name="Standard">
      <style:paragraph-properties fo:margin-top="0cm" fo:margin-bottom="0cm" style:contextual-spacing="false" fo:line-height="0.049cm" fo:break-before="page"/>
      <style:text-properties fo:font-size="1pt"/>
    </style:style>
    <style:style style:name="AlertNota" style:family="paragraph" style:parent-style-name="Text_20_body" style:master-page-name="">
      <loext:graphic-properties draw:fill="solid" draw:fill-color="#eff6ff" draw:opacity="100%"/>
      <style:paragraph-properties fo:margin-top="0cm" fo:margin-bottom="0.25cm" style:contextual-spacing="true" style:page-number="auto" fo:background-color="#eff6ff" fo:padding="0.25cm" fo:border-left="3pt solid #3b82f6" fo:border-right="none" fo:border-top="none" fo:border-bottom="none"/>
    </style:style>
    <style:style style:name="AlertNotaEtiqueta" style:family="paragraph" style:parent-style-name="AlertNota">
      <style:paragraph-properties fo:margin-top="0.25cm" fo:margin-bottom="0.101cm" style:contextual-spacing="false"/>
      <style:text-properties fo:color="#1d4ed8" loext:opacity="100%" fo:font-size="9pt" fo:font-weight="bold"/>
    </style:style>
    <style:style style:name="AlertConsell" style:family="paragraph" style:parent-style-name="Text_20_body" style:master-page-name="">
      <loext:graphic-properties draw:fill="solid" draw:fill-color="#f0fdf4" draw:opacity="100%"/>
      <style:paragraph-properties fo:margin-top="0cm" fo:margin-bottom="0.25cm" style:contextual-spacing="true" style:page-number="auto" fo:background-color="#f0fdf4" fo:padding="0.25cm" fo:border-left="3pt solid #22c55e" fo:border-right="none" fo:border-top="none" fo:border-bottom="none"/>
    </style:style>
    <style:style style:name="AlertConsellEtiqueta" style:family="paragraph" style:parent-style-name="AlertConsell">
      <style:paragraph-properties fo:margin-top="0.25cm" fo:margin-bottom="0.101cm" style:contextual-spacing="false"/>
      <style:text-properties fo:color="#15803d" loext:opacity="100%" fo:font-size="9pt" fo:font-weight="bold"/>
    </style:style>
    <style:style style:name="AlertImportant" style:family="paragraph" style:parent-style-name="Text_20_body" style:master-page-name="">
      <loext:graphic-properties draw:fill="solid" draw:fill-color="#faf5ff" draw:opacity="100%"/>
      <style:paragraph-properties fo:margin-top="0cm" fo:margin-bottom="0.25cm" style:contextual-spacing="true" style:page-number="auto" fo:background-color="#faf5ff" fo:padding="0.25cm" fo:border-left="3pt solid #a855f7" fo:border-right="none" fo:border-top="none" fo:border-bottom="none"/>
    </style:style>
    <style:style style:name="AlertImportantEtiqueta" style:family="paragraph" style:parent-style-name="AlertImportant">
      <style:paragraph-properties fo:margin-top="0.25cm" fo:margin-bottom="0.101cm" style:contextual-spacing="false"/>
      <style:text-properties fo:color="#7e22ce" loext:opacity="100%" fo:font-size="9pt" fo:font-weight="bold"/>
    </style:style>
    <style:style style:name="AlertAvis" style:family="paragraph" style:parent-style-name="Text_20_body" style:master-page-name="">
      <loext:graphic-properties draw:fill="solid" draw:fill-color="#fffbeb" draw:opacity="100%"/>
      <style:paragraph-properties fo:margin-top="0cm" fo:margin-bottom="0.25cm" style:contextual-spacing="true" style:page-number="auto" fo:background-color="#fffbeb" fo:padding="0.25cm" fo:border-left="3pt solid #f59e0b" fo:border-right="none" fo:border-top="none" fo:border-bottom="none"/>
    </style:style>
    <style:style style:name="AlertAvisEtiqueta" style:family="paragraph" style:parent-style-name="AlertAvis">
      <style:paragraph-properties fo:margin-top="0.25cm" fo:margin-bottom="0.101cm" style:contextual-spacing="false"/>
      <style:text-properties fo:color="#b45309" loext:opacity="100%" fo:font-size="9pt" fo:font-weight="bold"/>
    </style:style>
    <style:style style:name="AlertPrecaucio" style:family="paragraph" style:parent-style-name="Text_20_body" style:master-page-name="">
      <loext:graphic-properties draw:fill="solid" draw:fill-color="#fff1f2" draw:opacity="100%"/>
      <style:paragraph-properties fo:margin-top="0cm" fo:margin-bottom="0.25cm" style:contextual-spacing="true" style:page-number="auto" fo:background-color="#fff1f2" fo:padding="0.25cm" fo:border-left="3pt solid #ef4444" fo:border-right="none" fo:border-top="none" fo:border-bottom="none"/>
    </style:style>
    <style:style style:name="AlertPrecaucioEtiqueta" style:family="paragraph" style:parent-style-name="AlertPrecaucio">
      <style:paragraph-properties fo:margin-top="0.25cm" fo:margin-bottom="0.101cm" style:contextual-spacing="false"/>
      <style:text-properties fo:color="#b91c1c" loext:opacity="100%" fo:font-size="9pt" fo:font-weight="bold"/>
    </style:style>
    <style:style style:name="Figure_20_Index_20_1" style:display-name="Figure Index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diInline" style:family="text">
      <style:text-properties style:font-name="Ubuntu Mono1" fo:font-family="'Ubuntu Mono'" style:font-style-name="Normal" style:font-pitch="fixed" fo:font-size="10pt" fo:language="ca" fo:country="none" fo:background-color="#f5f5f5" loext:padding="0.03cm" loext:border="0.51pt solid #cccccc"/>
    </style:style>
    <style:style style:name="Source_5f_Text" style:display-name="Source_Text" style:family="text">
      <style:text-properties style:font-name="Ubuntu Mono" fo:font-family="'Ubuntu Mono'" style:font-style-name="Negreta" style:font-pitch="fixed" fo:font-size="12pt" fo:language="ca" fo:country="none" fo:font-weight="bold"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fo:language="ca"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Source_20_Text" style:display-name="Source Text" style:family="text">
      <style:text-properties style:font-name="Ubuntu Mono1" fo:font-family="'Ubuntu Mono'" style:font-style-name="Normal" style:font-pitch="fixed" fo:font-size="11pt" fo:language="ca" fo:country="none" fo:background-color="#ffffd7" style:font-name-asian="Liberation Mono" style:font-family-asian="'Liberation Mono'" style:font-family-generic-asian="modern" style:font-pitch-asian="fixed" style:font-name-complex="Liberation Mono" style:font-family-complex="'Liberation Mono'" style:font-family-generic-complex="modern" style:font-pitch-complex="fixed" loext:padding="0.049cm" loext:border="0.06pt solid #ff972f"/>
    </style:style>
    <style:style style:name="Index_20_Link" style:display-name="Index Link" style:family="text"/>
    <style:style style:name="Text_20_Terminal" style:display-name="Text Terminal" style:family="text" style:parent-style-name="Source_20_Text">
      <style:text-properties fo:color="#afd095" loext:opacity="100%" fo:background-color="#333333" loext:padding="0.049cm" loext:border="0.06pt solid #729fcf"/>
    </style:style>
    <style:style style:name="KeywordTok" style:family="text">
      <style:text-properties fo:color="#204a87" loext:opacity="100%" fo:font-weight="bold"/>
    </style:style>
    <style:style style:name="DataTypeTok" style:family="text">
      <style:text-properties fo:color="#204a87" loext:opacity="100%"/>
    </style:style>
    <style:style style:name="DecValTok" style:family="text">
      <style:text-properties fo:color="#0000cf" loext:opacity="100%"/>
    </style:style>
    <style:style style:name="BaseNTok" style:family="text">
      <style:text-properties fo:color="#0000cf" loext:opacity="100%"/>
    </style:style>
    <style:style style:name="FloatTok" style:family="text">
      <style:text-properties fo:color="#0000cf" loext:opacity="100%"/>
    </style:style>
    <style:style style:name="ConstantTok" style:family="text">
      <style:text-properties fo:color="#8f5902" loext:opacity="100%"/>
    </style:style>
    <style:style style:name="CharTok" style:family="text">
      <style:text-properties fo:color="#4e9a06" loext:opacity="100%"/>
    </style:style>
    <style:style style:name="SpecialCharTok" style:family="text">
      <style:text-properties fo:color="#ce5c00" loext:opacity="100%" fo:font-weight="bold"/>
    </style:style>
    <style:style style:name="StringTok" style:family="text">
      <style:text-properties fo:color="#4e9a06" loext:opacity="100%"/>
    </style:style>
    <style:style style:name="VerbatimStringTok" style:family="text">
      <style:text-properties fo:color="#4e9a06" loext:opacity="100%"/>
    </style:style>
    <style:style style:name="SpecialStringTok" style:family="text">
      <style:text-properties fo:color="#4e9a06" loext:opacity="100%"/>
    </style:style>
    <style:style style:name="ImportTok" style:family="text"/>
    <style:style style:name="CommentTok" style:family="text">
      <style:text-properties fo:color="#8f5902" loext:opacity="100%" fo:font-style="italic"/>
    </style:style>
    <style:style style:name="DocumentationTok" style:family="text">
      <style:text-properties fo:color="#8f5902" loext:opacity="100%" fo:font-style="italic" fo:font-weight="bold"/>
    </style:style>
    <style:style style:name="AnnotationTok" style:family="text">
      <style:text-properties fo:color="#8f5902" loext:opacity="100%" fo:font-style="italic" fo:font-weight="bold"/>
    </style:style>
    <style:style style:name="CommentVarTok" style:family="text">
      <style:text-properties fo:color="#8f5902" loext:opacity="100%" fo:font-style="italic" fo:font-weight="bold"/>
    </style:style>
    <style:style style:name="OtherTok" style:family="text">
      <style:text-properties fo:color="#8f5902" loext:opacity="100%"/>
    </style:style>
    <style:style style:name="FunctionTok" style:family="text">
      <style:text-properties fo:color="#204a87" loext:opacity="100%" fo:font-weight="bold"/>
    </style:style>
    <style:style style:name="VariableTok" style:family="text">
      <style:text-properties fo:color="#000000" loext:opacity="100%"/>
    </style:style>
    <style:style style:name="ControlFlowTok" style:family="text">
      <style:text-properties fo:color="#204a87" loext:opacity="100%" fo:font-weight="bold"/>
    </style:style>
    <style:style style:name="OperatorTok" style:family="text">
      <style:text-properties fo:color="#ce5c00" loext:opacity="100%" fo:font-weight="bold"/>
    </style:style>
    <style:style style:name="BuiltInTok" style:family="text"/>
    <style:style style:name="ExtensionTok" style:family="text"/>
    <style:style style:name="PreprocessorTok" style:family="text">
      <style:text-properties fo:color="#8f5902" loext:opacity="100%" fo:font-style="italic"/>
    </style:style>
    <style:style style:name="AttributeTok" style:family="text">
      <style:text-properties fo:color="#204a87" loext:opacity="100%"/>
    </style:style>
    <style:style style:name="RegionMarkerTok" style:family="text"/>
    <style:style style:name="InformationTok" style:family="text">
      <style:text-properties fo:color="#8f5902" loext:opacity="100%" fo:font-style="italic" fo:font-weight="bold"/>
    </style:style>
    <style:style style:name="WarningTok" style:family="text">
      <style:text-properties fo:color="#8f5902" loext:opacity="100%" fo:font-style="italic" fo:font-weight="bold"/>
    </style:style>
    <style:style style:name="AlertTok" style:family="text">
      <style:text-properties fo:color="#ef2929" loext:opacity="100%"/>
    </style:style>
    <style:style style:name="ErrorTok" style:family="text">
      <style:text-properties fo:color="#a40000" loext:opacity="100%" fo:font-weight="bold"/>
    </style:style>
    <style:style style:name="NormalTo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2" style:display-name="List 2">
      <text:list-level-style-bullet text:level="1" text:style-name="Numbering_20_Symbols" loext:num-list-format="%1%" text:bullet-char="–">
        <style:list-level-properties text:min-label-width="0.3cm"/>
        <style:text-properties fo:font-family="StarSymbol"/>
      </text:list-level-style-bullet>
      <text:list-level-style-bullet text:level="2" text:style-name="Numbering_20_Symbols" loext:num-list-format="%2%" text:bullet-char="–">
        <style:list-level-properties text:space-before="0.3cm" text:min-label-width="0.3cm"/>
        <style:text-properties fo:font-family="StarSymbol"/>
      </text:list-level-style-bullet>
      <text:list-level-style-bullet text:level="3" text:style-name="Numbering_20_Symbols" loext:num-list-format="%3%" text:bullet-char="–">
        <style:list-level-properties text:space-before="0.6cm" text:min-label-width="0.3cm"/>
        <style:text-properties fo:font-family="StarSymbol"/>
      </text:list-level-style-bullet>
      <text:list-level-style-bullet text:level="4" text:style-name="Numbering_20_Symbols" loext:num-list-format="%4%" text:bullet-char="–">
        <style:list-level-properties text:space-before="0.899cm" text:min-label-width="0.3cm"/>
        <style:text-properties fo:font-family="StarSymbol"/>
      </text:list-level-style-bullet>
      <text:list-level-style-bullet text:level="5" text:style-name="Numbering_20_Symbols" loext:num-list-format="%5%" text:bullet-char="–">
        <style:list-level-properties text:space-before="1.199cm" text:min-label-width="0.3cm"/>
        <style:text-properties fo:font-family="StarSymbol"/>
      </text:list-level-style-bullet>
      <text:list-level-style-bullet text:level="6" text:style-name="Numbering_20_Symbols" loext:num-list-format="%6%" text:bullet-char="–">
        <style:list-level-properties text:space-before="1.499cm" text:min-label-width="0.3cm"/>
        <style:text-properties fo:font-family="StarSymbol"/>
      </text:list-level-style-bullet>
      <text:list-level-style-bullet text:level="7" text:style-name="Numbering_20_Symbols" loext:num-list-format="%7%" text:bullet-char="–">
        <style:list-level-properties text:space-before="1.801cm" text:min-label-width="0.3cm"/>
        <style:text-properties fo:font-family="StarSymbol"/>
      </text:list-level-style-bullet>
      <text:list-level-style-bullet text:level="8" text:style-name="Numbering_20_Symbols" loext:num-list-format="%8%" text:bullet-char="–">
        <style:list-level-properties text:space-before="2.101cm" text:min-label-width="0.3cm"/>
        <style:text-properties fo:font-family="StarSymbol"/>
      </text:list-level-style-bullet>
      <text:list-level-style-bullet text:level="9" text:style-name="Numbering_20_Symbols" loext:num-list-format="%9%" text:bullet-char="–">
        <style:list-level-properties text:space-before="2.401cm" text:min-label-width="0.3cm"/>
        <style:text-properties fo:font-family="StarSymbol"/>
      </text:list-level-style-bullet>
      <text:list-level-style-bullet text:level="10" text:style-name="Numbering_20_Symbols" loext:num-list-format="%10%" text:bullet-char="–">
        <style:list-level-properties text:space-before="2.7cm" text:min-label-width="0.3cm"/>
        <style:text-properties fo:font-family="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fo:font-family="StarSymbol"/>
      </text:list-level-style-bullet>
      <text:list-level-style-bullet text:level="2" text:style-name="Numbering_20_Symbols" loext:num-list-format="%2%" text:bullet-char="□">
        <style:list-level-properties text:space-before="0.395cm" text:min-label-width="0.395cm"/>
        <style:text-properties fo:font-family="StarSymbol"/>
      </text:list-level-style-bullet>
      <text:list-level-style-bullet text:level="3" text:style-name="Numbering_20_Symbols" loext:num-list-format="%3%" text:bullet-char="☑">
        <style:list-level-properties text:min-label-width="0.395cm"/>
        <style:text-properties fo:font-family="StarSymbol"/>
      </text:list-level-style-bullet>
      <text:list-level-style-bullet text:level="4" text:style-name="Numbering_20_Symbols" loext:num-list-format="%4%" text:bullet-char="□">
        <style:list-level-properties text:space-before="0.395cm" text:min-label-width="0.395cm"/>
        <style:text-properties fo:font-family="StarSymbol"/>
      </text:list-level-style-bullet>
      <text:list-level-style-bullet text:level="5" text:style-name="Numbering_20_Symbols" loext:num-list-format="%5%" text:bullet-char="☑">
        <style:list-level-properties text:min-label-width="0.395cm"/>
        <style:text-properties fo:font-family="StarSymbol"/>
      </text:list-level-style-bullet>
      <text:list-level-style-bullet text:level="6" text:style-name="Numbering_20_Symbols" loext:num-list-format="%6%" text:bullet-char="□">
        <style:list-level-properties text:space-before="0.395cm" text:min-label-width="0.395cm"/>
        <style:text-properties fo:font-family="StarSymbol"/>
      </text:list-level-style-bullet>
      <text:list-level-style-bullet text:level="7" text:style-name="Numbering_20_Symbols" loext:num-list-format="%7%" text:bullet-char="☑">
        <style:list-level-properties text:min-label-width="0.395cm"/>
        <style:text-properties fo:font-family="StarSymbol"/>
      </text:list-level-style-bullet>
      <text:list-level-style-bullet text:level="8" text:style-name="Numbering_20_Symbols" loext:num-list-format="%8%" text:bullet-char="□">
        <style:list-level-properties text:space-before="0.395cm" text:min-label-width="0.395cm"/>
        <style:text-properties fo:font-family="StarSymbol"/>
      </text:list-level-style-bullet>
      <text:list-level-style-bullet text:level="9" text:style-name="Numbering_20_Symbols" loext:num-list-format="%9%" text:bullet-char="☑">
        <style:list-level-properties text:min-label-width="0.395cm"/>
        <style:text-properties fo:font-family="StarSymbol"/>
      </text:list-level-style-bullet>
      <text:list-level-style-bullet text:level="10" text:style-name="Numbering_20_Symbols" loext:num-list-format="%10%" text:bullet-char="□">
        <style:list-level-properties text:space-before="0.395cm" text:min-label-width="0.395cm"/>
        <style:text-properties fo:font-family="StarSymbol"/>
      </text:list-level-style-bullet>
    </text:list-style>
    <text:list-style style:name="List_20_4" style:display-name="List 4">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5" style:display-name="List 5">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fo:font-family="StarSymbol"/>
      </text:list-level-style-bullet>
      <text:list-level-style-bullet text:level="5" text:style-name="Numbering_20_Symbols" loext:num-list-format="%5%" text:bullet-char="•">
        <style:list-level-properties text:space-before="2cm" text:min-label-width="0.395cm"/>
        <style:text-properties fo:font-family="StarSymbol"/>
      </text:list-level-style-bullet>
      <text:list-level-style-bullet text:level="6" text:style-name="Numbering_20_Symbols" loext:num-list-format="%6%" text:bullet-char="•">
        <style:list-level-properties text:space-before="2.395cm" text:min-label-width="0.395cm"/>
        <style:text-properties fo:font-family="StarSymbol"/>
      </text:list-level-style-bullet>
      <text:list-level-style-bullet text:level="7" text:style-name="Numbering_20_Symbols" loext:num-list-format="%7%" text:bullet-char="•">
        <style:list-level-properties text:space-before="2.791cm" text:min-label-width="0.395cm"/>
        <style:text-properties fo:font-family="StarSymbol"/>
      </text:list-level-style-bullet>
      <text:list-level-style-bullet text:level="8" text:style-name="Numbering_20_Symbols" loext:num-list-format="%8%" text:bullet-char="•">
        <style:list-level-properties text:space-before="3.186cm" text:min-label-width="0.395cm"/>
        <style:text-properties fo:font-family="StarSymbol"/>
      </text:list-level-style-bullet>
      <text:list-level-style-bullet text:level="9" text:style-name="Numbering_20_Symbols" loext:num-list-format="%9%" text:bullet-char="•">
        <style:list-level-properties text:space-before="3.581cm" text:min-label-width="0.395cm"/>
        <style:text-properties fo:font-family="StarSymbol"/>
      </text:list-level-style-bullet>
      <text:list-level-style-bullet text:level="10" text:style-name="Numbering_20_Symbols" loext:num-list-format="%10%" text:bullet-char="•">
        <style:list-level-properties text:space-before="3.976cm" text:min-label-width="0.395cm"/>
        <style:text-properties fo:font-family="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ula3" style:family="table">
      <style:table-properties style:width="17.007cm" fo:margin-left="0cm" table:align="left"/>
    </style:style>
    <style:style style:name="Taula3.A" style:family="table-column">
      <style:table-column-properties style:column-width="14.875cm"/>
    </style:style>
    <style:style style:name="Taula3.B" style:family="table-column">
      <style:table-column-properties style:column-width="2.133cm"/>
    </style:style>
    <style:style style:name="Taula3.A1" style:family="table-cell">
      <style:table-cell-properties style:vertical-align="bottom" fo:padding="0.097cm" fo:border="none"/>
    </style:style>
    <style:style style:name="Taula3.B1" style:family="table-cell">
      <style:table-cell-properties style:vertical-align="middle" fo:padding="0.097cm" fo:border="none"/>
    </style:style>
    <style:style style:name="MP1" style:family="paragraph" style:parent-style-name="Text_20_body">
      <loext:graphic-properties draw:fill-hatch-name="hatch"/>
      <style:paragraph-properties>
        <style:tab-stops>
          <style:tab-stop style:position="0cm"/>
          <style:tab-stop style:position="8.5cm" style:type="center"/>
          <style:tab-stop style:position="17cm" style:type="right"/>
        </style:tab-stops>
      </style:paragraph-properties>
      <style:text-properties officeooo:rsid="00301231" officeooo:paragraph-rsid="00301231"/>
    </style:style>
    <style:style style:name="MP2" style:family="paragraph" style:parent-style-name="Footer">
      <style:text-properties fo:color="#b2b2b2" loext:opacity="100%" style:font-name="Helvetica" fo:font-size="6pt" officeooo:rsid="00320de5" officeooo:paragraph-rsid="00320de5" style:font-size-asian="6pt" style:font-size-complex="6pt"/>
    </style:style>
    <style:style style:name="MP3" style:family="paragraph" style:parent-style-name="Footer">
      <style:paragraph-properties fo:text-align="center" style:justify-single-word="false"/>
    </style:style>
    <style:style style:name="MP4" style:family="paragraph" style:parent-style-name="Footer">
      <style:paragraph-properties fo:text-align="start" style:justify-single-word="false"/>
      <style:text-properties fo:font-size="11pt" officeooo:rsid="001729d5" style:font-size-asian="11pt" style:font-size-complex="11pt"/>
    </style:style>
    <style:style style:name="MT1" style:family="text">
      <style:text-properties officeooo:rsid="004a9d36"/>
    </style:style>
    <style:style style:name="MT2" style:family="text">
      <style:text-properties fo:font-size="11pt" style:font-size-asian="11pt" style:font-size-complex="11pt"/>
    </style:style>
    <style:style style:name="MT3" style:family="text">
      <style:text-properties officeooo:rsid="001729d5"/>
    </style:style>
    <style:style style:name="MT4" style:family="text">
      <style:text-properties fo:font-size="11pt" officeooo:rsid="001729d5" style:font-size-asian="11pt" style:font-size-complex="11pt"/>
    </style:style>
    <style:style style:name="Mfr1"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11cm" fo:margin-bottom="0.85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998cm" fo:margin-left="0cm" fo:margin-right="0cm" fo:margin-bottom="0.499cm" fo:background-color="transparent" style:dynamic-spacing="true" draw:fill="none" draw:fill-color="#729fcf"/>
      </style:header-style>
      <style:footer-style>
        <style:header-footer-properties fo:min-height="1.889cm" fo:margin-left="0cm" fo:margin-right="0cm" fo:margin-top="0.499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1.png" text:anchor-type="as-char" svg:width="5.145cm" svg:height="1.323cm" draw:z-index="45"><draw:image xlink:href="Pictures/100000000000010D0000004585066606.png" xlink:type="simple" xlink:show="embed" xlink:actuate="onLoad" draw:mime-type="image/png"/></draw:frame><text:tab/><text:tab/><draw:frame draw:style-name="Mfr1" draw:name="image2.png" text:anchor-type="as-char" svg:width="1.984cm" svg:height="1.323cm" draw:z-index="91"><draw:image xlink:href="Pictures/10000001000004BC000003222B5D4C9B.png" xlink:type="simple" xlink:show="embed" xlink:actuate="onLoad" draw:mime-type="image/png"/></draw:frame></text:p>
      </style:header>
      <style:footer>
        <table:table table:name="Taula3" table:style-name="Taula3">
          <table:table-column table:style-name="Taula3.A"/>
          <table:table-column table:style-name="Taula3.B"/>
          <table:table-row>
            <table:table-cell table:style-name="Taula3.A1" office:value-type="string">
              <text:p text:style-name="MP2">Plantilla 202<text:span text:style-name="MT1">6</text:span>-<text:span text:style-name="MT1">03</text:span></text:p>
            </table:table-cell>
            <table:table-cell table:style-name="Taula3.B1" office:value-type="string">
              <text:p text:style-name="MP3"><text:span text:style-name="MT2"><text:page-number text:select-page="current">46</text:page-number></text:span><text:s/><text:span text:style-name="MT3">de </text:span><text:span text:style-name="MT4"><text:page-count>46</text:page-count></text:span></text:p>
            </table:table-cell>
          </table:table-row>
        </table:table>
        <text:p text:style-name="MP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Linux_X86_64 LibreOffice_project/520$Build-2</meta:generator>
    <dc:title>Clúster d'alta disponibilitat</dc:title>
    <dc:description/>
    <dc:subject/>
    <meta:keyword/>
    <dc:language>ca</dc:language>
    <meta:initial-creator/>
    <dc:creator>ramon lopez</dc:creator>
    <meta:creation-date>2026-08-04T10:55:13Z</meta:creation-date>
    <dc:date>2026-08-04T12:55:20.145728362</dc:date>
    <meta:editing-duration>P0D</meta:editing-duration>
    <meta:editing-cycles>1</meta:editing-cycles>
    <meta:document-statistic meta:table-count="7" meta:image-count="50" meta:object-count="0" meta:page-count="46" meta:paragraph-count="581" meta:word-count="4407" meta:character-count="27711" meta:non-whitespace-character-count="23614"/>
    <meta:user-defined meta:name="toc-title">Índex</meta:user-defined>
  </office:meta>
</office:document-meta>
</file>