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B3000000DD436431B5.png" manifest:media-type="image/png"/>
  <manifest:file-entry manifest:full-path="Pictures/10000001000004FB000002326FED9A62.png" manifest:media-type="image/png"/>
  <manifest:file-entry manifest:full-path="Pictures/10000001000004FB0000033A01187616.png" manifest:media-type="image/png"/>
  <manifest:file-entry manifest:full-path="Pictures/100000010000012C000000BCDCB19066.png" manifest:media-type="image/png"/>
  <manifest:file-entry manifest:full-path="Pictures/10000001000004BC000003222B5D4C9B.png" manifest:media-type="image/png"/>
  <manifest:file-entry manifest:full-path="Pictures/100000000000010D0000004585066606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Noto Sans" svg:font-family="'Noto Sans'" style:font-adornments="Normal" style:font-family-generic="swiss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Ubuntu Mono" svg:font-family="'Ubuntu Mono'" style:font-adornments="Negreta" style:font-pitch="fixed"/>
    <style:font-face style:name="Ubuntu Mono1" svg:font-family="'Ubuntu Mono'" style:font-adornments="Normal" style:font-pitch="fixed"/>
  </office:font-face-decls>
  <office:automatic-styles>
    <style:style style:name="P1" style:family="paragraph" style:parent-style-name="Contents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2" style:family="paragraph" style:parent-style-name="Contents_20_2">
      <style:paragraph-properties>
        <style:tab-stops>
          <style:tab-stop style:position="16.499cm" style:type="right" style:leader-style="dotted" style:leader-text="."/>
        </style:tab-stops>
      </style:paragraph-properties>
    </style:style>
    <style:style style:name="P3" style:family="paragraph" style:parent-style-name="Text_20_body" style:list-style-name="L1">
      <style:paragraph-properties fo:margin-top="0cm" fo:margin-bottom="0cm" style:contextual-spacing="false"/>
    </style:style>
    <style:style style:name="P4" style:family="paragraph" style:parent-style-name="Text_20_body" style:list-style-name="L2">
      <style:paragraph-properties fo:margin-top="0cm" fo:margin-bottom="0cm" style:contextual-spacing="false"/>
    </style:style>
    <style:style style:name="P5" style:family="paragraph" style:parent-style-name="Quotations">
      <style:paragraph-properties fo:margin-left="1.27cm" fo:margin-right="0cm" fo:text-indent="0cm" style:auto-text-indent="false"/>
    </style:style>
    <style:style style:name="P6" style:family="paragraph" style:parent-style-name="Quotations">
      <style:paragraph-properties fo:margin-left="1.27cm" fo:margin-right="0cm" fo:text-indent="0cm" style:auto-text-indent="false"/>
      <style:text-properties fo:font-weight="bold" style:font-weight-asian="bold" style:font-weight-complex="bold"/>
    </style:style>
    <style:style style:name="P7" style:family="paragraph" style:parent-style-name="Preformatted_20_Text">
      <style:paragraph-properties fo:margin-left="1.27cm" fo:margin-right="0cm" fo:text-indent="0cm" style:auto-text-indent="false"/>
    </style:style>
    <style:style style:name="P8" style:family="paragraph" style:parent-style-name="Figure_20_Index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9" style:family="paragraph" style:parent-style-name="Text_20_body" style:list-style-name="L3">
      <style:paragraph-properties fo:margin-top="0cm" fo:margin-bottom="0cm" style:contextual-spacing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Filtratge antiespam</text:p>
      <text:table-of-content text:style-name="Sect1" text:name="Table of Contents1">
        <text:table-of-content-source text:outline-level="3">
          <text:index-title-template text:style-name="Contents_20_Heading">Índex</text:index-title-template>
          <text:table-of-content-entry-template text:outline-level="1" text:style-name="Contents_20_1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</text:table-of-content-source>
        <text:index-body>
          <text:index-title text:style-name="Sect1" text:name="Table of Contents1_Head">
            <text:p text:style-name="Contents_20_Heading">Índex</text:p>
          </text:index-title>
          <text:p text:style-name="P1"><text:a xlink:type="simple" xlink:href="#__RefHeading___Toc992_2638797506" text:style-name="Internet_20_link" text:visited-style-name="Internet_20_link">Filtratge antiespam</text:a><text:tab/><text:a xlink:type="simple" xlink:href="#__RefHeading___Toc992_2638797506" text:style-name="Internet_20_link" text:visited-style-name="Internet_20_link">2</text:a></text:p>
          <text:p text:style-name="P1"><text:a xlink:type="simple" xlink:href="#__RefHeading___Toc994_2638797506" text:style-name="Internet_20_link" text:visited-style-name="Internet_20_link">Rspamd</text:a><text:tab/><text:a xlink:type="simple" xlink:href="#__RefHeading___Toc994_2638797506" text:style-name="Internet_20_link" text:visited-style-name="Internet_20_link">2</text:a></text:p>
          <text:p text:style-name="P1"><text:a xlink:type="simple" xlink:href="#__RefHeading___Toc996_2638797506" text:style-name="Internet_20_link" text:visited-style-name="Internet_20_link">Redis</text:a><text:tab/><text:a xlink:type="simple" xlink:href="#__RefHeading___Toc996_2638797506" text:style-name="Internet_20_link" text:visited-style-name="Internet_20_link">2</text:a></text:p>
          <text:p text:style-name="P1"><text:a xlink:type="simple" xlink:href="#__RefHeading___Toc998_2638797506" text:style-name="Internet_20_link" text:visited-style-name="Internet_20_link">Requisit previ: cal tenir Postfix ja configurat</text:a><text:tab/><text:a xlink:type="simple" xlink:href="#__RefHeading___Toc998_2638797506" text:style-name="Internet_20_link" text:visited-style-name="Internet_20_link">3</text:a></text:p>
          <text:p text:style-name="P1"><text:a xlink:type="simple" xlink:href="#__RefHeading___Toc1000_2638797506" text:style-name="Internet_20_link" text:visited-style-name="Internet_20_link">1. Instal·la Rspamd i Redis</text:a><text:tab/><text:a xlink:type="simple" xlink:href="#__RefHeading___Toc1000_2638797506" text:style-name="Internet_20_link" text:visited-style-name="Internet_20_link">4</text:a></text:p>
          <text:p text:style-name="P1"><text:a xlink:type="simple" xlink:href="#__RefHeading___Toc1002_2638797506" text:style-name="Internet_20_link" text:visited-style-name="Internet_20_link">2. Configura el worker que parla amb Postfix (mode milter)</text:a><text:tab/><text:a xlink:type="simple" xlink:href="#__RefHeading___Toc1002_2638797506" text:style-name="Internet_20_link" text:visited-style-name="Internet_20_link">4</text:a></text:p>
          <text:p text:style-name="P1"><text:a xlink:type="simple" xlink:href="#__RefHeading___Toc1004_2638797506" text:style-name="Internet_20_link" text:visited-style-name="Internet_20_link">3. Configura les capçaleres del milter</text:a><text:tab/><text:a xlink:type="simple" xlink:href="#__RefHeading___Toc1004_2638797506" text:style-name="Internet_20_link" text:visited-style-name="Internet_20_link">4</text:a></text:p>
          <text:p text:style-name="P1"><text:a xlink:type="simple" xlink:href="#__RefHeading___Toc1006_2638797506" text:style-name="Internet_20_link" text:visited-style-name="Internet_20_link">4. Restringeix el worker normal a localhost</text:a><text:tab/><text:a xlink:type="simple" xlink:href="#__RefHeading___Toc1006_2638797506" text:style-name="Internet_20_link" text:visited-style-name="Internet_20_link">4</text:a></text:p>
          <text:p text:style-name="P1"><text:a xlink:type="simple" xlink:href="#__RefHeading___Toc1008_2638797506" text:style-name="Internet_20_link" text:visited-style-name="Internet_20_link">5. Defineix les xarxes locals del laboratori</text:a><text:tab/><text:a xlink:type="simple" xlink:href="#__RefHeading___Toc1008_2638797506" text:style-name="Internet_20_link" text:visited-style-name="Internet_20_link">5</text:a></text:p>
          <text:p text:style-name="P1"><text:a xlink:type="simple" xlink:href="#__RefHeading___Toc1010_2638797506" text:style-name="Internet_20_link" text:visited-style-name="Internet_20_link">6. Connecta Rspamd a Redis</text:a><text:tab/><text:a xlink:type="simple" xlink:href="#__RefHeading___Toc1010_2638797506" text:style-name="Internet_20_link" text:visited-style-name="Internet_20_link">5</text:a></text:p>
          <text:p text:style-name="P1"><text:a xlink:type="simple" xlink:href="#__RefHeading___Toc1012_2638797506" text:style-name="Internet_20_link" text:visited-style-name="Internet_20_link">7. Verifica i arrenca Rspamd</text:a><text:tab/><text:a xlink:type="simple" xlink:href="#__RefHeading___Toc1012_2638797506" text:style-name="Internet_20_link" text:visited-style-name="Internet_20_link">5</text:a></text:p>
          <text:p text:style-name="P1"><text:a xlink:type="simple" xlink:href="#__RefHeading___Toc1014_2638797506" text:style-name="Internet_20_link" text:visited-style-name="Internet_20_link">8. Verifica que el socket respon</text:a><text:tab/><text:a xlink:type="simple" xlink:href="#__RefHeading___Toc1014_2638797506" text:style-name="Internet_20_link" text:visited-style-name="Internet_20_link">6</text:a></text:p>
          <text:p text:style-name="P1"><text:a xlink:type="simple" xlink:href="#__RefHeading___Toc1016_2638797506" text:style-name="Internet_20_link" text:visited-style-name="Internet_20_link">9. Comprova el chroot de Postfix</text:a><text:tab/><text:a xlink:type="simple" xlink:href="#__RefHeading___Toc1016_2638797506" text:style-name="Internet_20_link" text:visited-style-name="Internet_20_link">6</text:a></text:p>
          <text:p text:style-name="P1"><text:a xlink:type="simple" xlink:href="#__RefHeading___Toc1018_2638797506" text:style-name="Internet_20_link" text:visited-style-name="Internet_20_link">10. Connecta Rspamd a Postfix com a milter</text:a><text:tab/><text:a xlink:type="simple" xlink:href="#__RefHeading___Toc1018_2638797506" text:style-name="Internet_20_link" text:visited-style-name="Internet_20_link">7</text:a></text:p>
          <text:p text:style-name="P1"><text:a xlink:type="simple" xlink:href="#__RefHeading___Toc1020_2638797506" text:style-name="Internet_20_link" text:visited-style-name="Internet_20_link">11. Verifica amb un correu de prova</text:a><text:tab/><text:a xlink:type="simple" xlink:href="#__RefHeading___Toc1020_2638797506" text:style-name="Internet_20_link" text:visited-style-name="Internet_20_link">8</text:a></text:p>
          <text:p text:style-name="P1"><text:a xlink:type="simple" xlink:href="#__RefHeading___Toc1022_2638797506" text:style-name="Internet_20_link" text:visited-style-name="Internet_20_link">12. Prova de bloqueig real amb el patró GTUBE</text:a><text:tab/><text:a xlink:type="simple" xlink:href="#__RefHeading___Toc1022_2638797506" text:style-name="Internet_20_link" text:visited-style-name="Internet_20_link">10</text:a></text:p>
          <text:p text:style-name="P2"><text:a xlink:type="simple" xlink:href="#__RefHeading___Toc1024_2638797506" text:style-name="Internet_20_link" text:visited-style-name="Internet_20_link">12.1. Per què existeix GTUBE?</text:a><text:tab/><text:a xlink:type="simple" xlink:href="#__RefHeading___Toc1024_2638797506" text:style-name="Internet_20_link" text:visited-style-name="Internet_20_link">10</text:a></text:p>
          <text:p text:style-name="P2"><text:a xlink:type="simple" xlink:href="#__RefHeading___Toc1026_2638797506" text:style-name="Internet_20_link" text:visited-style-name="Internet_20_link">12.2. Com funciona?</text:a><text:tab/><text:a xlink:type="simple" xlink:href="#__RefHeading___Toc1026_2638797506" text:style-name="Internet_20_link" text:visited-style-name="Internet_20_link">10</text:a></text:p>
          <text:p text:style-name="P2"><text:a xlink:type="simple" xlink:href="#__RefHeading___Toc1028_2638797506" text:style-name="Internet_20_link" text:visited-style-name="Internet_20_link">12.3. Com s’ha de fer servir?</text:a><text:tab/><text:a xlink:type="simple" xlink:href="#__RefHeading___Toc1028_2638797506" text:style-name="Internet_20_link" text:visited-style-name="Internet_20_link">10</text:a></text:p>
          <text:p text:style-name="P2"><text:a xlink:type="simple" xlink:href="#__RefHeading___Toc1030_2638797506" text:style-name="Internet_20_link" text:visited-style-name="Internet_20_link">12.4. Què hauries de veure si Rspamd funciona correctament</text:a><text:tab/><text:a xlink:type="simple" xlink:href="#__RefHeading___Toc1030_2638797506" text:style-name="Internet_20_link" text:visited-style-name="Internet_20_link">11</text:a></text:p>
          <text:p text:style-name="P1"><text:a xlink:type="simple" xlink:href="#__RefHeading___Toc1032_2638797506" text:style-name="Internet_20_link" text:visited-style-name="Internet_20_link">13. Interfície web de monitoratge (Opcional)</text:a><text:tab/><text:a xlink:type="simple" xlink:href="#__RefHeading___Toc1032_2638797506" text:style-name="Internet_20_link" text:visited-style-name="Internet_20_link">12</text:a></text:p>
          <text:p text:style-name="P2"><text:a xlink:type="simple" xlink:href="#__RefHeading___Toc1034_2638797506" text:style-name="Internet_20_link" text:visited-style-name="Internet_20_link">Índex de figures</text:a><text:tab/><text:a xlink:type="simple" xlink:href="#__RefHeading___Toc1034_2638797506" text:style-name="Internet_20_link" text:visited-style-name="Internet_20_link">14</text:a></text:p>
        </text:index-body>
      </text:table-of-content>
      <text:p text:style-name="SaltDePagina"/>
      <text:h text:style-name="Heading_20_1" text:outline-level="1"><text:bookmark-start text:name="filtratge-antiespam"/><text:bookmark-start text:name="__RefHeading___Toc992_2638797506"/>Filtratge antiespam<text:bookmark-end text:name="filtratge-antiespam"/><text:bookmark-end text:name="__RefHeading___Toc992_2638797506"/></text:h>
      <text:p text:style-name="First_20_paragraph"><text:span text:style-name="T1">Cicle formatiu:</text:span> CFGS Administració de sistemes informàtics en xarxa (ASIX)</text:p>
      <text:p text:style-name="Text_20_body"><text:span text:style-name="T1">Mòdul:</text:span> 0375 - Serveis de xarxa i Internet</text:p>
      <text:p text:style-name="Text_20_body"><text:span text:style-name="T1">Sistema operatiu:</text:span> Ubuntu Server 26.04 LTS</text:p>
      <text:h text:style-name="Heading_20_1" text:outline-level="1"><text:bookmark-start text:name="rspamd"/><text:bookmark-start text:name="__RefHeading___Toc994_2638797506"/>Rspamd<text:bookmark-end text:name="rspamd"/><text:bookmark-end text:name="__RefHeading___Toc994_2638797506"/></text:h>
      <text:p text:style-name="First_20_paragraph"><text:span text:style-name="T1">Rspamd</text:span> és un sistema de <text:span text:style-name="T1">filtratge antispam</text:span> — un programa que analitza cada correu entrant i decideix si és legítim, sospitós o clarament brossa, abans que arribi a la safata d’entrada de l’usuari.</text:p>
      <text:p text:style-name="FigureWithCaption"><draw:frame draw:style-name="fr1" draw:name="img1" text:anchor-type="as-char" svg:width="3cm" svg:height="1.88cm" draw:z-index="28"><draw:image xlink:href="Pictures/100000010000012C000000BCDCB19066.png" xlink:type="simple" xlink:show="embed" xlink:actuate="onLoad" draw:mime-type="image/png"/></draw:frame></text:p>
      <text:p text:style-name="FigureCaption"><text:bookmark-start text:name="__RefHeading___Toc1036_2638797506"/>Figura 1: Rspamd logo<text:bookmark-end text:name="__RefHeading___Toc1036_2638797506"/></text:p>
      <text:p text:style-name="Text_20_body">A diferència de SPF/DKIM/DMARC (que verifiquen la <text:span text:style-name="T1">identitat</text:span> del remitent), Rspamd analitza el <text:span text:style-name="T1">contingut i el comportament</text:span> del missatge amb centenars de regles combinades: paraules i patrons típics de spam, si la IP d’origen apareix a llistes negres públiques, si el correu passa o falla SPF/DKIM/DMARC (de fet, també sap comprovar-los ell mateix), l’estructura tècnica del missatge, aprenentatge automàtic (Bayesià) basat en correu que prèviament s’ha marcat com a spam/no-spam, i molt més.</text:p>
      <text:p text:style-name="Text_20_body">Amb tot això, li assigna una <text:span text:style-name="T1">puntuació numèrica</text:span> a cada correu (per exemple, <text:span text:style-name="CodiInline">-2.5</text:span> = molt segur; <text:span text:style-name="CodiInline">15</text:span> = spam evident) i, segons uns llindars configurables, decideix una acció: deixar-lo passar, afegir-hi una capçalera d’avís, posar-lo en quarantena, o rebutjar-lo directament.</text:p>
      <text:p text:style-name="Text_20_body"><text:span text:style-name="T1">Per què Rspamd i no un altre</text:span>: és l’estàndard actual en servidors moderns perquè és molt ràpid (escrit en C, mentre que l’alternativa clàssica, SpamAssassin, és en Perl i molt més lenta), i porta integrats de sèrie molts mòduls que altrament necessitarien programes separats (verificació SPF/DKIM/DMARC, llistes grises, detecció Bayesiana…).</text:p>
      <text:h text:style-name="Heading_20_1" text:outline-level="1"><text:bookmark-start text:name="redis"/><text:bookmark-start text:name="__RefHeading___Toc996_2638797506"/>Redis<text:bookmark-end text:name="redis"/><text:bookmark-end text:name="__RefHeading___Toc996_2638797506"/></text:h>
      <text:p text:style-name="First_20_paragraph"><text:span text:style-name="T1">Redis</text:span> és una base de dades molt ràpida que <text:span text:style-name="T1">guarda dades en memòria</text:span> (no és una base de dades relacional com MySQL; és més aviat un magatzem de tipus clau-valor).</text:p>
      <text:p text:style-name="Text_20_body">Rspamd el fa servir com a <text:span text:style-name="T1">memòria persistent</text:span> per a tres coses concretes:</text:p>
      <text:list text:style-name="L1">
        <text:list-item>
          <text:p text:style-name="P3"><text:soft-page-break/><text:span text:style-name="T1">Filtre Bayesià</text:span>: quan un usuari marca correu com a spam o no-spam, Rspamd va “aprenent” patrons. Aquest aprenentatge s’ha de desar en algun lloc que sobrevisqui als reinicis del dimoni — aquí és on entra Redis.</text:p>
        </text:list-item>
        <text:list-item>
          <text:p text:style-name="P3"><text:span text:style-name="T1">Llistes grises</text:span> (<text:span text:style-name="T2">greylisting</text:span>): una tècnica antispam que rebutja temporalment el primer intent d’un remitent desconegut (els servidors de spam solen no reintentar-ho, els legítims sí). Redis guarda quins remitents ja s’han vist abans.</text:p>
        </text:list-item>
        <text:list-item>
          <text:p text:style-name="P3"><text:span text:style-name="T1">Límits de freqüència</text:span> (<text:span text:style-name="T2">rate limiting</text:span>): per exemple, “aquest usuari no pot enviar més de X correus per minut” — cal recordar quants n’ha enviat, i això també es desa a Redis.</text:p>
        </text:list-item>
      </text:list>
      <text:p text:style-name="First_20_paragraph">Sense Redis, Rspamd encara funcionaria (moltes regles no en depenen), però <text:span text:style-name="T1">perdria tota la memòria d’aprenentatge i d’estat</text:span> cada cop que es reiniciés el servei — cosa que faria l’antispam molt menys efectiu amb el temps.</text:p>
      <text:p text:style-name="Text_20_body"><text:span text:style-name="T1">En resum</text:span>: Rspamd és el “cervell” que analitza i decideix, i Redis és la “memòria” on desa el que va aprenent per prendre decisions cada cop millors.</text:p>
      <text:p text:style-name="AlertImportantEtiqueta">📌 IMPORTANT</text:p>
      <text:p text:style-name="AlertImportant">Instal·lar el paquet <text:span text:style-name="CodiInline">redis-server</text:span> <text:span text:style-name="T1">no és suficient</text:span> perquè Rspamd el faci servir. Cal indicar-li explícitament a Rspamd on trobar-lo (pas 5 d’aquest document); si no, Rspamd funciona igualment (la majoria de regles no depenen de Redis), però el filtre Bayesià i les llistes grises queden inactius silenciosament, sense cap error visible a <text:span text:style-name="CodiInline">systemctl status</text:span>.</text:p>
      <text:h text:style-name="Heading_20_1" text:outline-level="1"><text:bookmark-start text:name="requisit-previ-cal-tenir-postfix-ja-configurat"/><text:bookmark-start text:name="__RefHeading___Toc998_2638797506"/>Requisit previ: cal tenir Postfix ja configurat<text:bookmark-end text:name="requisit-previ-cal-tenir-postfix-ja-configurat"/><text:bookmark-end text:name="__RefHeading___Toc998_2638797506"/></text:h>
      <text:p text:style-name="First_20_paragraph">Rspamd <text:span text:style-name="T1">no és un servidor de correu</text:span>, sinó un motor d’anàlisi que s’enganxa a un servidor de correu ja existent mitjançant el protocol <text:span text:style-name="T1">milter</text:span>. No funciona de manera autònoma: necessita que un MTA (en aquest cas, Postfix) li passi cada correu entrant abans d’acceptar-lo, i que sàpiga interpretar la resposta (acceptar, rebutjar, afegir capçalera…).</text:p>
      <text:p text:style-name="Text_20_body">Per tant, abans de seguir aquest document cal tenir Postfix ja instal·lat i funcionant — típicament amb, com a mínim:</text:p>
      <text:list text:style-name="L2">
        <text:list-item>
          <text:p text:style-name="P4">Un domini de correu configurat.</text:p>
        </text:list-item>
        <text:list-item>
          <text:p text:style-name="P4">Entrega interna cap a Dovecot ja operativa.</text:p>
        </text:list-item>
        <text:list-item>
          <text:p text:style-name="P4">El servei acceptant correu real (entrant o sortint) sense errors.</text:p>
        </text:list-item>
      </text:list>
      <text:p text:style-name="First_20_paragraph">Si encara no ho tens muntat, segueix primer: <text:a xlink:type="simple" xlink:href="https://proferamon.com/tic/correu.html" text:style-name="Internet_20_link" text:visited-style-name="Visited_20_Internet_20_Link"><text:span text:style-name="Definition">Servidor Mail</text:span></text:a> o bé, <text:a xlink:type="simple" xlink:href="https://proferamon.com/tic/sogo.html#part-1-implementació-de-la-màquina-correu" text:style-name="Internet_20_link" text:visited-style-name="Visited_20_Internet_20_Link"><text:span text:style-name="Definition">Implementació de la màquina correu</text:span></text:a>, abans de continuar amb Rspamd — els passos següents (<text:span text:style-name="CodiInline">smtpd_milters</text:span>, <text:span text:style-name="CodiInline">non_smtpd_milters</text:span>) simplement no tenen efecte sense un Postfix real on enganxar-se.</text:p>
      <text:h text:style-name="Heading_20_1" text:outline-level="1"><text:bookmark-start text:name="installa-rspamd-i-redis"/><text:bookmark-start text:name="__RefHeading___Toc1000_2638797506"/><text:soft-page-break/>1. Instal·la Rspamd i Redis<text:bookmark-end text:name="installa-rspamd-i-redis"/><text:bookmark-end text:name="__RefHeading___Toc1000_2638797506"/></text:h>
      <text:p text:style-name="Preformatted_20_Text"><text:span text:style-name="FunctionTok">sudo</text:span><text:span text:style-name="NormalTok"> apt install rspamd redis-server</text:span> </text:p>
      <text:h text:style-name="Heading_20_1" text:outline-level="1"><text:bookmark-start text:name="configura-el-worker-que-parla-amb-postfix-mode-milter"/><text:bookmark-start text:name="__RefHeading___Toc1002_2638797506"/>2. Configura el worker que parla amb Postfix (mode milter)<text:bookmark-end text:name="configura-el-worker-que-parla-amb-postfix-mode-milter"/><text:bookmark-end text:name="__RefHeading___Toc1002_2638797506"/></text:h>
      <text:p text:style-name="Preformatted_20_Text"><text:span text:style-name="FunctionTok">sudo</text:span><text:span text:style-name="NormalTok"> nano /etc/rspamd/override.d/worker-proxy.inc</text:span> </text:p>
      <text:p text:style-name="Codi_20_Nano">bind_socket = "/run/rspamd/milter.sock mode=0666";</text:p>
      <text:p text:style-name="Codi_20_Nano">milter = yes;</text:p>
      <text:p text:style-name="Codi_20_Nano">timeout = 120s;</text:p>
      <text:p text:style-name="Codi_20_Nano"/>
      <text:p text:style-name="Codi_20_Nano">upstream "local" {</text:p>
      <text:p text:style-name="Codi_20_Nano"><text:s text:c="2"/>default = yes;</text:p>
      <text:p text:style-name="Codi_20_Nano"><text:s text:c="2"/>self_scan = yes;</text:p>
      <text:p text:style-name="Codi_20_Nano">}</text:p>
      <text:h text:style-name="Heading_20_1" text:outline-level="1"><text:bookmark-start text:name="configura-les-capçaleres-del-milter"/><text:bookmark-start text:name="__RefHeading___Toc1004_2638797506"/>3. Configura les capçaleres del milter<text:bookmark-end text:name="configura-les-capçaleres-del-milter"/><text:bookmark-end text:name="__RefHeading___Toc1004_2638797506"/></text:h>
      <text:p text:style-name="First_20_paragraph">Per defecte, Rspamd només afegeix capçaleres (<text:span text:style-name="CodiInline">X-Spam-Status</text:span>, <text:span text:style-name="CodiInline">X-Spamd-Result</text:span>) quan pren alguna acció sobre el correu (avís, quarantena, rebuig). Si la puntuació és baixa i l’acció és “cap acció”, <text:span text:style-name="T1">no hi afegeix res</text:span>, cosa que dificulta confirmar visualment que Rspamd ha intervingut. Per forçar-ho sempre, activa-ho al mòdul <text:span text:style-name="CodiInline">milter_headers</text:span>:</text:p>
      <text:p text:style-name="Preformatted_20_Text"><text:span text:style-name="FunctionTok">sudo</text:span><text:span text:style-name="NormalTok"> nano /etc/rspamd/local.d/milter_headers.conf</text:span> </text:p>
      <text:p text:style-name="Codi_20_Nano">extended_spam_headers = true;</text:p>
      <text:p text:style-name="Codi_20_Nano">skip_authenticated = false;</text:p>
      <text:p text:style-name="Codi_20_Nano">skip_local = false;</text:p>
      <text:p text:style-name="Preformatted_20_Text"><text:span text:style-name="FunctionTok">sudo</text:span><text:span text:style-name="NormalTok"> rspamadm configtest</text:span> </text:p>
      <text:p text:style-name="Preformatted_20_Text"><text:span text:style-name="FunctionTok">sudo</text:span><text:span text:style-name="NormalTok"> systemctl restart rspamd</text:span> </text:p>
      <text:p text:style-name="AlertImportantEtiqueta">📌 IMPORTANT</text:p>
      <text:p text:style-name="AlertImportant">En producció real, val la pena revertir <text:span text:style-name="CodiInline">skip_authenticated</text:span>/<text:span text:style-name="CodiInline">skip_local</text:span> a <text:span text:style-name="CodiInline">true</text:span> (o eliminar-les) per no exposar detalls d’anàlisi interna en correu de sortida legítim; aquí es desactiven només amb finalitat de prova.</text:p>
      <text:h text:style-name="Heading_20_1" text:outline-level="1"><text:bookmark-start text:name="restringeix-el-worker-normal-a-localhost"/><text:bookmark-start text:name="__RefHeading___Toc1006_2638797506"/>4. Restringeix el worker normal a <text:span text:style-name="CodiInline">localhost</text:span><text:bookmark-end text:name="restringeix-el-worker-normal-a-localhost"/><text:bookmark-end text:name="__RefHeading___Toc1006_2638797506"/></text:h>
      <text:p text:style-name="First_20_paragraph">Per defecte escolta a totes les interfícies; no cal exposar-lo fora de la màquina:</text:p>
      <text:p text:style-name="Preformatted_20_Text"><text:span text:style-name="FunctionTok">sudo</text:span><text:span text:style-name="NormalTok"> nano /etc/rspamd/override.d/worker-normal.inc</text:span> </text:p>
      <text:p text:style-name="Codi_20_Nano">bind_socket = "127.0.0.1:11333";</text:p>
      <text:h text:style-name="Heading_20_1" text:outline-level="1"><text:bookmark-start text:name="defineix-les-xarxes-locals-del-laboratori"/><text:bookmark-start text:name="__RefHeading___Toc1008_2638797506"/><text:soft-page-break/>5. Defineix les xarxes locals del laboratori<text:bookmark-end text:name="defineix-les-xarxes-locals-del-laboratori"/><text:bookmark-end text:name="__RefHeading___Toc1008_2638797506"/></text:h>
      <text:p text:style-name="First_20_paragraph">Per no penalitzar el correu intern com si vingués de fora:</text:p>
      <text:p text:style-name="Preformatted_20_Text"><text:span text:style-name="FunctionTok">sudo</text:span><text:span text:style-name="NormalTok"> nano /etc/rspamd/local.d/options.inc</text:span> </text:p>
      <text:p text:style-name="Codi_20_Nano">local_networks = [</text:p>
      <text:p text:style-name="Codi_20_Nano"><text:s text:c="2"/>"127.0.0.0/8",</text:p>
      <text:p text:style-name="Codi_20_Nano"><text:s text:c="2"/>"10.0.2.0/24"</text:p>
      <text:p text:style-name="Codi_20_Nano">];</text:p>
      <text:h text:style-name="Heading_20_1" text:outline-level="1"><text:bookmark-start text:name="connecta-rspamd-a-redis"/><text:bookmark-start text:name="__RefHeading___Toc1010_2638797506"/>6. Connecta Rspamd a Redis<text:bookmark-end text:name="connecta-rspamd-a-redis"/><text:bookmark-end text:name="__RefHeading___Toc1010_2638797506"/></text:h>
      <text:p text:style-name="First_20_paragraph">Sense aquest pas, Redis queda instal·lat, però Rspamd no el fa servir:</text:p>
      <text:p text:style-name="Preformatted_20_Text"><text:span text:style-name="FunctionTok">sudo</text:span><text:span text:style-name="NormalTok"> nano /etc/rspamd/local.d/redis.conf</text:span> </text:p>
      <text:p text:style-name="Codi_20_Nano">servers = "127.0.0.1:6379";</text:p>
      <text:p text:style-name="First_20_paragraph">Activa també l’estadística Bayesiana perquè faci servir Redis com a magatzem:</text:p>
      <text:p text:style-name="Preformatted_20_Text"><text:span text:style-name="FunctionTok">sudo</text:span><text:span text:style-name="NormalTok"> nano /etc/rspamd/local.d/classifier-bayes.conf</text:span> </text:p>
      <text:p text:style-name="Codi_20_Nano">backend = "redis";</text:p>
      <text:p text:style-name="Codi_20_Nano">servers = "127.0.0.1:6379";</text:p>
      <text:p text:style-name="AlertNotaEtiqueta">💡 NOTA</text:p>
      <text:p text:style-name="AlertNota">El filtre Bayesià necessita un mínim de <text:span text:style-name="T1">200 correus d’entrenament</text:span> (marcats com a spam/no-spam) abans de començar a influir realment en la puntuació. És normal veure <text:span text:style-name="CodiInline">bayes_classify: not classified... Currently: 0; minimum 200 required</text:span> als logs durant els primers dies — no és cap error.</text:p>
      <text:h text:style-name="Heading_20_1" text:outline-level="1"><text:bookmark-start text:name="verifica-i-arrenca-rspamd"/><text:bookmark-start text:name="__RefHeading___Toc1012_2638797506"/>7. Verifica i arrenca Rspamd<text:bookmark-end text:name="verifica-i-arrenca-rspamd"/><text:bookmark-end text:name="__RefHeading___Toc1012_2638797506"/></text:h>
      <text:p text:style-name="First_20_paragraph">Verifica la configuració:</text:p>
      <text:p text:style-name="Preformatted_20_Text"><text:span text:style-name="FunctionTok">sudo</text:span><text:span text:style-name="NormalTok"> rspamadm configtest</text:span> </text:p>
      <text:p text:style-name="First_20_paragraph">Sortida esperada:</text:p>
      <text:p text:style-name="Codi_20_Ini">syntax OK</text:p>
      <text:p text:style-name="Text_20_body">Activa’l perquè s’iniciï automàticament en cada arrencada del sistema i l’arrenqui immediatament:</text:p>
      <text:p text:style-name="Preformatted_20_Text"><text:span text:style-name="FunctionTok">sudo</text:span><text:span text:style-name="NormalTok"> systemctl enable </text:span><text:span text:style-name="AttributeTok">--now</text:span><text:span text:style-name="NormalTok"> rspamd</text:span> </text:p>
      <text:p text:style-name="First_20_paragraph">Verifica l’estat del servei:</text:p>
      <text:p text:style-name="Preformatted_20_Text"><text:soft-page-break/><text:span text:style-name="FunctionTok">sudo</text:span><text:span text:style-name="NormalTok"> systemctl status rspamd</text:span> </text:p>
      <text:p text:style-name="First_20_paragraph">Sortida esperada:</text:p>
      <text:p text:style-name="Codi_20_Ini">● rspamd.service - rapid spam filtering system</text:p>
      <text:p text:style-name="Codi_20_Ini"><text:s text:c="5"/>Loaded: loaded (/usr/lib/systemd/system/rspamd.service; enabled; preset: enabled)</text:p>
      <text:p text:style-name="Codi_20_Ini"><text:s text:c="5"/>Active: active (running) since Sun 2026-07-19 09:31:05 UTC; 6min ago</text:p>
      <text:p text:style-name="Codi_20_Ini"><text:s/>Invocation: b8cc2865745d417388d632dec2dd1f6d</text:p>
      <text:p text:style-name="Codi_20_Ini"><text:s text:c="7"/>Docs: https://rspamd.com/doc/</text:p>
      <text:p text:style-name="Codi_20_Ini"><text:s text:c="3"/>Main PID: 5213 (rspamd)</text:p>
      <text:p text:style-name="Codi_20_Ini"><text:s text:c="6"/>Tasks: 5 (limit: 1718)</text:p>
      <text:p text:style-name="Codi_20_Ini"><text:s text:c="5"/>Memory: 59.7M (peak: 59.9M)</text:p>
      <text:p text:style-name="Codi_20_Ini"><text:s text:c="8"/>CPU: 531ms</text:p>
      <text:p text:style-name="Codi_20_Ini"><text:s text:c="5"/>CGroup: /system.slice/rspamd.service</text:p>
      <text:p text:style-name="Codi_20_Ini"><text:s text:c="13"/>├─5213 "rspamd: main process; 0.1 msg/sec, 0.0 msg/sec spam, 0.1 msg/sec ham; 0.19s avg processing time"</text:p>
      <text:p text:style-name="Codi_20_Ini"><text:s text:c="13"/>├─5215 "rspamd: rspamd_proxy process (/run/rspamd/milter.sock mode=0666)"</text:p>
      <text:p text:style-name="Codi_20_Ini"><text:s text:c="13"/>├─5216 "rspamd: controller process (localhost:11334)"</text:p>
      <text:p text:style-name="Codi_20_Ini"><text:s text:c="13"/>├─5217 "rspamd: normal process (127.0.0.1:11333)"</text:p>
      <text:p text:style-name="Codi_20_Ini"><text:s text:c="13"/>└─5218 "rspamd: hs_helper process"</text:p>
      <text:p text:style-name="Codi_20_Ini"/>
      <text:p text:style-name="Codi_20_Ini">de jul. 19 09:31:05 correu systemd[1]: Started rspamd.service - rapid spam filtering system.</text:p>
      <text:p text:style-name="Codi_20_Ini">de jul. 19 09:31:06 correu rspamd[5213]: 2026-07-19 09:31:06 #5213(main) &lt;da4351&gt;; main; main: rspamd 3.8.1 is loading configuration, build id: release</text:p>
      <text:p text:style-name="Text_20_body">Confirma també que Redis respon i que Rspamd hi ha pogut pujar els seus scripts:</text:p>
      <text:p text:style-name="Preformatted_20_Text"><text:span text:style-name="ExtensionTok">redis-cli</text:span><text:span text:style-name="NormalTok"> ping</text:span> </text:p>
      <text:p text:style-name="First_20_paragraph">Resposta esperada:</text:p>
      <text:p text:style-name="Codi_20_Ini">PONG</text:p>
      <text:h text:style-name="Heading_20_1" text:outline-level="1"><text:bookmark-start text:name="verifica-que-el-socket-respon"/><text:bookmark-start text:name="__RefHeading___Toc1014_2638797506"/>8. Verifica que el socket respon<text:bookmark-end text:name="verifica-que-el-socket-respon"/><text:bookmark-end text:name="__RefHeading___Toc1014_2638797506"/></text:h>
      <text:p text:style-name="First_20_paragraph">Comprova, sense enviar cap correu de prova, si el socket de Rspamd existeix i està escoltant peticions:</text:p>
      <text:p text:style-name="Preformatted_20_Text"><text:span text:style-name="ExtensionTok">nc</text:span><text:span text:style-name="NormalTok"> </text:span><text:span text:style-name="AttributeTok">-zU</text:span><text:span text:style-name="NormalTok"> /run/rspamd/milter.sock </text:span><text:span text:style-name="KeywordTok">&amp;&amp;</text:span><text:span text:style-name="NormalTok"> </text:span><text:span text:style-name="BuiltInTok">echo</text:span><text:span text:style-name="NormalTok"> </text:span><text:span text:style-name="StringTok">"Rspamd milter actiu"</text:span> </text:p>
      <text:p text:style-name="First_20_paragraph">Resposta esperada:</text:p>
      <text:p text:style-name="Codi_20_Ini">Rspamd milter actiu</text:p>
      <text:h text:style-name="Heading_20_1" text:outline-level="1"><text:bookmark-start text:name="comprova-el-chroot-de-postfix"/><text:bookmark-start text:name="__RefHeading___Toc1016_2638797506"/>9. Comprova el chroot de Postfix<text:bookmark-end text:name="comprova-el-chroot-de-postfix"/><text:bookmark-end text:name="__RefHeading___Toc1016_2638797506"/></text:h>
      <text:p text:style-name="First_20_paragraph">Molts serveis de Postfix (<text:span text:style-name="CodiInline">smtps</text:span>, <text:span text:style-name="CodiInline">submission</text:span>) corren per defecte dins d’un <text:span text:style-name="T1">chroot</text:span> a <text:span text:style-name="CodiInline">/var/spool/postfix/</text:span>. Si és el cas, el procés <text:span text:style-name="T1">no veu el sistema de fitxers real</text:span> — quan li dius <text:span text:style-name="CodiInline">unix:/run/rspamd/milter.sock</text:span>, en realitat busca <text:soft-page-break/><text:span text:style-name="CodiInline">/var/spool/postfix/run/rspamd/milter.sock</text:span>, que no existeix, i falla amb <text:span text:style-name="CodiInline">No such file or directory</text:span> <text:span text:style-name="T1">encara que el socket real estigui perfectament actiu</text:span>.</text:p>
      <text:p text:style-name="Text_20_body">Comprova-ho:</text:p>
      <text:p text:style-name="Preformatted_20_Text"><text:span text:style-name="FunctionTok">sudo</text:span><text:span text:style-name="NormalTok"> postconf </text:span><text:span text:style-name="AttributeTok">-M</text:span><text:span text:style-name="NormalTok"> </text:span><text:span text:style-name="KeywordTok">|</text:span><text:span text:style-name="NormalTok"> </text:span><text:span text:style-name="FunctionTok">grep</text:span><text:span text:style-name="NormalTok"> </text:span><text:span text:style-name="AttributeTok">-E</text:span><text:span text:style-name="NormalTok"> </text:span><text:span text:style-name="StringTok">"smtps|submission"</text:span> </text:p>
      <text:p text:style-name="First_20_paragraph">Mira la <text:span text:style-name="T1">cinquena columna</text:span> de cada línia (la del chroot):</text:p>
      <text:p text:style-name="Codi_20_Ini">smtps <text:s text:c="5"/>inet <text:s/>n <text:s text:c="6"/>- <text:s text:c="6"/>y <text:s text:c="6"/>- <text:s text:c="6"/>- <text:s text:c="6"/>smtpd ...</text:p>
      <text:p text:style-name="Text_20_body">Si hi ha una <text:span text:style-name="CodiInline">y</text:span>, cal desactivar-lo per a cada servei afectat:</text:p>
      <text:p text:style-name="Preformatted_20_Text"><text:span text:style-name="FunctionTok">sudo</text:span><text:span text:style-name="NormalTok"> nano /etc/postfix/master.cf</text:span> </text:p>
      <text:p text:style-name="First_20_paragraph">Canvia la <text:span text:style-name="CodiInline">y</text:span> per <text:span text:style-name="CodiInline">n</text:span> a la cinquena columna de les línies <text:span text:style-name="CodiInline">smtps</text:span> i <text:span text:style-name="CodiInline">submission</text:span>:</text:p>
      <text:p text:style-name="Codi_20_Nano">smtps <text:s text:c="5"/>inet <text:s/>n <text:s text:c="6"/>- <text:s text:c="6"/>n <text:s text:c="6"/>- <text:s text:c="6"/>- <text:s text:c="6"/>smtpd ...</text:p>
      <text:p text:style-name="Codi_20_Nano">submission inet <text:s/>n <text:s text:c="6"/>- <text:s text:c="6"/>n <text:s text:c="6"/>- <text:s text:c="6"/>- <text:s text:c="6"/>smtpd ...</text:p>
      <text:p text:style-name="Preformatted_20_Text"><text:span text:style-name="FunctionTok">sudo</text:span><text:span text:style-name="NormalTok"> systemctl restart postfix</text:span> </text:p>
      <text:p text:style-name="AlertNotaEtiqueta">💡 NOTA</text:p>
      <text:p text:style-name="AlertNota">Si en reiniciar Postfix torna a sortir l’avís <text:span text:style-name="CodiInline">warning: not owned by root: /var/spool/postfix/etc/resolv.conf</text:span>, no té relació amb el milter — és un problema independent de permisos dins del chroot. Corregeix-lo amb:</text:p>
      <text:p text:style-name="Preformatted_20_Text"><text:span text:style-name="FunctionTok">sudo</text:span><text:span text:style-name="NormalTok"> cp /etc/resolv.conf /var/spool/postfix/etc/resolv.conf</text:span> </text:p>
      <text:p text:style-name="Preformatted_20_Text"><text:span text:style-name="FunctionTok">sudo</text:span><text:span text:style-name="NormalTok"> chown root:root /var/spool/postfix/etc/resolv.conf</text:span> </text:p>
      <text:p text:style-name="Preformatted_20_Text"><text:span text:style-name="FunctionTok">sudo</text:span><text:span text:style-name="NormalTok"> chmod 644 /var/spool/postfix/etc/resolv.conf</text:span> </text:p>
      <text:h text:style-name="Heading_20_1" text:outline-level="1"><text:bookmark-start text:name="connecta-rspamd-a-postfix-com-a-milter"/><text:bookmark-start text:name="__RefHeading___Toc1018_2638797506"/>10. Connecta Rspamd a Postfix com a milter<text:bookmark-end text:name="connecta-rspamd-a-postfix-com-a-milter"/><text:bookmark-end text:name="__RefHeading___Toc1018_2638797506"/></text:h>
      <text:p text:style-name="First_20_paragraph">Configura Postfix perquè abans d’acceptar definitivament un correu entrant, l’enviï a Rspamd perquè l’analitzi:</text:p>
      <text:p text:style-name="Preformatted_20_Text"><text:span text:style-name="FunctionTok">sudo</text:span><text:span text:style-name="NormalTok"> postconf </text:span><text:span text:style-name="AttributeTok">-e</text:span><text:span text:style-name="NormalTok"> </text:span><text:span text:style-name="StringTok">'smtpd_milters = unix:/run/rspamd/milter.sock'</text:span> </text:p>
      <text:p text:style-name="First_20_paragraph">Aquesta línia és la parella de l’anterior, però per a un cas diferent: correu que no arriba per xarxa, sinó que es genera localment al mateix servidor:</text:p>
      <text:p text:style-name="Preformatted_20_Text"><text:span text:style-name="FunctionTok">sudo</text:span><text:span text:style-name="NormalTok"> postconf </text:span><text:span text:style-name="AttributeTok">-e</text:span><text:span text:style-name="NormalTok"> </text:span><text:span text:style-name="StringTok">'non_smtpd_milters = unix:/run/rspamd/milter.sock'</text:span> </text:p>
      <text:p text:style-name="First_20_paragraph">Defineix què ha de fer Postfix si Rspamd no respon — és a dir, un pla de contingència per a quan el milter falla o queda inaccessible:</text:p>
      <text:p text:style-name="Preformatted_20_Text"><text:span text:style-name="FunctionTok">sudo</text:span><text:span text:style-name="NormalTok"> postconf </text:span><text:span text:style-name="AttributeTok">-e</text:span><text:span text:style-name="NormalTok"> </text:span><text:span text:style-name="StringTok">'milter_default_action = accept'</text:span> </text:p>
      <text:p text:style-name="AlertImportantEtiqueta">📌 IMPORTANT</text:p>
      <text:p text:style-name="AlertImportant"><text:soft-page-break/><text:span text:style-name="CodiInline">milter_default_action = accept</text:span> és important: si Rspamd no respon (per manteniment, per exemple), Postfix continuarà entregant correu en lloc de bloquejar-lo tot. El compromís: durant una eventual caiguda de Rspamd, el correu flueix sense filtrar en lloc de quedar completament bloquejat.</text:p>
      <text:p text:style-name="First_20_paragraph">Reinicia Postfix:</text:p>
      <text:p text:style-name="Preformatted_20_Text"><text:span text:style-name="FunctionTok">sudo</text:span><text:span text:style-name="NormalTok"> systemctl restart postfix</text:span> </text:p>
      <text:p text:style-name="AlertAvisEtiqueta">⚠️ AVíS</text:p>
      <text:p text:style-name="AlertAvis"><text:span text:style-name="T1">Si en el futur afegeixes OpenDKIM</text:span>: no substitueixis aquesta línia, encadena’ls separats per comes:</text:p>
      <text:p text:style-name="Codi_20_Nano">smtpd_milters = local:/run/opendkim/opendkim.sock, unix:/run/rspamd/milter.sock</text:p>
      <text:p text:style-name="AlertAvis">Postfix crida els milters en l’ordre indicat.</text:p>
      <text:h text:style-name="Heading_20_1" text:outline-level="1"><text:bookmark-start text:name="verifica-amb-un-correu-de-prova"/><text:bookmark-start text:name="__RefHeading___Toc1020_2638797506"/>11. Verifica amb un correu de prova<text:bookmark-end text:name="verifica-amb-un-correu-de-prova"/><text:bookmark-end text:name="__RefHeading___Toc1020_2638797506"/></text:h>
      <text:p text:style-name="First_20_paragraph">Envia un correu de prova entre dos usuaris als quals tinguis accés.</text:p>
      <text:p text:style-name="Text_20_body">Obre el missatge rebut. Hauries de veure capçaleres com aquestes:</text:p>
      <text:p text:style-name="Horizontal_20_Line"/>
      <text:p text:style-name="P5">X-Rspamd-Queue-Id: AB16DA06AA</text:p>
      <text:p text:style-name="P5"><text:span text:style-name="T1">X-Rspamd-Server:</text:span> correu</text:p>
      <text:p text:style-name="P6">X-Spamd-Result: default: False [0.46 / 15.00];</text:p>
      <text:p text:style-name="P7"><text:s/>R_MIXED_CHARSET(0.56)[];</text:p>
      <text:p text:style-name="P7"><text:s/>MIME_GOOD(-0.10)[multipart/alternative,text/plain];</text:p>
      <text:p text:style-name="P7"><text:s/>TO_DOM_EQ_FROM_DOM(0.00)[];</text:p>
      <text:p text:style-name="P7"><text:s/>MID_RHS_MATCH_FROM(0.00)[];</text:p>
      <text:p text:style-name="P7"><text:s/>RCVD_COUNT_ZERO(0.00)[0];</text:p>
      <text:p text:style-name="P7"><text:s/>ARC_NA(0.00)[];</text:p>
      <text:p text:style-name="P7"><text:s/>RCPT_COUNT_ONE(0.00)[1];</text:p>
      <text:p text:style-name="P7"><text:s/>FROM_HAS_DN(0.00)[];</text:p>
      <text:p text:style-name="P7"><text:s/>TO_DN_ALL(0.00)[];</text:p>
      <text:p text:style-name="P7"><text:s/>URIBL_BLOCKED(0.00)[correu.thos.local:rdns,correu.thos.local:helo];</text:p>
      <text:p text:style-name="P7"><text:s/>FROM_EQ_ENVFROM(0.00)[];</text:p>
      <text:p text:style-name="P7"><text:s/>TO_MATCH_ENVRCPT_ALL(0.00)[];</text:p>
      <text:p text:style-name="P7"><text:s/>MIME_TRACE(0.00)[0:+,1:+,2:~]</text:p>
      <text:p text:style-name="P6"><text:soft-page-break/>X-Rspamd-Action: no action</text:p>
      <text:p text:style-name="Horizontal_20_Line"/>
      <text:p text:style-name="First_20_paragraph">Original del missatge sencer:</text:p>
      <text:p text:style-name="Codi_20_Ini">Return-Path: &lt;joan@thos.local&gt;</text:p>
      <text:p text:style-name="Codi_20_Ini">Delivered-To: maria@thos.local</text:p>
      <text:p text:style-name="Codi_20_Ini">Received: from correu.thos.local</text:p>
      <text:p text:style-name="Codi_20_Ini"><text:s text:c="4"/>by correu.thos.local with LMTP</text:p>
      <text:p text:style-name="Codi_20_Ini"><text:s text:c="4"/>id OIPLNI6fXGqAFQAAfUf1FQ</text:p>
      <text:p text:style-name="Codi_20_Ini"><text:s text:c="4"/>(envelope-from &lt;joan@thos.local&gt;)</text:p>
      <text:p text:style-name="Codi_20_Ini"><text:s text:c="4"/>for &lt;maria@thos.local&gt;; Sun, 19 Jul 2026 09:57:34 +0000</text:p>
      <text:p text:style-name="Codi_20_Ini">Received: from correu.thos.local (correu.thos.local [10.0.2.10])</text:p>
      <text:p text:style-name="Codi_20_Ini"><text:s text:c="4"/>(using TLSv1.3 with cipher TLS_AES_256_GCM_SHA384 (256/256 bits)</text:p>
      <text:p text:style-name="Codi_20_Ini"><text:s text:c="5"/>key-exchange x25519 server-signature RSA-PSS (2048 bits) server-digest SHA256)</text:p>
      <text:p text:style-name="Codi_20_Ini"><text:s text:c="4"/>(No client certificate requested)</text:p>
      <text:p text:style-name="Codi_20_Ini"><text:s text:c="4"/>by correu.thos.local (Postfix) with ESMTPSA id AB16DA06AA</text:p>
      <text:p text:style-name="Codi_20_Ini"><text:s text:c="4"/>for &lt;maria@thos.local&gt;; Sun, 19 Jul 2026 09:57:34 +0000 (UTC)</text:p>
      <text:p text:style-name="Codi_20_Ini">From: "Joan Garcia" &lt;joan@thos.local&gt;</text:p>
      <text:p text:style-name="Codi_20_Ini">To: "Maria Puig" &lt;maria@thos.local&gt;</text:p>
      <text:p text:style-name="Codi_20_Ini">User-Agent: SOGoMail 5.12.4</text:p>
      <text:p text:style-name="Codi_20_Ini">MIME-Version: 1.0</text:p>
      <text:p text:style-name="Codi_20_Ini">Date: Sun, 19 Jul 2026 11:57:34 +0200</text:p>
      <text:p text:style-name="Codi_20_Ini">Subject: Missatge de prova</text:p>
      <text:p text:style-name="Codi_20_Ini">Message-ID: &lt;4f4a40e4-6d6f-0303-7098-cb6f3e38e4e1@thos.local&gt;</text:p>
      <text:p text:style-name="Codi_20_Ini">X-Forward: 10.0.2.14</text:p>
      <text:p text:style-name="Codi_20_Ini">Content-Type: multipart/alternative; boundary="----=_=-_OpenGroupware_org_NGMime-1879-1784455054.509937-1------"</text:p>
      <text:p text:style-name="Codi_20_Ini">X-Rspamd-Queue-Id: AB16DA06AA</text:p>
      <text:p text:style-name="Codi_20_Ini">X-Rspamd-Server: correu</text:p>
      <text:p text:style-name="Codi_20_Ini">X-Spamd-Result: default: False [0.46 / 15.00];</text:p>
      <text:p text:style-name="Codi_20_Ini"><text:s text:c="4"/>R_MIXED_CHARSET(0.56)[];</text:p>
      <text:p text:style-name="Codi_20_Ini"><text:s text:c="4"/>MIME_GOOD(-0.10)[multipart/alternative,text/plain];</text:p>
      <text:p text:style-name="Codi_20_Ini"><text:s text:c="4"/>TO_DOM_EQ_FROM_DOM(0.00)[];</text:p>
      <text:p text:style-name="Codi_20_Ini"><text:s text:c="4"/>MID_RHS_MATCH_FROM(0.00)[];</text:p>
      <text:p text:style-name="Codi_20_Ini"><text:s text:c="4"/>RCVD_COUNT_ZERO(0.00)[0];</text:p>
      <text:p text:style-name="Codi_20_Ini"><text:s text:c="4"/>ARC_NA(0.00)[];</text:p>
      <text:p text:style-name="Codi_20_Ini"><text:s text:c="4"/>RCPT_COUNT_ONE(0.00)[1];</text:p>
      <text:p text:style-name="Codi_20_Ini"><text:s text:c="4"/>FROM_HAS_DN(0.00)[];</text:p>
      <text:p text:style-name="Codi_20_Ini"><text:s text:c="4"/>TO_DN_ALL(0.00)[];</text:p>
      <text:p text:style-name="Codi_20_Ini"><text:s text:c="4"/>URIBL_BLOCKED(0.00)[correu.thos.local:rdns,correu.thos.local:helo];</text:p>
      <text:p text:style-name="Codi_20_Ini"><text:s text:c="4"/>FROM_EQ_ENVFROM(0.00)[];</text:p>
      <text:p text:style-name="Codi_20_Ini"><text:s text:c="4"/>TO_MATCH_ENVRCPT_ALL(0.00)[];</text:p>
      <text:p text:style-name="Codi_20_Ini"><text:s text:c="4"/>MIME_TRACE(0.00)[0:+,1:+,2:~]</text:p>
      <text:p text:style-name="Codi_20_Ini">X-Rspamd-Action: no action</text:p>
      <text:p text:style-name="Codi_20_Ini"/>
      <text:p text:style-name="Codi_20_Ini">------=_=-_OpenGroupware_org_NGMime-1879-1784455054.509937-1------</text:p>
      <text:p text:style-name="Codi_20_Ini">Content-Type: text/plain; charset=utf-8</text:p>
      <text:p text:style-name="Codi_20_Ini">Content-Transfer-Encoding: quoted-printable</text:p>
      <text:p text:style-name="Codi_20_Ini">Content-Length: 53</text:p>
      <text:p text:style-name="Codi_20_Ini"/>
      <text:p text:style-name="Codi_20_Ini"/>
      <text:p text:style-name="Codi_20_Ini">Bon dia, Maria.</text:p>
      <text:p text:style-name="Codi_20_Ini">Aquest és un missatge de prova.</text:p>
      <text:p text:style-name="Codi_20_Ini"><text:soft-page-break/></text:p>
      <text:p text:style-name="Codi_20_Ini">------=_=-_OpenGroupware_org_NGMime-1879-1784455054.509937-1------</text:p>
      <text:p text:style-name="Codi_20_Ini">Content-Type: text/html; charset=utf-8</text:p>
      <text:p text:style-name="Codi_20_Ini">Content-Transfer-Encoding: quoted-printable</text:p>
      <text:p text:style-name="Codi_20_Ini">Content-Length: 81</text:p>
      <text:p text:style-name="Codi_20_Ini"/>
      <text:p text:style-name="Codi_20_Ini">&lt;html&gt;&lt;p&gt;Bon dia, Maria.&lt;/p&gt;&lt;p&gt;Aquest és un missatge de prova.&lt;/p&gt;=</text:p>
      <text:p text:style-name="Codi_20_Ini">&lt;/html&gt;</text:p>
      <text:p text:style-name="Codi_20_Ini"/>
      <text:p text:style-name="Codi_20_Ini">------=_=-_OpenGroupware_org_NGMime-1879-1784455054.509937-1--------</text:p>
      <text:h text:style-name="Heading_20_1" text:outline-level="1"><text:bookmark-start text:name="prova-de-bloqueig-real-amb-el-patró-gtube"/><text:bookmark-start text:name="__RefHeading___Toc1022_2638797506"/>12. Prova de bloqueig real amb el patró GTUBE<text:bookmark-end text:name="prova-de-bloqueig-real-amb-el-patró-gtube"/><text:bookmark-end text:name="__RefHeading___Toc1022_2638797506"/></text:h>
      <text:p text:style-name="First_20_paragraph">Rspamd reconeix un patró de test estàndard anomenat <text:span text:style-name="T1">GTUBE</text:span> sense necessitat d’enviar spam de veritat.</text:p>
      <text:p text:style-name="Text_20_body">La <text:span text:style-name="T1">GTUBE</text:span> (<text:span text:style-name="T2">Generic Test for Unsolicited Bulk Email</text:span>) és una cadena de text estàndard, dissenyada específicament perquè qualsevol filtre antispam la reconegui i la marqui <text:span text:style-name="T1">sempre</text:span> com a spam, sense ambigüitat.</text:p>
      <text:h text:style-name="Heading_20_2" text:outline-level="2"><text:bookmark-start text:name="per-què-existeix-gtube"/><text:bookmark-start text:name="__RefHeading___Toc1024_2638797506"/>12.1. Per què existeix GTUBE?<text:bookmark-end text:name="per-què-existeix-gtube"/><text:bookmark-end text:name="__RefHeading___Toc1024_2638797506"/></text:h>
      <text:p text:style-name="First_20_paragraph">Quan proves un filtre antispam, tens un problema pràctic: <text:span text:style-name="T1">no vols enviar spam real</text:span> per comprovar que el filtre funciona (seria irresponsable, i a més podria acabar afectant la reputació del teu propi servidor). La GTUBE resol això: és un patró <text:span text:style-name="T1">universalment reconegut</text:span> pels motors antispam (SpamAssassin la va crear originàriament, però Rspamd i pràcticament tots els altres també la reconeixen) com “això és una prova, tracta-ho com a spam garantit”.</text:p>
      <text:h text:style-name="Heading_20_2" text:outline-level="2"><text:bookmark-start text:name="com-funciona"/><text:bookmark-start text:name="__RefHeading___Toc1026_2638797506"/>12.2. Com funciona?<text:bookmark-end text:name="com-funciona"/><text:bookmark-end text:name="__RefHeading___Toc1026_2638797506"/></text:h>
      <text:p text:style-name="First_20_paragraph">No és cap tècnica sofisticada — és literalment una <text:span text:style-name="T1">regla explícita</text:span> dins del motor: “si el cos del missatge conté exactament aquesta cadena, assigna-li la puntuació màxima de spam”. No hi ha cap anàlisi real de contingut, patrons, o llistes negres involucrades; és una porta del darrere deliberada i documentada per a fer proves.</text:p>
      <text:h text:style-name="Heading_20_2" text:outline-level="2"><text:bookmark-start text:name="com-sha-de-fer-servir"/><text:bookmark-start text:name="__RefHeading___Toc1028_2638797506"/>12.3. Com s’ha de fer servir?<text:bookmark-end text:name="com-sha-de-fer-servir"/><text:bookmark-end text:name="__RefHeading___Toc1028_2638797506"/></text:h>
      <text:p text:style-name="First_20_paragraph">Cal enganxar-la <text:span text:style-name="T1">exactament tal com és</text:span>, sense cap salt de línia enmig ni espais addicionals, en algun lloc del <text:span text:style-name="T1">cos del missatge</text:span> (no funciona a l’assumpte):</text:p>
      <text:p text:style-name="Codi_20_Nano">XJS*C4JDBQADN1.NSBN3*2IDNEN*GTUBE-STANDARD-ANTI-UBE-TEST-EMAIL*C.34X</text:p>
      <text:p text:style-name="FigureWithCaption"><text:soft-page-break/><draw:frame draw:style-name="fr1" draw:name="img2" text:anchor-type="as-char" svg:width="17cm" svg:height="7.493cm" draw:z-index="29"><draw:image xlink:href="Pictures/10000001000004FB000002326FED9A62.png" xlink:type="simple" xlink:show="embed" xlink:actuate="onLoad" draw:mime-type="image/png"/></draw:frame></text:p>
      <text:p text:style-name="FigureCaption"><text:bookmark-start text:name="__RefHeading___Toc1042_2638797506"/>Figura 2: Missatge amb el patró GTUBE<text:bookmark-end text:name="__RefHeading___Toc1042_2638797506"/></text:p>
      <text:h text:style-name="Heading_20_2" text:outline-level="2"><text:bookmark-start text:name="què-hauries-de-veure-si-rspamd-funciona-correctament"/><text:bookmark-start text:name="__RefHeading___Toc1030_2638797506"/>12.4. Què hauries de veure si Rspamd funciona correctament<text:bookmark-end text:name="què-hauries-de-veure-si-rspamd-funciona-correctament"/><text:bookmark-end text:name="__RefHeading___Toc1030_2638797506"/></text:h>
      <text:p text:style-name="First_20_paragraph">Als logs (<text:span text:style-name="CodiInline">rspamd.log</text:span>), una puntuació molt per sobre del llindar de rebuig.</text:p>
      <text:p text:style-name="Preformatted_20_Text"><text:span text:style-name="FunctionTok">sudo</text:span><text:span text:style-name="NormalTok"> tail </text:span><text:span text:style-name="AttributeTok">-n</text:span><text:span text:style-name="NormalTok"> 20 /var/log/rspamd/rspamd.log</text:span> </text:p>
      <text:p text:style-name="First_20_paragraph">En aquest cas la puntuació és 15.00</text:p>
      <text:p text:style-name="Codi_20_Ini">2026-07-19 10:24:03 #5479(rspamd_proxy) &lt;563f09&gt;; proxy; rspamd_add_passthrough_result: &lt;48d4e64b-9e56-9a0a-5ee6-918d711e9641@thos.local&gt;: set pre-result to 'reject' (15.00): 'Gtube pattern' from GTUBE(3)</text:p>
      <text:p text:style-name="Codi_20_Ini">2026-07-19 10:24:03 #5479(rspamd_proxy) &lt;563f09&gt;; proxy; rspamd_task_write_log: id: &lt;48d4e64b-9e56-9a0a-5ee6-918d711e9641@thos.local&gt;, qid: &lt;0898EA06BD&gt;, ip: 10.0.2.10, user: joan, from: &lt;joan@thos.local&gt;, (default: S (reject): [15.00/15.00] [GTUBE(0.00){}]), len: 927, time: 0.812ms, dns req: 0, digest: &lt;24446c0f37d3f221f11c8e75037a1273&gt;, rcpts: &lt;maria@thos.local&gt;, mime_rcpts: &lt;maria@thos.local&gt;, forced: reject "Gtube pattern"; score=15.00 (set by GTUBE)</text:p>
      <text:p text:style-name="Text_20_body">Segons com tinguis configurada l’acció per defecte de Rspamd, el correu es rebutjarà directament (l’emissor rebrà un error SMTP) o arribarà marcat clarament com a spam (per exemple, a la carpeta de Correu brossa de <text:a xlink:type="simple" xlink:href="https://proferamon.com/tic/sogo.html" text:style-name="Internet_20_link" text:visited-style-name="Visited_20_Internet_20_Link"><text:span text:style-name="Definition">SOGo</text:span></text:a> si tens <text:span text:style-name="CodiInline">sieve</text:span> filtrant per <text:span text:style-name="CodiInline">X-Spam-Status</text:span>). En aquest cas, ni tan sols s’envia:</text:p>
      <text:p text:style-name="FigureWithCaption"><text:soft-page-break/><draw:frame draw:style-name="fr1" draw:name="img3" text:anchor-type="as-char" svg:width="15.346cm" svg:height="7.796cm" draw:z-index="30"><draw:image xlink:href="Pictures/10000001000001B3000000DD436431B5.png" xlink:type="simple" xlink:show="embed" xlink:actuate="onLoad" draw:mime-type="image/png"/></draw:frame></text:p>
      <text:p text:style-name="FigureCaption"><text:bookmark-start text:name="__RefHeading___Toc1040_2638797506"/>Figura 3: Patró GTUBE detectat<text:bookmark-end text:name="__RefHeading___Toc1040_2638797506"/></text:p>
      <text:h text:style-name="Heading_20_1" text:outline-level="1"><text:bookmark-start text:name="interfície-web-de-monitoratge-opcional"/><text:bookmark-start text:name="__RefHeading___Toc1032_2638797506"/>13. Interfície web de monitoratge (Opcional)<text:bookmark-end text:name="interfície-web-de-monitoratge-opcional"/><text:bookmark-end text:name="__RefHeading___Toc1032_2638797506"/></text:h>
      <text:p text:style-name="First_20_paragraph">Mostra en temps real cada correu analitzat i la puntuació desglossada per regla:</text:p>
      <text:p text:style-name="Preformatted_20_Text"><text:span text:style-name="ExtensionTok">rspamadm</text:span><text:span text:style-name="NormalTok"> pw</text:span> </text:p>
      <text:p text:style-name="First_20_paragraph">Copia la contrasenya xifrada resultant:</text:p>
      <text:p text:style-name="Preformatted_20_Text"><text:span text:style-name="FunctionTok">sudo</text:span><text:span text:style-name="NormalTok"> nano /etc/rspamd/override.d/worker-controller.inc</text:span> </text:p>
      <text:p text:style-name="Codi_20_Nano">password = "$2$...";</text:p>
      <text:p text:style-name="Codi_20_Nano">bind_socket = "127.0.0.1:11334";</text:p>
      <text:p text:style-name="First_20_paragraph">Reinicia Rspamd:</text:p>
      <text:p text:style-name="Preformatted_20_Text"><text:span text:style-name="FunctionTok">sudo</text:span><text:span text:style-name="NormalTok"> systemctl restart rspamd</text:span> </text:p>
      <text:p text:style-name="First_20_paragraph">Accessible a <text:span text:style-name="CodiInline">http://127.0.0.1:11334</text:span> — fes-hi un túnel SSH o un proxy des d’Apache si vols accedir des del navegador.</text:p>
      <text:p text:style-name="Text_20_body">Per exemple, des del client amb interfície gràfica crea un túnel SSH:</text:p>
      <text:p text:style-name="Preformatted_20_Text"><text:span text:style-name="FunctionTok">ssh</text:span><text:span text:style-name="NormalTok"> </text:span><text:span text:style-name="AttributeTok">-L</text:span><text:span text:style-name="NormalTok"> 11334:127.0.0.1:11334 usuari@correu.thos.local</text:span> </text:p>
      <text:p text:style-name="First_20_paragraph">Amb el túnel actiu, obre al navegador del client:</text:p>
      <text:p text:style-name="Codi_20_Ini">http://localhost:11334</text:p>
      <text:p text:style-name="FigureWithCaption"><text:soft-page-break/><draw:frame draw:style-name="fr1" draw:name="img4" text:anchor-type="as-char" svg:width="17cm" svg:height="11.014cm" draw:z-index="31"><draw:image xlink:href="Pictures/10000001000004FB0000033A01187616.png" xlink:type="simple" xlink:show="embed" xlink:actuate="onLoad" draw:mime-type="image/png"/></draw:frame></text:p>
      <text:p text:style-name="FigureCaption"><text:bookmark-start text:name="__RefHeading___Toc1038_2638797506"/>Figura 4: Interfície de monitoratge<text:bookmark-end text:name="__RefHeading___Toc1038_2638797506"/></text:p>
      <text:p text:style-name="SaltDePagina"/>
      <text:h text:style-name="Heading_20_2" text:outline-level="2"><text:bookmark-start text:name="__RefHeading___Toc1034_2638797506"/>Índex de figures<text:bookmark-end text:name="__RefHeading___Toc1034_2638797506"/></text:h>
      <text:illustration-index text:style-name="Sect1" text:protected="true" text:name="TaulaFigures">
        <text:illustration-index-source text:caption-sequence-name="Illustration" text:caption-sequence-format="text">
          <text:index-title-template text:style-name="Figure_20_Index_20_Heading"/>
          <text:illustration-index-entry-template text:style-name="Figure_20_Index_20_1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illustration-index-entry-template>
          <loext:index-source-style text:style-name="FigureCaption"/>
        </text:illustration-index-source>
        <text:index-body>
          <text:p text:style-name="P8"><text:a xlink:type="simple" xlink:href="#__RefHeading___Toc1036_2638797506" text:style-name="Index_20_Link" text:visited-style-name="Index_20_Link">Figura 1: Rspamd logo<text:tab/>2</text:a></text:p>
          <text:p text:style-name="P8"><text:a xlink:type="simple" xlink:href="#__RefHeading___Toc1042_2638797506" text:style-name="Index_20_Link" text:visited-style-name="Index_20_Link">Figura 2: Missatge amb el patró GTUBE<text:tab/>11</text:a></text:p>
          <text:p text:style-name="P8"><text:a xlink:type="simple" xlink:href="#__RefHeading___Toc1040_2638797506" text:style-name="Index_20_Link" text:visited-style-name="Index_20_Link">Figura 3: Patró GTUBE detectat<text:tab/>12</text:a></text:p>
          <text:p text:style-name="P8"><text:a xlink:type="simple" xlink:href="#__RefHeading___Toc1038_2638797506" text:style-name="Index_20_Link" text:visited-style-name="Index_20_Link">Figura 4: Interfície de monitoratge<text:tab/>13</text:a></text:p>
        </text:index-body>
      </text:illustration-index>
      <text:h text:style-name="Heading_20_4" text:outline-level="4"><text:bookmark-start text:name="versions-daquest-document"/>Versions d’aquest document<text:bookmark-end text:name="versions-daquest-document"/></text:h>
      <text:list text:style-name="L3">
        <text:list-item>
          <text:p text:style-name="P9"><text:a xlink:type="simple" xlink:href="https://proferamon.com/tic/rspamd.html" text:style-name="Internet_20_link" text:visited-style-name="Visited_20_Internet_20_Link"><text:span text:style-name="Definition">HTML</text:span></text:a></text:p>
        </text:list-item>
        <text:list-item>
          <text:p text:style-name="P9"><text:a xlink:type="simple" xlink:href="https://proferamon.com/tic/pdf/rspamd.pdf" text:style-name="Internet_20_link" text:visited-style-name="Visited_20_Internet_20_Link"><text:span text:style-name="Definition">PDF</text:span></text:a></text:p>
        </text:list-item>
        <text:list-item>
          <text:p text:style-name="P9"><text:a xlink:type="simple" xlink:href="https://proferamon.com/tic/odt/rspamd.odt" text:style-name="Internet_20_link" text:visited-style-name="Visited_20_Internet_20_Link"><text:span text:style-name="Definition">ODT</text:span></text:a></text:p>
        </text:list-item>
        <text:list-item>
          <text:p text:style-name="P9"><text:a xlink:type="simple" xlink:href="https://proferamon.com/tic/md/rspamd.md" text:style-name="Internet_20_link" text:visited-style-name="Visited_20_Internet_20_Link"><text:span text:style-name="Definition">MD</text:span></text:a></text:p>
        </text:list-item>
      </text:list>
      <text:p text:style-name="First_20_paragraph"><text:a xlink:type="simple" xlink:href="https://creativecommons.org/publicdomain/zero/1.0/deed.ca" text:style-name="Internet_20_link" text:visited-style-name="Visited_20_Internet_20_Link"><text:span text:style-name="Definition">Domini Públic (CC0)</text:span>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Noto Sans" svg:font-family="'Noto Sans'" style:font-adornments="Normal" style:font-family-generic="swiss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Ubuntu Mono" svg:font-family="'Ubuntu Mono'" style:font-adornments="Negreta" style:font-pitch="fixed"/>
    <style:font-face style:name="Ubuntu Mono1" svg:font-family="'Ubuntu Mono'" style:font-adornments="Normal" style:font-pitch="fixed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a" fo:country="none" style:letter-kerning="true" style:font-name-asian="Tahoma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a" fo:country="none" style:letter-kerning="true" style:font-name-asian="Tahoma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Noto Sans" fo:font-family="'Noto Sans'" style:font-style-name="Normal" style:font-family-generic="swiss" style:font-pitch="variable" fo:font-size="11pt"/>
    </style:style>
    <style:style style:name="Author" style:family="paragraph" style:parent-style-name="Standard" style:class="html">
      <style:paragraph-properties fo:text-align="center" style:justify-single-word="false"/>
    </style:style>
    <style:style style:name="Date" style:family="paragraph" style:parent-style-name="Standard" style:class="html">
      <style:paragraph-properties fo:text-align="center" style:justify-single-word="false"/>
    </style:style>
    <style:style style:name="Abstract" style:family="paragraph" style:parent-style-name="Standard" style:class="html">
      <style:paragraph-properties fo:margin-left="1cm" fo:margin-right="1cm" fo:margin-top="0.254cm" fo:margin-bottom="0.254cm" style:contextual-spacing="false" fo:text-indent="0cm" style:auto-text-indent="fals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fo:color="#e6001a" loext:opacity="100%" style:font-name="Arial" fo:font-family="Arial" style:font-style-name="Normal" style:font-family-generic="swiss" style:font-pitch="variable" fo:font-size="14pt" style:font-name-asian="Tahoma" style:font-family-asian="Tahoma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top="0.15cm" fo:margin-bottom="0.15cm" style:contextual-spacing="false" fo:line-height="115%" style:page-number="auto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TableCaption" style:family="paragraph" style:parent-style-name="Caption" style:class="extra"/>
    <style:style style:name="Table" style:family="paragraph" style:parent-style-name="Caption" style:class="extra"/>
    <style:style style:name="FigureCaption" style:family="paragraph" style:parent-style-name="Caption" style:class="extra">
      <style:paragraph-properties fo:text-align="center" style:justify-single-word="false"/>
    </style:style>
    <style:style style:name="Figure" style:family="paragraph" style:parent-style-name="Standard" style:class="extra">
      <style:paragraph-properties fo:text-align="center" style:justify-single-word="false" text:number-lines="false" text:line-number="0"/>
    </style:style>
    <style:style style:name="FigureWithCaption" style:family="paragraph" style:parent-style-name="Figure" style:class="extra">
      <style:paragraph-properties fo:keep-with-next="always" text:number-lines="false" text:line-number="0"/>
    </style:style>
    <style:style style:name="Index" style:family="paragraph" style:parent-style-name="Standard" style:class="index" style:master-page-name="">
      <style:paragraph-properties fo:line-height="115%" style:page-number="auto" text:number-lines="false" text:line-number="0"/>
      <style:text-properties style:font-size-asian="12pt" style:font-name-complex="FreeSans" style:font-family-complex="FreeSans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loext:graphic-properties draw:fill="solid" draw:fill-color="#ffd7d7"/>
      <style:paragraph-properties fo:margin-top="0.423cm" fo:margin-bottom="0.212cm" style:contextual-spacing="false" fo:background-color="#ffd7d7" fo:padding="0.049cm" fo:border-left="none" fo:border-right="none" fo:border-top="1.56pt solid #e6001a" fo:border-bottom="non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0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normal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95%" fo:font-style="italic" fo:font-weight="normal" style:font-size-asian="95%" style:font-style-asian="italic" style:font-weight-asian="bold" style:font-size-complex="95%" style:font-style-complex="italic" style:font-weight-complex="normal"/>
    </style:style>
    <style:style style:name="Heading_20_5" style:display-name="Heading 5" style:family="paragraph" style:parent-style-name="Heading" style:next-style-name="Text_20_body" style:default-outline-level="5" style:class="chapter">
      <style:paragraph-properties fo:margin-top="0.212cm" fo:margin-bottom="0.106cm" style:contextual-spacing="false"/>
      <style:text-properties fo:font-size="85%" fo:font-weight="normal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chapter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1cm" fo:margin-right="1cm" fo:margin-top="0.254cm" fo:margin-bottom="0.254cm" style:contextual-spacing="false" fo:text-indent="0cm" style:auto-text-indent="false"/>
    </style:style>
    <style:style style:name="Preformatted_20_Text" style:display-name="Preformatted Text" style:family="paragraph" style:parent-style-name="Standard" style:class="html">
      <loext:graphic-properties draw:fill="solid" draw:fill-color="#f5f5f5"/>
      <style:paragraph-properties fo:margin-top="0cm" fo:margin-bottom="0cm" style:contextual-spacing="true" fo:background-color="#f5f5f5" fo:padding="0.15cm" fo:border-left="2.49pt solid #4a90d9" fo:border-right="none" fo:border-top="none" fo:border-bottom="none"/>
      <style:text-properties fo:color="#2d2d2d" loext:opacity="100%" style:font-name="Ubuntu Mono1" fo:font-family="'Ubuntu Mono'" style:font-style-name="Normal" style:font-pitch="fixed" fo:font-size="10pt" fo:language="ca" fo:country="none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Codi_20_Ini" style:display-name="Codi Ini" style:family="paragraph" style:parent-style-name="Standard" style:master-page-name="">
      <loext:graphic-properties draw:fill="solid" draw:fill-color="#f0faf0"/>
      <style:paragraph-properties fo:margin-top="0cm" fo:margin-bottom="0cm" style:contextual-spacing="true" style:page-number="auto" fo:background-color="#f0faf0" fo:padding="0.15cm" fo:border-left="2.49pt solid #2d7a4f" fo:border-right="none" fo:border-top="none" fo:border-bottom="none"/>
      <style:text-properties fo:color="#1e3a5f" loext:opacity="100%" style:font-name="Ubuntu Mono1" fo:font-family="'Ubuntu Mono'" style:font-style-name="Normal" style:font-pitch="fixed" fo:font-size="10pt" fo:language="ca" fo:country="none"/>
    </style:style>
    <style:style style:name="Codi_20_Nano" style:display-name="Codi Nano" style:family="paragraph" style:parent-style-name="Standard" style:master-page-name="">
      <loext:graphic-properties draw:fill="solid" draw:fill-color="#eeeedd"/>
      <style:paragraph-properties fo:margin-top="0cm" fo:margin-bottom="0cm" style:contextual-spacing="true" style:page-number="auto" fo:background-color="#eeeedd" fo:padding="0.15cm" fo:border-left="2.49pt solid #e94560" fo:border-right="none" fo:border-top="none" fo:border-bottom="none"/>
      <style:text-properties fo:color="#2d2d2d" loext:opacity="100%" style:font-name="Ubuntu Mono1" fo:font-family="'Ubuntu Mono'" style:font-style-name="Normal" style:font-pitch="fixed" fo:font-size="10pt" fo:language="ca" fo:country="none"/>
    </style:style>
    <style:style style:name="Definition_20_Term" style:display-name="Definition Term" style:family="paragraph" style:parent-style-name="Standard" style:next-style-name="Definition_20_Definition">
      <style:paragraph-properties fo:margin-top="0.152cm" fo:margin-bottom="0.152cm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class="extra" style:master-page-name="">
      <style:paragraph-properties fo:margin-top="0.199cm" fo:margin-bottom="0.199cm" style:contextual-spacing="true" fo:orphans="0" fo:widows="0" style:page-number="auto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/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203cm" fo:margin-bottom="0.203cm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1.27cm" fo:margin-right="0cm" fo:margin-top="0cm" fo:margin-bottom="0cm" style:contextual-spacing="false" fo:text-indent="0cm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itle" style:family="paragraph" style:parent-style-name="Heading" style:next-style-name="Text_20_body" style:class="chapter">
      <style:paragraph-properties fo:text-align="start" style:justify-single-word="false"/>
      <style:text-properties style:font-name="Arial" fo:font-family="Arial" style:font-style-name="Normal" style:font-family-generic="swiss" style:font-pitch="variable" fo:font-size="28pt" fo:font-weight="normal" style:font-size-asian="28pt" style:font-weight-asian="bold" style:font-size-complex="28pt" style:font-weight-complex="bold"/>
    </style:style>
    <style:style style:name="Codi_20_font" style:display-name="Codi font" style:family="paragraph" style:parent-style-name="Text_20_body" style:master-page-name="">
      <loext:graphic-properties draw:fill="solid" draw:fill-color="#ffffd7"/>
      <style:paragraph-properties fo:margin-top="0.101cm" fo:margin-bottom="0.101cm" style:contextual-spacing="false" fo:line-height="100%" style:page-number="auto" fo:background-color="#ffffd7" fo:padding="0.049cm" fo:border="0.06pt solid #ff972f"/>
      <style:text-properties fo:color="#000000" loext:opacity="100%" style:font-name="Ubuntu Mono1" fo:font-family="'Ubuntu Mono'" style:font-style-name="Normal" style:font-pitch="fixed" fo:language="ca" fo:country="none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Nota" style:family="paragraph" style:parent-style-name="Text_20_body" style:master-page-name="">
      <loext:graphic-properties draw:fill="solid" draw:fill-color="#ffff6d"/>
      <style:paragraph-properties fo:margin-left="0.499cm" fo:margin-right="0.499cm" fo:margin-top="0.15cm" fo:margin-bottom="0.15cm" style:contextual-spacing="true" fo:text-indent="0cm" style:auto-text-indent="false" style:page-number="auto" fo:background-color="#ffff6d" fo:padding="0.199cm" fo:border-left="7.99pt solid #ff972f" fo:border-right="none" fo:border-top="none" fo:border-bottom="none" style:shadow="#784b04 0.176cm 0.176cm"/>
      <style:text-properties fo:color="#000000" loext:opacity="100%"/>
    </style:style>
    <style:style style:name="Terminal" style:family="paragraph" style:parent-style-name="Codi_20_font" style:master-page-name="">
      <loext:graphic-properties draw:fill="solid" draw:fill-color="#333333"/>
      <style:paragraph-properties fo:margin-top="0.199cm" fo:margin-bottom="0.199cm" style:contextual-spacing="true" style:page-number="auto" fo:background-color="#333333" fo:padding="0.049cm" fo:border="none"/>
      <style:text-properties fo:color="#afd095" loext:opacity="100%"/>
    </style:style>
    <style:style style:name="SaltDePagina" style:family="paragraph" style:parent-style-name="Standard">
      <style:paragraph-properties fo:margin-top="0cm" fo:margin-bottom="0cm" style:contextual-spacing="false" fo:line-height="0.049cm" fo:break-before="page"/>
      <style:text-properties fo:font-size="1pt"/>
    </style:style>
    <style:style style:name="AlertNota" style:family="paragraph" style:parent-style-name="Text_20_body" style:master-page-name="">
      <loext:graphic-properties draw:fill="solid" draw:fill-color="#eff6ff" draw:opacity="100%"/>
      <style:paragraph-properties fo:margin-top="0cm" fo:margin-bottom="0.25cm" style:contextual-spacing="true" style:page-number="auto" fo:background-color="#eff6ff" fo:padding="0.25cm" fo:border-left="3pt solid #3b82f6" fo:border-right="none" fo:border-top="none" fo:border-bottom="none"/>
    </style:style>
    <style:style style:name="AlertNotaEtiqueta" style:family="paragraph" style:parent-style-name="AlertNota">
      <style:paragraph-properties fo:margin-top="0.25cm" fo:margin-bottom="0.101cm" style:contextual-spacing="false"/>
      <style:text-properties fo:color="#1d4ed8" loext:opacity="100%" fo:font-size="9pt" fo:font-weight="bold"/>
    </style:style>
    <style:style style:name="AlertConsell" style:family="paragraph" style:parent-style-name="Text_20_body" style:master-page-name="">
      <loext:graphic-properties draw:fill="solid" draw:fill-color="#f0fdf4" draw:opacity="100%"/>
      <style:paragraph-properties fo:margin-top="0cm" fo:margin-bottom="0.25cm" style:contextual-spacing="true" style:page-number="auto" fo:background-color="#f0fdf4" fo:padding="0.25cm" fo:border-left="3pt solid #22c55e" fo:border-right="none" fo:border-top="none" fo:border-bottom="none"/>
    </style:style>
    <style:style style:name="AlertConsellEtiqueta" style:family="paragraph" style:parent-style-name="AlertConsell">
      <style:paragraph-properties fo:margin-top="0.25cm" fo:margin-bottom="0.101cm" style:contextual-spacing="false"/>
      <style:text-properties fo:color="#15803d" loext:opacity="100%" fo:font-size="9pt" fo:font-weight="bold"/>
    </style:style>
    <style:style style:name="AlertImportant" style:family="paragraph" style:parent-style-name="Text_20_body" style:master-page-name="">
      <loext:graphic-properties draw:fill="solid" draw:fill-color="#faf5ff" draw:opacity="100%"/>
      <style:paragraph-properties fo:margin-top="0cm" fo:margin-bottom="0.25cm" style:contextual-spacing="true" style:page-number="auto" fo:background-color="#faf5ff" fo:padding="0.25cm" fo:border-left="3pt solid #a855f7" fo:border-right="none" fo:border-top="none" fo:border-bottom="none"/>
    </style:style>
    <style:style style:name="AlertImportantEtiqueta" style:family="paragraph" style:parent-style-name="AlertImportant">
      <style:paragraph-properties fo:margin-top="0.25cm" fo:margin-bottom="0.101cm" style:contextual-spacing="false"/>
      <style:text-properties fo:color="#7e22ce" loext:opacity="100%" fo:font-size="9pt" fo:font-weight="bold"/>
    </style:style>
    <style:style style:name="AlertAvis" style:family="paragraph" style:parent-style-name="Text_20_body" style:master-page-name="">
      <loext:graphic-properties draw:fill="solid" draw:fill-color="#fffbeb" draw:opacity="100%"/>
      <style:paragraph-properties fo:margin-top="0cm" fo:margin-bottom="0.25cm" style:contextual-spacing="true" style:page-number="auto" fo:background-color="#fffbeb" fo:padding="0.25cm" fo:border-left="3pt solid #f59e0b" fo:border-right="none" fo:border-top="none" fo:border-bottom="none"/>
    </style:style>
    <style:style style:name="AlertAvisEtiqueta" style:family="paragraph" style:parent-style-name="AlertAvis">
      <style:paragraph-properties fo:margin-top="0.25cm" fo:margin-bottom="0.101cm" style:contextual-spacing="false"/>
      <style:text-properties fo:color="#b45309" loext:opacity="100%" fo:font-size="9pt" fo:font-weight="bold"/>
    </style:style>
    <style:style style:name="AlertPrecaucio" style:family="paragraph" style:parent-style-name="Text_20_body" style:master-page-name="">
      <loext:graphic-properties draw:fill="solid" draw:fill-color="#fff1f2" draw:opacity="100%"/>
      <style:paragraph-properties fo:margin-top="0cm" fo:margin-bottom="0.25cm" style:contextual-spacing="true" style:page-number="auto" fo:background-color="#fff1f2" fo:padding="0.25cm" fo:border-left="3pt solid #ef4444" fo:border-right="none" fo:border-top="none" fo:border-bottom="none"/>
    </style:style>
    <style:style style:name="AlertPrecaucioEtiqueta" style:family="paragraph" style:parent-style-name="AlertPrecaucio">
      <style:paragraph-properties fo:margin-top="0.25cm" fo:margin-bottom="0.101cm" style:contextual-spacing="false"/>
      <style:text-properties fo:color="#b91c1c" loext:opacity="100%" fo:font-size="9pt" fo:font-weight="bold"/>
    </style:style>
    <style:style style:name="Figure_20_Index_20_1" style:display-name="Figure Index 1" style:family="paragraph" style:parent-style-name="Index" style:class="index">
      <style:paragraph-properties fo:margin-lef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diInline" style:family="text">
      <style:text-properties style:font-name="Ubuntu Mono1" fo:font-family="'Ubuntu Mono'" style:font-style-name="Normal" style:font-pitch="fixed" fo:font-size="10pt" fo:language="ca" fo:country="none" fo:background-color="#f5f5f5" loext:padding="0.03cm" loext:border="0.51pt solid #cccccc"/>
    </style:style>
    <style:style style:name="Source_5f_Text" style:display-name="Source_Text" style:family="text">
      <style:text-properties style:font-name="Ubuntu Mono" fo:font-family="'Ubuntu Mono'" style:font-style-name="Negreta" style:font-pitch="fixed" fo:font-size="12pt" fo:language="ca" fo:country="none" fo:font-weight="bold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Highlighted" style:family="text">
      <style:text-properties fo:background-color="#ffff38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 style:text-line-through-type="single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Internet_20_link" style:display-name="Internet link" style:family="text">
      <style:text-properties fo:color="#000080" loext:opacity="100%" fo:language="ca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style:style style:name="Source_20_Text" style:display-name="Source Text" style:family="text">
      <style:text-properties style:font-name="Ubuntu Mono1" fo:font-family="'Ubuntu Mono'" style:font-style-name="Normal" style:font-pitch="fixed" fo:font-size="11pt" fo:language="ca" fo:country="none" fo:background-color="#ffffd7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 loext:padding="0.049cm" loext:border="0.06pt solid #ff972f"/>
    </style:style>
    <style:style style:name="Index_20_Link" style:display-name="Index Link" style:family="text"/>
    <style:style style:name="Text_20_Terminal" style:display-name="Text Terminal" style:family="text" style:parent-style-name="Source_20_Text">
      <style:text-properties fo:color="#afd095" loext:opacity="100%" fo:background-color="#333333" loext:padding="0.049cm" loext:border="0.06pt solid #729fcf"/>
    </style:style>
    <style:style style:name="KeywordTok" style:family="text">
      <style:text-properties fo:color="#204a87" loext:opacity="100%" fo:font-weight="bold"/>
    </style:style>
    <style:style style:name="DataTypeTok" style:family="text">
      <style:text-properties fo:color="#204a87" loext:opacity="100%"/>
    </style:style>
    <style:style style:name="DecValTok" style:family="text">
      <style:text-properties fo:color="#0000cf" loext:opacity="100%"/>
    </style:style>
    <style:style style:name="BaseNTok" style:family="text">
      <style:text-properties fo:color="#0000cf" loext:opacity="100%"/>
    </style:style>
    <style:style style:name="FloatTok" style:family="text">
      <style:text-properties fo:color="#0000cf" loext:opacity="100%"/>
    </style:style>
    <style:style style:name="ConstantTok" style:family="text">
      <style:text-properties fo:color="#8f5902" loext:opacity="100%"/>
    </style:style>
    <style:style style:name="CharTok" style:family="text">
      <style:text-properties fo:color="#4e9a06" loext:opacity="100%"/>
    </style:style>
    <style:style style:name="SpecialCharTok" style:family="text">
      <style:text-properties fo:color="#ce5c00" loext:opacity="100%" fo:font-weight="bold"/>
    </style:style>
    <style:style style:name="StringTok" style:family="text">
      <style:text-properties fo:color="#4e9a06" loext:opacity="100%"/>
    </style:style>
    <style:style style:name="VerbatimStringTok" style:family="text">
      <style:text-properties fo:color="#4e9a06" loext:opacity="100%"/>
    </style:style>
    <style:style style:name="SpecialStringTok" style:family="text">
      <style:text-properties fo:color="#4e9a06" loext:opacity="100%"/>
    </style:style>
    <style:style style:name="ImportTok" style:family="text"/>
    <style:style style:name="CommentTok" style:family="text">
      <style:text-properties fo:color="#8f5902" loext:opacity="100%" fo:font-style="italic"/>
    </style:style>
    <style:style style:name="DocumentationTok" style:family="text">
      <style:text-properties fo:color="#8f5902" loext:opacity="100%" fo:font-style="italic" fo:font-weight="bold"/>
    </style:style>
    <style:style style:name="AnnotationTok" style:family="text">
      <style:text-properties fo:color="#8f5902" loext:opacity="100%" fo:font-style="italic" fo:font-weight="bold"/>
    </style:style>
    <style:style style:name="CommentVarTok" style:family="text">
      <style:text-properties fo:color="#8f5902" loext:opacity="100%" fo:font-style="italic" fo:font-weight="bold"/>
    </style:style>
    <style:style style:name="OtherTok" style:family="text">
      <style:text-properties fo:color="#8f5902" loext:opacity="100%"/>
    </style:style>
    <style:style style:name="FunctionTok" style:family="text">
      <style:text-properties fo:color="#204a87" loext:opacity="100%" fo:font-weight="bold"/>
    </style:style>
    <style:style style:name="VariableTok" style:family="text">
      <style:text-properties fo:color="#000000" loext:opacity="100%"/>
    </style:style>
    <style:style style:name="ControlFlowTok" style:family="text">
      <style:text-properties fo:color="#204a87" loext:opacity="100%" fo:font-weight="bold"/>
    </style:style>
    <style:style style:name="OperatorTok" style:family="text">
      <style:text-properties fo:color="#ce5c00" loext:opacity="100%" fo:font-weight="bold"/>
    </style:style>
    <style:style style:name="BuiltInTok" style:family="text"/>
    <style:style style:name="ExtensionTok" style:family="text"/>
    <style:style style:name="PreprocessorTok" style:family="text">
      <style:text-properties fo:color="#8f5902" loext:opacity="100%" fo:font-style="italic"/>
    </style:style>
    <style:style style:name="AttributeTok" style:family="text">
      <style:text-properties fo:color="#204a87" loext:opacity="100%"/>
    </style:style>
    <style:style style:name="RegionMarkerTok" style:family="text"/>
    <style:style style:name="InformationTok" style:family="text">
      <style:text-properties fo:color="#8f5902" loext:opacity="100%" fo:font-style="italic" fo:font-weight="bold"/>
    </style:style>
    <style:style style:name="WarningTok" style:family="text">
      <style:text-properties fo:color="#8f5902" loext:opacity="100%" fo:font-style="italic" fo:font-weight="bold"/>
    </style:style>
    <style:style style:name="AlertTok" style:family="text">
      <style:text-properties fo:color="#ef2929" loext:opacity="100%"/>
    </style:style>
    <style:style style:name="ErrorTok" style:family="text">
      <style:text-properties fo:color="#a40000" loext:opacity="100%" fo:font-weight="bold"/>
    </style:style>
    <style:style style:name="NormalTok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•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•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•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•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•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•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•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•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•">
        <style:list-level-properties text:space-before="3.601cm" text:min-label-width="0.4cm"/>
        <style:text-properties fo:font-family="StarSymbol"/>
      </text:list-level-style-bullet>
    </text:list-style>
    <text:list-style style:name="List_20_2" style:display-name="List 2">
      <text:list-level-style-bullet text:level="1" text:style-name="Numbering_20_Symbols" loext:num-list-format="%1%" text:bullet-char="–">
        <style:list-level-properties text:min-label-width="0.3cm"/>
        <style:text-properties fo:font-family="StarSymbol"/>
      </text:list-level-style-bullet>
      <text:list-level-style-bullet text:level="2" text:style-name="Numbering_20_Symbols" loext:num-list-format="%2%" text:bullet-char="–">
        <style:list-level-properties text:space-before="0.3cm" text:min-label-width="0.3cm"/>
        <style:text-properties fo:font-family="StarSymbol"/>
      </text:list-level-style-bullet>
      <text:list-level-style-bullet text:level="3" text:style-name="Numbering_20_Symbols" loext:num-list-format="%3%" text:bullet-char="–">
        <style:list-level-properties text:space-before="0.6cm" text:min-label-width="0.3cm"/>
        <style:text-properties fo:font-family="StarSymbol"/>
      </text:list-level-style-bullet>
      <text:list-level-style-bullet text:level="4" text:style-name="Numbering_20_Symbols" loext:num-list-format="%4%" text:bullet-char="–">
        <style:list-level-properties text:space-before="0.899cm" text:min-label-width="0.3cm"/>
        <style:text-properties fo:font-family="StarSymbol"/>
      </text:list-level-style-bullet>
      <text:list-level-style-bullet text:level="5" text:style-name="Numbering_20_Symbols" loext:num-list-format="%5%" text:bullet-char="–">
        <style:list-level-properties text:space-before="1.199cm" text:min-label-width="0.3cm"/>
        <style:text-properties fo:font-family="StarSymbol"/>
      </text:list-level-style-bullet>
      <text:list-level-style-bullet text:level="6" text:style-name="Numbering_20_Symbols" loext:num-list-format="%6%" text:bullet-char="–">
        <style:list-level-properties text:space-before="1.499cm" text:min-label-width="0.3cm"/>
        <style:text-properties fo:font-family="StarSymbol"/>
      </text:list-level-style-bullet>
      <text:list-level-style-bullet text:level="7" text:style-name="Numbering_20_Symbols" loext:num-list-format="%7%" text:bullet-char="–">
        <style:list-level-properties text:space-before="1.801cm" text:min-label-width="0.3cm"/>
        <style:text-properties fo:font-family="StarSymbol"/>
      </text:list-level-style-bullet>
      <text:list-level-style-bullet text:level="8" text:style-name="Numbering_20_Symbols" loext:num-list-format="%8%" text:bullet-char="–">
        <style:list-level-properties text:space-before="2.101cm" text:min-label-width="0.3cm"/>
        <style:text-properties fo:font-family="StarSymbol"/>
      </text:list-level-style-bullet>
      <text:list-level-style-bullet text:level="9" text:style-name="Numbering_20_Symbols" loext:num-list-format="%9%" text:bullet-char="–">
        <style:list-level-properties text:space-before="2.401cm" text:min-label-width="0.3cm"/>
        <style:text-properties fo:font-family="StarSymbol"/>
      </text:list-level-style-bullet>
      <text:list-level-style-bullet text:level="10" text:style-name="Numbering_20_Symbols" loext:num-list-format="%10%" text:bullet-char="–">
        <style:list-level-properties text:space-before="2.7cm" text:min-label-width="0.3cm"/>
        <style:text-properties fo:font-family="StarSymbol"/>
      </text:list-level-style-bullet>
    </text:list-style>
    <text:list-style style:name="List_20_3" style:display-name="List 3">
      <text:list-level-style-bullet text:level="1" text:style-name="Numbering_20_Symbols" loext:num-list-format="%1%" text:bullet-char="☑">
        <style:list-level-properties text:min-label-width="0.395cm"/>
        <style:text-properties fo:font-family="StarSymbol"/>
      </text:list-level-style-bullet>
      <text:list-level-style-bullet text:level="2" text:style-name="Numbering_20_Symbols" loext:num-list-format="%2%" text:bullet-char="□">
        <style:list-level-properties text:space-before="0.395cm" text:min-label-width="0.395cm"/>
        <style:text-properties fo:font-family="StarSymbol"/>
      </text:list-level-style-bullet>
      <text:list-level-style-bullet text:level="3" text:style-name="Numbering_20_Symbols" loext:num-list-format="%3%" text:bullet-char="☑">
        <style:list-level-properties text:min-label-width="0.395cm"/>
        <style:text-properties fo:font-family="StarSymbol"/>
      </text:list-level-style-bullet>
      <text:list-level-style-bullet text:level="4" text:style-name="Numbering_20_Symbols" loext:num-list-format="%4%" text:bullet-char="□">
        <style:list-level-properties text:space-before="0.395cm" text:min-label-width="0.395cm"/>
        <style:text-properties fo:font-family="StarSymbol"/>
      </text:list-level-style-bullet>
      <text:list-level-style-bullet text:level="5" text:style-name="Numbering_20_Symbols" loext:num-list-format="%5%" text:bullet-char="☑">
        <style:list-level-properties text:min-label-width="0.395cm"/>
        <style:text-properties fo:font-family="StarSymbol"/>
      </text:list-level-style-bullet>
      <text:list-level-style-bullet text:level="6" text:style-name="Numbering_20_Symbols" loext:num-list-format="%6%" text:bullet-char="□">
        <style:list-level-properties text:space-before="0.395cm" text:min-label-width="0.395cm"/>
        <style:text-properties fo:font-family="StarSymbol"/>
      </text:list-level-style-bullet>
      <text:list-level-style-bullet text:level="7" text:style-name="Numbering_20_Symbols" loext:num-list-format="%7%" text:bullet-char="☑">
        <style:list-level-properties text:min-label-width="0.395cm"/>
        <style:text-properties fo:font-family="StarSymbol"/>
      </text:list-level-style-bullet>
      <text:list-level-style-bullet text:level="8" text:style-name="Numbering_20_Symbols" loext:num-list-format="%8%" text:bullet-char="□">
        <style:list-level-properties text:space-before="0.395cm" text:min-label-width="0.395cm"/>
        <style:text-properties fo:font-family="StarSymbol"/>
      </text:list-level-style-bullet>
      <text:list-level-style-bullet text:level="9" text:style-name="Numbering_20_Symbols" loext:num-list-format="%9%" text:bullet-char="☑">
        <style:list-level-properties text:min-label-width="0.395cm"/>
        <style:text-properties fo:font-family="StarSymbol"/>
      </text:list-level-style-bullet>
      <text:list-level-style-bullet text:level="10" text:style-name="Numbering_20_Symbols" loext:num-list-format="%10%" text:bullet-char="□">
        <style:list-level-properties text:space-before="0.395cm" text:min-label-width="0.395cm"/>
        <style:text-properties fo:font-family="StarSymbol"/>
      </text:list-level-style-bullet>
    </text:list-style>
    <text:list-style style:name="List_20_4" style:display-name="List 4">
      <text:list-level-style-bullet text:level="1" text:style-name="Numbering_20_Symbols" loext:num-list-format="%1%" text:bullet-char="➢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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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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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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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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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">
        <style:list-level-properties text:space-before="3.601cm" text:min-label-width="0.4cm"/>
        <style:text-properties fo:font-family="StarSymbol"/>
      </text:list-level-style-bullet>
    </text:list-style>
    <text:list-style style:name="List_20_5" style:display-name="List 5">
      <text:list-level-style-bullet text:level="1" text:style-name="Numbering_20_Symbols" loext:num-list-format="%1%" text:bullet-char="✗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✗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✗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✗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✗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✗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✗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✗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✗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✗">
        <style:list-level-properties text:space-before="3.601cm" text:min-label-width="0.4cm"/>
        <style:text-properties fo:font-family="Star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4.502cm" text:min-label-width="0.499cm"/>
      </text:list-level-style-number>
    </text:list-style>
    <text:list-style style:name="Numbering_20_2" style:display-name="Numbering 2">
      <text:list-level-style-number text:level="1" text:style-name="Numbering_20_Symbols" loext:num-list-format="%1%" style:num-format="1">
        <style:list-level-properties text:min-label-width="0.499cm"/>
      </text:list-level-style-number>
      <text:list-level-style-number text:level="2" text:style-name="Numbering_20_Symbols" loext:num-list-format="%2%" style:num-format="1" text:start-value="2">
        <style:list-level-properties text:space-before="0.499cm" text:min-label-width="0.499cm"/>
      </text:list-level-style-number>
      <text:list-level-style-number text:level="3" text:style-name="Numbering_20_Symbols" loext:num-list-format="%3%" style:num-format="1" text:start-value="3">
        <style:list-level-properties text:space-before="0.998cm" text:min-label-width="1cm"/>
      </text:list-level-style-number>
      <text:list-level-style-number text:level="4" text:style-name="Numbering_20_Symbols" loext:num-list-format="%4%" style:num-format="1" text:start-value="4">
        <style:list-level-properties text:space-before="1.998cm" text:min-label-width="1.251cm"/>
      </text:list-level-style-number>
      <text:list-level-style-number text:level="5" text:style-name="Numbering_20_Symbols" loext:num-list-format="%5%" style:num-format="1" text:start-value="5">
        <style:list-level-properties text:space-before="3.249cm" text:min-label-width="1.499cm"/>
      </text:list-level-style-number>
      <text:list-level-style-number text:level="6" text:style-name="Numbering_20_Symbols" loext:num-list-format="%6%" style:num-format="1" text:start-value="6">
        <style:list-level-properties text:space-before="4.748cm" text:min-label-width="1.801cm"/>
      </text:list-level-style-number>
      <text:list-level-style-number text:level="7" text:style-name="Numbering_20_Symbols" loext:num-list-format="%7%" style:num-format="1" text:start-value="7">
        <style:list-level-properties text:space-before="6.549cm" text:min-label-width="2.3cm"/>
      </text:list-level-style-number>
      <text:list-level-style-number text:level="8" text:style-name="Numbering_20_Symbols" loext:num-list-format="%8%" style:num-format="1" text:start-value="8">
        <style:list-level-properties text:space-before="8.849cm" text:min-label-width="2.6cm"/>
      </text:list-level-style-number>
      <text:list-level-style-number text:level="9" text:style-name="Numbering_20_Symbols" loext:num-list-format="%9%" style:num-format="1" text:start-value="9">
        <style:list-level-properties text:space-before="11.449cm" text:min-label-width="2.801cm"/>
      </text:list-level-style-number>
      <text:list-level-style-number text:level="10" text:style-name="Numbering_20_Symbols" loext:num-list-format="%10%" style:num-format="1" text:start-value="10">
        <style:list-level-properties text:space-before="14.25cm" text:min-label-width="3.101cm"/>
      </text:list-level-style-number>
    </text:list-style>
    <text:list-style style:name="Numbering_20_3" style:display-name="Numbering 3">
      <text:list-level-style-number text:level="1" text:style-name="Numbering_20_Symbols" loext:num-list-format="%1%" style:num-format="1">
        <style:list-level-properties text:min-label-width="3cm"/>
      </text:list-level-style-number>
      <text:list-level-style-number text:level="2" text:style-name="Numbering_20_Symbols" loext:num-list-format="%2%" style:num-format="1" text:start-value="2">
        <style:list-level-properties text:space-before="3.001cm" text:min-label-width="3cm"/>
      </text:list-level-style-number>
      <text:list-level-style-number text:level="3" text:style-name="Numbering_20_Symbols" loext:num-list-format="%3%" style:num-format="1" text:start-value="3">
        <style:list-level-properties text:space-before="6.001cm" text:min-label-width="3cm"/>
      </text:list-level-style-number>
      <text:list-level-style-number text:level="4" text:style-name="Numbering_20_Symbols" loext:num-list-format="%4%" style:num-format="1" text:start-value="4">
        <style:list-level-properties text:space-before="9.002cm" text:min-label-width="3cm"/>
      </text:list-level-style-number>
      <text:list-level-style-number text:level="5" text:style-name="Numbering_20_Symbols" loext:num-list-format="%5%" style:num-format="1" text:start-value="5">
        <style:list-level-properties text:space-before="12.002cm" text:min-label-width="3cm"/>
      </text:list-level-style-number>
      <text:list-level-style-number text:level="6" text:style-name="Numbering_20_Symbols" loext:num-list-format="%6%" style:num-format="1" text:start-value="6">
        <style:list-level-properties text:space-before="15.002cm" text:min-label-width="3cm"/>
      </text:list-level-style-number>
      <text:list-level-style-number text:level="7" text:style-name="Numbering_20_Symbols" loext:num-list-format="%7%" style:num-format="1" text:start-value="7">
        <style:list-level-properties text:space-before="18.003cm" text:min-label-width="3cm"/>
      </text:list-level-style-number>
      <text:list-level-style-number text:level="8" text:style-name="Numbering_20_Symbols" loext:num-list-format="%8%" style:num-format="1" text:start-value="8">
        <style:list-level-properties text:space-before="21.003cm" text:min-label-width="3cm"/>
      </text:list-level-style-number>
      <text:list-level-style-number text:level="9" text:style-name="Numbering_20_Symbols" loext:num-list-format="%9%" style:num-format="1" text:start-value="9">
        <style:list-level-properties text:space-before="24.003cm" text:min-label-width="3cm"/>
      </text:list-level-style-number>
      <text:list-level-style-number text:level="10" text:style-name="Numbering_20_Symbols" loext:num-list-format="%10%" style:num-format="1" text:start-value="10">
        <style:list-level-properties text:space-before="27.004cm" text:min-label-width="3cm"/>
      </text:list-level-style-number>
    </text:list-style>
    <text:list-style style:name="Numbering_20_4" style:display-name="Numbering 4">
      <text:list-level-style-number text:level="1" text:style-name="Numbering_20_Symbols" loext:num-list-format="%1%." style:num-suffix="." style:num-format="I">
        <style:list-level-properties text:min-label-width="0.499cm"/>
      </text:list-level-style-number>
      <text:list-level-style-number text:level="2" text:style-name="Numbering_20_Symbols" loext:num-list-format="%2%." style:num-suffix="." style:num-format="I" text:start-value="2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I" text:start-value="3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I" text:start-value="4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I" text:start-value="5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I" text:start-value="6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I" text:start-value="7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I" text:start-value="8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I" text:start-value="9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I" text:start-value="10">
        <style:list-level-properties text:space-before="4.502cm" text:min-label-width="0.499cm"/>
      </text:list-level-style-number>
    </text:list-style>
    <text:list-style style:name="Numbering_20_5" style:display-name="Numbering 5">
      <text:list-level-style-number text:level="1" text:style-name="Numbering_20_Symbols" loext:num-list-format="%1%." style:num-suffix="." style:num-format="1">
        <style:list-level-properties text:min-label-width="0.4cm"/>
      </text:list-level-style-number>
      <text:list-level-style-number text:level="2" text:style-name="Numbering_20_Symbols" loext:num-list-format="%1%.%2%." style:num-suffix="." style:num-format="1" text:start-value="2" text:display-levels="2">
        <style:list-level-properties text:space-before="0.45cm" text:min-label-width="0.651cm"/>
      </text:list-level-style-number>
      <text:list-level-style-number text:level="3" text:style-name="Numbering_20_Symbols" loext:num-list-format="%3%)" style:num-suffix=")" style:num-format="a" text:start-value="3">
        <style:list-level-properties text:space-before="1.1cm" text:min-label-width="0.45cm"/>
      </text:list-level-style-number>
      <text:list-level-style-bullet text:level="4" text:style-name="Numbering_20_Symbols" loext:num-list-format="%4%" text:bullet-char="•">
        <style:list-level-properties text:space-before="1.605cm" text:min-label-width="0.395cm"/>
        <style:text-properties fo:font-family="StarSymbol"/>
      </text:list-level-style-bullet>
      <text:list-level-style-bullet text:level="5" text:style-name="Numbering_20_Symbols" loext:num-list-format="%5%" text:bullet-char="•">
        <style:list-level-properties text:space-before="2cm" text:min-label-width="0.395cm"/>
        <style:text-properties fo:font-family="StarSymbol"/>
      </text:list-level-style-bullet>
      <text:list-level-style-bullet text:level="6" text:style-name="Numbering_20_Symbols" loext:num-list-format="%6%" text:bullet-char="•">
        <style:list-level-properties text:space-before="2.395cm" text:min-label-width="0.395cm"/>
        <style:text-properties fo:font-family="StarSymbol"/>
      </text:list-level-style-bullet>
      <text:list-level-style-bullet text:level="7" text:style-name="Numbering_20_Symbols" loext:num-list-format="%7%" text:bullet-char="•">
        <style:list-level-properties text:space-before="2.791cm" text:min-label-width="0.395cm"/>
        <style:text-properties fo:font-family="StarSymbol"/>
      </text:list-level-style-bullet>
      <text:list-level-style-bullet text:level="8" text:style-name="Numbering_20_Symbols" loext:num-list-format="%8%" text:bullet-char="•">
        <style:list-level-properties text:space-before="3.186cm" text:min-label-width="0.395cm"/>
        <style:text-properties fo:font-family="StarSymbol"/>
      </text:list-level-style-bullet>
      <text:list-level-style-bullet text:level="9" text:style-name="Numbering_20_Symbols" loext:num-list-format="%9%" text:bullet-char="•">
        <style:list-level-properties text:space-before="3.581cm" text:min-label-width="0.395cm"/>
        <style:text-properties fo:font-family="StarSymbol"/>
      </text:list-level-style-bullet>
      <text:list-level-style-bullet text:level="10" text:style-name="Numbering_20_Symbols" loext:num-list-format="%10%" text:bullet-char="•">
        <style:list-level-properties text:space-before="3.976cm" text:min-label-width="0.395cm"/>
        <style:text-properties fo:font-family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ula3" style:family="table">
      <style:table-properties style:width="17.007cm" fo:margin-left="0cm" table:align="left"/>
    </style:style>
    <style:style style:name="Taula3.A" style:family="table-column">
      <style:table-column-properties style:column-width="14.875cm"/>
    </style:style>
    <style:style style:name="Taula3.B" style:family="table-column">
      <style:table-column-properties style:column-width="2.133cm"/>
    </style:style>
    <style:style style:name="Taula3.A1" style:family="table-cell">
      <style:table-cell-properties style:vertical-align="bottom" fo:padding="0.097cm" fo:border="none"/>
    </style:style>
    <style:style style:name="Taula3.B1" style:family="table-cell">
      <style:table-cell-properties style:vertical-align="middle" fo:padding="0.097cm" fo:border="none"/>
    </style:style>
    <style:style style:name="MP1" style:family="paragraph" style:parent-style-name="Text_20_body">
      <loext:graphic-properties draw:fill-hatch-name="hatch"/>
      <style:paragraph-properties>
        <style:tab-stops>
          <style:tab-stop style:position="0cm"/>
          <style:tab-stop style:position="8.5cm" style:type="center"/>
          <style:tab-stop style:position="17cm" style:type="right"/>
        </style:tab-stops>
      </style:paragraph-properties>
      <style:text-properties officeooo:rsid="00301231" officeooo:paragraph-rsid="00301231"/>
    </style:style>
    <style:style style:name="MP2" style:family="paragraph" style:parent-style-name="Footer">
      <style:text-properties fo:color="#b2b2b2" loext:opacity="100%" style:font-name="Helvetica" fo:font-size="6pt" officeooo:rsid="00320de5" officeooo:paragraph-rsid="00320de5" style:font-size-asian="6pt" style:font-size-complex="6pt"/>
    </style:style>
    <style:style style:name="MP3" style:family="paragraph" style:parent-style-name="Footer">
      <style:paragraph-properties fo:text-align="center" style:justify-single-word="false"/>
    </style:style>
    <style:style style:name="MP4" style:family="paragraph" style:parent-style-name="Footer">
      <style:paragraph-properties fo:text-align="start" style:justify-single-word="false"/>
      <style:text-properties fo:font-size="11pt" officeooo:rsid="001729d5" style:font-size-asian="11pt" style:font-size-complex="11pt"/>
    </style:style>
    <style:style style:name="MT1" style:family="text">
      <style:text-properties officeooo:rsid="004a9d36"/>
    </style:style>
    <style:style style:name="MT2" style:family="text">
      <style:text-properties fo:font-size="11pt" style:font-size-asian="11pt" style:font-size-complex="11pt"/>
    </style:style>
    <style:style style:name="MT3" style:family="text">
      <style:text-properties officeooo:rsid="001729d5"/>
    </style:style>
    <style:style style:name="MT4" style:family="text">
      <style:text-properties fo:font-size="11pt" officeooo:rsid="001729d5" style:font-size-asian="11pt" style:font-size-complex="11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11cm" fo:margin-bottom="0.85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98cm" fo:margin-left="0cm" fo:margin-right="0cm" fo:margin-bottom="0.499cm" fo:background-color="transparent" style:dynamic-spacing="true" draw:fill="none" draw:fill-color="#729fcf"/>
      </style:header-style>
      <style:footer-style>
        <style:header-footer-properties fo:min-height="1.889cm" fo:margin-left="0cm" fo:margin-right="0cm" fo:margin-top="0.499cm" fo:background-color="transparent" style:dynamic-spacing="tru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5.145cm" svg:height="1.323cm" draw:z-index="13"><draw:image xlink:href="Pictures/100000000000010D0000004585066606.png" xlink:type="simple" xlink:show="embed" xlink:actuate="onLoad" draw:mime-type="image/png"/></draw:frame><text:tab/><text:tab/><draw:frame draw:style-name="Mfr1" draw:name="image2.png" text:anchor-type="as-char" svg:width="1.984cm" svg:height="1.323cm" draw:z-index="27"><draw:image xlink:href="Pictures/10000001000004BC000003222B5D4C9B.png" xlink:type="simple" xlink:show="embed" xlink:actuate="onLoad" draw:mime-type="image/png"/></draw:frame></text:p>
      </style:header>
      <style:footer>
        <table:table table:name="Taula3" table:style-name="Taula3">
          <table:table-column table:style-name="Taula3.A"/>
          <table:table-column table:style-name="Taula3.B"/>
          <table:table-row>
            <table:table-cell table:style-name="Taula3.A1" office:value-type="string">
              <text:p text:style-name="MP2">Plantilla 202<text:span text:style-name="MT1">6</text:span>-<text:span text:style-name="MT1">03</text:span></text:p>
            </table:table-cell>
            <table:table-cell table:style-name="Taula3.B1" office:value-type="string">
              <text:p text:style-name="MP3"><text:span text:style-name="MT2"><text:page-number text:select-page="current">14</text:page-number></text:span><text:s/><text:span text:style-name="MT3">de </text:span><text:span text:style-name="MT4"><text:page-count>14</text:page-count>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title>Filtratge antiespam</dc:title>
    <dc:description/>
    <dc:subject/>
    <meta:keyword/>
    <dc:language>ca</dc:language>
    <meta:initial-creator/>
    <dc:creator>ramon lopez</dc:creator>
    <meta:creation-date>2026-08-04T10:55:55Z</meta:creation-date>
    <dc:date>2026-08-04T12:55:56.618573456</dc:date>
    <meta:editing-duration>P0D</meta:editing-duration>
    <meta:editing-cycles>1</meta:editing-cycles>
    <meta:document-statistic meta:table-count="1" meta:image-count="6" meta:object-count="0" meta:page-count="14" meta:paragraph-count="286" meta:word-count="2365" meta:character-count="17474" meta:non-whitespace-character-count="15040"/>
    <meta:user-defined meta:name="toc-title">Índex</meta:user-defined>
  </office:meta>
</office:document-meta>
</file>