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F800000200853F0A6A.png" manifest:media-type="image/png"/>
  <manifest:file-entry manifest:full-path="Pictures/10000001000004160000033776A0D501.png" manifest:media-type="image/png"/>
  <manifest:file-entry manifest:full-path="Pictures/100000010000041600000337528C83C4.png" manifest:media-type="image/png"/>
  <manifest:file-entry manifest:full-path="Pictures/100000010000041600000337E019FA80.png" manifest:media-type="image/png"/>
  <manifest:file-entry manifest:full-path="Pictures/100000010000041600000337E63C848C.png" manifest:media-type="image/png"/>
  <manifest:file-entry manifest:full-path="Pictures/100000010000041600000337739D9933.png" manifest:media-type="image/png"/>
  <manifest:file-entry manifest:full-path="Pictures/100000010000012C000000F0E46C8FE8.png" manifest:media-type="image/png"/>
  <manifest:file-entry manifest:full-path="Pictures/10000001000004BC000003222B5D4C9B.png" manifest:media-type="image/png"/>
  <manifest:file-entry manifest:full-path="Pictures/100000010000041600000294941890FC.png" manifest:media-type="image/png"/>
  <manifest:file-entry manifest:full-path="Pictures/100000000000010D000000458506660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automatic-styles>
    <style:style style:name="Table1" style:family="table">
      <style:table-properties style:width="17cm" table:align="margins"/>
    </style:style>
    <style:style style:name="Table1.A" style:family="table-column">
      <style:table-column-properties style:column-width="5.667cm" style:rel-column-width="21845*"/>
    </style:style>
    <style:style style:name="Table1.A1" style:family="table-cell">
      <style:table-cell-properties fo:padding="0.101cm" fo:border="0.75pt solid #000000"/>
    </style:style>
    <style:style style:name="P1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3" style:family="paragraph" style:parent-style-name="Text_20_body" style:list-style-name="L1">
      <style:paragraph-properties fo:margin-top="0cm" fo:margin-bottom="0cm" style:contextual-spacing="false"/>
    </style:style>
    <style:style style:name="P4" style:family="paragraph" style:parent-style-name="Text_20_body" style:list-style-name="L2">
      <style:paragraph-properties fo:margin-top="0cm" fo:margin-bottom="0cm" style:contextual-spacing="false"/>
    </style:style>
    <style:style style:name="P5" style:family="paragraph" style:parent-style-name="Text_20_body" style:list-style-name="L3">
      <style:paragraph-properties fo:margin-top="0cm" fo:margin-bottom="0cm" style:contextual-spacing="false"/>
    </style:style>
    <style:style style:name="P6" style:family="paragraph" style:parent-style-name="Text_20_body" style:list-style-name="L4">
      <style:paragraph-properties fo:margin-top="0cm" fo:margin-bottom="0cm" style:contextual-spacing="false"/>
    </style:style>
    <style:style style:name="P7" style:family="paragraph" style:parent-style-name="Table_20_Heading">
      <style:paragraph-properties fo:text-align="center" style:justify-single-word="false"/>
    </style:style>
    <style:style style:name="P8" style:family="paragraph" style:parent-style-name="Table_20_Contents">
      <style:paragraph-properties fo:text-align="center" style:justify-single-word="false"/>
    </style:style>
    <style:style style:name="P9" style:family="paragraph" style:parent-style-name="Text_20_body" style:list-style-name="L5">
      <style:paragraph-properties fo:margin-top="0cm" fo:margin-bottom="0cm" style:contextual-spacing="false"/>
    </style:style>
    <style:style style:name="P10" style:family="paragraph" style:parent-style-name="Text_20_body" style:list-style-name="L6"/>
    <style:style style:name="P11" style:family="paragraph" style:parent-style-name="Preformatted_20_Text" style:list-style-name="L6"/>
    <style:style style:name="P12" style:family="paragraph" style:parent-style-name="FigureWithCaption" style:list-style-name="L6"/>
    <style:style style:name="P13" style:family="paragraph" style:parent-style-name="FigureCaption" style:list-style-name="L6"/>
    <style:style style:name="P14" style:family="paragraph" style:parent-style-name="Text_20_body" style:list-style-name="L7">
      <style:paragraph-properties fo:margin-top="0cm" fo:margin-bottom="0cm" style:contextual-spacing="false"/>
    </style:style>
    <style:style style:name="P15" style:family="paragraph" style:parent-style-name="Horizontal_20_Line" style:list-style-name="L6"/>
    <style:style style:name="P16" style:family="paragraph" style:parent-style-name="Text_20_body" style:list-style-name="L8">
      <style:paragraph-properties fo:margin-top="0cm" fo:margin-bottom="0cm" style:contextual-spacing="false"/>
    </style:style>
    <style:style style:name="P17" style:family="paragraph" style:parent-style-name="First_20_paragraph">
      <style:text-properties fo:font-weight="bold" style:font-weight-asian="bold" style:font-weight-complex="bold"/>
    </style:style>
    <style:style style:name="P18" style:family="paragraph" style:parent-style-name="Text_20_body" style:list-style-name="L9">
      <style:paragraph-properties fo:margin-top="0cm" fo:margin-bottom="0cm" style:contextual-spacing="false"/>
    </style:style>
    <style:style style:name="P19" style:family="paragraph" style:parent-style-name="Text_20_body" style:list-style-name="L10">
      <style:paragraph-properties fo:margin-top="0cm" fo:margin-bottom="0cm" style:contextual-spacing="false"/>
    </style:style>
    <style:style style:name="P20" style:family="paragraph" style:parent-style-name="Text_20_body" style:list-style-name="L11">
      <style:paragraph-properties fo:margin-top="0cm" fo:margin-bottom="0cm" style:contextual-spacing="false"/>
    </style:style>
    <style:style style:name="P21" style:family="paragraph" style:parent-style-name="Figure_20_Index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2" style:family="paragraph" style:parent-style-name="Text_20_body" style:list-style-name="L12">
      <style:paragraph-properties fo:margin-top="0cm" fo:margin-bottom="0cm" style:contextual-spacing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SnappyMail</text:p>
      <text:table-of-content text:style-name="Sect1" text:name="Table of Contents1">
        <text:table-of-content-source text:outline-level="3">
          <text:index-title-template text:style-name="Contents_20_Heading">Índex</text:index-title-template>
          <text:table-of-content-entry-template text:outline-level="1" text:style-name="Contents_20_1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</text:table-of-content-source>
        <text:index-body>
          <text:index-title text:style-name="Sect1" text:name="Table of Contents1_Head">
            <text:p text:style-name="Contents_20_Heading">Índex</text:p>
          </text:index-title>
          <text:p text:style-name="P1"><text:a xlink:type="simple" xlink:href="#__RefHeading___Toc1203_181353546" text:style-name="Internet_20_link" text:visited-style-name="Internet_20_link">SnappyMail</text:a><text:tab/><text:a xlink:type="simple" xlink:href="#__RefHeading___Toc1203_181353546" text:style-name="Internet_20_link" text:visited-style-name="Internet_20_link">2</text:a></text:p>
          <text:p text:style-name="P1"><text:a xlink:type="simple" xlink:href="#__RefHeading___Toc1205_181353546" text:style-name="Internet_20_link" text:visited-style-name="Internet_20_link">1. Què és SnappyMail</text:a><text:tab/><text:a xlink:type="simple" xlink:href="#__RefHeading___Toc1205_181353546" text:style-name="Internet_20_link" text:visited-style-name="Internet_20_link">2</text:a></text:p>
          <text:p text:style-name="P1"><text:a xlink:type="simple" xlink:href="#__RefHeading___Toc1207_181353546" text:style-name="Internet_20_link" text:visited-style-name="Internet_20_link">2. Llicència</text:a><text:tab/><text:a xlink:type="simple" xlink:href="#__RefHeading___Toc1207_181353546" text:style-name="Internet_20_link" text:visited-style-name="Internet_20_link">3</text:a></text:p>
          <text:p text:style-name="P1"><text:a xlink:type="simple" xlink:href="#__RefHeading___Toc1209_181353546" text:style-name="Internet_20_link" text:visited-style-name="Internet_20_link">3. Funcionalitats principals</text:a><text:tab/><text:a xlink:type="simple" xlink:href="#__RefHeading___Toc1209_181353546" text:style-name="Internet_20_link" text:visited-style-name="Internet_20_link">3</text:a></text:p>
          <text:p text:style-name="P1"><text:a xlink:type="simple" xlink:href="#__RefHeading___Toc1211_181353546" text:style-name="Internet_20_link" text:visited-style-name="Internet_20_link">4. Requisits previs</text:a><text:tab/><text:a xlink:type="simple" xlink:href="#__RefHeading___Toc1211_181353546" text:style-name="Internet_20_link" text:visited-style-name="Internet_20_link">3</text:a></text:p>
          <text:p text:style-name="P1"><text:a xlink:type="simple" xlink:href="#__RefHeading___Toc1213_181353546" text:style-name="Internet_20_link" text:visited-style-name="Internet_20_link">5. Instal·lació a Ubuntu 26.04</text:a><text:tab/><text:a xlink:type="simple" xlink:href="#__RefHeading___Toc1213_181353546" text:style-name="Internet_20_link" text:visited-style-name="Internet_20_link">4</text:a></text:p>
          <text:p text:style-name="P2"><text:a xlink:type="simple" xlink:href="#__RefHeading___Toc1215_181353546" text:style-name="Internet_20_link" text:visited-style-name="Internet_20_link">5.1. Actualitza el sistema</text:a><text:tab/><text:a xlink:type="simple" xlink:href="#__RefHeading___Toc1215_181353546" text:style-name="Internet_20_link" text:visited-style-name="Internet_20_link">5</text:a></text:p>
          <text:p text:style-name="P2"><text:a xlink:type="simple" xlink:href="#__RefHeading___Toc1217_181353546" text:style-name="Internet_20_link" text:visited-style-name="Internet_20_link">5.2. Instal·la Apache, PHP-FPM i extensions</text:a><text:tab/><text:a xlink:type="simple" xlink:href="#__RefHeading___Toc1217_181353546" text:style-name="Internet_20_link" text:visited-style-name="Internet_20_link">5</text:a></text:p>
          <text:p text:style-name="P2"><text:a xlink:type="simple" xlink:href="#__RefHeading___Toc1219_181353546" text:style-name="Internet_20_link" text:visited-style-name="Internet_20_link">5.3. Descarrega i desplega SnappyMail</text:a><text:tab/><text:a xlink:type="simple" xlink:href="#__RefHeading___Toc1219_181353546" text:style-name="Internet_20_link" text:visited-style-name="Internet_20_link">5</text:a></text:p>
          <text:p text:style-name="P2"><text:a xlink:type="simple" xlink:href="#__RefHeading___Toc1221_181353546" text:style-name="Internet_20_link" text:visited-style-name="Internet_20_link">5.4. Estableix permisos correctes</text:a><text:tab/><text:a xlink:type="simple" xlink:href="#__RefHeading___Toc1221_181353546" text:style-name="Internet_20_link" text:visited-style-name="Internet_20_link">5</text:a></text:p>
          <text:p text:style-name="P2"><text:a xlink:type="simple" xlink:href="#__RefHeading___Toc1223_181353546" text:style-name="Internet_20_link" text:visited-style-name="Internet_20_link">5.5. Treu la carpeta data fora del document root (recomanat)</text:a><text:tab/><text:a xlink:type="simple" xlink:href="#__RefHeading___Toc1223_181353546" text:style-name="Internet_20_link" text:visited-style-name="Internet_20_link">6</text:a></text:p>
          <text:p text:style-name="P1"><text:a xlink:type="simple" xlink:href="#__RefHeading___Toc1225_181353546" text:style-name="Internet_20_link" text:visited-style-name="Internet_20_link">6. Configura el servidor web</text:a><text:tab/><text:a xlink:type="simple" xlink:href="#__RefHeading___Toc1225_181353546" text:style-name="Internet_20_link" text:visited-style-name="Internet_20_link">6</text:a></text:p>
          <text:p text:style-name="P2"><text:a xlink:type="simple" xlink:href="#__RefHeading___Toc1227_181353546" text:style-name="Internet_20_link" text:visited-style-name="Internet_20_link">6.1. Genera el certificat autosignat</text:a><text:tab/><text:a xlink:type="simple" xlink:href="#__RefHeading___Toc1227_181353546" text:style-name="Internet_20_link" text:visited-style-name="Internet_20_link">6</text:a></text:p>
          <text:p text:style-name="P2"><text:a xlink:type="simple" xlink:href="#__RefHeading___Toc1229_181353546" text:style-name="Internet_20_link" text:visited-style-name="Internet_20_link">6.2. Apache (VirtualHost amb PHP-FPM i HTTPS)</text:a><text:tab/><text:a xlink:type="simple" xlink:href="#__RefHeading___Toc1229_181353546" text:style-name="Internet_20_link" text:visited-style-name="Internet_20_link">7</text:a></text:p>
          <text:p text:style-name="P2"><text:a xlink:type="simple" xlink:href="#__RefHeading___Toc1231_181353546" text:style-name="Internet_20_link" text:visited-style-name="Internet_20_link">6.3. Alternativa: Nginx</text:a><text:tab/><text:a xlink:type="simple" xlink:href="#__RefHeading___Toc1231_181353546" text:style-name="Internet_20_link" text:visited-style-name="Internet_20_link">8</text:a></text:p>
          <text:p text:style-name="P1"><text:a xlink:type="simple" xlink:href="#__RefHeading___Toc1233_181353546" text:style-name="Internet_20_link" text:visited-style-name="Internet_20_link">7. Primer accés i configuració del domini de correu</text:a><text:tab/><text:a xlink:type="simple" xlink:href="#__RefHeading___Toc1233_181353546" text:style-name="Internet_20_link" text:visited-style-name="Internet_20_link">9</text:a></text:p>
          <text:p text:style-name="P1"><text:a xlink:type="simple" xlink:href="#__RefHeading___Toc1235_181353546" text:style-name="Internet_20_link" text:visited-style-name="Internet_20_link">8. Seguretat i bones pràctiques</text:a><text:tab/><text:a xlink:type="simple" xlink:href="#__RefHeading___Toc1235_181353546" text:style-name="Internet_20_link" text:visited-style-name="Internet_20_link">15</text:a></text:p>
          <text:p text:style-name="P1"><text:a xlink:type="simple" xlink:href="#__RefHeading___Toc1237_181353546" text:style-name="Internet_20_link" text:visited-style-name="Internet_20_link">9. Actualització</text:a><text:tab/><text:a xlink:type="simple" xlink:href="#__RefHeading___Toc1237_181353546" text:style-name="Internet_20_link" text:visited-style-name="Internet_20_link">16</text:a></text:p>
          <text:p text:style-name="P1"><text:a xlink:type="simple" xlink:href="#__RefHeading___Toc1239_181353546" text:style-name="Internet_20_link" text:visited-style-name="Internet_20_link">10. Enllaços d’interès</text:a><text:tab/><text:a xlink:type="simple" xlink:href="#__RefHeading___Toc1239_181353546" text:style-name="Internet_20_link" text:visited-style-name="Internet_20_link">16</text:a></text:p>
          <text:p text:style-name="P2"><text:a xlink:type="simple" xlink:href="#__RefHeading___Toc1241_181353546" text:style-name="Internet_20_link" text:visited-style-name="Internet_20_link">Índex de figures</text:a><text:tab/><text:a xlink:type="simple" xlink:href="#__RefHeading___Toc1241_181353546" text:style-name="Internet_20_link" text:visited-style-name="Internet_20_link">18</text:a></text:p>
        </text:index-body>
      </text:table-of-content>
      <text:p text:style-name="SaltDePagina"/>
      <text:h text:style-name="Heading_20_1" text:outline-level="1"><text:bookmark-start text:name="snappymail"/><text:bookmark-start text:name="__RefHeading___Toc1203_181353546"/>SnappyMail<text:bookmark-end text:name="snappymail"/><text:bookmark-end text:name="__RefHeading___Toc1203_181353546"/></text:h>
      <text:p text:style-name="First_20_paragraph"><text:span text:style-name="T1">Cicle formatiu</text:span>: CFGM Sistemes Microinformàtics i Xarxes (SMX) / CFGS Administració de sistemes informàtics en xarxa (ASIX)</text:p>
      <text:p text:style-name="Text_20_body"><text:span text:style-name="T1">Mòdul:</text:span> 0227 - Serveis de xarxa / 0375 - Serveis de xarxa i Internet</text:p>
      <text:p text:style-name="Text_20_body"><text:span text:style-name="T1">Sistema operatiu:</text:span> Ubuntu Server 26.04 LTS</text:p>
      <text:h text:style-name="Heading_20_1" text:outline-level="1"><text:bookmark-start text:name="què-és-snappymail"/><text:bookmark-start text:name="__RefHeading___Toc1205_181353546"/>1. Què és SnappyMail<text:bookmark-end text:name="què-és-snappymail"/><text:bookmark-end text:name="__RefHeading___Toc1205_181353546"/></text:h>
      <text:p text:style-name="First_20_paragraph"><text:span text:style-name="T1">SnappyMail</text:span> és un client de correu web (<text:span text:style-name="T2">webmail</text:span>) senzill, modern i lleuger, escrit en PHP i JavaScript. Es tracta d’una <text:span text:style-name="T1">bifurcació (fork) de RainLoop Webmail Community Edition</text:span>, creada per continuar el desenvolupament d’aquell projecte quan va quedar pràcticament abandonat. És una opció excel·lent quan es necessita una interfície webmail <text:span text:style-name="T1">lleugera, ràpida i sense dependències de base de dades</text:span> per connectar-se a un servidor IMAP/SMTP ja existent, amb <text:a xlink:type="simple" xlink:href="https://proferamon.com/tic/correu.html" text:style-name="Internet_20_link" text:visited-style-name="Visited_20_Internet_20_Link"><text:span text:style-name="Definition">Dovecot i Postfix</text:span></text:a>. La seva instal·lació a Ubuntu 26.04 es redueix a desplegar uns quants fitxers PHP darrere d’Apache o Nginx amb PHP-FPM, sense necessitat de dimonis addicionals.</text:p>
      <text:p text:style-name="FigureWithCaption"><draw:frame draw:style-name="fr1" draw:name="img1" text:anchor-type="as-char" svg:width="3cm" svg:height="2.401cm" draw:z-index="36"><draw:image xlink:href="Pictures/100000010000012C000000F0E46C8FE8.png" xlink:type="simple" xlink:show="embed" xlink:actuate="onLoad" draw:mime-type="image/png"/></draw:frame></text:p>
      <text:p text:style-name="FigureCaption"><text:bookmark-start text:name="__RefHeading___Toc1243_181353546"/>Figura 1: SnappyMail logo<text:bookmark-end text:name="__RefHeading___Toc1243_181353546"/></text:p>
      <text:p text:style-name="Text_20_body">Característiques generals del projecte:</text:p>
      <text:list text:style-name="L1">
        <text:list-item>
          <text:p text:style-name="P3">No necessita cap base de dades pròpia: es connecta directament a un servidor <text:span text:style-name="T1">IMAP</text:span> (per rebre correu) i <text:span text:style-name="T1">SMTP</text:span> (per enviar-lo).</text:p>
        </text:list-item>
        <text:list-item>
          <text:p text:style-name="P3">Pensat per ser <text:span text:style-name="T1">ràpid i mòbil</text:span>: la primera arrencada des de mòbil pesa uns 138 KB (amb compressió Brotli) i obté puntuacions molt altes a Lighthouse.</text:p>
        </text:list-item>
        <text:list-item>
          <text:p text:style-name="P3">Compatible amb navegadors moderns (Chrome 69+, Firefox 78+, Safari 12+, Edge 79+); <text:span text:style-name="T1">no</text:span> suporta Internet Explorer ni Edge Legacy.</text:p>
        </text:list-item>
        <text:list-item>
          <text:p text:style-name="P3">Ideal per instal·lar al costat d’un servidor de correu ja existent (Postfix + Dovecot, per exemple), o com a alternativa lleugera a Roundcube.</text:p>
        </text:list-item>
      </text:list>
      <text:p text:style-name="AlertNotaEtiqueta">💡 NOTA</text:p>
      <text:p text:style-name="AlertNota">SnappyMail <text:span text:style-name="T1">no és</text:span> un servidor de correu. És únicament una interfície web que es connecta a un servidor IMAP/SMTP que ja ha d’existir prèviament.</text:p>
      <text:h text:style-name="Heading_20_1" text:outline-level="1"><text:bookmark-start text:name="llicència"/><text:bookmark-start text:name="__RefHeading___Toc1207_181353546"/><text:soft-page-break/>2. Llicència<text:bookmark-end text:name="llicència"/><text:bookmark-end text:name="__RefHeading___Toc1207_181353546"/></text:h>
      <text:p text:style-name="First_20_paragraph">SnappyMail es distribueix sota la llicència <text:span text:style-name="T1">GNU Affero General Public License versió 3 (AGPL-3.0)</text:span>.</text:p>
      <text:p text:style-name="Text_20_body">Punts clau d’aquesta llicència:</text:p>
      <text:list text:style-name="L2">
        <text:list-item>
          <text:p text:style-name="P4">És programari lliure i de codi obert.</text:p>
        </text:list-item>
        <text:list-item>
          <text:p text:style-name="P4">A diferència de la GPL normal, l’AGPL obliga a compartir el codi font també quan el programa s’ofereix com a servei a través de xarxa (SaaS), no només quan es distribueix el binari.</text:p>
        </text:list-item>
        <text:list-item>
          <text:p text:style-name="P4">Manté els avisos de copyright originals de RainLoop (2013-2022) i afegeix els propis de SnappyMail (2020-2024).</text:p>
        </text:list-item>
      </text:list>
      <text:h text:style-name="Heading_20_1" text:outline-level="1"><text:bookmark-start text:name="funcionalitats-principals"/><text:bookmark-start text:name="__RefHeading___Toc1209_181353546"/>3. Funcionalitats principals<text:bookmark-end text:name="funcionalitats-principals"/><text:bookmark-end text:name="__RefHeading___Toc1209_181353546"/></text:h>
      <text:list text:style-name="L3">
        <text:list-item>
          <text:p text:style-name="P5"><text:span text:style-name="T1">Gestió de diversos comptes/dominis IMAP-SMTP</text:span> des d’una única instal·lació.</text:p>
        </text:list-item>
        <text:list-item>
          <text:p text:style-name="P5"><text:span text:style-name="T1">Xifratge de correu</text:span>: suport per OpenPGP (via OpenPGP.js v5, <text:a xlink:type="simple" xlink:href="https://proferamon.com/tic/gpg.html" text:style-name="Internet_20_link" text:visited-style-name="Visited_20_Internet_20_Link"><text:span text:style-name="Definition">GnuPG</text:span></text:a> i Mailvelope) i possibilitat d’usar S/MIME.</text:p>
        </text:list-item>
        <text:list-item>
          <text:p text:style-name="P5"><text:span text:style-name="T1">Filtres Sieve</text:span>: creació de regles de filtratge al servidor (per exemple, respostes automàtiques de vacances), si el servidor IMAP ho permet.</text:p>
        </text:list-item>
        <text:list-item>
          <text:p text:style-name="P5"><text:span text:style-name="T1">Contactes</text:span>: llibreta d’adreces amb suport SQLite, MySQL, PostgreSQL o <text:a xlink:type="simple" xlink:href="https://proferamon.com/tic/ldap.html" text:style-name="Internet_20_link" text:visited-style-name="Visited_20_Internet_20_Link"><text:span text:style-name="Definition">LDAP</text:span></text:a>.</text:p>
        </text:list-item>
        <text:list-item>
          <text:p text:style-name="P5"><text:span text:style-name="T1">Temes i personalització</text:span>: temes d’interfície, marca blanca (canviar logotip, títol, descripció).</text:p>
        </text:list-item>
        <text:list-item>
          <text:p text:style-name="P5"><text:span text:style-name="T1">Tauler d’administració</text:span> (<text:span text:style-name="CodiInline">/?admin</text:span>) per configurar dominis, seguretat, mides màximes d’adjunts, temes disponibles, etc.</text:p>
        </text:list-item>
        <text:list-item>
          <text:p text:style-name="P5"><text:span text:style-name="T1">Sense processos en segon pla</text:span>: no emmagatzema credencials per automatitzar tasques ni revisa el correu quan l’usuari no ha iniciat sessió (per disseny, per privacitat).</text:p>
        </text:list-item>
        <text:list-item>
          <text:p text:style-name="P5"><text:span text:style-name="T1">Respecte per la privacitat</text:span>: elimina integracions de xarxes socials, Gravatar, Google, Facebook, Twitter, Dropbox, etc. presents originalment a RainLoop.</text:p>
        </text:list-item>
      </text:list>
      <text:h text:style-name="Heading_20_1" text:outline-level="1"><text:bookmark-start text:name="requisits-previs"/><text:bookmark-start text:name="__RefHeading___Toc1211_181353546"/>4. Requisits previs<text:bookmark-end text:name="requisits-previs"/><text:bookmark-end text:name="__RefHeading___Toc1211_181353546"/></text:h>
      <text:p text:style-name="First_20_paragraph">Abans d’instal·lar, cal tenir:</text:p>
      <text:list text:style-name="L4">
        <text:list-item>
          <text:p text:style-name="P6">Un servidor Ubuntu 26.04 amb accés <text:span text:style-name="CodiInline">root</text:span> o <text:span text:style-name="CodiInline">sudo</text:span>.</text:p>
        </text:list-item>
        <text:list-item>
          <text:p text:style-name="P6">Un servidor de correu (IMAP/SMTP) ja funcionant, accessible des d’aquesta màquina (per exemple, Dovecot + Postfix).</text:p>
        </text:list-item>
        <text:list-item>
          <text:p text:style-name="P6"><text:span text:style-name="T1">PHP 7.4 o superior</text:span> (Ubuntu 26.04 inclou per defecte una versió més recent, com PHP 8.5, que va perfectament).</text:p>
        </text:list-item>
      </text:list>
      <text:p text:style-name="First_20_paragraph"><text:soft-page-break/>Extensions PHP necessàries:</text:p>
      <table:table table:name="Table1" table:style-name="Table1">
        <table:table-column table:style-name="Table1.A" table:number-columns-repeated="3"/>
        <table:table-header-rows>
          <table:table-row>
            <table:table-cell table:style-name="Table1.A1" office:value-type="string">
              <text:p text:style-name="Table_20_Heading">Extensió</text:p>
            </table:table-cell>
            <table:table-cell table:style-name="Table1.A1" office:value-type="string">
              <text:p text:style-name="P7">Obligatòria</text:p>
            </table:table-cell>
            <table:table-cell table:style-name="Table1.A1" office:value-type="string">
              <text:p text:style-name="Table_20_Heading">Ús</text:p>
            </table:table-cell>
          </table:table-row>
        </table:table-header-rows>
        <table:table-row>
          <table:table-cell table:style-name="Table1.A1" office:value-type="string">
            <text:p text:style-name="Table_20_Contents">mbstring</text:p>
          </table:table-cell>
          <table:table-cell table:style-name="Table1.A1" office:value-type="string">
            <text:p text:style-name="P8">Sí</text:p>
          </table:table-cell>
          <table:table-cell table:style-name="Table1.A1" office:value-type="string">
            <text:p text:style-name="Table_20_Contents">Gestió de cadenes multibyte</text:p>
          </table:table-cell>
        </table:table-row>
        <table:table-row>
          <table:table-cell table:style-name="Table1.A1" office:value-type="string">
            <text:p text:style-name="Table_20_Contents">zlib</text:p>
          </table:table-cell>
          <table:table-cell table:style-name="Table1.A1" office:value-type="string">
            <text:p text:style-name="P8">Sí</text:p>
          </table:table-cell>
          <table:table-cell table:style-name="Table1.A1" office:value-type="string">
            <text:p text:style-name="Table_20_Contents">Compressió</text:p>
          </table:table-cell>
        </table:table-row>
        <table:table-row>
          <table:table-cell table:style-name="Table1.A1" office:value-type="string">
            <text:p text:style-name="Table_20_Contents">json</text:p>
          </table:table-cell>
          <table:table-cell table:style-name="Table1.A1" office:value-type="string">
            <text:p text:style-name="P8">Sí</text:p>
          </table:table-cell>
          <table:table-cell table:style-name="Table1.A1" office:value-type="string">
            <text:p text:style-name="Table_20_Contents">Format de dades</text:p>
          </table:table-cell>
        </table:table-row>
        <table:table-row>
          <table:table-cell table:style-name="Table1.A1" office:value-type="string">
            <text:p text:style-name="Table_20_Contents">libxml</text:p>
          </table:table-cell>
          <table:table-cell table:style-name="Table1.A1" office:value-type="string">
            <text:p text:style-name="P8">Sí</text:p>
          </table:table-cell>
          <table:table-cell table:style-name="Table1.A1" office:value-type="string">
            <text:p text:style-name="Table_20_Contents">Processament XML</text:p>
          </table:table-cell>
        </table:table-row>
        <table:table-row>
          <table:table-cell table:style-name="Table1.A1" office:value-type="string">
            <text:p text:style-name="Table_20_Contents">dom</text:p>
          </table:table-cell>
          <table:table-cell table:style-name="Table1.A1" office:value-type="string">
            <text:p text:style-name="P8">Sí</text:p>
          </table:table-cell>
          <table:table-cell table:style-name="Table1.A1" office:value-type="string">
            <text:p text:style-name="Table_20_Contents">Processament DOM</text:p>
          </table:table-cell>
        </table:table-row>
        <table:table-row>
          <table:table-cell table:style-name="Table1.A1" office:value-type="string">
            <text:p text:style-name="Table_20_Contents">curl</text:p>
          </table:table-cell>
          <table:table-cell table:style-name="Table1.A1" office:value-type="string">
            <text:p text:style-name="P8">No</text:p>
          </table:table-cell>
          <table:table-cell table:style-name="Table1.A1" office:value-type="string">
            <text:p text:style-name="Table_20_Contents">Peticions HTTP externes</text:p>
          </table:table-cell>
        </table:table-row>
        <table:table-row>
          <table:table-cell table:style-name="Table1.A1" office:value-type="string">
            <text:p text:style-name="Table_20_Contents">gd / imagemagick</text:p>
          </table:table-cell>
          <table:table-cell table:style-name="Table1.A1" office:value-type="string">
            <text:p text:style-name="P8">No</text:p>
          </table:table-cell>
          <table:table-cell table:style-name="Table1.A1" office:value-type="string">
            <text:p text:style-name="Table_20_Contents">Redimensionar imatges adjuntes</text:p>
          </table:table-cell>
        </table:table-row>
        <table:table-row>
          <table:table-cell table:style-name="Table1.A1" office:value-type="string">
            <text:p text:style-name="Table_20_Contents">gnupg</text:p>
          </table:table-cell>
          <table:table-cell table:style-name="Table1.A1" office:value-type="string">
            <text:p text:style-name="P8">No</text:p>
          </table:table-cell>
          <table:table-cell table:style-name="Table1.A1" office:value-type="string">
            <text:p text:style-name="Table_20_Contents">Correu xifrat/signat</text:p>
          </table:table-cell>
        </table:table-row>
        <table:table-row>
          <table:table-cell table:style-name="Table1.A1" office:value-type="string">
            <text:p text:style-name="Table_20_Contents">intl</text:p>
          </table:table-cell>
          <table:table-cell table:style-name="Table1.A1" office:value-type="string">
            <text:p text:style-name="P8">No</text:p>
          </table:table-cell>
          <table:table-cell table:style-name="Table1.A1" office:value-type="string">
            <text:p text:style-name="Table_20_Contents">Dominis IDN</text:p>
          </table:table-cell>
        </table:table-row>
        <table:table-row>
          <table:table-cell table:style-name="Table1.A1" office:value-type="string">
            <text:p text:style-name="Table_20_Contents">ldap</text:p>
          </table:table-cell>
          <table:table-cell table:style-name="Table1.A1" office:value-type="string">
            <text:p text:style-name="P8">No</text:p>
          </table:table-cell>
          <table:table-cell table:style-name="Table1.A1" office:value-type="string">
            <text:p text:style-name="Table_20_Contents">Contactes via LDAP</text:p>
          </table:table-cell>
        </table:table-row>
        <table:table-row>
          <table:table-cell table:style-name="Table1.A1" office:value-type="string">
            <text:p text:style-name="Table_20_Contents">openssl</text:p>
          </table:table-cell>
          <table:table-cell table:style-name="Table1.A1" office:value-type="string">
            <text:p text:style-name="P8">Recomanada</text:p>
          </table:table-cell>
          <table:table-cell table:style-name="Table1.A1" office:value-type="string">
            <text:p text:style-name="Table_20_Contents">Xifratge de dades confidencials</text:p>
          </table:table-cell>
        </table:table-row>
        <table:table-row>
          <table:table-cell table:style-name="Table1.A1" office:value-type="string">
            <text:p text:style-name="Table_20_Contents">sodium</text:p>
          </table:table-cell>
          <table:table-cell table:style-name="Table1.A1" office:value-type="string">
            <text:p text:style-name="P8">Recomanada</text:p>
          </table:table-cell>
          <table:table-cell table:style-name="Table1.A1" office:value-type="string">
            <text:p text:style-name="Table_20_Contents">Millor xifratge encara que OpenSSL</text:p>
          </table:table-cell>
        </table:table-row>
        <table:table-row>
          <table:table-cell table:style-name="Table1.A1" office:value-type="string">
            <text:p text:style-name="Table_20_Contents">pdo (sqlite/mysql/pgsql)</text:p>
          </table:table-cell>
          <table:table-cell table:style-name="Table1.A1" office:value-type="string">
            <text:p text:style-name="P8">No</text:p>
          </table:table-cell>
          <table:table-cell table:style-name="Table1.A1" office:value-type="string">
            <text:p text:style-name="Table_20_Contents">Contactes en BD</text:p>
          </table:table-cell>
        </table:table-row>
      </table:table>
      <text:h text:style-name="Heading_20_1" text:outline-level="1"><text:bookmark-start text:name="installació-a-ubuntu-26.04"/><text:bookmark-start text:name="__RefHeading___Toc1213_181353546"/>5. Instal·lació a Ubuntu 26.04<text:bookmark-end text:name="installació-a-ubuntu-26.04"/><text:bookmark-end text:name="__RefHeading___Toc1213_181353546"/></text:h>
      <text:p text:style-name="First_20_paragraph">Hi ha dues vies habituals: baixar el paquet <text:span text:style-name="CodiInline">.tar.gz</text:span> directament (mètode universal, vàlid per a qualsevol distribució) o utilitzar el dipòsit APT (només Debian/Devuan de moment). A Ubuntu 26.04 farem servir el mètode del <text:span text:style-name="CodiInline">.tar.gz</text:span>, que és el recomanat oficialment.</text:p>
      <text:h text:style-name="Heading_20_2" text:outline-level="2"><text:bookmark-start text:name="actualitza-el-sistema"/><text:bookmark-start text:name="__RefHeading___Toc1215_181353546"/><text:soft-page-break/>5.1. Actualitza el sistema<text:bookmark-end text:name="actualitza-el-sistema"/><text:bookmark-end text:name="__RefHeading___Toc1215_181353546"/></text:h>
      <text:p text:style-name="First_20_paragraph">Actualitza la llista de paquets</text:p>
      <text:p text:style-name="Preformatted_20_Text"><text:span text:style-name="FunctionTok">sudo</text:span><text:span text:style-name="NormalTok"> apt update</text:span> </text:p>
      <text:p text:style-name="First_20_paragraph">Actualitza el sistema</text:p>
      <text:p text:style-name="Preformatted_20_Text"><text:span text:style-name="FunctionTok">sudo</text:span><text:span text:style-name="NormalTok"> apt upgrade</text:span> </text:p>
      <text:h text:style-name="Heading_20_2" text:outline-level="2"><text:bookmark-start text:name="installa-apache-php-fpm-i-extensions"/><text:bookmark-start text:name="__RefHeading___Toc1217_181353546"/>5.2. Instal·la Apache, PHP-FPM i extensions<text:bookmark-end text:name="installa-apache-php-fpm-i-extensions"/><text:bookmark-end text:name="__RefHeading___Toc1217_181353546"/></text:h>
      <text:p text:style-name="Preformatted_20_Text"><text:span text:style-name="FunctionTok">sudo</text:span><text:span text:style-name="NormalTok"> apt install apache2 php-fpm php-mbstring php-xml php-curl php-gd </text:span><text:span text:style-name="DataTypeTok">\</text:span> </text:p>
      <text:p text:style-name="Preformatted_20_Text"><text:span text:style-name="NormalTok"><text:s text:c="2"/>php-intl php-ldap php-sqlite3 php-common php-cli unzip wget</text:span> </text:p>
      <text:p text:style-name="First_20_paragraph">Activa els mòduls necessaris d’Apache:</text:p>
      <text:p text:style-name="Preformatted_20_Text"><text:span text:style-name="FunctionTok">sudo</text:span><text:span text:style-name="NormalTok"> a2enmod proxy_fcgi setenvif rewrite headers expires deflate</text:span> </text:p>
      <text:p text:style-name="First_20_paragraph">Activa el fitxer de configuració de <text:span text:style-name="CodiInline">php8.5-fpm</text:span>:</text:p>
      <text:p text:style-name="Preformatted_20_Text"><text:span text:style-name="FunctionTok">sudo</text:span><text:span text:style-name="NormalTok"> a2enconf php8.5-fpm</text:span> </text:p>
      <text:p text:style-name="First_20_paragraph">Registra els serveis perquè s’engeguin automàticament en cada arrencada i els arrenca immediatament:</text:p>
      <text:p text:style-name="Preformatted_20_Text"><text:span text:style-name="FunctionTok">sudo</text:span><text:span text:style-name="NormalTok"> systemctl enable </text:span><text:span text:style-name="AttributeTok">--now</text:span><text:span text:style-name="NormalTok"> php8.5-fpm apache2</text:span> </text:p>
      <text:h text:style-name="Heading_20_2" text:outline-level="2"><text:bookmark-start text:name="descarrega-i-desplega-snappymail"/><text:bookmark-start text:name="__RefHeading___Toc1219_181353546"/>5.3. Descarrega i desplega SnappyMail<text:bookmark-end text:name="descarrega-i-desplega-snappymail"/><text:bookmark-end text:name="__RefHeading___Toc1219_181353546"/></text:h>
      <text:p text:style-name="First_20_paragraph">Crea la carpeta <text:span text:style-name="CodiInline">webmail</text:span>:</text:p>
      <text:p text:style-name="Preformatted_20_Text"><text:span text:style-name="FunctionTok">sudo</text:span><text:span text:style-name="NormalTok"> mkdir </text:span><text:span text:style-name="AttributeTok">-p</text:span><text:span text:style-name="NormalTok"> /var/www/webmail</text:span> </text:p>
      <text:p text:style-name="First_20_paragraph">Descarrega SnappyMail:</text:p>
      <text:p text:style-name="Preformatted_20_Text"><text:span text:style-name="FunctionTok">sudo</text:span><text:span text:style-name="NormalTok"> wget </text:span><text:span text:style-name="AttributeTok">-c</text:span><text:span text:style-name="NormalTok"> https://snappymail.eu/repository/latest.tar.gz</text:span> </text:p>
      <text:p text:style-name="First_20_paragraph">Descomprimeix a la carpeta creada:</text:p>
      <text:p text:style-name="Preformatted_20_Text"><text:span text:style-name="FunctionTok">sudo</text:span><text:span text:style-name="NormalTok"> tar </text:span><text:span text:style-name="AttributeTok">-xzf</text:span><text:span text:style-name="NormalTok"> latest.tar.gz </text:span><text:span text:style-name="AttributeTok">-C</text:span><text:span text:style-name="NormalTok"> /var/www/webmail</text:span> </text:p>
      <text:p text:style-name="First_20_paragraph">Esborra el fitxer descarregat:</text:p>
      <text:p text:style-name="Preformatted_20_Text"><text:span text:style-name="FunctionTok">sudo</text:span><text:span text:style-name="NormalTok"> rm latest.tar.gz</text:span> </text:p>
      <text:h text:style-name="Heading_20_2" text:outline-level="2"><text:bookmark-start text:name="estableix-permisos-correctes"/><text:bookmark-start text:name="__RefHeading___Toc1221_181353546"/>5.4. Estableix permisos correctes<text:bookmark-end text:name="estableix-permisos-correctes"/><text:bookmark-end text:name="__RefHeading___Toc1221_181353546"/></text:h>
      <text:p text:style-name="First_20_paragraph">Canvia els permisos de les carpetes:</text:p>
      <text:p text:style-name="Preformatted_20_Text"><text:span text:style-name="FunctionTok">sudo</text:span><text:span text:style-name="NormalTok"> find /var/www/webmail </text:span><text:span text:style-name="AttributeTok">-type</text:span><text:span text:style-name="NormalTok"> d </text:span><text:span text:style-name="AttributeTok">-exec</text:span><text:span text:style-name="NormalTok"> chmod 755 {} </text:span><text:span text:style-name="DataTypeTok">\;</text:span> </text:p>
      <text:p text:style-name="First_20_paragraph">Canvia els permisos dels fitxers (descarta directoris, enllaços simbòlics, etc.):</text:p>
      <text:p text:style-name="Preformatted_20_Text"><text:soft-page-break/><text:span text:style-name="FunctionTok">sudo</text:span><text:span text:style-name="NormalTok"> find /var/www/webmail </text:span><text:span text:style-name="AttributeTok">-type</text:span><text:span text:style-name="NormalTok"> f </text:span><text:span text:style-name="AttributeTok">-exec</text:span><text:span text:style-name="NormalTok"> chmod 644 {} </text:span><text:span text:style-name="DataTypeTok">\;</text:span> </text:p>
      <text:p text:style-name="First_20_paragraph">Canvia el propietari de la carpeta i les subcarpetes:</text:p>
      <text:p text:style-name="Preformatted_20_Text"><text:span text:style-name="FunctionTok">sudo</text:span><text:span text:style-name="NormalTok"> chown </text:span><text:span text:style-name="AttributeTok">-R</text:span><text:span text:style-name="NormalTok"> www-data:www-data /var/www/webmail</text:span> </text:p>
      <text:h text:style-name="Heading_20_2" text:outline-level="2"><text:bookmark-start text:name="treu-la-carpeta-data-fora-del-document-root-recomanat"/><text:bookmark-start text:name="__RefHeading___Toc1223_181353546"/>5.5. Treu la carpeta <text:span text:style-name="CodiInline">data</text:span> fora del document root (recomanat)<text:bookmark-end text:name="treu-la-carpeta-data-fora-del-document-root-recomanat"/><text:bookmark-end text:name="__RefHeading___Toc1223_181353546"/></text:h>
      <text:p text:style-name="First_20_paragraph">Per seguretat, és bona pràctica moure la carpeta <text:span text:style-name="CodiInline">data/</text:span> (on es guarden configuracions i contrasenyes) fora de l’arrel pública del servidor web.</text:p>
      <text:p text:style-name="Text_20_body">Crea la carpeta <text:span text:style-name="CodiInline">snappymail</text:span>:</text:p>
      <text:p text:style-name="Preformatted_20_Text"><text:span text:style-name="FunctionTok">sudo</text:span><text:span text:style-name="NormalTok"> mkdir </text:span><text:span text:style-name="AttributeTok">-p</text:span><text:span text:style-name="NormalTok"> /var/lib/snappymail</text:span> </text:p>
      <text:p text:style-name="First_20_paragraph">Mou el contingut de <text:span text:style-name="CodiInline">data</text:span> a la carpeta creada:</text:p>
      <text:p text:style-name="Preformatted_20_Text"><text:span text:style-name="FunctionTok">sudo</text:span><text:span text:style-name="NormalTok"> mv /var/www/webmail/data/</text:span><text:span text:style-name="PreprocessorTok">*</text:span><text:span text:style-name="NormalTok"> /var/lib/snappymail/</text:span> </text:p>
      <text:p text:style-name="First_20_paragraph">Canvia el propietari de la carpeta:</text:p>
      <text:p text:style-name="Preformatted_20_Text"><text:span text:style-name="FunctionTok">sudo</text:span><text:span text:style-name="NormalTok"> chown </text:span><text:span text:style-name="AttributeTok">-R</text:span><text:span text:style-name="NormalTok"> www-data:www-data /var/lib/snappymail</text:span> </text:p>
      <text:p text:style-name="First_20_paragraph">Canvia el nom del fitxer perquè el detecti i el carregui en l’arrencada:</text:p>
      <text:p text:style-name="Preformatted_20_Text"><text:span text:style-name="FunctionTok">sudo</text:span><text:span text:style-name="NormalTok"> mv /var/www/webmail/_include.php /var/www/webmail/include.php</text:span> </text:p>
      <text:p text:style-name="First_20_paragraph">Edita <text:span text:style-name="CodiInline">/var/www/webmail/include.php</text:span></text:p>
      <text:p text:style-name="Preformatted_20_Text"><text:span text:style-name="FunctionTok">sudo</text:span><text:span text:style-name="NormalTok"> nano /var/www/webmail/include.php</text:span> </text:p>
      <text:p text:style-name="First_20_paragraph">Descomenta/afegeix la línia amb el nou camí:</text:p>
      <text:p text:style-name="Codi_20_Nano">define('APP_DATA_FOLDER_PATH', '/var/lib/snappymail/');</text:p>
      <text:h text:style-name="Heading_20_1" text:outline-level="1"><text:bookmark-start text:name="configura-el-servidor-web"/><text:bookmark-start text:name="__RefHeading___Toc1225_181353546"/>6. Configura el servidor web<text:bookmark-end text:name="configura-el-servidor-web"/><text:bookmark-end text:name="__RefHeading___Toc1225_181353546"/></text:h>
      <text:p text:style-name="First_20_paragraph">Com que <text:span text:style-name="CodiInline">webmail.thos.local</text:span> és un nom intern (no un domini públic), no pots obtenir-hi un certificat de Let’s Encrypt. La solució habitual en aquest cas és generar un <text:span text:style-name="T1">certificat autosignat</text:span>, que xifra igualment la connexió encara que el navegador mostri un avís de confiança fins que l’acceptis manualment (o ho importis com a certificat de confiança al client).</text:p>
      <text:h text:style-name="Heading_20_2" text:outline-level="2"><text:bookmark-start text:name="genera-el-certificat-autosignat"/><text:bookmark-start text:name="__RefHeading___Toc1227_181353546"/>6.1. Genera el certificat autosignat<text:bookmark-end text:name="genera-el-certificat-autosignat"/><text:bookmark-end text:name="__RefHeading___Toc1227_181353546"/></text:h>
      <text:p text:style-name="Preformatted_20_Text"><text:span text:style-name="FunctionTok">sudo</text:span><text:span text:style-name="NormalTok"> openssl req </text:span><text:span text:style-name="AttributeTok">-x509</text:span><text:span text:style-name="NormalTok"> </text:span><text:span text:style-name="AttributeTok">-nodes</text:span><text:span text:style-name="NormalTok"> </text:span><text:span text:style-name="AttributeTok">-days</text:span><text:span text:style-name="NormalTok"> 825 </text:span><text:span text:style-name="AttributeTok">-newkey</text:span><text:span text:style-name="NormalTok"> rsa:4096 </text:span><text:span text:style-name="DataTypeTok">\</text:span> </text:p>
      <text:p text:style-name="Preformatted_20_Text"><text:span text:style-name="NormalTok"><text:s text:c="2"/></text:span><text:span text:style-name="AttributeTok">-keyout</text:span><text:span text:style-name="NormalTok"> /etc/ssl/private/webmail.thos.local.key </text:span><text:span text:style-name="DataTypeTok">\</text:span> </text:p>
      <text:p text:style-name="Preformatted_20_Text"><text:span text:style-name="NormalTok"><text:s text:c="2"/></text:span><text:span text:style-name="AttributeTok">-out</text:span><text:span text:style-name="NormalTok"> /etc/ssl/certs/webmail.thos.local.crt </text:span><text:span text:style-name="DataTypeTok">\</text:span> </text:p>
      <text:p text:style-name="Preformatted_20_Text"><text:span text:style-name="NormalTok"><text:s text:c="2"/></text:span><text:span text:style-name="AttributeTok">-subj</text:span><text:span text:style-name="NormalTok"> </text:span><text:span text:style-name="StringTok">"/C=ES/ST=Catalunya/L=Mataro/O=IES Thos i Codina/OU=SMX/CN=webmail.thos.local"</text:span> </text:p>
      <text:p text:style-name="First_20_paragraph"><text:soft-page-break/>Què fa cada part:</text:p>
      <text:list text:style-name="L5">
        <text:list-item>
          <text:p text:style-name="P9"><text:span text:style-name="CodiInline">-x509</text:span>: en lloc de generar només una sol·licitud de certificat (CSR), genera directament un certificat autosignat complet.</text:p>
        </text:list-item>
        <text:list-item>
          <text:p text:style-name="P9"><text:span text:style-name="CodiInline">-nodes</text:span> (<text:span text:style-name="T2">no DES</text:span>): no xifra la clau privada amb contrasenya, perquè Apache/Nginx la puguin llegir a l’arrencada sense demanar-la manualment.</text:p>
        </text:list-item>
        <text:list-item>
          <text:p text:style-name="P9"><text:span text:style-name="CodiInline">-days 825</text:span>: validesa del certificat (uns 27 mesos; és el màxim que molts navegadors accepten actualment per a certificats d’aquest tipus).</text:p>
        </text:list-item>
        <text:list-item>
          <text:p text:style-name="P9"><text:span text:style-name="CodiInline">-newkey rsa:4096</text:span>: genera alhora una nova clau privada RSA de 4096 bits.</text:p>
        </text:list-item>
        <text:list-item>
          <text:p text:style-name="P9"><text:span text:style-name="CodiInline">-keyout</text:span> / <text:span text:style-name="CodiInline">-out</text:span>: rutes on es desen la clau privada i el certificat públic respectivament.</text:p>
        </text:list-item>
        <text:list-item>
          <text:p text:style-name="P9"><text:span text:style-name="CodiInline">-subj "..."</text:span>: omple les dades del certificat sense passar pel mode interactiu; <text:span text:style-name="CodiInline">CN</text:span> (<text:span text:style-name="T2">Common Name</text:span>) ha de coincidir amb el nom que faràs servir per accedir-hi (<text:span text:style-name="CodiInline">webmail.thos.local</text:span>).</text:p>
        </text:list-item>
      </text:list>
      <text:p text:style-name="First_20_paragraph">Ajusta permisos de la clau privada perquè només <text:span text:style-name="CodiInline">root</text:span> hi pugui llegir:</text:p>
      <text:p text:style-name="Preformatted_20_Text"><text:span text:style-name="FunctionTok">sudo</text:span><text:span text:style-name="NormalTok"> chmod 640 /etc/ssl/private/webmail.thos.local.key</text:span> </text:p>
      <text:p text:style-name="First_20_paragraph">Canvia el propietari i el grup:</text:p>
      <text:p text:style-name="Preformatted_20_Text"><text:span text:style-name="FunctionTok">sudo</text:span><text:span text:style-name="NormalTok"> chown root:ssl-cert /etc/ssl/private/webmail.thos.local.key</text:span> </text:p>
      <text:p text:style-name="AlertNotaEtiqueta">💡 NOTA</text:p>
      <text:p text:style-name="AlertNota">Un certificat autosignat xifra el trànsit igual de bé que un de “de confiança”, però no aporta cap validació d’identitat per un tercer: el navegador avisarà de “connexió no segura” fins que acceptis l’excepció o instal·lis el certificat com de confiança als clients.</text:p>
      <text:h text:style-name="Heading_20_2" text:outline-level="2"><text:bookmark-start text:name="apache-virtualhost-amb-php-fpm-i-https"/><text:bookmark-start text:name="__RefHeading___Toc1229_181353546"/>6.2. Apache (VirtualHost amb PHP-FPM i HTTPS)<text:bookmark-end text:name="apache-virtualhost-amb-php-fpm-i-https"/><text:bookmark-end text:name="__RefHeading___Toc1229_181353546"/></text:h>
      <text:p text:style-name="First_20_paragraph">Activa el mòdul SSL d’Apache:</text:p>
      <text:p text:style-name="Preformatted_20_Text"><text:span text:style-name="FunctionTok">sudo</text:span><text:span text:style-name="NormalTok"> a2enmod ssl</text:span> </text:p>
      <text:p text:style-name="First_20_paragraph">Crea la configuració HTTP (<text:span text:style-name="CodiInline">/etc/apache2/sites-available/webmail.conf</text:span>) i redirigeix tot el trànsit HTTP cap a HTTPS:</text:p>
      <text:p text:style-name="Preformatted_20_Text"><text:span text:style-name="FunctionTok">sudo</text:span><text:span text:style-name="NormalTok"> nano /etc/apache2/sites-available/webmail.conf</text:span> </text:p>
      <text:p text:style-name="Codi_20_Nano">&lt;VirtualHost *:80&gt;</text:p>
      <text:p text:style-name="Codi_20_Nano"><text:s text:c="4"/>ServerName webmail.thos.local</text:p>
      <text:p text:style-name="Codi_20_Nano"><text:s text:c="4"/># Redirigeix tot el trànsit HTTP cap a HTTPS</text:p>
      <text:p text:style-name="Codi_20_Nano"><text:s text:c="4"/>Redirect permanent / https://webmail.thos.local/</text:p>
      <text:p text:style-name="Codi_20_Nano">&lt;/VirtualHost&gt;</text:p>
      <text:p text:style-name="First_20_paragraph">Crea la configuració HTTPS (<text:span text:style-name="CodiInline">/etc/apache2/sites-available/webmail-ssl.conf</text:span>):</text:p>
      <text:p text:style-name="Preformatted_20_Text"><text:span text:style-name="FunctionTok">sudo</text:span><text:span text:style-name="NormalTok"> nano /etc/apache2/sites-available/webmail-ssl.conf</text:span> </text:p>
      <text:p text:style-name="Codi_20_Nano"><text:soft-page-break/>&lt;VirtualHost *:443&gt;</text:p>
      <text:p text:style-name="Codi_20_Nano"><text:s text:c="4"/>ServerName webmail.thos.local</text:p>
      <text:p text:style-name="Codi_20_Nano"><text:s text:c="4"/>DocumentRoot /var/www/webmail</text:p>
      <text:p text:style-name="Codi_20_Nano"/>
      <text:p text:style-name="Codi_20_Nano"><text:s text:c="4"/>SSLEngine on</text:p>
      <text:p text:style-name="Codi_20_Nano"><text:s text:c="4"/>SSLCertificateFile /etc/ssl/certs/webmail.thos.local.crt</text:p>
      <text:p text:style-name="Codi_20_Nano"><text:s text:c="4"/>SSLCertificateKeyFile /etc/ssl/private/webmail.thos.local.key</text:p>
      <text:p text:style-name="Codi_20_Nano"><text:s text:c="4"/>SSLProtocol -all +TLSv1.2 +TLSv1.3</text:p>
      <text:p text:style-name="Codi_20_Nano"/>
      <text:p text:style-name="Codi_20_Nano"><text:s text:c="4"/>&lt;Directory /var/www/webmail&gt;</text:p>
      <text:p text:style-name="Codi_20_Nano"><text:s text:c="8"/>Options -Indexes</text:p>
      <text:p text:style-name="Codi_20_Nano"><text:s text:c="8"/>AllowOverride All</text:p>
      <text:p text:style-name="Codi_20_Nano"><text:s text:c="8"/>Require all granted</text:p>
      <text:p text:style-name="Codi_20_Nano"><text:s text:c="4"/>&lt;/Directory&gt;</text:p>
      <text:p text:style-name="Codi_20_Nano"/>
      <text:p text:style-name="Codi_20_Nano"><text:s text:c="4"/>&lt;FilesMatch \.php$&gt;</text:p>
      <text:p text:style-name="Codi_20_Nano"><text:s text:c="8"/>SetHandler "proxy:unix:/run/php/php8.5-fpm.sock|fcgi://localhost"</text:p>
      <text:p text:style-name="Codi_20_Nano"><text:s text:c="4"/>&lt;/FilesMatch&gt;</text:p>
      <text:p text:style-name="Codi_20_Nano"/>
      <text:p text:style-name="Codi_20_Nano"><text:s text:c="4"/># No exposis mai la carpeta data si es queda dins del document root</text:p>
      <text:p text:style-name="Codi_20_Nano"><text:s text:c="4"/>&lt;LocationMatch "^/data/"&gt;</text:p>
      <text:p text:style-name="Codi_20_Nano"><text:s text:c="8"/>Require all denied</text:p>
      <text:p text:style-name="Codi_20_Nano"><text:s text:c="4"/>&lt;/LocationMatch&gt;</text:p>
      <text:p text:style-name="Codi_20_Nano"/>
      <text:p text:style-name="Codi_20_Nano"><text:s text:c="4"/>ErrorLog ${APACHE_LOG_DIR}/webmail_error.log</text:p>
      <text:p text:style-name="Codi_20_Nano"><text:s text:c="4"/>CustomLog ${APACHE_LOG_DIR}/webmail_access.log combined</text:p>
      <text:p text:style-name="Codi_20_Nano">&lt;/VirtualHost&gt;</text:p>
      <text:p text:style-name="First_20_paragraph">Activa els fitxers de VirtualHost del lloc:</text:p>
      <text:p text:style-name="Preformatted_20_Text"><text:span text:style-name="FunctionTok">sudo</text:span><text:span text:style-name="NormalTok"> a2ensite webmail.conf webmail-ssl.conf</text:span> </text:p>
      <text:p text:style-name="First_20_paragraph">Desactiva el VirtualHost predeterminat:</text:p>
      <text:p text:style-name="Preformatted_20_Text"><text:span text:style-name="FunctionTok">sudo</text:span><text:span text:style-name="NormalTok"> a2dissite 000-default.conf</text:span> </text:p>
      <text:p text:style-name="First_20_paragraph">Comprova la sintaxi dels fitxers de configuració d’Apache:</text:p>
      <text:p text:style-name="Preformatted_20_Text"><text:span text:style-name="FunctionTok">sudo</text:span><text:span text:style-name="NormalTok"> apachectl configtest</text:span> </text:p>
      <text:p text:style-name="First_20_paragraph">Recarrega Apache:</text:p>
      <text:p text:style-name="Preformatted_20_Text"><text:span text:style-name="FunctionTok">sudo</text:span><text:span text:style-name="NormalTok"> systemctl reload apache2</text:span> </text:p>
      <text:p text:style-name="AlertConsellEtiqueta">✅ CONSELL</text:p>
      <text:p text:style-name="AlertConsell">Si més endavant <text:span text:style-name="CodiInline">thos.local</text:span> deixa de ser intern i el servidor esdevé accessible des d’un domini públic, val la pena substituir el certificat autosignat per un de Let’s Encrypt (via <text:span text:style-name="CodiInline">certbot</text:span>), que evita l’avís de confiança als navegadors dels usuaris.</text:p>
      <text:h text:style-name="Heading_20_2" text:outline-level="2"><text:bookmark-start text:name="alternativa-nginx"/><text:bookmark-start text:name="__RefHeading___Toc1231_181353546"/>6.3. Alternativa: Nginx<text:bookmark-end text:name="alternativa-nginx"/><text:bookmark-end text:name="__RefHeading___Toc1231_181353546"/></text:h>
      <text:p text:style-name="First_20_paragraph">Si prefereixes Nginx en lloc d’Apache:</text:p>
      <text:p text:style-name="Codi_20_Nano"><text:soft-page-break/># Redirigeix tot el trànsit HTTP cap a HTTPS</text:p>
      <text:p text:style-name="Codi_20_Nano">server {</text:p>
      <text:p text:style-name="Codi_20_Nano"><text:s text:c="4"/>listen 80;</text:p>
      <text:p text:style-name="Codi_20_Nano"><text:s text:c="4"/>server_name webmail.thos.local;</text:p>
      <text:p text:style-name="Codi_20_Nano"><text:s text:c="4"/>return 301 https://$host$request_uri;</text:p>
      <text:p text:style-name="Codi_20_Nano">}</text:p>
      <text:p text:style-name="Codi_20_Nano"/>
      <text:p text:style-name="Codi_20_Nano">server {</text:p>
      <text:p text:style-name="Codi_20_Nano"><text:s text:c="4"/>listen 443 ssl;</text:p>
      <text:p text:style-name="Codi_20_Nano"><text:s text:c="4"/>server_name webmail.thos.local;</text:p>
      <text:p text:style-name="Codi_20_Nano"><text:s text:c="4"/>root /var/www/webmail;</text:p>
      <text:p text:style-name="Codi_20_Nano"><text:s text:c="4"/>index index.php;</text:p>
      <text:p text:style-name="Codi_20_Nano"/>
      <text:p text:style-name="Codi_20_Nano"><text:s text:c="4"/>ssl_certificate <text:s text:c="4"/>/etc/ssl/certs/webmail.thos.local.crt;</text:p>
      <text:p text:style-name="Codi_20_Nano"><text:s text:c="4"/>ssl_certificate_key /etc/ssl/private/webmail.thos.local.key;</text:p>
      <text:p text:style-name="Codi_20_Nano"><text:s text:c="4"/>ssl_protocols <text:s text:c="6"/>TLSv1.2 TLSv1.3;</text:p>
      <text:p text:style-name="Codi_20_Nano"/>
      <text:p text:style-name="Codi_20_Nano"><text:s text:c="4"/>client_max_body_size 50M;</text:p>
      <text:p text:style-name="Codi_20_Nano"/>
      <text:p text:style-name="Codi_20_Nano"><text:s text:c="4"/>location ~ (^|/)\. { return 403; }</text:p>
      <text:p text:style-name="Codi_20_Nano"><text:s text:c="4"/>location ~ ^/data/ { deny all; }</text:p>
      <text:p text:style-name="Codi_20_Nano"/>
      <text:p text:style-name="Codi_20_Nano"><text:s text:c="4"/>location / {</text:p>
      <text:p text:style-name="Codi_20_Nano"><text:s text:c="8"/>try_files $uri $uri/ /index.php?$args;</text:p>
      <text:p text:style-name="Codi_20_Nano"><text:s text:c="4"/>}</text:p>
      <text:p text:style-name="Codi_20_Nano"/>
      <text:p text:style-name="Codi_20_Nano"><text:s text:c="4"/>location ~* \.php$ {</text:p>
      <text:p text:style-name="Codi_20_Nano"><text:s text:c="8"/>fastcgi_pass unix:/run/php/php8.5-fpm.sock;</text:p>
      <text:p text:style-name="Codi_20_Nano"><text:s text:c="8"/>include fastcgi_params;</text:p>
      <text:p text:style-name="Codi_20_Nano"><text:s text:c="8"/>fastcgi_param SCRIPT_FILENAME $document_root$fastcgi_script_name;</text:p>
      <text:p text:style-name="Codi_20_Nano"><text:s text:c="8"/>fastcgi_param SCRIPT_NAME $fastcgi_script_name;</text:p>
      <text:p text:style-name="Codi_20_Nano"><text:s text:c="4"/>}</text:p>
      <text:p text:style-name="Codi_20_Nano">}</text:p>
      <text:h text:style-name="Heading_20_1" text:outline-level="1"><text:bookmark-start text:name="primer-accés-i-configuració-del-domini-de-correu"/><text:bookmark-start text:name="__RefHeading___Toc1233_181353546"/>7. Primer accés i configuració del domini de correu<text:bookmark-end text:name="primer-accés-i-configuració-del-domini-de-correu"/><text:bookmark-end text:name="__RefHeading___Toc1233_181353546"/></text:h>
      <text:list xml:id="list1099668011" text:style-name="L6">
        <text:list-item>
          <text:p text:style-name="P10">Obre al navegador <text:span text:style-name="CodiInline">https://webmail.thos.local/?admin</text:span> (accepta l’avís de certificat autosignat si és la primera vegada). Això generarà el fitxer <text:span text:style-name="CodiInline">admin_password.txt</text:span> dins la carpeta de dades.</text:p>
        </text:list-item>
        <text:list-item>
          <text:p text:style-name="P10">Consulta la contrasenya inicial:</text:p>
          <text:p text:style-name="P11"><text:span text:style-name="FunctionTok">sudo</text:span><text:span text:style-name="NormalTok"> cat /var/lib/snappymail/_data_/_default_/admin_password.txt</text:span> </text:p>
        </text:list-item>
        <text:list-item>
          <text:p text:style-name="P10">Inicia sessió amb l’usuari <text:span text:style-name="CodiInline">admin</text:span> i aquesta contrasenya.</text:p>
        </text:list-item>
        <text:list-item>
          <text:p text:style-name="P10">Canvia l’idioma de la interfície.</text:p>
          <text:p text:style-name="P12"><text:soft-page-break/><draw:frame draw:style-name="fr1" draw:name="img2" text:anchor-type="as-char" svg:width="15.73cm" svg:height="12.375cm" draw:z-index="37"><draw:image xlink:href="Pictures/100000010000041600000337739D9933.png" xlink:type="simple" xlink:show="embed" xlink:actuate="onLoad" draw:mime-type="image/png"/></draw:frame></text:p>
          <text:p text:style-name="P13"><text:bookmark-start text:name="__RefHeading___Toc1255_181353546"/>Figura 2: Idioma<text:bookmark-end text:name="__RefHeading___Toc1255_181353546"/></text:p>
        </text:list-item>
        <text:list-item>
          <text:p text:style-name="P10">Ves immediatament a <text:span text:style-name="T1">Seguridad</text:span> i canvia el nom d’usuari i la contrasenya. Un cop canviada, el fitxer <text:span text:style-name="CodiInline">admin_password.txt</text:span> s’esborra automàticament.</text:p>
          <text:p text:style-name="P12"><text:soft-page-break/><draw:frame draw:style-name="fr1" draw:name="img3" text:anchor-type="as-char" svg:width="15.73cm" svg:height="12.375cm" draw:z-index="38"><draw:image xlink:href="Pictures/100000010000041600000337528C83C4.png" xlink:type="simple" xlink:show="embed" xlink:actuate="onLoad" draw:mime-type="image/png"/></draw:frame></text:p>
          <text:p text:style-name="P13"><text:bookmark-start text:name="__RefHeading___Toc1253_181353546"/>Figura 3: Canvi de contrasenya<text:bookmark-end text:name="__RefHeading___Toc1253_181353546"/></text:p>
        </text:list-item>
        <text:list-item>
          <text:p text:style-name="P10">Al menú <text:span text:style-name="T1">Dominios</text:span>, afegeix el domini de correu (per exemple <text:span text:style-name="CodiInline">thos.local</text:span>) indicant:</text:p>
          <text:list text:style-name="L7">
            <text:list-item>
              <text:p text:style-name="P14">Servidor IMAP (host, port, xifratge STARTTLS/SSL).</text:p>
            </text:list-item>
            <text:list-item>
              <text:p text:style-name="P14"><text:soft-page-break/>Servidor SMTP (host, port, xifratge, autenticació). <draw:frame draw:style-name="fr1" draw:name="img4" text:anchor-type="as-char" svg:width="14.46cm" svg:height="11.377cm" draw:z-index="39"><draw:image xlink:href="Pictures/100000010000041600000337E63C848C.png" xlink:type="simple" xlink:show="embed" xlink:actuate="onLoad" draw:mime-type="image/png"/></draw:frame></text:p>
            </text:list-item>
          </text:list>
          <text:p text:style-name="P15"/>
          <text:p text:style-name="P12"><text:soft-page-break/><draw:frame draw:style-name="fr1" draw:name="img5" text:anchor-type="as-char" svg:width="15.73cm" svg:height="12.375cm" draw:z-index="40"><draw:image xlink:href="Pictures/10000001000004160000033776A0D501.png" xlink:type="simple" xlink:show="embed" xlink:actuate="onLoad" draw:mime-type="image/png"/></draw:frame></text:p>
          <text:p text:style-name="P13"><text:bookmark-start text:name="__RefHeading___Toc1251_181353546"/>Figura 4: Afegeix servidor SMTP<text:bookmark-end text:name="__RefHeading___Toc1251_181353546"/></text:p>
        </text:list-item>
        <text:list-item>
          <text:p text:style-name="P10">Opcionalment, a <text:span text:style-name="T1">Contacts</text:span>, activa el suport de llibreta d’adreces (SQLite és l’opció més senzilla per a una pràctica d’aula).</text:p>
          <text:p text:style-name="P12"><text:soft-page-break/><draw:frame draw:style-name="fr1" draw:name="img6" text:anchor-type="as-char" svg:width="15.73cm" svg:height="12.375cm" draw:z-index="41"><draw:image xlink:href="Pictures/100000010000041600000337E019FA80.png" xlink:type="simple" xlink:show="embed" xlink:actuate="onLoad" draw:mime-type="image/png"/></draw:frame></text:p>
          <text:p text:style-name="P13"><text:bookmark-start text:name="__RefHeading___Toc1249_181353546"/>Figura 5: Contactes<text:bookmark-end text:name="__RefHeading___Toc1249_181353546"/></text:p>
        </text:list-item>
        <text:list-item>
          <text:p text:style-name="P10">Prova l’accés d’un usuari final a <text:span text:style-name="CodiInline">https://webmail.thos.local/</text:span> amb les credencials del seu compte de correu.</text:p>
          <text:p text:style-name="P12"><text:soft-page-break/><draw:frame draw:style-name="fr1" draw:name="img7" text:anchor-type="as-char" svg:width="15.73cm" svg:height="9.925cm" draw:z-index="42"><draw:image xlink:href="Pictures/100000010000041600000294941890FC.png" xlink:type="simple" xlink:show="embed" xlink:actuate="onLoad" draw:mime-type="image/png"/></draw:frame></text:p>
          <text:p text:style-name="P13"><text:bookmark-start text:name="__RefHeading___Toc1247_181353546"/>Figura 6: Accés amb un usuari<text:bookmark-end text:name="__RefHeading___Toc1247_181353546"/></text:p>
        </text:list-item>
      </text:list>
      <text:p text:style-name="Horizontal_20_Line"/>
      <text:p text:style-name="FigureWithCaption"><draw:frame draw:style-name="fr1" draw:name="img8" text:anchor-type="as-char" svg:width="17cm" svg:height="6.842cm" draw:z-index="43"><draw:image xlink:href="Pictures/10000001000004F800000200853F0A6A.png" xlink:type="simple" xlink:show="embed" xlink:actuate="onLoad" draw:mime-type="image/png"/></draw:frame></text:p>
      <text:p text:style-name="FigureCaption"><text:bookmark-start text:name="__RefHeading___Toc1245_181353546"/>Figura 7: Missatge<text:bookmark-end text:name="__RefHeading___Toc1245_181353546"/></text:p>
      <text:h text:style-name="Heading_20_1" text:outline-level="1"><text:bookmark-start text:name="seguretat-i-bones-pràctiques"/><text:bookmark-start text:name="__RefHeading___Toc1235_181353546"/>8. Seguretat i bones pràctiques<text:bookmark-end text:name="seguretat-i-bones-pràctiques"/><text:bookmark-end text:name="__RefHeading___Toc1235_181353546"/></text:h>
      <text:list text:style-name="L8">
        <text:list-item>
          <text:p text:style-name="P16"><text:span text:style-name="T1">Utilitza sempre HTTPS</text:span>, mai HTTP en producció; el formulari d’inici de sessió envia credencials en clar si no hi ha TLS.</text:p>
        </text:list-item>
        <text:list-item>
          <text:p text:style-name="P16"><text:span text:style-name="T1">Aïlla el webmail del servidor de correu</text:span>: si és possible, executa SnappyMail en una màquina diferent de la que fa d’IMAP/SMTP, per reduir la superfície d’atac.</text:p>
        </text:list-item>
        <text:list-item>
          <text:p text:style-name="P16"><text:soft-page-break/><text:span text:style-name="T1">Protegeix el tauler </text:span><text:span text:style-name="CodiInline">/?admin</text:span> restringint-lo per IP o amb autenticació addicional al servidor web.</text:p>
        </text:list-item>
        <text:list-item>
          <text:p text:style-name="P16"><text:span text:style-name="T1">Mantén-lo actualitzat</text:span>: és un projecte que evoluciona ràpidament i publica pedaços de seguretat sovint.</text:p>
        </text:list-item>
        <text:list-item>
          <text:p text:style-name="P16"><text:a xlink:type="simple" xlink:href="https://proferamon.com/tic/0378RA2.html" text:style-name="Internet_20_link" text:visited-style-name="Visited_20_Internet_20_Link"><text:span text:style-name="Definition"><text:span text:style-name="T1">Fail2ban</text:span></text:span></text:a>: considera afegir una regla per bloquejar intents repetits de login fallits.</text:p>
        </text:list-item>
        <text:list-item>
          <text:p text:style-name="P16">Verifica que la carpeta de dades <text:span text:style-name="T1">no sigui accessible per HTTP</text:span> (SnappyMail avisa automàticament d’això dins el tauler d’administració si detecta el problema).</text:p>
        </text:list-item>
      </text:list>
      <text:h text:style-name="Heading_20_1" text:outline-level="1"><text:bookmark-start text:name="actualització"/><text:bookmark-start text:name="__RefHeading___Toc1237_181353546"/>9. Actualització<text:bookmark-end text:name="actualització"/><text:bookmark-end text:name="__RefHeading___Toc1237_181353546"/></text:h>
      <text:p text:style-name="First_20_paragraph">Actualitzar és tan senzill com sobreescriure els fitxers amb la nova versió.</text:p>
      <text:p text:style-name="Text_20_body">Descarrega la nova versió:</text:p>
      <text:p text:style-name="Preformatted_20_Text"><text:span text:style-name="FunctionTok">sudo</text:span><text:span text:style-name="NormalTok"> wget </text:span><text:span text:style-name="AttributeTok">-c</text:span><text:span text:style-name="NormalTok"> https://snappymail.eu/repository/latest.tar.gz</text:span> </text:p>
      <text:p text:style-name="First_20_paragraph">Descomprimeix:</text:p>
      <text:p text:style-name="Preformatted_20_Text"><text:span text:style-name="FunctionTok">sudo</text:span><text:span text:style-name="NormalTok"> tar </text:span><text:span text:style-name="AttributeTok">-xzf</text:span><text:span text:style-name="NormalTok"> latest.tar.gz </text:span><text:span text:style-name="AttributeTok">-C</text:span><text:span text:style-name="NormalTok"> /var/www/webmail</text:span> </text:p>
      <text:p text:style-name="First_20_paragraph">Esborra el fitxer descarregat:</text:p>
      <text:p text:style-name="Preformatted_20_Text"><text:span text:style-name="FunctionTok">sudo</text:span><text:span text:style-name="NormalTok"> rm latest.tar.gz</text:span> </text:p>
      <text:p text:style-name="First_20_paragraph">Canvia el propietari de la carpeta <text:span text:style-name="CodiInline">/var/www/webmail</text:span>:</text:p>
      <text:p text:style-name="Preformatted_20_Text"><text:span text:style-name="FunctionTok">sudo</text:span><text:span text:style-name="NormalTok"> chown </text:span><text:span text:style-name="AttributeTok">-R</text:span><text:span text:style-name="NormalTok"> www-data:www-data /var/www/webmail</text:span> </text:p>
      <text:p text:style-name="First_20_paragraph">Cada versió es desa en un subdirectori propi dins de <text:span text:style-name="CodiInline">snappymail/v/</text:span>; només se sobreescriuen <text:span text:style-name="CodiInline">/index.php</text:span> i <text:span text:style-name="CodiInline">/data/VERSION</text:span>. La resta de la reconfiguració la fa el mateix producte en la primera execució posterior.</text:p>
      <text:h text:style-name="Heading_20_1" text:outline-level="1"><text:bookmark-start text:name="enllaços-dinterès"/><text:bookmark-start text:name="__RefHeading___Toc1239_181353546"/>10. Enllaços d’interès<text:bookmark-end text:name="enllaços-dinterès"/><text:bookmark-end text:name="__RefHeading___Toc1239_181353546"/></text:h>
      <text:p text:style-name="P17">Documentació oficial</text:p>
      <text:list text:style-name="L9">
        <text:list-item>
          <text:p text:style-name="P18">Lloc web oficial (snappymail.eu): <text:a xlink:type="simple" xlink:href="https://snappymail.eu/" text:style-name="Internet_20_link" text:visited-style-name="Visited_20_Internet_20_Link"><text:span text:style-name="Definition">https://snappymail.eu/</text:span></text:a></text:p>
        </text:list-item>
        <text:list-item>
          <text:p text:style-name="P18">Dipòsit a GitHub: <text:a xlink:type="simple" xlink:href="https://github.com/the-djmaze/snappymail" text:style-name="Internet_20_link" text:visited-style-name="Visited_20_Internet_20_Link"><text:span text:style-name="Definition">https://github.com/the-djmaze/snappymail</text:span></text:a></text:p>
        </text:list-item>
        <text:list-item>
          <text:p text:style-name="P18">Wiki oficial (índex): <text:a xlink:type="simple" xlink:href="https://github.com/the-djmaze/snappymail/wiki" text:style-name="Internet_20_link" text:visited-style-name="Visited_20_Internet_20_Link"><text:span text:style-name="Definition">https://github.com/the-djmaze/snappymail/wiki</text:span></text:a></text:p>
        </text:list-item>
        <text:list-item>
          <text:p text:style-name="P18">Instruccions d’instal·lació: <text:a xlink:type="simple" xlink:href="https://github.com/the-djmaze/snappymail/wiki/Installation-instructions" text:style-name="Internet_20_link" text:visited-style-name="Visited_20_Internet_20_Link"><text:span text:style-name="Definition">https://github.com/the-djmaze/snappymail/wiki/Installation-instructions</text:span></text:a></text:p>
        </text:list-item>
        <text:list-item>
          <text:p text:style-name="P18">Manual d’administració: <text:a xlink:type="simple" xlink:href="https://github.com/the-djmaze/snappymail/wiki/Admin-Manual" text:style-name="Internet_20_link" text:visited-style-name="Visited_20_Internet_20_Link"><text:span text:style-name="Definition">https://github.com/the-djmaze/snappymail/wiki/Admin-Manual</text:span></text:a></text:p>
        </text:list-item>
        <text:list-item>
          <text:p text:style-name="P18">Configuració d’OpenPGP: <text:a xlink:type="simple" xlink:href="https://github.com/the-djmaze/snappymail/wiki/OpenPGP" text:style-name="Internet_20_link" text:visited-style-name="Visited_20_Internet_20_Link"><text:span text:style-name="Definition">https://github.com/the-djmaze/snappymail/wiki/OpenPGP</text:span></text:a></text:p>
        </text:list-item>
        <text:list-item>
          <text:p text:style-name="P18">Filtres Sieve: <text:a xlink:type="simple" xlink:href="https://github.com/the-djmaze/snappymail/wiki/Filters---Sieve" text:style-name="Internet_20_link" text:visited-style-name="Visited_20_Internet_20_Link"><text:span text:style-name="Definition">https://github.com/the-djmaze/snappymail/wiki/Filters---Sieve</text:span></text:a></text:p>
        </text:list-item>
        <text:list-item>
          <text:p text:style-name="P18"><text:soft-page-break/>Capacitats IMAP suportades: <text:a xlink:type="simple" xlink:href="https://github.com/the-djmaze/snappymail/wiki/IMAP-capabilities" text:style-name="Internet_20_link" text:visited-style-name="Visited_20_Internet_20_Link"><text:span text:style-name="Definition">https://github.com/the-djmaze/snappymail/wiki/IMAP-capabilities</text:span></text:a></text:p>
        </text:list-item>
        <text:list-item>
          <text:p text:style-name="P18">Millora del rendiment: <text:a xlink:type="simple" xlink:href="https://github.com/the-djmaze/snappymail/wiki/Improve-performance" text:style-name="Internet_20_link" text:visited-style-name="Visited_20_Internet_20_Link"><text:span text:style-name="Definition">https://github.com/the-djmaze/snappymail/wiki/Improve-performance</text:span></text:a></text:p>
        </text:list-item>
        <text:list-item>
          <text:p text:style-name="P18">Preguntes freqüents (FAQ): <text:a xlink:type="simple" xlink:href="https://github.com/the-djmaze/snappymail/wiki/FAQ" text:style-name="Internet_20_link" text:visited-style-name="Visited_20_Internet_20_Link"><text:span text:style-name="Definition">https://github.com/the-djmaze/snappymail/wiki/FAQ</text:span></text:a></text:p>
        </text:list-item>
        <text:list-item>
          <text:p text:style-name="P18">Documentació per a desenvolupadors: <text:a xlink:type="simple" xlink:href="https://github.com/the-djmaze/snappymail/wiki/Developer-Documentation" text:style-name="Internet_20_link" text:visited-style-name="Visited_20_Internet_20_Link"><text:span text:style-name="Definition">https://github.com/the-djmaze/snappymail/wiki/Developer-Documentation</text:span></text:a></text:p>
        </text:list-item>
        <text:list-item>
          <text:p text:style-name="P18">Instal·lació amb Docker: <text:a xlink:type="simple" xlink:href="https://github.com/the-djmaze/snappymail/wiki/Docker" text:style-name="Internet_20_link" text:visited-style-name="Visited_20_Internet_20_Link"><text:span text:style-name="Definition">https://github.com/the-djmaze/snappymail/wiki/Docker</text:span></text:a></text:p>
        </text:list-item>
        <text:list-item>
          <text:p text:style-name="P18">Pàgina de descàrregues (releases): <text:a xlink:type="simple" xlink:href="https://github.com/the-djmaze/snappymail/releases" text:style-name="Internet_20_link" text:visited-style-name="Visited_20_Internet_20_Link"><text:span text:style-name="Definition">https://github.com/the-djmaze/snappymail/releases</text:span></text:a></text:p>
        </text:list-item>
      </text:list>
      <text:p text:style-name="P17">Llicència</text:p>
      <text:list text:style-name="L10">
        <text:list-item>
          <text:p text:style-name="P19">Text complet de la GNU AGPL-3.0: <text:a xlink:type="simple" xlink:href="http://www.gnu.org/licenses/agpl-3.0.html" text:style-name="Internet_20_link" text:visited-style-name="Visited_20_Internet_20_Link"><text:span text:style-name="Definition">http://www.gnu.org/licenses/agpl-3.0.html</text:span></text:a></text:p>
        </text:list-item>
      </text:list>
      <text:p text:style-name="P17">Projecte original (RainLoop)</text:p>
      <text:list text:style-name="L11">
        <text:list-item>
          <text:p text:style-name="P20">RainLoop Webmail a GitHub: <text:a xlink:type="simple" xlink:href="https://github.com/RainLoop/rainloop-webmail" text:style-name="Internet_20_link" text:visited-style-name="Visited_20_Internet_20_Link"><text:span text:style-name="Definition">https://github.com/RainLoop/rainloop-webmail</text:span></text:a></text:p>
        </text:list-item>
      </text:list>
      <text:p text:style-name="SaltDePagina"/>
      <text:h text:style-name="Heading_20_2" text:outline-level="2"><text:bookmark-start text:name="__RefHeading___Toc1241_181353546"/>Índex de figures<text:bookmark-end text:name="__RefHeading___Toc1241_181353546"/></text:h>
      <text:illustration-index text:style-name="Sect1" text:protected="true" text:name="TaulaFigures">
        <text:illustration-index-source text:caption-sequence-name="Illustration" text:caption-sequence-format="text">
          <text:index-title-template text:style-name="Figure_20_Index_20_Heading"/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  <loext:index-source-style text:style-name="FigureCaption"/>
        </text:illustration-index-source>
        <text:index-body>
          <text:p text:style-name="P21"><text:a xlink:type="simple" xlink:href="#__RefHeading___Toc1243_181353546" text:style-name="Index_20_Link" text:visited-style-name="Index_20_Link">Figura 1: SnappyMail logo<text:tab/>2</text:a></text:p>
          <text:p text:style-name="P21"><text:a xlink:type="simple" xlink:href="#__RefHeading___Toc1255_181353546" text:style-name="Index_20_Link" text:visited-style-name="Index_20_Link">Figura 2: Idioma<text:tab/>10</text:a></text:p>
          <text:p text:style-name="P21"><text:a xlink:type="simple" xlink:href="#__RefHeading___Toc1253_181353546" text:style-name="Index_20_Link" text:visited-style-name="Index_20_Link">Figura 3: Canvi de contrasenya<text:tab/>11</text:a></text:p>
          <text:p text:style-name="P21"><text:a xlink:type="simple" xlink:href="#__RefHeading___Toc1251_181353546" text:style-name="Index_20_Link" text:visited-style-name="Index_20_Link">Figura 4: Afegeix servidor SMTP<text:tab/>13</text:a></text:p>
          <text:p text:style-name="P21"><text:a xlink:type="simple" xlink:href="#__RefHeading___Toc1249_181353546" text:style-name="Index_20_Link" text:visited-style-name="Index_20_Link">Figura 5: Contactes<text:tab/>14</text:a></text:p>
          <text:p text:style-name="P21"><text:a xlink:type="simple" xlink:href="#__RefHeading___Toc1247_181353546" text:style-name="Index_20_Link" text:visited-style-name="Index_20_Link">Figura 6: Accés amb un usuari<text:tab/>15</text:a></text:p>
          <text:p text:style-name="P21"><text:a xlink:type="simple" xlink:href="#__RefHeading___Toc1245_181353546" text:style-name="Index_20_Link" text:visited-style-name="Index_20_Link">Figura 7: Missatge<text:tab/>15</text:a></text:p>
        </text:index-body>
      </text:illustration-index>
      <text:h text:style-name="Heading_20_4" text:outline-level="4"><text:bookmark-start text:name="versions-daquest-document"/>Versions d’aquest document<text:bookmark-end text:name="versions-daquest-document"/></text:h>
      <text:list text:style-name="L12">
        <text:list-item>
          <text:p text:style-name="P22"><text:a xlink:type="simple" xlink:href="https://proferamon.com/tic/snappymail.html" text:style-name="Internet_20_link" text:visited-style-name="Visited_20_Internet_20_Link"><text:span text:style-name="Definition">HTML</text:span></text:a></text:p>
        </text:list-item>
        <text:list-item>
          <text:p text:style-name="P22"><text:a xlink:type="simple" xlink:href="https://proferamon.com/tic/pdf/snappymail.pdf" text:style-name="Internet_20_link" text:visited-style-name="Visited_20_Internet_20_Link"><text:span text:style-name="Definition">PDF</text:span></text:a></text:p>
        </text:list-item>
        <text:list-item>
          <text:p text:style-name="P22"><text:a xlink:type="simple" xlink:href="https://proferamon.com/tic/odt/snappymail.odt" text:style-name="Internet_20_link" text:visited-style-name="Visited_20_Internet_20_Link"><text:span text:style-name="Definition">ODT</text:span></text:a></text:p>
        </text:list-item>
        <text:list-item>
          <text:p text:style-name="P22"><text:a xlink:type="simple" xlink:href="https://proferamon.com/tic/md/snappymail.md" text:style-name="Internet_20_link" text:visited-style-name="Visited_20_Internet_20_Link"><text:span text:style-name="Definition">MD</text:span></text:a></text:p>
        </text:list-item>
      </text:list>
      <text:p text:style-name="First_20_paragraph"><text:a xlink:type="simple" xlink:href="https://creativecommons.org/publicdomain/zero/1.0/deed.ca" text:style-name="Internet_20_link" text:visited-style-name="Visited_20_Internet_20_Link"><text:span text:style-name="Definition">Domini Públic (CC0)</text:span>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Noto Sans" fo:font-family="'Noto Sans'" style:font-style-name="Normal" style:font-family-generic="swiss" style:font-pitch="variable" fo:font-size="11pt"/>
    </style:style>
    <style:style style:name="Author" style:family="paragraph" style:parent-style-name="Standard" style:class="html">
      <style:paragraph-properties fo:text-align="center" style:justify-single-word="false"/>
    </style:style>
    <style:style style:name="Date" style:family="paragraph" style:parent-style-name="Standard" style:class="html">
      <style:paragraph-properties fo:text-align="center" style:justify-single-word="false"/>
    </style:style>
    <style:style style:name="Abstract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color="#e6001a" loext:opacity="100%" style:font-name="Arial" fo:font-family="Arial" style:font-style-name="Normal" style:font-family-generic="swiss" style:font-pitch="variable" fo:font-size="14pt" style:font-name-asian="Tahoma" style:font-family-asian="Tahoma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.15cm" fo:margin-bottom="0.15cm" style:contextual-spacing="false" fo:line-height="115%" style:page-number="auto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TableCaption" style:family="paragraph" style:parent-style-name="Caption" style:class="extra"/>
    <style:style style:name="Table" style:family="paragraph" style:parent-style-name="Caption" style:class="extra"/>
    <style:style style:name="FigureCaption" style:family="paragraph" style:parent-style-name="Caption" style:class="extra">
      <style:paragraph-properties fo:text-align="center" style:justify-single-word="false"/>
    </style:style>
    <style:style style:name="Figure" style:family="paragraph" style:parent-style-name="Standard" style:class="extra">
      <style:paragraph-properties fo:text-align="center" style:justify-single-word="false" text:number-lines="false" text:line-number="0"/>
    </style:style>
    <style:style style:name="FigureWithCaption" style:family="paragraph" style:parent-style-name="Figure" style:class="extra">
      <style:paragraph-properties fo:keep-with-next="always" text:number-lines="false" text:line-number="0"/>
    </style:style>
    <style:style style:name="Index" style:family="paragraph" style:parent-style-name="Standard" style:class="index" style:master-page-name="">
      <style:paragraph-properties fo:line-height="115%" style:page-number="auto"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loext:graphic-properties draw:fill="solid" draw:fill-color="#ffd7d7"/>
      <style:paragraph-properties fo:margin-top="0.423cm" fo:margin-bottom="0.212cm" style:contextual-spacing="false" fo:background-color="#ffd7d7" fo:padding="0.049cm" fo:border-left="none" fo:border-right="none" fo:border-top="1.56pt solid #e6001a" fo:border-bottom="non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0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normal" style:font-size-asian="95%" style:font-style-asian="italic" style:font-weight-asian="bold" style:font-size-complex="95%" style:font-style-complex="italic" style:font-weight-complex="normal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normal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loext:graphic-properties draw:fill="solid" draw:fill-color="#f5f5f5"/>
      <style:paragraph-properties fo:margin-top="0cm" fo:margin-bottom="0cm" style:contextual-spacing="true" fo:background-color="#f5f5f5" fo:padding="0.15cm" fo:border-left="2.49pt solid #4a90d9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Codi_20_Ini" style:display-name="Codi Ini" style:family="paragraph" style:parent-style-name="Standard" style:master-page-name="">
      <loext:graphic-properties draw:fill="solid" draw:fill-color="#f0faf0"/>
      <style:paragraph-properties fo:margin-top="0cm" fo:margin-bottom="0cm" style:contextual-spacing="true" style:page-number="auto" fo:background-color="#f0faf0" fo:padding="0.15cm" fo:border-left="2.49pt solid #2d7a4f" fo:border-right="none" fo:border-top="none" fo:border-bottom="none"/>
      <style:text-properties fo:color="#1e3a5f" loext:opacity="100%" style:font-name="Ubuntu Mono1" fo:font-family="'Ubuntu Mono'" style:font-style-name="Normal" style:font-pitch="fixed" fo:font-size="10pt" fo:language="ca" fo:country="none"/>
    </style:style>
    <style:style style:name="Codi_20_Nano" style:display-name="Codi Nano" style:family="paragraph" style:parent-style-name="Standard" style:master-page-name="">
      <loext:graphic-properties draw:fill="solid" draw:fill-color="#eeeedd"/>
      <style:paragraph-properties fo:margin-top="0cm" fo:margin-bottom="0cm" style:contextual-spacing="true" style:page-number="auto" fo:background-color="#eeeedd" fo:padding="0.15cm" fo:border-left="2.49pt solid #e94560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/>
    </style:style>
    <style:style style:name="Definition_20_Term" style:display-name="Definition Term" style:family="paragraph" style:parent-style-name="Standard" style:next-style-name="Definition_20_Definition">
      <style:paragraph-properties fo:margin-top="0.152cm" fo:margin-bottom="0.152cm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 style:master-page-name="">
      <style:paragraph-properties fo:margin-top="0.199cm" fo:margin-bottom="0.199cm" style:contextual-spacing="true" fo:orphans="0" fo:widows="0" style:page-number="auto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/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203cm" fo:margin-bottom="0.203cm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1.27cm" fo:margin-right="0cm" fo:margin-top="0cm" fo:margin-bottom="0cm" style:contextual-spacing="false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start" style:justify-single-word="false"/>
      <style:text-properties style:font-name="Arial" fo:font-family="Arial" style:font-style-name="Normal" style:font-family-generic="swiss" style:font-pitch="variable" fo:font-size="28pt" fo:font-weight="normal" style:font-size-asian="28pt" style:font-weight-asian="bold" style:font-size-complex="28pt" style:font-weight-complex="bold"/>
    </style:style>
    <style:style style:name="Codi_20_font" style:display-name="Codi font" style:family="paragraph" style:parent-style-name="Text_20_body" style:master-page-name="">
      <loext:graphic-properties draw:fill="solid" draw:fill-color="#ffffd7"/>
      <style:paragraph-properties fo:margin-top="0.101cm" fo:margin-bottom="0.101cm" style:contextual-spacing="false" fo:line-height="100%" style:page-number="auto" fo:background-color="#ffffd7" fo:padding="0.049cm" fo:border="0.06pt solid #ff972f"/>
      <style:text-properties fo:color="#000000" loext:opacity="100%" style:font-name="Ubuntu Mono1" fo:font-family="'Ubuntu Mono'" style:font-style-name="Normal" style:font-pitch="fixed" fo:language="ca" fo:country="non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Nota" style:family="paragraph" style:parent-style-name="Text_20_body" style:master-page-name="">
      <loext:graphic-properties draw:fill="solid" draw:fill-color="#ffff6d"/>
      <style:paragraph-properties fo:margin-left="0.499cm" fo:margin-right="0.499cm" fo:margin-top="0.15cm" fo:margin-bottom="0.15cm" style:contextual-spacing="true" fo:text-indent="0cm" style:auto-text-indent="false" style:page-number="auto" fo:background-color="#ffff6d" fo:padding="0.199cm" fo:border-left="7.99pt solid #ff972f" fo:border-right="none" fo:border-top="none" fo:border-bottom="none" style:shadow="#784b04 0.176cm 0.176cm"/>
      <style:text-properties fo:color="#000000" loext:opacity="100%"/>
    </style:style>
    <style:style style:name="Terminal" style:family="paragraph" style:parent-style-name="Codi_20_font" style:master-page-name="">
      <loext:graphic-properties draw:fill="solid" draw:fill-color="#333333"/>
      <style:paragraph-properties fo:margin-top="0.199cm" fo:margin-bottom="0.199cm" style:contextual-spacing="true" style:page-number="auto" fo:background-color="#333333" fo:padding="0.049cm" fo:border="none"/>
      <style:text-properties fo:color="#afd095" loext:opacity="100%"/>
    </style:style>
    <style:style style:name="SaltDePagina" style:family="paragraph" style:parent-style-name="Standard">
      <style:paragraph-properties fo:margin-top="0cm" fo:margin-bottom="0cm" style:contextual-spacing="false" fo:line-height="0.049cm" fo:break-before="page"/>
      <style:text-properties fo:font-size="1pt"/>
    </style:style>
    <style:style style:name="AlertNota" style:family="paragraph" style:parent-style-name="Text_20_body" style:master-page-name="">
      <loext:graphic-properties draw:fill="solid" draw:fill-color="#eff6ff" draw:opacity="100%"/>
      <style:paragraph-properties fo:margin-top="0cm" fo:margin-bottom="0.25cm" style:contextual-spacing="true" style:page-number="auto" fo:background-color="#eff6ff" fo:padding="0.25cm" fo:border-left="3pt solid #3b82f6" fo:border-right="none" fo:border-top="none" fo:border-bottom="none"/>
    </style:style>
    <style:style style:name="AlertNotaEtiqueta" style:family="paragraph" style:parent-style-name="AlertNota">
      <style:paragraph-properties fo:margin-top="0.25cm" fo:margin-bottom="0.101cm" style:contextual-spacing="false"/>
      <style:text-properties fo:color="#1d4ed8" loext:opacity="100%" fo:font-size="9pt" fo:font-weight="bold"/>
    </style:style>
    <style:style style:name="AlertConsell" style:family="paragraph" style:parent-style-name="Text_20_body" style:master-page-name="">
      <loext:graphic-properties draw:fill="solid" draw:fill-color="#f0fdf4" draw:opacity="100%"/>
      <style:paragraph-properties fo:margin-top="0cm" fo:margin-bottom="0.25cm" style:contextual-spacing="true" style:page-number="auto" fo:background-color="#f0fdf4" fo:padding="0.25cm" fo:border-left="3pt solid #22c55e" fo:border-right="none" fo:border-top="none" fo:border-bottom="none"/>
    </style:style>
    <style:style style:name="AlertConsellEtiqueta" style:family="paragraph" style:parent-style-name="AlertConsell">
      <style:paragraph-properties fo:margin-top="0.25cm" fo:margin-bottom="0.101cm" style:contextual-spacing="false"/>
      <style:text-properties fo:color="#15803d" loext:opacity="100%" fo:font-size="9pt" fo:font-weight="bold"/>
    </style:style>
    <style:style style:name="AlertImportant" style:family="paragraph" style:parent-style-name="Text_20_body" style:master-page-name="">
      <loext:graphic-properties draw:fill="solid" draw:fill-color="#faf5ff" draw:opacity="100%"/>
      <style:paragraph-properties fo:margin-top="0cm" fo:margin-bottom="0.25cm" style:contextual-spacing="true" style:page-number="auto" fo:background-color="#faf5ff" fo:padding="0.25cm" fo:border-left="3pt solid #a855f7" fo:border-right="none" fo:border-top="none" fo:border-bottom="none"/>
    </style:style>
    <style:style style:name="AlertImportantEtiqueta" style:family="paragraph" style:parent-style-name="AlertImportant">
      <style:paragraph-properties fo:margin-top="0.25cm" fo:margin-bottom="0.101cm" style:contextual-spacing="false"/>
      <style:text-properties fo:color="#7e22ce" loext:opacity="100%" fo:font-size="9pt" fo:font-weight="bold"/>
    </style:style>
    <style:style style:name="AlertAvis" style:family="paragraph" style:parent-style-name="Text_20_body" style:master-page-name="">
      <loext:graphic-properties draw:fill="solid" draw:fill-color="#fffbeb" draw:opacity="100%"/>
      <style:paragraph-properties fo:margin-top="0cm" fo:margin-bottom="0.25cm" style:contextual-spacing="true" style:page-number="auto" fo:background-color="#fffbeb" fo:padding="0.25cm" fo:border-left="3pt solid #f59e0b" fo:border-right="none" fo:border-top="none" fo:border-bottom="none"/>
    </style:style>
    <style:style style:name="AlertAvisEtiqueta" style:family="paragraph" style:parent-style-name="AlertAvis">
      <style:paragraph-properties fo:margin-top="0.25cm" fo:margin-bottom="0.101cm" style:contextual-spacing="false"/>
      <style:text-properties fo:color="#b45309" loext:opacity="100%" fo:font-size="9pt" fo:font-weight="bold"/>
    </style:style>
    <style:style style:name="AlertPrecaucio" style:family="paragraph" style:parent-style-name="Text_20_body" style:master-page-name="">
      <loext:graphic-properties draw:fill="solid" draw:fill-color="#fff1f2" draw:opacity="100%"/>
      <style:paragraph-properties fo:margin-top="0cm" fo:margin-bottom="0.25cm" style:contextual-spacing="true" style:page-number="auto" fo:background-color="#fff1f2" fo:padding="0.25cm" fo:border-left="3pt solid #ef4444" fo:border-right="none" fo:border-top="none" fo:border-bottom="none"/>
    </style:style>
    <style:style style:name="AlertPrecaucioEtiqueta" style:family="paragraph" style:parent-style-name="AlertPrecaucio">
      <style:paragraph-properties fo:margin-top="0.25cm" fo:margin-bottom="0.101cm" style:contextual-spacing="false"/>
      <style:text-properties fo:color="#b91c1c" loext:opacity="100%" fo:font-size="9pt" fo:font-weight="bold"/>
    </style:style>
    <style:style style:name="Figure_20_Index_20_1" style:display-name="Figure Index 1" style:family="paragraph" style:parent-style-name="Index" style:class="index">
      <style:paragraph-properties fo:margin-lef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diInline" style:family="text">
      <style:text-properties style:font-name="Ubuntu Mono1" fo:font-family="'Ubuntu Mono'" style:font-style-name="Normal" style:font-pitch="fixed" fo:font-size="10pt" fo:language="ca" fo:country="none" fo:background-color="#f5f5f5" loext:padding="0.03cm" loext:border="0.51pt solid #cccccc"/>
    </style:style>
    <style:style style:name="Source_5f_Text" style:display-name="Source_Text" style:family="text">
      <style:text-properties style:font-name="Ubuntu Mono" fo:font-family="'Ubuntu Mono'" style:font-style-name="Negreta" style:font-pitch="fixed" fo:font-size="12pt" fo:language="ca" fo:country="none" fo:font-weight="bold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Highlighted" style:family="text">
      <style:text-properties fo:background-color="#ffff38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 style:text-line-through-type="single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Internet_20_link" style:display-name="Internet link" style:family="text">
      <style:text-properties fo:color="#000080" loext:opacity="100%" fo:language="ca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style:style style:name="Source_20_Text" style:display-name="Source Text" style:family="text">
      <style:text-properties style:font-name="Ubuntu Mono1" fo:font-family="'Ubuntu Mono'" style:font-style-name="Normal" style:font-pitch="fixed" fo:font-size="11pt" fo:language="ca" fo:country="none" fo:background-color="#ffffd7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 loext:padding="0.049cm" loext:border="0.06pt solid #ff972f"/>
    </style:style>
    <style:style style:name="Index_20_Link" style:display-name="Index Link" style:family="text"/>
    <style:style style:name="Text_20_Terminal" style:display-name="Text Terminal" style:family="text" style:parent-style-name="Source_20_Text">
      <style:text-properties fo:color="#afd095" loext:opacity="100%" fo:background-color="#333333" loext:padding="0.049cm" loext:border="0.06pt solid #729fcf"/>
    </style:style>
    <style:style style:name="KeywordTok" style:family="text">
      <style:text-properties fo:color="#204a87" loext:opacity="100%" fo:font-weight="bold"/>
    </style:style>
    <style:style style:name="DataTypeTok" style:family="text">
      <style:text-properties fo:color="#204a87" loext:opacity="100%"/>
    </style:style>
    <style:style style:name="DecValTok" style:family="text">
      <style:text-properties fo:color="#0000cf" loext:opacity="100%"/>
    </style:style>
    <style:style style:name="BaseNTok" style:family="text">
      <style:text-properties fo:color="#0000cf" loext:opacity="100%"/>
    </style:style>
    <style:style style:name="FloatTok" style:family="text">
      <style:text-properties fo:color="#0000cf" loext:opacity="100%"/>
    </style:style>
    <style:style style:name="ConstantTok" style:family="text">
      <style:text-properties fo:color="#8f5902" loext:opacity="100%"/>
    </style:style>
    <style:style style:name="CharTok" style:family="text">
      <style:text-properties fo:color="#4e9a06" loext:opacity="100%"/>
    </style:style>
    <style:style style:name="SpecialCharTok" style:family="text">
      <style:text-properties fo:color="#ce5c00" loext:opacity="100%" fo:font-weight="bold"/>
    </style:style>
    <style:style style:name="StringTok" style:family="text">
      <style:text-properties fo:color="#4e9a06" loext:opacity="100%"/>
    </style:style>
    <style:style style:name="VerbatimStringTok" style:family="text">
      <style:text-properties fo:color="#4e9a06" loext:opacity="100%"/>
    </style:style>
    <style:style style:name="SpecialStringTok" style:family="text">
      <style:text-properties fo:color="#4e9a06" loext:opacity="100%"/>
    </style:style>
    <style:style style:name="ImportTok" style:family="text"/>
    <style:style style:name="CommentTok" style:family="text">
      <style:text-properties fo:color="#8f5902" loext:opacity="100%" fo:font-style="italic"/>
    </style:style>
    <style:style style:name="DocumentationTok" style:family="text">
      <style:text-properties fo:color="#8f5902" loext:opacity="100%" fo:font-style="italic" fo:font-weight="bold"/>
    </style:style>
    <style:style style:name="AnnotationTok" style:family="text">
      <style:text-properties fo:color="#8f5902" loext:opacity="100%" fo:font-style="italic" fo:font-weight="bold"/>
    </style:style>
    <style:style style:name="CommentVarTok" style:family="text">
      <style:text-properties fo:color="#8f5902" loext:opacity="100%" fo:font-style="italic" fo:font-weight="bold"/>
    </style:style>
    <style:style style:name="OtherTok" style:family="text">
      <style:text-properties fo:color="#8f5902" loext:opacity="100%"/>
    </style:style>
    <style:style style:name="FunctionTok" style:family="text">
      <style:text-properties fo:color="#204a87" loext:opacity="100%" fo:font-weight="bold"/>
    </style:style>
    <style:style style:name="VariableTok" style:family="text">
      <style:text-properties fo:color="#000000" loext:opacity="100%"/>
    </style:style>
    <style:style style:name="ControlFlowTok" style:family="text">
      <style:text-properties fo:color="#204a87" loext:opacity="100%" fo:font-weight="bold"/>
    </style:style>
    <style:style style:name="OperatorTok" style:family="text">
      <style:text-properties fo:color="#ce5c00" loext:opacity="100%" fo:font-weight="bold"/>
    </style:style>
    <style:style style:name="BuiltInTok" style:family="text"/>
    <style:style style:name="ExtensionTok" style:family="text"/>
    <style:style style:name="PreprocessorTok" style:family="text">
      <style:text-properties fo:color="#8f5902" loext:opacity="100%" fo:font-style="italic"/>
    </style:style>
    <style:style style:name="AttributeTok" style:family="text">
      <style:text-properties fo:color="#204a87" loext:opacity="100%"/>
    </style:style>
    <style:style style:name="RegionMarkerTok" style:family="text"/>
    <style:style style:name="InformationTok" style:family="text">
      <style:text-properties fo:color="#8f5902" loext:opacity="100%" fo:font-style="italic" fo:font-weight="bold"/>
    </style:style>
    <style:style style:name="WarningTok" style:family="text">
      <style:text-properties fo:color="#8f5902" loext:opacity="100%" fo:font-style="italic" fo:font-weight="bold"/>
    </style:style>
    <style:style style:name="AlertTok" style:family="text">
      <style:text-properties fo:color="#ef2929" loext:opacity="100%"/>
    </style:style>
    <style:style style:name="ErrorTok" style:family="text">
      <style:text-properties fo:color="#a40000" loext:opacity="100%" fo:font-weight="bold"/>
    </style:style>
    <style:style style:name="NormalTo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•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•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•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601cm" text:min-label-width="0.4cm"/>
        <style:text-properties fo:font-family="Star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min-label-width="0.3cm"/>
        <style:text-properties fo:font-family="StarSymbol"/>
      </text:list-level-style-bullet>
      <text:list-level-style-bullet text:level="2" text:style-name="Numbering_20_Symbols" loext:num-list-format="%2%" text:bullet-char="–">
        <style:list-level-properties text:space-before="0.3cm" text:min-label-width="0.3cm"/>
        <style:text-properties fo:font-family="StarSymbol"/>
      </text:list-level-style-bullet>
      <text:list-level-style-bullet text:level="3" text:style-name="Numbering_20_Symbols" loext:num-list-format="%3%" text:bullet-char="–">
        <style:list-level-properties text:space-before="0.6cm" text:min-label-width="0.3cm"/>
        <style:text-properties fo:font-family="StarSymbol"/>
      </text:list-level-style-bullet>
      <text:list-level-style-bullet text:level="4" text:style-name="Numbering_20_Symbols" loext:num-list-format="%4%" text:bullet-char="–">
        <style:list-level-properties text:space-before="0.899cm" text:min-label-width="0.3cm"/>
        <style:text-properties fo:font-family="StarSymbol"/>
      </text:list-level-style-bullet>
      <text:list-level-style-bullet text:level="5" text:style-name="Numbering_20_Symbols" loext:num-list-format="%5%" text:bullet-char="–">
        <style:list-level-properties text:space-before="1.199cm" text:min-label-width="0.3cm"/>
        <style:text-properties fo:font-family="StarSymbol"/>
      </text:list-level-style-bullet>
      <text:list-level-style-bullet text:level="6" text:style-name="Numbering_20_Symbols" loext:num-list-format="%6%" text:bullet-char="–">
        <style:list-level-properties text:space-before="1.499cm" text:min-label-width="0.3cm"/>
        <style:text-properties fo:font-family="StarSymbol"/>
      </text:list-level-style-bullet>
      <text:list-level-style-bullet text:level="7" text:style-name="Numbering_20_Symbols" loext:num-list-format="%7%" text:bullet-char="–">
        <style:list-level-properties text:space-before="1.801cm" text:min-label-width="0.3cm"/>
        <style:text-properties fo:font-family="StarSymbol"/>
      </text:list-level-style-bullet>
      <text:list-level-style-bullet text:level="8" text:style-name="Numbering_20_Symbols" loext:num-list-format="%8%" text:bullet-char="–">
        <style:list-level-properties text:space-before="2.101cm" text:min-label-width="0.3cm"/>
        <style:text-properties fo:font-family="StarSymbol"/>
      </text:list-level-style-bullet>
      <text:list-level-style-bullet text:level="9" text:style-name="Numbering_20_Symbols" loext:num-list-format="%9%" text:bullet-char="–">
        <style:list-level-properties text:space-before="2.401cm" text:min-label-width="0.3cm"/>
        <style:text-properties fo:font-family="StarSymbol"/>
      </text:list-level-style-bullet>
      <text:list-level-style-bullet text:level="10" text:style-name="Numbering_20_Symbols" loext:num-list-format="%10%" text:bullet-char="–">
        <style:list-level-properties text:space-before="2.7cm" text:min-label-width="0.3cm"/>
        <style:text-properties fo:font-family="Star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min-label-width="0.395cm"/>
        <style:text-properties fo:font-family="StarSymbol"/>
      </text:list-level-style-bullet>
      <text:list-level-style-bullet text:level="2" text:style-name="Numbering_20_Symbols" loext:num-list-format="%2%" text:bullet-char="□">
        <style:list-level-properties text:space-before="0.395cm" text:min-label-width="0.395cm"/>
        <style:text-properties fo:font-family="StarSymbol"/>
      </text:list-level-style-bullet>
      <text:list-level-style-bullet text:level="3" text:style-name="Numbering_20_Symbols" loext:num-list-format="%3%" text:bullet-char="☑">
        <style:list-level-properties text:min-label-width="0.395cm"/>
        <style:text-properties fo:font-family="StarSymbol"/>
      </text:list-level-style-bullet>
      <text:list-level-style-bullet text:level="4" text:style-name="Numbering_20_Symbols" loext:num-list-format="%4%" text:bullet-char="□">
        <style:list-level-properties text:space-before="0.395cm" text:min-label-width="0.395cm"/>
        <style:text-properties fo:font-family="StarSymbol"/>
      </text:list-level-style-bullet>
      <text:list-level-style-bullet text:level="5" text:style-name="Numbering_20_Symbols" loext:num-list-format="%5%" text:bullet-char="☑">
        <style:list-level-properties text:min-label-width="0.395cm"/>
        <style:text-properties fo:font-family="StarSymbol"/>
      </text:list-level-style-bullet>
      <text:list-level-style-bullet text:level="6" text:style-name="Numbering_20_Symbols" loext:num-list-format="%6%" text:bullet-char="□">
        <style:list-level-properties text:space-before="0.395cm" text:min-label-width="0.395cm"/>
        <style:text-properties fo:font-family="StarSymbol"/>
      </text:list-level-style-bullet>
      <text:list-level-style-bullet text:level="7" text:style-name="Numbering_20_Symbols" loext:num-list-format="%7%" text:bullet-char="☑">
        <style:list-level-properties text:min-label-width="0.395cm"/>
        <style:text-properties fo:font-family="StarSymbol"/>
      </text:list-level-style-bullet>
      <text:list-level-style-bullet text:level="8" text:style-name="Numbering_20_Symbols" loext:num-list-format="%8%" text:bullet-char="□">
        <style:list-level-properties text:space-before="0.395cm" text:min-label-width="0.395cm"/>
        <style:text-properties fo:font-family="StarSymbol"/>
      </text:list-level-style-bullet>
      <text:list-level-style-bullet text:level="9" text:style-name="Numbering_20_Symbols" loext:num-list-format="%9%" text:bullet-char="☑">
        <style:list-level-properties text:min-label-width="0.395cm"/>
        <style:text-properties fo:font-family="StarSymbol"/>
      </text:list-level-style-bullet>
      <text:list-level-style-bullet text:level="10" text:style-name="Numbering_20_Symbols" loext:num-list-format="%10%" text:bullet-char="□">
        <style:list-level-properties text:space-before="0.395cm" text:min-label-width="0.395cm"/>
        <style:text-properties fo:font-family="StarSymbol"/>
      </text:list-level-style-bullet>
    </text:list-style>
    <text:list-style style:name="List_20_4" style:display-name="List 4">
      <text:list-level-style-bullet text:level="1" text:style-name="Numbering_20_Symbols" loext:num-list-format="%1%" text:bullet-char="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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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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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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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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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">
        <style:list-level-properties text:space-before="3.601cm" text:min-label-width="0.4cm"/>
        <style:text-properties fo:font-family="Star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✗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✗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✗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✗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✗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✗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✗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✗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✗">
        <style:list-level-properties text:space-before="3.601cm" text:min-label-width="0.4cm"/>
        <style:text-properties fo:font-family="Star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min-label-width="3cm"/>
      </text:list-level-style-number>
      <text:list-level-style-number text:level="2" text:style-name="Numbering_20_Symbols" loext:num-list-format="%2%" style:num-format="1" text:start-value="2">
        <style:list-level-properties text:space-before="3.001cm" text:min-label-width="3cm"/>
      </text:list-level-style-number>
      <text:list-level-style-number text:level="3" text:style-name="Numbering_20_Symbols" loext:num-list-format="%3%" style:num-format="1" text:start-value="3">
        <style:list-level-properties text:space-before="6.001cm" text:min-label-width="3cm"/>
      </text:list-level-style-number>
      <text:list-level-style-number text:level="4" text:style-name="Numbering_20_Symbols" loext:num-list-format="%4%" style:num-format="1" text:start-value="4">
        <style:list-level-properties text:space-before="9.002cm" text:min-label-width="3cm"/>
      </text:list-level-style-number>
      <text:list-level-style-number text:level="5" text:style-name="Numbering_20_Symbols" loext:num-list-format="%5%" style:num-format="1" text:start-value="5">
        <style:list-level-properties text:space-before="12.002cm" text:min-label-width="3cm"/>
      </text:list-level-style-number>
      <text:list-level-style-number text:level="6" text:style-name="Numbering_20_Symbols" loext:num-list-format="%6%" style:num-format="1" text:start-value="6">
        <style:list-level-properties text:space-before="15.002cm" text:min-label-width="3cm"/>
      </text:list-level-style-number>
      <text:list-level-style-number text:level="7" text:style-name="Numbering_20_Symbols" loext:num-list-format="%7%" style:num-format="1" text:start-value="7">
        <style:list-level-properties text:space-before="18.003cm" text:min-label-width="3cm"/>
      </text:list-level-style-number>
      <text:list-level-style-number text:level="8" text:style-name="Numbering_20_Symbols" loext:num-list-format="%8%" style:num-format="1" text:start-value="8">
        <style:list-level-properties text:space-before="21.003cm" text:min-label-width="3cm"/>
      </text:list-level-style-number>
      <text:list-level-style-number text:level="9" text:style-name="Numbering_20_Symbols" loext:num-list-format="%9%" style:num-format="1" text:start-value="9">
        <style:list-level-properties text:space-before="24.003cm" text:min-label-width="3cm"/>
      </text:list-level-style-number>
      <text:list-level-style-number text:level="10" text:style-name="Numbering_20_Symbols" loext:num-list-format="%10%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min-label-width="0.499cm"/>
      </text:list-level-style-number>
      <text:list-level-style-number text:level="2" text:style-name="Numbering_20_Symbols" loext:num-list-format="%2%." style:num-suffix="." style:num-format="I" text:start-value="2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I" text:start-value="3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I" text:start-value="4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I" text:start-value="5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I" text:start-value="6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I" text:start-value="7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I" text:start-value="8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I" text:start-value="9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I" text:start-value="10">
        <style:list-level-properties text:space-before="4.502cm" text:min-label-width="0.499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loext:num-list-format="%3%)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fo:font-family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ula3" style:family="table">
      <style:table-properties style:width="17.007cm" fo:margin-left="0cm" table:align="left"/>
    </style:style>
    <style:style style:name="Taula3.A" style:family="table-column">
      <style:table-column-properties style:column-width="14.875cm"/>
    </style:style>
    <style:style style:name="Taula3.B" style:family="table-column">
      <style:table-column-properties style:column-width="2.133cm"/>
    </style:style>
    <style:style style:name="Taula3.A1" style:family="table-cell">
      <style:table-cell-properties style:vertical-align="bottom" fo:padding="0.097cm" fo:border="none"/>
    </style:style>
    <style:style style:name="Taula3.B1" style:family="table-cell">
      <style:table-cell-properties style:vertical-align="middle" fo:padding="0.097cm" fo:border="none"/>
    </style:style>
    <style:style style:name="MP1" style:family="paragraph" style:parent-style-name="Text_20_body">
      <loext:graphic-properties draw:fill-hatch-name="hatch"/>
      <style:paragraph-properties>
        <style:tab-stops>
          <style:tab-stop style:position="0cm"/>
          <style:tab-stop style:position="8.5cm" style:type="center"/>
          <style:tab-stop style:position="17cm" style:type="right"/>
        </style:tab-stops>
      </style:paragraph-properties>
      <style:text-properties officeooo:rsid="00301231" officeooo:paragraph-rsid="00301231"/>
    </style:style>
    <style:style style:name="MP2" style:family="paragraph" style:parent-style-name="Footer">
      <style:text-properties fo:color="#b2b2b2" loext:opacity="100%" style:font-name="Helvetica" fo:font-size="6pt" officeooo:rsid="00320de5" officeooo:paragraph-rsid="00320de5" style:font-size-asian="6pt" style:font-size-complex="6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text-align="start" style:justify-single-word="false"/>
      <style:text-properties fo:font-size="11pt" officeooo:rsid="001729d5" style:font-size-asian="11pt" style:font-size-complex="11pt"/>
    </style:style>
    <style:style style:name="MT1" style:family="text">
      <style:text-properties officeooo:rsid="004a9d36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officeooo:rsid="001729d5"/>
    </style:style>
    <style:style style:name="MT4" style:family="text">
      <style:text-properties fo:font-size="11pt" officeooo:rsid="001729d5" style:font-size-asian="11pt" style:font-size-complex="11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11cm" fo:margin-bottom="0.85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1.889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5.145cm" svg:height="1.323cm" draw:z-index="17"><draw:image xlink:href="Pictures/100000000000010D0000004585066606.png" xlink:type="simple" xlink:show="embed" xlink:actuate="onLoad" draw:mime-type="image/png"/></draw:frame><text:tab/><text:tab/><draw:frame draw:style-name="Mfr1" draw:name="image2.png" text:anchor-type="as-char" svg:width="1.984cm" svg:height="1.323cm" draw:z-index="35"><draw:image xlink:href="Pictures/10000001000004BC000003222B5D4C9B.png" xlink:type="simple" xlink:show="embed" xlink:actuate="onLoad" draw:mime-type="image/png"/></draw:frame></text:p>
      </style:header>
      <style:footer>
        <table:table table:name="Taula3" table:style-name="Taula3">
          <table:table-column table:style-name="Taula3.A"/>
          <table:table-column table:style-name="Taula3.B"/>
          <table:table-row>
            <table:table-cell table:style-name="Taula3.A1" office:value-type="string">
              <text:p text:style-name="MP2">Plantilla 202<text:span text:style-name="MT1">6</text:span>-<text:span text:style-name="MT1">03</text:span></text:p>
            </table:table-cell>
            <table:table-cell table:style-name="Taula3.B1" office:value-type="string">
              <text:p text:style-name="MP3"><text:span text:style-name="MT2"><text:page-number text:select-page="current">18</text:page-number></text:span><text:s/><text:span text:style-name="MT3">de </text:span><text:span text:style-name="MT4"><text:page-count>18</text:page-count>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title>SnappyMail</dc:title>
    <dc:description/>
    <dc:subject/>
    <meta:keyword/>
    <dc:language>ca</dc:language>
    <meta:initial-creator/>
    <dc:creator>ramon lopez</dc:creator>
    <meta:creation-date>2026-08-04T10:56:39Z</meta:creation-date>
    <dc:date>2026-08-04T12:56:40.964671191</dc:date>
    <meta:editing-duration>P0D</meta:editing-duration>
    <meta:editing-cycles>1</meta:editing-cycles>
    <meta:document-statistic meta:table-count="2" meta:image-count="10" meta:object-count="0" meta:page-count="18" meta:paragraph-count="317" meta:word-count="2103" meta:character-count="15567" meta:non-whitespace-character-count="13556"/>
    <meta:user-defined meta:name="toc-title">Índex</meta:user-defined>
  </office:meta>
</office:document-meta>
</file>