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4FC0000035C881DEFE1.png" manifest:media-type="image/png"/>
  <manifest:file-entry manifest:full-path="Pictures/10000001000004FC0000035C1D4BF66D.png" manifest:media-type="image/png"/>
  <manifest:file-entry manifest:full-path="Pictures/10000001000004FC0000035C1E15B91C.png" manifest:media-type="image/png"/>
  <manifest:file-entry manifest:full-path="Pictures/10000001000004FC0000035C0D51DB19.png" manifest:media-type="image/png"/>
  <manifest:file-entry manifest:full-path="Pictures/10000001000004FC0000035CD0C28FD0.png" manifest:media-type="image/png"/>
  <manifest:file-entry manifest:full-path="Pictures/10000001000004F90000035A6FCAB689.png" manifest:media-type="image/png"/>
  <manifest:file-entry manifest:full-path="Pictures/10000001000004F90000035A4AE9AA2F.png" manifest:media-type="image/png"/>
  <manifest:file-entry manifest:full-path="Pictures/10000001000004FC0000035CF26D5E25.png" manifest:media-type="image/png"/>
  <manifest:file-entry manifest:full-path="Pictures/10000001000004F90000035A01178597.png" manifest:media-type="image/png"/>
  <manifest:file-entry manifest:full-path="Pictures/100000000000010D0000004585066606.png" manifest:media-type="image/png"/>
  <manifest:file-entry manifest:full-path="Pictures/10000001000004F90000035AEA5BFBA5.png" manifest:media-type="image/png"/>
  <manifest:file-entry manifest:full-path="Pictures/10000001000004BC000003222B5D4C9B.png" manifest:media-type="image/png"/>
  <manifest:file-entry manifest:full-path="Pictures/100000010000012C000000B05E005454.png" manifest:media-type="image/png"/>
  <manifest:file-entry manifest:full-path="Pictures/10000001000004FC0000035C69037EE2.png" manifest:media-type="image/png"/>
  <manifest:file-entry manifest:full-path="Pictures/10000001000004FC0000035C126FBC5A.png" manifest:media-type="image/png"/>
  <manifest:file-entry manifest:full-path="Pictures/10000001000004FC0000035C8DD51438.png" manifest:media-type="image/png"/>
  <manifest:file-entry manifest:full-path="Pictures/1000000100000AA0000006E07AADE6B5.png" manifest:media-type="image/png"/>
  <manifest:file-entry manifest:full-path="Pictures/10000001000004FC0000035CEB9C0AA9.png" manifest:media-type="image/png"/>
  <manifest:file-entry manifest:full-path="Pictures/10000001000004F90000035A0AD4810E.png" manifest:media-type="image/png"/>
  <manifest:file-entry manifest:full-path="Pictures/10000001000004F90000029AABB381ED.png" manifest:media-type="image/png"/>
  <manifest:file-entry manifest:full-path="Pictures/10000001000004F90000035A9CBC8A85.png" manifest:media-type="image/png"/>
  <manifest:file-entry manifest:full-path="Pictures/10000001000004F90000035AD0E0FD77.png" manifest:media-type="image/png"/>
  <manifest:file-entry manifest:full-path="Pictures/10000001000004F90000035AAE1F95C6.png" manifest:media-type="image/png"/>
  <manifest:file-entry manifest:full-path="Pictures/10000001000004F90000035AD63E0ACE.png" manifest:media-type="image/png"/>
  <manifest:file-entry manifest:full-path="Pictures/10000001000004FC0000035CDE5702A0.png" manifest:media-type="image/png"/>
  <manifest:file-entry manifest:full-path="Pictures/1000000100000AA0000007D002F7D6B9.png" manifest:media-type="image/png"/>
  <manifest:file-entry manifest:full-path="Pictures/10000001000004F90000035AF60476A1.png" manifest:media-type="image/png"/>
  <manifest:file-entry manifest:full-path="Pictures/10000001000004F90000035A8C597B4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automatic-styles>
    <style:style style:name="Table1" style:family="table">
      <style:table-properties style:width="17cm" style:rel-width="100%" table:align="center"/>
    </style:style>
    <style:style style:name="Table1.A" style:family="table-column">
      <style:table-column-properties style:column-width="4.637cm" style:rel-column-width="17873*"/>
    </style:style>
    <style:style style:name="Table1.B" style:family="table-column">
      <style:table-column-properties style:column-width="12.363cm" style:rel-column-width="47661*"/>
    </style:style>
    <style:style style:name="Table1.A1" style:family="table-cell">
      <style:table-cell-properties fo:padding="0.101cm" fo:border="0.75pt solid #000000"/>
    </style:style>
    <style:style style:name="Table2" style:family="table">
      <style:table-properties style:width="17cm" style:rel-width="100%" table:align="center"/>
    </style:style>
    <style:style style:name="Table2.A" style:family="table-column">
      <style:table-column-properties style:column-width="4.251cm" style:rel-column-width="16383*"/>
    </style:style>
    <style:style style:name="Table2.A1" style:family="table-cell">
      <style:table-cell-properties fo:padding="0.101cm" fo:border="0.75pt solid #000000"/>
    </style:style>
    <style:style style:name="Table3" style:family="table">
      <style:table-properties style:width="17cm" table:align="margins"/>
    </style:style>
    <style:style style:name="Table3.A" style:family="table-column">
      <style:table-column-properties style:column-width="8.5cm" style:rel-column-width="32767*"/>
    </style:style>
    <style:style style:name="Table3.B" style:family="table-column">
      <style:table-column-properties style:column-width="8.5cm" style:rel-column-width="32768*"/>
    </style:style>
    <style:style style:name="Table3.A1" style:family="table-cell">
      <style:table-cell-properties fo:padding="0.101cm" fo:border="0.75pt solid #000000"/>
    </style:style>
    <style:style style:name="Table5" style:family="table">
      <style:table-properties style:width="17cm" style:rel-width="100%" table:align="center"/>
    </style:style>
    <style:style style:name="Table5.A" style:family="table-column">
      <style:table-column-properties style:column-width="8.5cm" style:rel-column-width="32767*"/>
    </style:style>
    <style:style style:name="Table5.A1" style:family="table-cell">
      <style:table-cell-properties fo:padding="0.101cm" fo:border="0.75pt solid #000000"/>
    </style:style>
    <style:style style:name="Table6" style:family="table">
      <style:table-properties style:width="17cm" style:rel-width="100%" table:align="center"/>
    </style:style>
    <style:style style:name="Table6.A" style:family="table-column">
      <style:table-column-properties style:column-width="5.667cm" style:rel-column-width="21845*"/>
    </style:style>
    <style:style style:name="Table6.A1" style:family="table-cell">
      <style:table-cell-properties fo:padding="0.101cm" fo:border="0.75pt solid #000000"/>
    </style:style>
    <style:style style:name="P1" style:family="paragraph" style:parent-style-name="Contents_20_1">
      <style:paragraph-properties>
        <style:tab-stops>
          <style:tab-stop style:position="16.999cm" style:type="right" style:leader-style="dotted" style:leader-text="."/>
        </style:tab-stops>
      </style:paragraph-properties>
    </style:style>
    <style:style style:name="P2" style:family="paragraph" style:parent-style-name="Contents_20_2">
      <style:paragraph-properties>
        <style:tab-stops>
          <style:tab-stop style:position="16.499cm" style:type="right" style:leader-style="dotted" style:leader-text="."/>
        </style:tab-stops>
      </style:paragraph-properties>
    </style:style>
    <style:style style:name="P3" style:family="paragraph" style:parent-style-name="Contents_20_3">
      <style:paragraph-properties>
        <style:tab-stops>
          <style:tab-stop style:position="16cm" style:type="right" style:leader-style="dotted" style:leader-text="."/>
        </style:tab-stops>
      </style:paragraph-properties>
    </style:style>
    <style:style style:name="P4" style:family="paragraph" style:parent-style-name="Text_20_body" style:list-style-name="L1">
      <style:paragraph-properties fo:margin-top="0cm" fo:margin-bottom="0cm" style:contextual-spacing="false"/>
    </style:style>
    <style:style style:name="P5" style:family="paragraph" style:parent-style-name="Text_20_body" style:list-style-name="L2">
      <style:paragraph-properties fo:margin-top="0cm" fo:margin-bottom="0cm" style:contextual-spacing="false"/>
    </style:style>
    <style:style style:name="P6" style:family="paragraph" style:parent-style-name="Text_20_body" style:list-style-name="L3">
      <style:paragraph-properties fo:margin-top="0cm" fo:margin-bottom="0cm" style:contextual-spacing="false"/>
    </style:style>
    <style:style style:name="P7" style:family="paragraph" style:parent-style-name="Text_20_body" style:list-style-name="L4">
      <style:paragraph-properties fo:margin-top="0cm" fo:margin-bottom="0cm" style:contextual-spacing="false"/>
    </style:style>
    <style:style style:name="P8" style:family="paragraph" style:parent-style-name="Text_20_body" style:list-style-name="L5"/>
    <style:style style:name="P9" style:family="paragraph" style:parent-style-name="FigureWithCaption" style:list-style-name="L5"/>
    <style:style style:name="P10" style:family="paragraph" style:parent-style-name="FigureCaption" style:list-style-name="L5"/>
    <style:style style:name="P11" style:family="paragraph" style:parent-style-name="Quotations" style:list-style-name="L5">
      <style:paragraph-properties fo:margin-left="1.27cm" fo:margin-right="0cm" fo:text-indent="0cm" style:auto-text-indent="false"/>
    </style:style>
    <style:style style:name="P12" style:family="paragraph" style:parent-style-name="Text_20_body" style:list-style-name="L6"/>
    <style:style style:name="P13" style:family="paragraph" style:parent-style-name="FigureWithCaption" style:list-style-name="L6"/>
    <style:style style:name="P14" style:family="paragraph" style:parent-style-name="FigureCaption" style:list-style-name="L6"/>
    <style:style style:name="P15" style:family="paragraph" style:parent-style-name="Text_20_body" style:list-style-name="L7"/>
    <style:style style:name="P16" style:family="paragraph" style:parent-style-name="FigureWithCaption" style:list-style-name="L7"/>
    <style:style style:name="P17" style:family="paragraph" style:parent-style-name="FigureCaption" style:list-style-name="L7"/>
    <style:style style:name="P18" style:family="paragraph" style:parent-style-name="Text_20_body" style:list-style-name="L8"/>
    <style:style style:name="P19" style:family="paragraph" style:parent-style-name="FigureWithCaption" style:list-style-name="L8"/>
    <style:style style:name="P20" style:family="paragraph" style:parent-style-name="FigureCaption" style:list-style-name="L8"/>
    <style:style style:name="P21" style:family="paragraph" style:parent-style-name="Text_20_body" style:list-style-name="L9"/>
    <style:style style:name="P22" style:family="paragraph" style:parent-style-name="FigureWithCaption" style:list-style-name="L9"/>
    <style:style style:name="P23" style:family="paragraph" style:parent-style-name="FigureCaption" style:list-style-name="L9"/>
    <style:style style:name="P24" style:family="paragraph" style:parent-style-name="Text_20_body" style:list-style-name="L10">
      <style:paragraph-properties fo:margin-top="0cm" fo:margin-bottom="0cm" style:contextual-spacing="false"/>
    </style:style>
    <style:style style:name="P25" style:family="paragraph" style:parent-style-name="Text_20_body" style:list-style-name="L11"/>
    <style:style style:name="P26" style:family="paragraph" style:parent-style-name="Preformatted_20_Text" style:list-style-name="L11"/>
    <style:style style:name="P27" style:family="paragraph" style:parent-style-name="Text_20_body" style:list-style-name="L12">
      <style:paragraph-properties fo:margin-top="0cm" fo:margin-bottom="0cm" style:contextual-spacing="false"/>
    </style:style>
    <style:style style:name="P28" style:family="paragraph" style:parent-style-name="Figure_20_Index_20_1">
      <style:paragraph-properties>
        <style:tab-stops>
          <style:tab-stop style:position="16.999cm" style:type="right" style:leader-style="dotted" style:leader-text="."/>
        </style:tab-stops>
      </style:paragraph-properties>
    </style:style>
    <style:style style:name="P29" style:family="paragraph" style:parent-style-name="Text_20_body" style:list-style-name="L13">
      <style:paragraph-properties fo:margin-top="0cm" fo:margin-bottom="0cm" style:contextual-spacing="false"/>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SOGo</text:p>
      <text:table-of-content text:style-name="Sect1" text:name="Table of Contents1">
        <text:table-of-content-source text:outline-level="3">
          <text:index-title-template text:style-name="Contents_20_Heading">Índex</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3" text:style-name="Contents_20_3">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4" text:style-name="Contents_20_4">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5" text:style-name="Contents_20_5">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6" text:style-name="Contents_20_6">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7" text:style-name="Contents_20_7">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8" text:style-name="Contents_20_8">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9" text:style-name="Contents_20_9">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10" text:style-name="Contents_20_10">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source>
        <text:index-body>
          <text:index-title text:style-name="Sect1" text:name="Table of Contents1_Head">
            <text:p text:style-name="Contents_20_Heading">Índex</text:p>
          </text:index-title>
          <text:p text:style-name="P1"><text:a xlink:type="simple" xlink:href="#__RefHeading___Toc4064_2425745579" text:style-name="Internet_20_link" text:visited-style-name="Internet_20_link">SOGo</text:a><text:tab/><text:a xlink:type="simple" xlink:href="#__RefHeading___Toc4064_2425745579" text:style-name="Internet_20_link" text:visited-style-name="Internet_20_link">3</text:a></text:p>
          <text:p text:style-name="P1"><text:a xlink:type="simple" xlink:href="#__RefHeading___Toc4066_2425745579" text:style-name="Internet_20_link" text:visited-style-name="Internet_20_link">1. Què és SOGo</text:a><text:tab/><text:a xlink:type="simple" xlink:href="#__RefHeading___Toc4066_2425745579" text:style-name="Internet_20_link" text:visited-style-name="Internet_20_link">3</text:a></text:p>
          <text:p text:style-name="P1"><text:a xlink:type="simple" xlink:href="#__RefHeading___Toc4068_2425745579" text:style-name="Internet_20_link" text:visited-style-name="Internet_20_link">2. Llicència</text:a><text:tab/><text:a xlink:type="simple" xlink:href="#__RefHeading___Toc4068_2425745579" text:style-name="Internet_20_link" text:visited-style-name="Internet_20_link">4</text:a></text:p>
          <text:p text:style-name="P1"><text:a xlink:type="simple" xlink:href="#__RefHeading___Toc4070_2425745579" text:style-name="Internet_20_link" text:visited-style-name="Internet_20_link">3. Funcionalitats</text:a><text:tab/><text:a xlink:type="simple" xlink:href="#__RefHeading___Toc4070_2425745579" text:style-name="Internet_20_link" text:visited-style-name="Internet_20_link">4</text:a></text:p>
          <text:p text:style-name="P1"><text:a xlink:type="simple" xlink:href="#__RefHeading___Toc4072_2425745579" text:style-name="Internet_20_link" text:visited-style-name="Internet_20_link">4. Requisits</text:a><text:tab/><text:a xlink:type="simple" xlink:href="#__RefHeading___Toc4072_2425745579" text:style-name="Internet_20_link" text:visited-style-name="Internet_20_link">5</text:a></text:p>
          <text:p text:style-name="P1"><text:a xlink:type="simple" xlink:href="#__RefHeading___Toc4074_2425745579" text:style-name="Internet_20_link" text:visited-style-name="Internet_20_link">5. Escenari d’aquest document</text:a><text:tab/><text:a xlink:type="simple" xlink:href="#__RefHeading___Toc4074_2425745579" text:style-name="Internet_20_link" text:visited-style-name="Internet_20_link">5</text:a></text:p>
          <text:p text:style-name="P2"><text:a xlink:type="simple" xlink:href="#__RefHeading___Toc4076_2425745579" text:style-name="Internet_20_link" text:visited-style-name="Internet_20_link">5.1. Topologia de xarxa</text:a><text:tab/><text:a xlink:type="simple" xlink:href="#__RefHeading___Toc4076_2425745579" text:style-name="Internet_20_link" text:visited-style-name="Internet_20_link">6</text:a></text:p>
          <text:p text:style-name="P2"><text:a xlink:type="simple" xlink:href="#__RefHeading___Toc4078_2425745579" text:style-name="Internet_20_link" text:visited-style-name="Internet_20_link">5.2. Diagrama de fluxos d’autenticació</text:a><text:tab/><text:a xlink:type="simple" xlink:href="#__RefHeading___Toc4078_2425745579" text:style-name="Internet_20_link" text:visited-style-name="Internet_20_link">7</text:a></text:p>
          <text:p text:style-name="P1"><text:a xlink:type="simple" xlink:href="#__RefHeading___Toc4080_2425745579" text:style-name="Internet_20_link" text:visited-style-name="Internet_20_link">6. PART 1: Implementació de la màquina correu</text:a><text:tab/><text:a xlink:type="simple" xlink:href="#__RefHeading___Toc4080_2425745579" text:style-name="Internet_20_link" text:visited-style-name="Internet_20_link">7</text:a></text:p>
          <text:p text:style-name="P2"><text:a xlink:type="simple" xlink:href="#__RefHeading___Toc4082_2425745579" text:style-name="Internet_20_link" text:visited-style-name="Internet_20_link">6.1. Configuració prèvia del sistema</text:a><text:tab/><text:a xlink:type="simple" xlink:href="#__RefHeading___Toc4082_2425745579" text:style-name="Internet_20_link" text:visited-style-name="Internet_20_link">7</text:a></text:p>
          <text:p text:style-name="P2"><text:a xlink:type="simple" xlink:href="#__RefHeading___Toc4084_2425745579" text:style-name="Internet_20_link" text:visited-style-name="Internet_20_link">6.2. Certificat TLS únic per a tots els serveis d’aquesta màquina</text:a><text:tab/><text:a xlink:type="simple" xlink:href="#__RefHeading___Toc4084_2425745579" text:style-name="Internet_20_link" text:visited-style-name="Internet_20_link">8</text:a></text:p>
          <text:p text:style-name="P2"><text:a xlink:type="simple" xlink:href="#__RefHeading___Toc4086_2425745579" text:style-name="Internet_20_link" text:visited-style-name="Internet_20_link">6.3. Postfix</text:a><text:tab/><text:a xlink:type="simple" xlink:href="#__RefHeading___Toc4086_2425745579" text:style-name="Internet_20_link" text:visited-style-name="Internet_20_link">8</text:a></text:p>
          <text:p text:style-name="P3"><text:a xlink:type="simple" xlink:href="#__RefHeading___Toc4088_2425745579" text:style-name="Internet_20_link" text:visited-style-name="Internet_20_link">Autenticació SMTP (SASL via Dovecot)</text:a><text:tab/><text:a xlink:type="simple" xlink:href="#__RefHeading___Toc4088_2425745579" text:style-name="Internet_20_link" text:visited-style-name="Internet_20_link">8</text:a></text:p>
          <text:p text:style-name="P3"><text:a xlink:type="simple" xlink:href="#__RefHeading___Toc4090_2425745579" text:style-name="Internet_20_link" text:visited-style-name="Internet_20_link">TLS (certificat compartit)</text:a><text:tab/><text:a xlink:type="simple" xlink:href="#__RefHeading___Toc4090_2425745579" text:style-name="Internet_20_link" text:visited-style-name="Internet_20_link">9</text:a></text:p>
          <text:p text:style-name="P3"><text:a xlink:type="simple" xlink:href="#__RefHeading___Toc4092_2425745579" text:style-name="Internet_20_link" text:visited-style-name="Internet_20_link">SMTPS (465) i Submission (587)</text:a><text:tab/><text:a xlink:type="simple" xlink:href="#__RefHeading___Toc4092_2425745579" text:style-name="Internet_20_link" text:visited-style-name="Internet_20_link">10</text:a></text:p>
          <text:p text:style-name="P2"><text:a xlink:type="simple" xlink:href="#__RefHeading___Toc4094_2425745579" text:style-name="Internet_20_link" text:visited-style-name="Internet_20_link">6.4. Dovecot amb autenticació LDAP</text:a><text:tab/><text:a xlink:type="simple" xlink:href="#__RefHeading___Toc4094_2425745579" text:style-name="Internet_20_link" text:visited-style-name="Internet_20_link">11</text:a></text:p>
          <text:p text:style-name="P3"><text:a xlink:type="simple" xlink:href="#__RefHeading___Toc4096_2425745579" text:style-name="Internet_20_link" text:visited-style-name="Internet_20_link">Certificat TLS</text:a><text:tab/><text:a xlink:type="simple" xlink:href="#__RefHeading___Toc4096_2425745579" text:style-name="Internet_20_link" text:visited-style-name="Internet_20_link">12</text:a></text:p>
          <text:p text:style-name="P3"><text:a xlink:type="simple" xlink:href="#__RefHeading___Toc4098_2425745579" text:style-name="Internet_20_link" text:visited-style-name="Internet_20_link">Esquema de bústies vmail</text:a><text:tab/><text:a xlink:type="simple" xlink:href="#__RefHeading___Toc4098_2425745579" text:style-name="Internet_20_link" text:visited-style-name="Internet_20_link">12</text:a></text:p>
          <text:p text:style-name="P3"><text:a xlink:type="simple" xlink:href="#__RefHeading___Toc4100_2425745579" text:style-name="Internet_20_link" text:visited-style-name="Internet_20_link">Autenticació d’usuaris LDAP</text:a><text:tab/><text:a xlink:type="simple" xlink:href="#__RefHeading___Toc4100_2425745579" text:style-name="Internet_20_link" text:visited-style-name="Internet_20_link">13</text:a></text:p>
          <text:p text:style-name="P1"><text:a xlink:type="simple" xlink:href="#__RefHeading___Toc4102_2425745579" text:style-name="Internet_20_link" text:visited-style-name="Internet_20_link">7. PART 2: Implementació de la màquina ldapserver</text:a><text:tab/><text:a xlink:type="simple" xlink:href="#__RefHeading___Toc4102_2425745579" text:style-name="Internet_20_link" text:visited-style-name="Internet_20_link">15</text:a></text:p>
          <text:p text:style-name="P2"><text:a xlink:type="simple" xlink:href="#__RefHeading___Toc4104_2425745579" text:style-name="Internet_20_link" text:visited-style-name="Internet_20_link">7.1. Prepara el sistema</text:a><text:tab/><text:a xlink:type="simple" xlink:href="#__RefHeading___Toc4104_2425745579" text:style-name="Internet_20_link" text:visited-style-name="Internet_20_link">15</text:a></text:p>
          <text:p text:style-name="P2"><text:a xlink:type="simple" xlink:href="#__RefHeading___Toc4106_2425745579" text:style-name="Internet_20_link" text:visited-style-name="Internet_20_link">7.2. Instal·la els paquets de LDAP</text:a><text:tab/><text:a xlink:type="simple" xlink:href="#__RefHeading___Toc4106_2425745579" text:style-name="Internet_20_link" text:visited-style-name="Internet_20_link">15</text:a></text:p>
          <text:p text:style-name="P2"><text:a xlink:type="simple" xlink:href="#__RefHeading___Toc4108_2425745579" text:style-name="Internet_20_link" text:visited-style-name="Internet_20_link">7.3. Verifica la instal·lació</text:a><text:tab/><text:a xlink:type="simple" xlink:href="#__RefHeading___Toc4108_2425745579" text:style-name="Internet_20_link" text:visited-style-name="Internet_20_link">15</text:a></text:p>
          <text:p text:style-name="P2"><text:a xlink:type="simple" xlink:href="#__RefHeading___Toc4110_2425745579" text:style-name="Internet_20_link" text:visited-style-name="Internet_20_link">7.4. Activa el log del servidor</text:a><text:tab/><text:a xlink:type="simple" xlink:href="#__RefHeading___Toc4110_2425745579" text:style-name="Internet_20_link" text:visited-style-name="Internet_20_link">17</text:a></text:p>
          <text:p text:style-name="P2"><text:a xlink:type="simple" xlink:href="#__RefHeading___Toc4112_2425745579" text:style-name="Internet_20_link" text:visited-style-name="Internet_20_link">7.5. Afegeix índexs per millorar el rendiment</text:a><text:tab/><text:a xlink:type="simple" xlink:href="#__RefHeading___Toc4112_2425745579" text:style-name="Internet_20_link" text:visited-style-name="Internet_20_link">18</text:a></text:p>
          <text:p text:style-name="P2"><text:a xlink:type="simple" xlink:href="#__RefHeading___Toc4114_2425745579" text:style-name="Internet_20_link" text:visited-style-name="Internet_20_link">7.6. Crea les unitats organitzatives bàsiques</text:a><text:tab/><text:a xlink:type="simple" xlink:href="#__RefHeading___Toc4114_2425745579" text:style-name="Internet_20_link" text:visited-style-name="Internet_20_link">18</text:a></text:p>
          <text:p text:style-name="P2"><text:a xlink:type="simple" xlink:href="#__RefHeading___Toc4116_2425745579" text:style-name="Internet_20_link" text:visited-style-name="Internet_20_link">7.7. Crea usuaris</text:a><text:tab/><text:a xlink:type="simple" xlink:href="#__RefHeading___Toc4116_2425745579" text:style-name="Internet_20_link" text:visited-style-name="Internet_20_link">19</text:a></text:p>
          <text:p text:style-name="P2"><text:a xlink:type="simple" xlink:href="#__RefHeading___Toc4118_2425745579" text:style-name="Internet_20_link" text:visited-style-name="Internet_20_link">7.8. Crea grups</text:a><text:tab/><text:a xlink:type="simple" xlink:href="#__RefHeading___Toc4118_2425745579" text:style-name="Internet_20_link" text:visited-style-name="Internet_20_link">20</text:a></text:p>
          <text:p text:style-name="P1"><text:a xlink:type="simple" xlink:href="#__RefHeading___Toc4120_2425745579" text:style-name="Internet_20_link" text:visited-style-name="Internet_20_link">8. PART 3: Continuació de la implementació de la màquina correu</text:a><text:tab/><text:a xlink:type="simple" xlink:href="#__RefHeading___Toc4120_2425745579" text:style-name="Internet_20_link" text:visited-style-name="Internet_20_link">21</text:a></text:p>
          <text:p text:style-name="P2"><text:a xlink:type="simple" xlink:href="#__RefHeading___Toc4122_2425745579" text:style-name="Internet_20_link" text:visited-style-name="Internet_20_link">8.1. Verificació de LDAP (client-side)</text:a><text:tab/><text:a xlink:type="simple" xlink:href="#__RefHeading___Toc4122_2425745579" text:style-name="Internet_20_link" text:visited-style-name="Internet_20_link">21</text:a></text:p>
          <text:p text:style-name="P2"><text:a xlink:type="simple" xlink:href="#__RefHeading___Toc4124_2425745579" text:style-name="Internet_20_link" text:visited-style-name="Internet_20_link">8.2. Dovecot: entrega LMTP i comunicació amb Postfix</text:a><text:tab/><text:a xlink:type="simple" xlink:href="#__RefHeading___Toc4124_2425745579" text:style-name="Internet_20_link" text:visited-style-name="Internet_20_link">22</text:a></text:p>
          <text:p text:style-name="P2"><text:a xlink:type="simple" xlink:href="#__RefHeading___Toc4126_2425745579" text:style-name="Internet_20_link" text:visited-style-name="Internet_20_link">8.3. Postfix: mapa LDAP per a destinataris</text:a><text:tab/><text:a xlink:type="simple" xlink:href="#__RefHeading___Toc4126_2425745579" text:style-name="Internet_20_link" text:visited-style-name="Internet_20_link">22</text:a></text:p>
          <text:p text:style-name="P2"><text:a xlink:type="simple" xlink:href="#__RefHeading___Toc4128_2425745579" text:style-name="Internet_20_link" text:visited-style-name="Internet_20_link">8.4. Postfix: configuració de dominis virtuals</text:a><text:tab/><text:a xlink:type="simple" xlink:href="#__RefHeading___Toc4128_2425745579" text:style-name="Internet_20_link" text:visited-style-name="Internet_20_link">23</text:a></text:p>
          <text:p text:style-name="P2"><text:a xlink:type="simple" xlink:href="#__RefHeading___Toc4130_2425745579" text:style-name="Internet_20_link" text:visited-style-name="Internet_20_link"><text:soft-page-break/>8.5. Validació i aplicació dels canvis</text:a><text:tab/><text:a xlink:type="simple" xlink:href="#__RefHeading___Toc4130_2425745579" text:style-name="Internet_20_link" text:visited-style-name="Internet_20_link">23</text:a></text:p>
          <text:p text:style-name="P2"><text:a xlink:type="simple" xlink:href="#__RefHeading___Toc4132_2425745579" text:style-name="Internet_20_link" text:visited-style-name="Internet_20_link">8.6. Activa el dipòsit universe i actualitza</text:a><text:tab/><text:a xlink:type="simple" xlink:href="#__RefHeading___Toc4132_2425745579" text:style-name="Internet_20_link" text:visited-style-name="Internet_20_link">25</text:a></text:p>
          <text:p text:style-name="P2"><text:a xlink:type="simple" xlink:href="#__RefHeading___Toc4134_2425745579" text:style-name="Internet_20_link" text:visited-style-name="Internet_20_link">8.7. Instal·la el motor de base de dades MariaDB</text:a><text:tab/><text:a xlink:type="simple" xlink:href="#__RefHeading___Toc4134_2425745579" text:style-name="Internet_20_link" text:visited-style-name="Internet_20_link">25</text:a></text:p>
          <text:p text:style-name="P2"><text:a xlink:type="simple" xlink:href="#__RefHeading___Toc4136_2425745579" text:style-name="Internet_20_link" text:visited-style-name="Internet_20_link">8.8. Crea la base de dades</text:a><text:tab/><text:a xlink:type="simple" xlink:href="#__RefHeading___Toc4136_2425745579" text:style-name="Internet_20_link" text:visited-style-name="Internet_20_link">25</text:a></text:p>
          <text:p text:style-name="P2"><text:a xlink:type="simple" xlink:href="#__RefHeading___Toc4138_2425745579" text:style-name="Internet_20_link" text:visited-style-name="Internet_20_link">8.9. Instal·la SOGo i dependències</text:a><text:tab/><text:a xlink:type="simple" xlink:href="#__RefHeading___Toc4138_2425745579" text:style-name="Internet_20_link" text:visited-style-name="Internet_20_link">26</text:a></text:p>
          <text:p text:style-name="P2"><text:a xlink:type="simple" xlink:href="#__RefHeading___Toc4140_2425745579" text:style-name="Internet_20_link" text:visited-style-name="Internet_20_link">8.10. Configura SOGo</text:a><text:tab/><text:a xlink:type="simple" xlink:href="#__RefHeading___Toc4140_2425745579" text:style-name="Internet_20_link" text:visited-style-name="Internet_20_link">26</text:a></text:p>
          <text:p text:style-name="P2"><text:a xlink:type="simple" xlink:href="#__RefHeading___Toc4142_2425745579" text:style-name="Internet_20_link" text:visited-style-name="Internet_20_link">8.11. Proxy invers</text:a><text:tab/><text:a xlink:type="simple" xlink:href="#__RefHeading___Toc4142_2425745579" text:style-name="Internet_20_link" text:visited-style-name="Internet_20_link">27</text:a></text:p>
          <text:p text:style-name="P2"><text:a xlink:type="simple" xlink:href="#__RefHeading___Toc4144_2425745579" text:style-name="Internet_20_link" text:visited-style-name="Internet_20_link">8.12. VirtualHosts</text:a><text:tab/><text:a xlink:type="simple" xlink:href="#__RefHeading___Toc4144_2425745579" text:style-name="Internet_20_link" text:visited-style-name="Internet_20_link">28</text:a></text:p>
          <text:p text:style-name="P2"><text:a xlink:type="simple" xlink:href="#__RefHeading___Toc4146_2425745579" text:style-name="Internet_20_link" text:visited-style-name="Internet_20_link">8.13. Certificats</text:a><text:tab/><text:a xlink:type="simple" xlink:href="#__RefHeading___Toc4146_2425745579" text:style-name="Internet_20_link" text:visited-style-name="Internet_20_link">29</text:a></text:p>
          <text:p text:style-name="P2"><text:a xlink:type="simple" xlink:href="#__RefHeading___Toc4148_2425745579" text:style-name="Internet_20_link" text:visited-style-name="Internet_20_link">8.14. Engega o reinicia els serveis</text:a><text:tab/><text:a xlink:type="simple" xlink:href="#__RefHeading___Toc4148_2425745579" text:style-name="Internet_20_link" text:visited-style-name="Internet_20_link">30</text:a></text:p>
          <text:p text:style-name="P2"><text:a xlink:type="simple" xlink:href="#__RefHeading___Toc4150_2425745579" text:style-name="Internet_20_link" text:visited-style-name="Internet_20_link">8.15. Accedeix a la interfície gràfica</text:a><text:tab/><text:a xlink:type="simple" xlink:href="#__RefHeading___Toc4150_2425745579" text:style-name="Internet_20_link" text:visited-style-name="Internet_20_link">31</text:a></text:p>
          <text:p text:style-name="P1"><text:a xlink:type="simple" xlink:href="#__RefHeading___Toc4152_2425745579" text:style-name="Internet_20_link" text:visited-style-name="Internet_20_link">9. Calendaris</text:a><text:tab/><text:a xlink:type="simple" xlink:href="#__RefHeading___Toc4152_2425745579" text:style-name="Internet_20_link" text:visited-style-name="Internet_20_link">42</text:a></text:p>
          <text:p text:style-name="P2"><text:a xlink:type="simple" xlink:href="#__RefHeading___Toc4154_2425745579" text:style-name="Internet_20_link" text:visited-style-name="Internet_20_link">9.1. Comparteix un calendari des de la interfície web</text:a><text:tab/><text:a xlink:type="simple" xlink:href="#__RefHeading___Toc4154_2425745579" text:style-name="Internet_20_link" text:visited-style-name="Internet_20_link">42</text:a></text:p>
          <text:p text:style-name="P2"><text:a xlink:type="simple" xlink:href="#__RefHeading___Toc4156_2425745579" text:style-name="Internet_20_link" text:visited-style-name="Internet_20_link">9.2. Subscriu-te al calendari compartit</text:a><text:tab/><text:a xlink:type="simple" xlink:href="#__RefHeading___Toc4156_2425745579" text:style-name="Internet_20_link" text:visited-style-name="Internet_20_link">45</text:a></text:p>
          <text:p text:style-name="P2"><text:a xlink:type="simple" xlink:href="#__RefHeading___Toc4158_2425745579" text:style-name="Internet_20_link" text:visited-style-name="Internet_20_link">9.3. Automatitza-ho: permisos per defecte per a tots els usuaris</text:a><text:tab/><text:a xlink:type="simple" xlink:href="#__RefHeading___Toc4158_2425745579" text:style-name="Internet_20_link" text:visited-style-name="Internet_20_link">47</text:a></text:p>
          <text:p text:style-name="P2"><text:a xlink:type="simple" xlink:href="#__RefHeading___Toc4160_2425745579" text:style-name="Internet_20_link" text:visited-style-name="Internet_20_link">9.4. Gestió per línia d’ordres (útil per a scripts/automatització massiva)</text:a><text:tab/><text:a xlink:type="simple" xlink:href="#__RefHeading___Toc4160_2425745579" text:style-name="Internet_20_link" text:visited-style-name="Internet_20_link">47</text:a></text:p>
          <text:p text:style-name="P1"><text:a xlink:type="simple" xlink:href="#__RefHeading___Toc4162_2425745579" text:style-name="Internet_20_link" text:visited-style-name="Internet_20_link">10. Llibreta d’adreces</text:a><text:tab/><text:a xlink:type="simple" xlink:href="#__RefHeading___Toc4162_2425745579" text:style-name="Internet_20_link" text:visited-style-name="Internet_20_link">48</text:a></text:p>
          <text:p text:style-name="P2"><text:a xlink:type="simple" xlink:href="#__RefHeading___Toc4164_2425745579" text:style-name="Internet_20_link" text:visited-style-name="Internet_20_link">10.1. Comprova que la GAL ja funciona</text:a><text:tab/><text:a xlink:type="simple" xlink:href="#__RefHeading___Toc4164_2425745579" text:style-name="Internet_20_link" text:visited-style-name="Internet_20_link">48</text:a></text:p>
          <text:p text:style-name="P2"><text:a xlink:type="simple" xlink:href="#__RefHeading___Toc4166_2425745579" text:style-name="Internet_20_link" text:visited-style-name="Internet_20_link">10.2. Només de lectura</text:a><text:tab/><text:a xlink:type="simple" xlink:href="#__RefHeading___Toc4166_2425745579" text:style-name="Internet_20_link" text:visited-style-name="Internet_20_link">49</text:a></text:p>
          <text:p text:style-name="P2"><text:a xlink:type="simple" xlink:href="#__RefHeading___Toc4168_2425745579" text:style-name="Internet_20_link" text:visited-style-name="Internet_20_link">10.3. Comparteix una llibreta d’adreces personal</text:a><text:tab/><text:a xlink:type="simple" xlink:href="#__RefHeading___Toc4168_2425745579" text:style-name="Internet_20_link" text:visited-style-name="Internet_20_link">50</text:a></text:p>
          <text:p text:style-name="P2"><text:a xlink:type="simple" xlink:href="#__RefHeading___Toc4170_2425745579" text:style-name="Internet_20_link" text:visited-style-name="Internet_20_link">10.4. Crea una llibreta d’adreces addicional</text:a><text:tab/><text:a xlink:type="simple" xlink:href="#__RefHeading___Toc4170_2425745579" text:style-name="Internet_20_link" text:visited-style-name="Internet_20_link">51</text:a></text:p>
          <text:p text:style-name="P2"><text:a xlink:type="simple" xlink:href="#__RefHeading___Toc4172_2425745579" text:style-name="Internet_20_link" text:visited-style-name="Internet_20_link">10.5. Autocompleta en redactar correus</text:a><text:tab/><text:a xlink:type="simple" xlink:href="#__RefHeading___Toc4172_2425745579" text:style-name="Internet_20_link" text:visited-style-name="Internet_20_link">52</text:a></text:p>
          <text:p text:style-name="P1"><text:a xlink:type="simple" xlink:href="#__RefHeading___Toc4174_2425745579" text:style-name="Internet_20_link" text:visited-style-name="Internet_20_link">11. Filtres de correu</text:a><text:tab/><text:a xlink:type="simple" xlink:href="#__RefHeading___Toc4174_2425745579" text:style-name="Internet_20_link" text:visited-style-name="Internet_20_link">52</text:a></text:p>
          <text:p text:style-name="P2"><text:a xlink:type="simple" xlink:href="#__RefHeading___Toc4176_2425745579" text:style-name="Internet_20_link" text:visited-style-name="Internet_20_link">11.1. Instal·la els paquets</text:a><text:tab/><text:a xlink:type="simple" xlink:href="#__RefHeading___Toc4176_2425745579" text:style-name="Internet_20_link" text:visited-style-name="Internet_20_link">53</text:a></text:p>
          <text:p text:style-name="P2"><text:a xlink:type="simple" xlink:href="#__RefHeading___Toc4178_2425745579" text:style-name="Internet_20_link" text:visited-style-name="Internet_20_link">11.2. Activa el protocol sieve (ManageSieve)</text:a><text:tab/><text:a xlink:type="simple" xlink:href="#__RefHeading___Toc4178_2425745579" text:style-name="Internet_20_link" text:visited-style-name="Internet_20_link">53</text:a></text:p>
          <text:p text:style-name="P2"><text:a xlink:type="simple" xlink:href="#__RefHeading___Toc4180_2425745579" text:style-name="Internet_20_link" text:visited-style-name="Internet_20_link">11.3. Activa el connector Sieve a LMTP</text:a><text:tab/><text:a xlink:type="simple" xlink:href="#__RefHeading___Toc4180_2425745579" text:style-name="Internet_20_link" text:visited-style-name="Internet_20_link">53</text:a></text:p>
          <text:p text:style-name="P2"><text:a xlink:type="simple" xlink:href="#__RefHeading___Toc4182_2425745579" text:style-name="Internet_20_link" text:visited-style-name="Internet_20_link">11.4. Configura on es desen els scripts</text:a><text:tab/><text:a xlink:type="simple" xlink:href="#__RefHeading___Toc4182_2425745579" text:style-name="Internet_20_link" text:visited-style-name="Internet_20_link">54</text:a></text:p>
          <text:p text:style-name="P2"><text:a xlink:type="simple" xlink:href="#__RefHeading___Toc4184_2425745579" text:style-name="Internet_20_link" text:visited-style-name="Internet_20_link">11.5. Verifica i reinicia</text:a><text:tab/><text:a xlink:type="simple" xlink:href="#__RefHeading___Toc4184_2425745579" text:style-name="Internet_20_link" text:visited-style-name="Internet_20_link">54</text:a></text:p>
          <text:p text:style-name="P2"><text:a xlink:type="simple" xlink:href="#__RefHeading___Toc4186_2425745579" text:style-name="Internet_20_link" text:visited-style-name="Internet_20_link">11.6. Activa’l a SOGo</text:a><text:tab/><text:a xlink:type="simple" xlink:href="#__RefHeading___Toc4186_2425745579" text:style-name="Internet_20_link" text:visited-style-name="Internet_20_link">54</text:a></text:p>
          <text:p text:style-name="P2"><text:a xlink:type="simple" xlink:href="#__RefHeading___Toc4188_2425745579" text:style-name="Internet_20_link" text:visited-style-name="Internet_20_link">11.7 Comprovació manual</text:a><text:tab/><text:a xlink:type="simple" xlink:href="#__RefHeading___Toc4188_2425745579" text:style-name="Internet_20_link" text:visited-style-name="Internet_20_link">55</text:a></text:p>
          <text:p text:style-name="P1"><text:a xlink:type="simple" xlink:href="#__RefHeading___Toc4190_2425745579" text:style-name="Internet_20_link" text:visited-style-name="Internet_20_link">12. Accés dels clients</text:a><text:tab/><text:a xlink:type="simple" xlink:href="#__RefHeading___Toc4190_2425745579" text:style-name="Internet_20_link" text:visited-style-name="Internet_20_link">56</text:a></text:p>
          <text:p text:style-name="P1"><text:a xlink:type="simple" xlink:href="#__RefHeading___Toc4192_2425745579" text:style-name="Internet_20_link" text:visited-style-name="Internet_20_link">13. Manteniment i eines</text:a><text:tab/><text:a xlink:type="simple" xlink:href="#__RefHeading___Toc4192_2425745579" text:style-name="Internet_20_link" text:visited-style-name="Internet_20_link">57</text:a></text:p>
          <text:p text:style-name="P1"><text:a xlink:type="simple" xlink:href="#__RefHeading___Toc4194_2425745579" text:style-name="Internet_20_link" text:visited-style-name="Internet_20_link">14. Enllaços d’interès</text:a><text:tab/><text:a xlink:type="simple" xlink:href="#__RefHeading___Toc4194_2425745579" text:style-name="Internet_20_link" text:visited-style-name="Internet_20_link">57</text:a></text:p>
          <text:p text:style-name="P2"><text:a xlink:type="simple" xlink:href="#__RefHeading___Toc4196_2425745579" text:style-name="Internet_20_link" text:visited-style-name="Internet_20_link">Índex de figures</text:a><text:tab/><text:a xlink:type="simple" xlink:href="#__RefHeading___Toc4196_2425745579" text:style-name="Internet_20_link" text:visited-style-name="Internet_20_link">58</text:a></text:p>
        </text:index-body>
      </text:table-of-content>
      <text:p text:style-name="SaltDePagina"/>
      <text:h text:style-name="Heading_20_1" text:outline-level="1"><text:bookmark-start text:name="sogo"/><text:bookmark-start text:name="__RefHeading___Toc4064_2425745579"/>SOGo<text:bookmark-end text:name="sogo"/><text:bookmark-end text:name="__RefHeading___Toc4064_2425745579"/></text:h>
      <text:p text:style-name="First_20_paragraph"><text:span text:style-name="T1">Cicle formatiu</text:span>: CFGM Sistemes Microinformàtics i Xarxes (SMX) / CFGS Administració de sistemes informàtics en xarxa (ASIX)</text:p>
      <text:p text:style-name="Text_20_body"><text:span text:style-name="T1">Mòdul:</text:span> 0227 - Serveis de xarxa / 0375 - Serveis de xarxa i Internet</text:p>
      <text:p text:style-name="Text_20_body"><text:span text:style-name="T1">Sistema operatiu:</text:span> Ubuntu Server 26.04 LTS</text:p>
      <text:h text:style-name="Heading_20_1" text:outline-level="1"><text:bookmark-start text:name="què-és-sogo"/><text:bookmark-start text:name="__RefHeading___Toc4066_2425745579"/>1. Què és SOGo<text:bookmark-end text:name="què-és-sogo"/><text:bookmark-end text:name="__RefHeading___Toc4066_2425745579"/></text:h>
      <text:p text:style-name="First_20_paragraph"><text:a xlink:type="simple" xlink:href="https://www.sogo.nu/" text:style-name="Internet_20_link" text:visited-style-name="Visited_20_Internet_20_Link"><text:span text:style-name="Definition">SOGo</text:span></text:a> (<text:span text:style-name="T2">Scalable OpenGroupware.org</text:span>) és un servidor de <text:span text:style-name="T1">groupware</text:span> lliure i modern que ofereix calendaris compartits, llibretes d’adreces i correu electrònic a través d’un navegador web (interfície AJAX) o de clients natius com Mozilla Thunderbird, Apple Calendar/Contacts o Microsoft Outlook.</text:p>
      <text:p text:style-name="FigureWithCaption"><draw:frame draw:style-name="fr1" draw:name="img1" text:anchor-type="as-char" svg:width="3cm" svg:height="1.76cm" draw:z-index="116"><draw:image xlink:href="Pictures/100000010000012C000000B05E005454.png" xlink:type="simple" xlink:show="embed" xlink:actuate="onLoad" draw:mime-type="image/png"/></draw:frame></text:p>
      <text:p text:style-name="FigureCaption"><text:bookmark-start text:name="__RefHeading___Toc4198_2425745579"/>Figura 1: SOGo logo<text:bookmark-end text:name="__RefHeading___Toc4198_2425745579"/></text:p>
      <text:p text:style-name="Text_20_body">A diferència de solucions com Microsoft Exchange o Zimbra, SOGo <text:span text:style-name="T1">no reimplementa</text:span> els serveis de correu, directori o base de dades: reutilitza la infraestructura ja existent (IMAP, SMTP, LDAP, SQL), fent-lo fàcil d’integrar en un entorn ja muntat. És, per tant, la peça que falta entre el servidor de correu/directori i l’usuari final, oferint una interfície unificada.</text:p>
      <text:p text:style-name="Text_20_body">Va néixer com a evolució del projecte OpenGroupware.org (Skyrix, 1998) i té la primera versió estable el 2009. Actualment, el desenvolupa i el manté l’empresa canadenca <text:span text:style-name="T1">Inverse</text:span> (avui part d’<text:span text:style-name="T1">Alinto</text:span>).</text:p>
      <text:p text:style-name="AlertNotaEtiqueta">💡 NOTA</text:p>
      <text:p text:style-name="AlertNota">Un servidor groupware és un sistema que centralitza i coordina la informació i les eines de treball col·laboratiu d’un grup d’usuaris o d’una organització, en lloc de deixar que cadascú gestioni les seves dades de manera aïllada. Típicament ofereix, com a mínim, aquests tres pilars:</text:p>
      <text:p text:style-name="AlertNota"><text:span text:style-name="T1">Correu electrònic:</text:span> bústies compartides o individuals accessibles des de qualsevol client (IMAP/SMTP).</text:p>
      <text:p text:style-name="AlertNota"><text:span text:style-name="T1">Calendaris compartits:</text:span> permeten veure la disponibilitat d’altres usuaris, convocar reunions, reservar recursos (sales, projectors) i sincronitzar cites entre dispositius.</text:p>
      <text:p text:style-name="AlertNota"><text:soft-page-break/><text:span text:style-name="T1">Llibretes d’adreces compartides:</text:span> un directori de contactes comú per a tota l’organització (sovint anomenat GAL, Global Address List).</text:p>
      <text:h text:style-name="Heading_20_1" text:outline-level="1"><text:bookmark-start text:name="llicència"/><text:bookmark-start text:name="__RefHeading___Toc4068_2425745579"/>2. Llicència<text:bookmark-end text:name="llicència"/><text:bookmark-end text:name="__RefHeading___Toc4068_2425745579"/></text:h>
      <text:p text:style-name="First_20_paragraph">SOGo es distribueix sota llicències lliures:</text:p>
      <text:list text:style-name="L1">
        <text:list-item>
          <text:p text:style-name="P4">El <text:span text:style-name="T1">servidor</text:span> (<text:span text:style-name="CodiInline">sogo</text:span>, dimoni <text:span text:style-name="CodiInline">sogod</text:span>) es publica sota <text:span text:style-name="T1">GNU GPL v2 o posterior</text:span>.</text:p>
        </text:list-item>
        <text:list-item>
          <text:p text:style-name="P4">Les <text:span text:style-name="T1">biblioteques</text:span> (SOPE, els mòduls de suport) es publiquen sota <text:span text:style-name="T1">GNU LGPL v2.1 o posterior</text:span>.</text:p>
        </text:list-item>
        <text:list-item>
          <text:p text:style-name="P4">Alguns components addicionals utilitzen <text:span text:style-name="T1">MPL</text:span>.</text:p>
        </text:list-item>
      </text:list>
      <text:p text:style-name="First_20_paragraph">És programari 100% lliure i gratuït: no hi ha edició “community” limitada ni funcionalitats tancades darrere d’un mur de pagament, a diferència d’altres solucions de groupware comercials. Alinto ofereix, opcionalment, suport professional i un dipòsit de paquets de producció (de pagament), però l’ús del programari en si no requereix cap llicència comercial.</text:p>
      <text:h text:style-name="Heading_20_1" text:outline-level="1"><text:bookmark-start text:name="funcionalitats"/><text:bookmark-start text:name="__RefHeading___Toc4070_2425745579"/>3. Funcionalitats<text:bookmark-end text:name="funcionalitats"/><text:bookmark-end text:name="__RefHeading___Toc4070_2425745579"/></text:h>
      <text:list text:style-name="L2">
        <text:list-item>
          <text:p text:style-name="P5"><text:span text:style-name="T1">Webmail AJAX</text:span>: client de correu complet via navegador, amb la mateixa aparença i funcions que Thunderbird/Lightning.</text:p>
        </text:list-item>
        <text:list-item>
          <text:p text:style-name="P5"><text:span text:style-name="T1">Calendaris compartits</text:span>: gestió d’esdeveniments, recursos (sales, projectors), invitacions i planificació (<text:span text:style-name="T2">free/busy</text:span>).</text:p>
        </text:list-item>
        <text:list-item>
          <text:p text:style-name="P5"><text:span text:style-name="T1">Llibretes d’adreces compartides</text:span> i llibreta d’adreces global (GAL).</text:p>
        </text:list-item>
        <text:list-item>
          <text:p text:style-name="P5"><text:span text:style-name="T1">Tasques i notes</text:span>.</text:p>
        </text:list-item>
        <text:list-item>
          <text:p text:style-name="P5"><text:span text:style-name="T1">Protocols estàndard</text:span>: CalDAV, CardDAV, GroupDAV, WebDAV ACL, iMIP/iTIP per a la interoperabilitat amb clients de tercers.</text:p>
        </text:list-item>
        <text:list-item>
          <text:p text:style-name="P5"><text:span text:style-name="T1">Microsoft ActiveSync (EAS)</text:span>: sincronització nativa amb dispositius mòbils (Android, iOS) i amb Microsoft Outlook, sense necessitat de connectors MAPI de pagament.</text:p>
        </text:list-item>
        <text:list-item>
          <text:p text:style-name="P5"><text:span text:style-name="T1">Multidomini</text:span>: un mateix servidor pot allotjar diversos dominis de correu de manera aïllada.</text:p>
        </text:list-item>
        <text:list-item>
          <text:p text:style-name="P5"><text:span text:style-name="T1">Reutilització d’infraestructura existent</text:span>: IMAP (Dovecot, Cyrus), SMTP (Postfix), LDAP/AD (OpenLDAP, Samba AD-DC, Active Directory), base de dades (MariaDB/MySQL, PostgreSQL, Oracle).</text:p>
        </text:list-item>
        <text:list-item>
          <text:p text:style-name="P5"><text:span text:style-name="T1">Integració amb Thunderbird</text:span> mitjançant els complements <text:span text:style-name="T2">SOGo Connector</text:span> i <text:span text:style-name="T2">SOGo Integrator</text:span>.</text:p>
        </text:list-item>
        <text:list-item>
          <text:p text:style-name="P5"><text:span text:style-name="T1">Sincronització amb Outlook</text:span> mitjançant el connector lliure <text:span text:style-name="T2">Outlook CalDav Synchronizer</text:span>.</text:p>
        </text:list-item>
        <text:list-item>
          <text:p text:style-name="P5"><text:span text:style-name="T1">API DAV completa</text:span>, cosa que fa el sistema molt scriptable per a automatitzacions.</text:p>
        </text:list-item>
        <text:list-item>
          <text:p text:style-name="P5"><text:soft-page-break/><text:span text:style-name="T1">Zero Effort Groupware (ZEG)</text:span>: una OVA preconfigurada (SOGo + MySQL + Dovecot + Postfix + Apache + Samba 4) per fer proves ràpides sense haver de muntar tota la infraestructura.</text:p>
        </text:list-item>
        <text:list-item>
          <text:p text:style-name="P5"><text:span text:style-name="T1">Sieve</text:span>: per a gestionar filtres de correu des de la interfície web.</text:p>
        </text:list-item>
        <text:list-item>
          <text:p text:style-name="P5"><text:span text:style-name="T1">Backups</text:span>: SOGo inclou <text:span text:style-name="CodiInline">sogo-tool</text:span> per fer còpies de seguretat de preferències, esdeveniments i contactes de cada usuari (vegeu la secció <text:a xlink:type="simple" xlink:href="#manteniment-i-eines" text:style-name="Internet_20_link" text:visited-style-name="Visited_20_Internet_20_Link"><text:span text:style-name="Definition">Manteniment i eines</text:span></text:a>).</text:p>
        </text:list-item>
      </text:list>
      <text:h text:style-name="Heading_20_1" text:outline-level="1"><text:bookmark-start text:name="requisits"/><text:bookmark-start text:name="__RefHeading___Toc4072_2425745579"/>4. Requisits<text:bookmark-end text:name="requisits"/><text:bookmark-end text:name="__RefHeading___Toc4072_2425745579"/></text:h>
      <text:p text:style-name="First_20_paragraph">SOGo reutilitza serveis existents, així que abans d’instal·lar-lo cal tenir (o preveure instal·lar):</text:p>
      <table:table table:name="Table1" table:style-name="Table1">
        <table:table-column table:style-name="Table1.A"/>
        <table:table-column table:style-name="Table1.B"/>
        <table:table-header-rows>
          <table:table-row>
            <table:table-cell table:style-name="Table1.A1" office:value-type="string">
              <text:p text:style-name="Table_20_Heading">Component</text:p>
            </table:table-cell>
            <table:table-cell table:style-name="Table1.A1" office:value-type="string">
              <text:p text:style-name="Table_20_Heading">Opcions suportades</text:p>
            </table:table-cell>
          </table:table-row>
        </table:table-header-rows>
        <table:table-row>
          <table:table-cell table:style-name="Table1.A1" office:value-type="string">
            <text:p text:style-name="Table_20_Contents">Base de dades</text:p>
          </table:table-cell>
          <table:table-cell table:style-name="Table1.A1" office:value-type="string">
            <text:p text:style-name="Table_20_Contents">MariaDB / MySQL, PostgreSQL, Oracle</text:p>
          </table:table-cell>
        </table:table-row>
        <table:table-row>
          <table:table-cell table:style-name="Table1.A1" office:value-type="string">
            <text:p text:style-name="Table_20_Contents">Directori d’usuaris</text:p>
          </table:table-cell>
          <table:table-cell table:style-name="Table1.A1" office:value-type="string">
            <text:p text:style-name="Table_20_Contents">OpenLDAP, Samba AD-DC, Microsoft Active Directory, Novell eDirectory</text:p>
          </table:table-cell>
        </table:table-row>
        <table:table-row>
          <table:table-cell table:style-name="Table1.A1" office:value-type="string">
            <text:p text:style-name="Table_20_Contents">Servidor IMAP</text:p>
          </table:table-cell>
          <table:table-cell table:style-name="Table1.A1" office:value-type="string">
            <text:p text:style-name="Table_20_Contents">Dovecot ≥ 2.x o Cyrus IMAP ≥ 2.4 (amb extensions ACL, UIDPLUS, QRESYNC/CONDSTORE i ANNOTATE o X-GUID si es vol ActiveSync)</text:p>
          </table:table-cell>
        </table:table-row>
        <table:table-row>
          <table:table-cell table:style-name="Table1.A1" office:value-type="string">
            <text:p text:style-name="Table_20_Contents">Servidor SMTP</text:p>
          </table:table-cell>
          <table:table-cell table:style-name="Table1.A1" office:value-type="string">
            <text:p text:style-name="Table_20_Contents">Postfix, Exim, etc.</text:p>
          </table:table-cell>
        </table:table-row>
        <table:table-row>
          <table:table-cell table:style-name="Table1.A1" office:value-type="string">
            <text:p text:style-name="Table_20_Contents">Servidor web (proxy invers)</text:p>
          </table:table-cell>
          <table:table-cell table:style-name="Table1.A1" office:value-type="string">
            <text:p text:style-name="Table_20_Contents">Apache2 o Nginx</text:p>
          </table:table-cell>
        </table:table-row>
        <table:table-row>
          <table:table-cell table:style-name="Table1.A1" office:value-type="string">
            <text:p text:style-name="Table_20_Contents">Memòria compartida</text:p>
          </table:table-cell>
          <table:table-cell table:style-name="Table1.A1" office:value-type="string">
            <text:p text:style-name="Table_20_Contents">Memcached (recomanat per a sessions i rendiment)</text:p>
          </table:table-cell>
        </table:table-row>
      </table:table>
      <text:p text:style-name="First_20_paragraph">Recursos de maquinari orientatius per a un entorn petit/mitjà (docència, laboratori, PIME):</text:p>
      <text:list text:style-name="L3">
        <text:list-item>
          <text:p text:style-name="P6">CPU: 2 nuclis</text:p>
        </text:list-item>
        <text:list-item>
          <text:p text:style-name="P6">RAM: 2 GB mínim, 4 GB recomanats en producció</text:p>
        </text:list-item>
        <text:list-item>
          <text:p text:style-name="P6">Disc: depèn del volum de correu i adjunts (SOGo mateix no emmagatzema els correus, això ho fa l’IMAP)</text:p>
        </text:list-item>
      </text:list>
      <text:h text:style-name="Heading_20_1" text:outline-level="1"><text:bookmark-start text:name="escenari-daquest-document"/><text:bookmark-start text:name="__RefHeading___Toc4074_2425745579"/>5. Escenari d’aquest document<text:bookmark-end text:name="escenari-daquest-document"/><text:bookmark-end text:name="__RefHeading___Toc4074_2425745579"/></text:h>
      <table:table table:name="Table2" table:style-name="Table2">
        <table:table-column table:style-name="Table2.A" table:number-columns-repeated="4"/>
        <table:table-header-rows>
          <table:table-row>
            <table:table-cell table:style-name="Table2.A1" office:value-type="string">
              <text:p text:style-name="Table_20_Heading">Rol</text:p>
            </table:table-cell>
            <table:table-cell table:style-name="Table2.A1" office:value-type="string">
              <text:p text:style-name="Table_20_Heading">Hostname</text:p>
            </table:table-cell>
            <table:table-cell table:style-name="Table2.A1" office:value-type="string">
              <text:p text:style-name="Table_20_Heading">IP</text:p>
            </table:table-cell>
            <table:table-cell table:style-name="Table2.A1" office:value-type="string">
              <text:p text:style-name="Table_20_Heading">Sistema</text:p>
            </table:table-cell>
          </table:table-row>
        </table:table-header-rows>
        <table:table-row>
          <table:table-cell table:style-name="Table2.A1" office:value-type="string">
            <text:p text:style-name="Table_20_Contents">Servidor correu + SOGo</text:p>
          </table:table-cell>
          <table:table-cell table:style-name="Table2.A1" office:value-type="string">
            <text:p text:style-name="Table_20_Contents"><text:span text:style-name="CodiInline">correu</text:span></text:p>
          </table:table-cell>
          <table:table-cell table:style-name="Table2.A1" office:value-type="string">
            <text:p text:style-name="Table_20_Contents"><text:span text:style-name="CodiInline">10.0.2.10</text:span></text:p>
          </table:table-cell>
          <table:table-cell table:style-name="Table2.A1" office:value-type="string">
            <text:p text:style-name="Table_20_Contents">Ubuntu Server 26.04</text:p>
          </table:table-cell>
        </table:table-row>
        <text:soft-page-break/>
        <table:table-row>
          <table:table-cell table:style-name="Table2.A1" office:value-type="string">
            <text:p text:style-name="Table_20_Contents">Servidor OpenLDAP</text:p>
          </table:table-cell>
          <table:table-cell table:style-name="Table2.A1" office:value-type="string">
            <text:p text:style-name="Table_20_Contents"><text:span text:style-name="CodiInline">ldapserver</text:span></text:p>
          </table:table-cell>
          <table:table-cell table:style-name="Table2.A1" office:value-type="string">
            <text:p text:style-name="Table_20_Contents"><text:span text:style-name="CodiInline">10.0.2.20</text:span></text:p>
          </table:table-cell>
          <table:table-cell table:style-name="Table2.A1" office:value-type="string">
            <text:p text:style-name="Table_20_Contents">Ubuntu Server 26.04</text:p>
          </table:table-cell>
        </table:table-row>
        <table:table-row>
          <table:table-cell table:style-name="Table2.A1" office:value-type="string">
            <text:p text:style-name="Table_20_Contents">Client</text:p>
          </table:table-cell>
          <table:table-cell table:style-name="Table2.A1" office:value-type="string">
            <text:p text:style-name="Table_20_Contents"><text:span text:style-name="CodiInline">client</text:span></text:p>
          </table:table-cell>
          <table:table-cell table:style-name="Table2.A1" office:value-type="string">
            <text:p text:style-name="Table_20_Contents">IP dinàmica: <text:span text:style-name="CodiInline">10.0.2.14</text:span></text:p>
          </table:table-cell>
          <table:table-cell table:style-name="Table2.A1" office:value-type="string">
            <text:p text:style-name="Table_20_Contents">Ubuntu Desktop 26.04</text:p>
          </table:table-cell>
        </table:table-row>
        <table:table-row>
          <table:table-cell table:style-name="Table2.A1" office:value-type="string">
            <text:p text:style-name="Table_20_Contents">Domini LDAP</text:p>
          </table:table-cell>
          <table:table-cell table:style-name="Table2.A1" office:value-type="string">
            <text:p text:style-name="Table_20_Contents"><text:span text:style-name="CodiInline">dc=thos,dc=local</text:span></text:p>
          </table:table-cell>
          <table:table-cell table:style-name="Table2.A1" office:value-type="string">
            <text:p text:style-name="Table_20_Contents">—</text:p>
          </table:table-cell>
          <table:table-cell table:style-name="Table2.A1" office:value-type="string">
            <text:p text:style-name="Table_20_Contents">—</text:p>
          </table:table-cell>
        </table:table-row>
      </table:table>
      <text:h text:style-name="Heading_20_2" text:outline-level="2"><text:bookmark-start text:name="topologia-de-xarxa"/><text:bookmark-start text:name="__RefHeading___Toc4076_2425745579"/>5.1. Topologia de xarxa<text:bookmark-end text:name="topologia-de-xarxa"/><text:bookmark-end text:name="__RefHeading___Toc4076_2425745579"/></text:h>
      <text:p text:style-name="FigureWithCaption"><draw:frame draw:style-name="fr1" draw:name="img2" text:anchor-type="as-char" svg:width="17cm" svg:height="11cm" draw:z-index="117"><draw:image xlink:href="Pictures/1000000100000AA0000006E07AADE6B5.png" xlink:type="simple" xlink:show="embed" xlink:actuate="onLoad" draw:mime-type="image/png"/></draw:frame></text:p>
      <text:p text:style-name="FigureCaption"><text:bookmark-start text:name="__RefHeading___Toc4248_2425745579"/>Figura 2: Topologia de xarxa<text:bookmark-end text:name="__RefHeading___Toc4248_2425745579"/></text:p>
      <text:h text:style-name="Heading_20_2" text:outline-level="2"><text:bookmark-start text:name="diagrama-de-fluxos-dautenticació"/><text:bookmark-start text:name="__RefHeading___Toc4078_2425745579"/><text:soft-page-break/>5.2. Diagrama de fluxos d’autenticació<text:bookmark-end text:name="diagrama-de-fluxos-dautenticació"/><text:bookmark-end text:name="__RefHeading___Toc4078_2425745579"/></text:h>
      <text:p text:style-name="FigureWithCaption"><draw:frame draw:style-name="fr1" draw:name="img3" text:anchor-type="as-char" svg:width="17cm" svg:height="12.501cm" draw:z-index="118"><draw:image xlink:href="Pictures/1000000100000AA0000007D002F7D6B9.png" xlink:type="simple" xlink:show="embed" xlink:actuate="onLoad" draw:mime-type="image/png"/></draw:frame></text:p>
      <text:p text:style-name="FigureCaption"><text:bookmark-start text:name="__RefHeading___Toc4246_2425745579"/>Figura 3: Fluxos d’autenticació<text:bookmark-end text:name="__RefHeading___Toc4246_2425745579"/></text:p>
      <text:h text:style-name="Heading_20_1" text:outline-level="1"><text:bookmark-start text:name="part-1-implementació-de-la-màquina-correu"/><text:bookmark-start text:name="__RefHeading___Toc4080_2425745579"/>6. PART 1: Implementació de la màquina <text:span text:style-name="CodiInline">correu</text:span><text:bookmark-end text:name="part-1-implementació-de-la-màquina-correu"/><text:bookmark-end text:name="__RefHeading___Toc4080_2425745579"/></text:h>
      <text:h text:style-name="Heading_20_2" text:outline-level="2"><text:bookmark-start text:name="configuració-prèvia-del-sistema"/><text:bookmark-start text:name="__RefHeading___Toc4082_2425745579"/>6.1. Configuració prèvia del sistema<text:bookmark-end text:name="configuració-prèvia-del-sistema"/><text:bookmark-end text:name="__RefHeading___Toc4082_2425745579"/></text:h>
      <text:p text:style-name="First_20_paragraph">Abans de començar, fes les configuracions bàsiques del servidor (hostname, IP, hosts, ports i actualització).</text:p>
      <text:p text:style-name="Text_20_body">Canvia el nom de la màquina:</text:p>
      <text:p text:style-name="Preformatted_20_Text"><text:span text:style-name="FunctionTok">sudo</text:span><text:span text:style-name="NormalTok"> hostnamectl set-hostname correu</text:span> </text:p>
      <text:p text:style-name="First_20_paragraph">Edita el fitxer de hosts:</text:p>
      <text:p text:style-name="Preformatted_20_Text"><text:span text:style-name="FunctionTok">sudo</text:span><text:span text:style-name="NormalTok"> nano /etc/hosts</text:span> </text:p>
      <text:p text:style-name="Codi_20_Nano">127.0.0.1 localhost</text:p>
      <text:p text:style-name="Codi_20_Nano">10.0.2.10 correu.thos.local correu</text:p>
      <text:p text:style-name="Codi_20_Nano">10.0.2.20 ldapserver.thos.local ldapserver</text:p>
      <text:p text:style-name="First_20_paragraph"><text:soft-page-break/>Actualitza la llista de paquets:</text:p>
      <text:p text:style-name="Preformatted_20_Text"><text:span text:style-name="FunctionTok">sudo</text:span><text:span text:style-name="NormalTok"> apt update</text:span> </text:p>
      <text:p text:style-name="First_20_paragraph">Actualitza els paquets:</text:p>
      <text:p text:style-name="Preformatted_20_Text"><text:span text:style-name="FunctionTok">sudo</text:span><text:span text:style-name="NormalTok"> apt upgrade</text:span> </text:p>
      <text:h text:style-name="Heading_20_2" text:outline-level="2"><text:bookmark-start text:name="certificat-tls-únic-per-a-tots-els-serveis-daquesta-màquina"/><text:bookmark-start text:name="__RefHeading___Toc4084_2425745579"/>6.2. Certificat TLS únic per a tots els serveis d’aquesta màquina<text:bookmark-end text:name="certificat-tls-únic-per-a-tots-els-serveis-daquesta-màquina"/><text:bookmark-end text:name="__RefHeading___Toc4084_2425745579"/></text:h>
      <text:p text:style-name="First_20_paragraph">Instal·la <text:span text:style-name="CodiInline">ssl-cert</text:span> que crea un certificat autosignat SSL/TSL “snakeoil” i el grup d’usuaris <text:span text:style-name="CodiInline">ssl-cert</text:span>:</text:p>
      <text:p text:style-name="Preformatted_20_Text"><text:span text:style-name="FunctionTok">sudo</text:span><text:span text:style-name="NormalTok"> apt install ssl-cert</text:span> </text:p>
      <text:p text:style-name="First_20_paragraph">Crea la carpeta per als certificats de <text:span text:style-name="CodiInline">thos.local</text:span>:</text:p>
      <text:p text:style-name="Preformatted_20_Text"><text:span text:style-name="FunctionTok">sudo</text:span><text:span text:style-name="NormalTok"> mkdir </text:span><text:span text:style-name="AttributeTok">-p</text:span><text:span text:style-name="NormalTok"> /etc/ssl/thos</text:span> </text:p>
      <text:p text:style-name="First_20_paragraph">Genera un certificat autosignat per al servidor de correu:</text:p>
      <text:p text:style-name="Preformatted_20_Text"><text:span text:style-name="FunctionTok">sudo</text:span><text:span text:style-name="NormalTok"> openssl req </text:span><text:span text:style-name="AttributeTok">-x509</text:span><text:span text:style-name="NormalTok"> </text:span><text:span text:style-name="AttributeTok">-nodes</text:span><text:span text:style-name="NormalTok"> </text:span><text:span text:style-name="AttributeTok">-days</text:span><text:span text:style-name="NormalTok"> 3650 </text:span><text:span text:style-name="AttributeTok">-newkey</text:span><text:span text:style-name="NormalTok"> rsa:2048 </text:span><text:span text:style-name="DataTypeTok">\</text:span> </text:p>
      <text:p text:style-name="Preformatted_20_Text"><text:span text:style-name="NormalTok"><text:s text:c="2"/></text:span><text:span text:style-name="AttributeTok">-keyout</text:span><text:span text:style-name="NormalTok"> /etc/ssl/thos/correu.key </text:span><text:span text:style-name="DataTypeTok">\</text:span> </text:p>
      <text:p text:style-name="Preformatted_20_Text"><text:span text:style-name="NormalTok"><text:s text:c="2"/></text:span><text:span text:style-name="AttributeTok">-out</text:span><text:span text:style-name="NormalTok"> /etc/ssl/thos/correu.crt </text:span><text:span text:style-name="DataTypeTok">\</text:span> </text:p>
      <text:p text:style-name="Preformatted_20_Text"><text:span text:style-name="NormalTok"><text:s text:c="2"/></text:span><text:span text:style-name="AttributeTok">-subj</text:span><text:span text:style-name="NormalTok"> </text:span><text:span text:style-name="StringTok">"/C=ES/ST=Catalunya/L=Mataro/O=IES Thos i Codina/OU=ASIX/CN=correu.thos.local"</text:span> </text:p>
      <text:p text:style-name="First_20_paragraph">Canvia els permisos de la clau:</text:p>
      <text:p text:style-name="Preformatted_20_Text"><text:span text:style-name="FunctionTok">sudo</text:span><text:span text:style-name="NormalTok"> chmod 640 /etc/ssl/thos/correu.key</text:span> </text:p>
      <text:p text:style-name="First_20_paragraph">Canvia el propietari de la clau:</text:p>
      <text:p text:style-name="Preformatted_20_Text"><text:span text:style-name="FunctionTok">sudo</text:span><text:span text:style-name="NormalTok"> chown root:ssl-cert /etc/ssl/thos/correu.key</text:span> </text:p>
      <text:h text:style-name="Heading_20_2" text:outline-level="2"><text:bookmark-start text:name="postfix"/><text:bookmark-start text:name="__RefHeading___Toc4086_2425745579"/>6.3. Postfix<text:bookmark-end text:name="postfix"/><text:bookmark-end text:name="__RefHeading___Toc4086_2425745579"/></text:h>
      <text:p text:style-name="First_20_paragraph">Instal·la Postfix:</text:p>
      <text:p text:style-name="Preformatted_20_Text"><text:span text:style-name="FunctionTok">sudo</text:span><text:span text:style-name="NormalTok"> apt install postfix</text:span> </text:p>
      <table:table table:name="Table3" table:style-name="Table3">
        <table:table-column table:style-name="Table3.A"/>
        <table:table-column table:style-name="Table3.B"/>
        <table:table-header-rows>
          <table:table-row>
            <table:table-cell table:style-name="Table3.A1" office:value-type="string">
              <text:p text:style-name="Table_20_Heading">Pregunta</text:p>
            </table:table-cell>
            <table:table-cell table:style-name="Table3.A1" office:value-type="string">
              <text:p text:style-name="Table_20_Heading">Resposta</text:p>
            </table:table-cell>
          </table:table-row>
        </table:table-header-rows>
        <table:table-row>
          <table:table-cell table:style-name="Table3.A1" office:value-type="string">
            <text:p text:style-name="Table_20_Contents">Tipus de configuració</text:p>
          </table:table-cell>
          <table:table-cell table:style-name="Table3.A1" office:value-type="string">
            <text:p text:style-name="Table_20_Contents"><text:span text:style-name="CodiInline">Lloc d'Internet</text:span></text:p>
          </table:table-cell>
        </table:table-row>
        <table:table-row>
          <table:table-cell table:style-name="Table3.A1" office:value-type="string">
            <text:p text:style-name="Table_20_Contents">Nom del correu del sistema</text:p>
          </table:table-cell>
          <table:table-cell table:style-name="Table3.A1" office:value-type="string">
            <text:p text:style-name="Table_20_Contents"><text:span text:style-name="CodiInline">thos.local</text:span></text:p>
          </table:table-cell>
        </table:table-row>
      </table:table>
      <text:h text:style-name="Heading_20_3" text:outline-level="3"><text:bookmark-start text:name="autenticació-smtp-sasl-via-dovecot"/><text:bookmark-start text:name="__RefHeading___Toc4088_2425745579"/>Autenticació SMTP (SASL via Dovecot)<text:bookmark-end text:name="autenticació-smtp-sasl-via-dovecot"/><text:bookmark-end text:name="__RefHeading___Toc4088_2425745579"/></text:h>
      <text:p text:style-name="First_20_paragraph">Per configurar Postfix per a SMTP-AUTH mitjançant SASL (Dovecot SASL), executa aquestes ordres al terminal:</text:p>
      <text:p text:style-name="Text_20_body"><text:soft-page-break/>Delega l’autenticació a Dovecot:</text:p>
      <text:p text:style-name="Preformatted_20_Text"><text:span text:style-name="FunctionTok">sudo</text:span><text:span text:style-name="NormalTok"> postconf </text:span><text:span text:style-name="AttributeTok">-e</text:span><text:span text:style-name="NormalTok"> </text:span><text:span text:style-name="StringTok">'smtpd_sasl_type = dovecot'</text:span> </text:p>
      <text:p text:style-name="First_20_paragraph">Indica la ruta:</text:p>
      <text:p text:style-name="Preformatted_20_Text"><text:span text:style-name="FunctionTok">sudo</text:span><text:span text:style-name="NormalTok"> postconf </text:span><text:span text:style-name="AttributeTok">-e</text:span><text:span text:style-name="NormalTok"> </text:span><text:span text:style-name="StringTok">'smtpd_sasl_path = private/auth'</text:span> </text:p>
      <text:p text:style-name="First_20_paragraph">Deixa el domini local buit explícitament:</text:p>
      <text:p text:style-name="Preformatted_20_Text"><text:span text:style-name="FunctionTok">sudo</text:span><text:span text:style-name="NormalTok"> postconf </text:span><text:span text:style-name="AttributeTok">-e</text:span><text:span text:style-name="NormalTok"> </text:span><text:span text:style-name="StringTok">'smtpd_sasl_local_domain ='</text:span> </text:p>
      <text:p text:style-name="First_20_paragraph">Prohibeix els mecanismes SASL que permeten autenticació anònima:</text:p>
      <text:p text:style-name="Preformatted_20_Text"><text:span text:style-name="FunctionTok">sudo</text:span><text:span text:style-name="NormalTok"> postconf </text:span><text:span text:style-name="AttributeTok">-e</text:span><text:span text:style-name="NormalTok"> </text:span><text:span text:style-name="StringTok">'smtpd_sasl_security_options = noanonymous'</text:span> </text:p>
      <text:p text:style-name="First_20_paragraph">Activa compatibilitat amb clients de correu antics:</text:p>
      <text:p text:style-name="Preformatted_20_Text"><text:span text:style-name="FunctionTok">sudo</text:span><text:span text:style-name="NormalTok"> postconf </text:span><text:span text:style-name="AttributeTok">-e</text:span><text:span text:style-name="NormalTok"> </text:span><text:span text:style-name="StringTok">'broken_sasl_auth_clients = yes'</text:span> </text:p>
      <text:p text:style-name="First_20_paragraph">Activa el mecanisme d’autenticació SMTP:</text:p>
      <text:p text:style-name="Preformatted_20_Text"><text:span text:style-name="FunctionTok">sudo</text:span><text:span text:style-name="NormalTok"> postconf </text:span><text:span text:style-name="AttributeTok">-e</text:span><text:span text:style-name="NormalTok"> </text:span><text:span text:style-name="StringTok">'smtpd_sasl_auth_enable = yes'</text:span> </text:p>
      <text:p text:style-name="First_20_paragraph">Defineix la política de qui pot enviar correu cap a on. Si el client s’ha autenticat amb usuari/contrasenya (via SASL/Dovecot), es permet immediatament, sigui quina sigui la destinació. Si no s’ha autenticat, però la petició ve d’una xarxa de confiança definida a mynetworks (per exemple la teva pròpia xarxa interna <text:span text:style-name="CodiInline">thos.local</text:span>), també es permet:</text:p>
      <text:p text:style-name="Preformatted_20_Text"><text:span text:style-name="FunctionTok">sudo</text:span><text:span text:style-name="NormalTok"> postconf </text:span><text:span text:style-name="AttributeTok">-e</text:span><text:span text:style-name="NormalTok"> </text:span><text:span text:style-name="StringTok">'smtpd_recipient_restrictions = permit_sasl_authenticated, permit_mynetworks,reject_unauth_destination'</text:span> </text:p>
      <text:p text:style-name="AlertNotaEtiqueta">💡 NOTA</text:p>
      <text:p text:style-name="AlertNota">El paràmetre de configuració <text:span text:style-name="T1">smtpd_sasl_path</text:span> és una ruta relativa al directori de cua de Postfix, normalment <text:span text:style-name="CodiInline">/var/spool/postfix/</text:span>.</text:p>
      <text:p text:style-name="First_20_paragraph">Hi ha diverses propietats del mecanisme SASL que val la pena avaluar per millorar la seguretat del desplegament. L’opció “<text:span text:style-name="T1">noanonymous</text:span>” impedeix l’ús de mecanismes que permeten l’autenticació anònima.</text:p>
      <text:h text:style-name="Heading_20_3" text:outline-level="3"><text:bookmark-start text:name="tls-certificat-compartit"/><text:bookmark-start text:name="__RefHeading___Toc4090_2425745579"/>TLS (certificat compartit)<text:bookmark-end text:name="tls-certificat-compartit"/><text:bookmark-end text:name="__RefHeading___Toc4090_2425745579"/></text:h>
      <text:p text:style-name="First_20_paragraph">Configura el xifratge TLS de Postfix, tant per al correu que envia cap a fora (client SMTP) com per al que rep dels teus usuaris/clients (servidor SMTP).</text:p>
      <text:p text:style-name="Text_20_body">Intenta sempre fer STARTTLS si el servidor remot ho ofereix, però si el remot no ho suporta, continua sense xifrar en lloc de fallar l’entrega. És el nivell més compatible, pensat perquè el correu surti igualment encara que el destinatari no tingui TLS.:</text:p>
      <text:p text:style-name="Preformatted_20_Text"><text:soft-page-break/><text:span text:style-name="FunctionTok">sudo</text:span><text:span text:style-name="NormalTok"> postconf </text:span><text:span text:style-name="AttributeTok">-e</text:span><text:span text:style-name="NormalTok"> </text:span><text:span text:style-name="StringTok">'smtp_tls_security_level = may'</text:span> </text:p>
      <text:p text:style-name="First_20_paragraph">Exigeix STARTTLS abans d’acceptar el missatge:</text:p>
      <text:p text:style-name="Preformatted_20_Text"><text:span text:style-name="FunctionTok">sudo</text:span><text:span text:style-name="NormalTok"> postconf </text:span><text:span text:style-name="AttributeTok">-e</text:span><text:span text:style-name="NormalTok"> </text:span><text:span text:style-name="StringTok">'smtpd_tls_security_level = encrypt'</text:span> </text:p>
      <text:p text:style-name="First_20_paragraph">Afegeix un avís als logs (<text:span text:style-name="CodiInline">Warning: ... TLS is available but was not used</text:span>). És purament informatiu, per detectar servidors remots mal configurats:</text:p>
      <text:p text:style-name="Preformatted_20_Text"><text:span text:style-name="FunctionTok">sudo</text:span><text:span text:style-name="NormalTok"> postconf </text:span><text:span text:style-name="AttributeTok">-e</text:span><text:span text:style-name="NormalTok"> </text:span><text:span text:style-name="StringTok">'smtp_tls_note_starttls_offer = yes'</text:span> </text:p>
      <text:p text:style-name="First_20_paragraph">Nivell de detall dels registres relacionats amb TLS al costat servidor. 1 és un nivell bàsic:</text:p>
      <text:p text:style-name="Preformatted_20_Text"><text:span text:style-name="FunctionTok">sudo</text:span><text:span text:style-name="NormalTok"> postconf </text:span><text:span text:style-name="AttributeTok">-e</text:span><text:span text:style-name="NormalTok"> </text:span><text:span text:style-name="StringTok">'smtpd_tls_loglevel = 1'</text:span> </text:p>
      <text:p text:style-name="First_20_paragraph">Fa que Postfix afegeixi informació sobre el xifratge TLS usat dins la capçalera de cada missatge que rep:</text:p>
      <text:p text:style-name="Preformatted_20_Text"><text:span text:style-name="FunctionTok">sudo</text:span><text:span text:style-name="NormalTok"> postconf </text:span><text:span text:style-name="AttributeTok">-e</text:span><text:span text:style-name="NormalTok"> </text:span><text:span text:style-name="StringTok">'smtpd_tls_received_header = yes'</text:span> </text:p>
      <text:p text:style-name="First_20_paragraph">Nom canònic del servidor de correu:</text:p>
      <text:p text:style-name="Preformatted_20_Text"><text:span text:style-name="FunctionTok">sudo</text:span><text:span text:style-name="NormalTok"> postconf </text:span><text:span text:style-name="AttributeTok">-e</text:span><text:span text:style-name="NormalTok"> </text:span><text:span text:style-name="StringTok">'myhostname = correu.thos.local'</text:span> </text:p>
      <text:p text:style-name="First_20_paragraph">Ruta al certificat públic que Postfix presentarà als clients quan aquests facin STARTTLS:</text:p>
      <text:p text:style-name="Preformatted_20_Text"><text:span text:style-name="FunctionTok">sudo</text:span><text:span text:style-name="NormalTok"> postconf </text:span><text:span text:style-name="AttributeTok">-e</text:span><text:span text:style-name="NormalTok"> </text:span><text:span text:style-name="StringTok">'smtpd_tls_cert_file=/etc/ssl/thos/correu.crt'</text:span> </text:p>
      <text:p text:style-name="First_20_paragraph">Ruta a la clau privada corresponent a aquest certificat:</text:p>
      <text:p text:style-name="Preformatted_20_Text"><text:span text:style-name="FunctionTok">sudo</text:span><text:span text:style-name="NormalTok"> postconf </text:span><text:span text:style-name="AttributeTok">-e</text:span><text:span text:style-name="NormalTok"> </text:span><text:span text:style-name="StringTok">'smtpd_tls_key_file=/etc/ssl/thos/correu.key'</text:span> </text:p>
      <text:p text:style-name="First_20_paragraph">Canvia el propietari del fitxer <text:span text:style-name="CodiInline">/var/spool/postfix/etc/resolv.conf</text:span>:</text:p>
      <text:p text:style-name="Preformatted_20_Text"><text:span text:style-name="FunctionTok">sudo</text:span><text:span text:style-name="NormalTok"> chown root:root /var/spool/postfix/etc/resolv.conf</text:span> </text:p>
      <text:h text:style-name="Heading_20_3" text:outline-level="3"><text:bookmark-start text:name="smtps-465-i-submission-587"/><text:bookmark-start text:name="__RefHeading___Toc4092_2425745579"/>SMTPS (465) i Submission (587)<text:bookmark-end text:name="smtps-465-i-submission-587"/><text:bookmark-end text:name="__RefHeading___Toc4092_2425745579"/></text:h>
      <text:p text:style-name="First_20_paragraph">SMTPS (port 465) és el protocol SMTP però amb xifratge TLS des del primer moment (TLS implícit). Es configura al fitxer <text:span text:style-name="CodiInline">/etc/postfix/master.cf</text:span></text:p>
      <text:p text:style-name="Preformatted_20_Text"><text:span text:style-name="FunctionTok">sudo</text:span><text:span text:style-name="NormalTok"> nano </text:span><text:span text:style-name="AttributeTok">-l</text:span><text:span text:style-name="NormalTok"> /etc/postfix/master.cf</text:span> </text:p>
      <text:p text:style-name="First_20_paragraph">Comenta la línia 12:</text:p>
      <text:p text:style-name="Codi_20_Nano">#smtp <text:s text:c="5"/>inet <text:s/>n <text:s text:c="6"/>- <text:s text:c="6"/>n <text:s text:c="6"/>- <text:s text:c="6"/>- <text:s text:c="6"/>smtpd</text:p>
      <text:p text:style-name="Text_20_body">Enganxa aquestes línies a continuació de la línia 12:</text:p>
      <text:p text:style-name="Codi_20_Nano">smtps <text:s text:c="4"/>inet <text:s/>n <text:s text:c="6"/>- <text:s text:c="6"/>y <text:s text:c="6"/>- <text:s text:c="6"/>- <text:s text:c="6"/>smtpd</text:p>
      <text:p text:style-name="Codi_20_Nano"><text:s text:c="2"/>-o syslog_name=postfix/smtps</text:p>
      <text:p text:style-name="Codi_20_Nano"><text:s text:c="2"/>-o smtpd_tls_wrappermode=yes</text:p>
      <text:p text:style-name="Codi_20_Nano"><text:s text:c="2"/>-o smtpd_sasl_auth_enable=yes</text:p>
      <text:p text:style-name="Codi_20_Nano"><text:s text:c="2"/>-o smtpd_sasl_type=dovecot</text:p>
      <text:p text:style-name="Codi_20_Nano"><text:s text:c="2"/>-o smtpd_sasl_path=private/auth</text:p>
      <text:p text:style-name="Codi_20_Nano"><text:soft-page-break/><text:s text:c="2"/>-o smtpd_recipient_restrictions=permit_sasl_authenticated,permit_mynetworks,reject_unauth_destination</text:p>
      <text:p text:style-name="Codi_20_Nano">submission inet n - y - - smtpd</text:p>
      <text:p text:style-name="Codi_20_Nano"><text:s text:c="2"/>-o syslog_name=postfix/submission</text:p>
      <text:p text:style-name="Codi_20_Nano"><text:s text:c="2"/>-o smtpd_tls_security_level=encrypt</text:p>
      <text:p text:style-name="Codi_20_Nano"><text:s text:c="2"/>-o smtpd_sasl_auth_enable=yes</text:p>
      <text:p text:style-name="Codi_20_Nano"><text:s text:c="2"/>-o smtpd_sasl_type=dovecot</text:p>
      <text:p text:style-name="Codi_20_Nano"><text:s text:c="2"/>-o smtpd_sasl_path=private/auth</text:p>
      <text:p text:style-name="Codi_20_Nano"><text:s text:c="2"/>-o smtpd_recipient_restrictions=permit_sasl_authenticated,reject</text:p>
      <text:p text:style-name="Codi_20_Nano"><text:s text:c="2"/>-o smtpd_tls_auth_only=yes</text:p>
      <text:p text:style-name="Text_20_body">Comprova la sintaxi de la configuració:</text:p>
      <text:p text:style-name="Preformatted_20_Text"><text:span text:style-name="FunctionTok">sudo</text:span><text:span text:style-name="NormalTok"> postfix check</text:span> </text:p>
      <text:p text:style-name="First_20_paragraph">Reinicia el dimoni de Postfix:</text:p>
      <text:p text:style-name="Preformatted_20_Text"><text:span text:style-name="FunctionTok">sudo</text:span><text:span text:style-name="NormalTok"> systemctl restart postfix</text:span> </text:p>
      <text:p text:style-name="First_20_paragraph">Verifica l’estat:</text:p>
      <text:p text:style-name="Preformatted_20_Text"><text:span text:style-name="FunctionTok">sudo</text:span><text:span text:style-name="NormalTok"> systemctl status postfix</text:span> </text:p>
      <text:p text:style-name="First_20_paragraph">Resposta esperada:</text:p>
      <text:p text:style-name="Codi_20_Ini">● postfix.service - Postfix Mail Transport Agent (main/default instance)</text:p>
      <text:p text:style-name="Codi_20_Ini"><text:s text:c="5"/>Loaded: loaded (/usr/lib/systemd/system/postfix.service; enabled; preset: enabled)</text:p>
      <text:p text:style-name="Codi_20_Ini"><text:s text:c="5"/>Active: active (running) since Wed 2026-07-15 13:56:29 UTC; 4s ago</text:p>
      <text:p text:style-name="Codi_20_Ini"><text:s/>Invocation: 2676a0780d9d457f9c60041a694cce81</text:p>
      <text:p text:style-name="Codi_20_Ini"><text:s text:c="7"/>Docs: man:postfix(1)</text:p>
      <text:p text:style-name="Codi_20_Ini"><text:s text:c="4"/>Process: 3697 ExecStartPre=postfix check (code=exited, status=0/SUCCESS)</text:p>
      <text:p text:style-name="Codi_20_Ini"><text:s text:c="4"/>Process: 3803 ExecStart=postfix debian-systemd-start (code=exited, status=0/SUCCESS)</text:p>
      <text:p text:style-name="Codi_20_Ini"><text:s text:c="3"/>Main PID: 3811 (master)</text:p>
      <text:p text:style-name="Codi_20_Ini"><text:s text:c="6"/>Tasks: 3 (limit: 1718)</text:p>
      <text:p text:style-name="Codi_20_Ini"><text:s text:c="5"/>Memory: 2.9M (peak: 4.1M)</text:p>
      <text:p text:style-name="Codi_20_Ini"><text:s text:c="8"/>CPU: 222ms</text:p>
      <text:p text:style-name="Codi_20_Ini"><text:s text:c="5"/>CGroup: /system.slice/postfix.service</text:p>
      <text:p text:style-name="Codi_20_Ini"><text:s text:c="13"/>├─3811 /usr/lib/postfix/sbin/master -w</text:p>
      <text:p text:style-name="Codi_20_Ini"><text:s text:c="13"/>├─3812 pickup -l -t unix -u</text:p>
      <text:p text:style-name="Codi_20_Ini"><text:s text:c="13"/>└─3813 qmgr -l -t unix -u</text:p>
      <text:p text:style-name="Codi_20_Ini"/>
      <text:p text:style-name="Codi_20_Ini">de jul. 15 13:56:29 correu systemd[1]: Starting postfix.service - Postfix Mail Transport Agent (main/default instance)...</text:p>
      <text:p text:style-name="Codi_20_Ini">de jul. 15 13:56:29 correu postfix/master[3811]: daemon started -- version 3.10.6, configuration /etc/postfix</text:p>
      <text:p text:style-name="Codi_20_Ini">de jul. 15 13:56:29 correu systemd[1]: Started postfix.service - Postfix Mail Transport Agent (main/default instance).</text:p>
      <text:h text:style-name="Heading_20_2" text:outline-level="2"><text:bookmark-start text:name="dovecot-amb-autenticació-ldap"/><text:bookmark-start text:name="__RefHeading___Toc4094_2425745579"/>6.4. Dovecot amb autenticació LDAP<text:bookmark-end text:name="dovecot-amb-autenticació-ldap"/><text:bookmark-end text:name="__RefHeading___Toc4094_2425745579"/></text:h>
      <text:p text:style-name="First_20_paragraph">Dovecot és el servidor IMAP/POP3 que permet accés a les bústies, i també s’utilitza per autenticació (SASL).</text:p>
      <text:p text:style-name="Text_20_body"><text:soft-page-break/>Instal·la Dovecot:</text:p>
      <text:p text:style-name="Preformatted_20_Text"><text:span text:style-name="FunctionTok">sudo</text:span><text:span text:style-name="NormalTok"> apt install dovecot-core dovecot-imapd dovecot-pop3d dovecot-ldap</text:span> </text:p>
      <text:h text:style-name="Heading_20_3" text:outline-level="3"><text:bookmark-start text:name="certificat-tls"/><text:bookmark-start text:name="__RefHeading___Toc4096_2425745579"/>Certificat TLS<text:bookmark-end text:name="certificat-tls"/><text:bookmark-end text:name="__RefHeading___Toc4096_2425745579"/></text:h>
      <text:p text:style-name="First_20_paragraph">Edita la configuració específica de Dovecot relativa als paràmetres SSL/TLS:</text:p>
      <text:p text:style-name="Preformatted_20_Text"><text:span text:style-name="FunctionTok">sudo</text:span><text:span text:style-name="NormalTok"> nano /etc/dovecot/conf.d/10-ssl.conf</text:span> </text:p>
      <text:p text:style-name="First_20_paragraph">Comenta les línies:</text:p>
      <text:p text:style-name="Codi_20_Nano">#ssl_server_cert_file = /etc/dovecot/private/dovecot.pem</text:p>
      <text:p text:style-name="Codi_20_Nano">#ssl_server_key_file = /etc/dovecot/private/dovecot.key</text:p>
      <text:p text:style-name="Text_20_body">Afegeix les línies:</text:p>
      <text:p text:style-name="Codi_20_Nano">ssl_server_cert_file = /etc/ssl/thos/correu.crt</text:p>
      <text:p text:style-name="Codi_20_Nano">ssl_server_key_file = /etc/ssl/thos/correu.key</text:p>
      <text:h text:style-name="Heading_20_3" text:outline-level="3"><text:bookmark-start text:name="esquema-de-bústies-vmail"/><text:bookmark-start text:name="__RefHeading___Toc4098_2425745579"/>Esquema de bústies vmail<text:bookmark-end text:name="esquema-de-bústies-vmail"/><text:bookmark-end text:name="__RefHeading___Toc4098_2425745579"/></text:h>
      <text:p text:style-name="First_20_paragraph">Crea el grup <text:span text:style-name="CodiInline">vmail</text:span>:</text:p>
      <text:p text:style-name="Preformatted_20_Text"><text:span text:style-name="FunctionTok">sudo</text:span><text:span text:style-name="NormalTok"> groupadd </text:span><text:span text:style-name="AttributeTok">-g</text:span><text:span text:style-name="NormalTok"> 5000 vmail</text:span> </text:p>
      <text:p text:style-name="First_20_paragraph">Crea l’usuari <text:span text:style-name="CodiInline">vmail</text:span>:</text:p>
      <text:p text:style-name="Preformatted_20_Text"><text:span text:style-name="FunctionTok">sudo</text:span><text:span text:style-name="NormalTok"> useradd </text:span><text:span text:style-name="AttributeTok">-u</text:span><text:span text:style-name="NormalTok"> 5000 </text:span><text:span text:style-name="AttributeTok">-g</text:span><text:span text:style-name="NormalTok"> vmail </text:span><text:span text:style-name="AttributeTok">-d</text:span><text:span text:style-name="NormalTok"> /var/mail/vhosts </text:span><text:span text:style-name="DataTypeTok">\</text:span> </text:p>
      <text:p text:style-name="Preformatted_20_Text"><text:span text:style-name="NormalTok"><text:s text:c="2"/></text:span><text:span text:style-name="AttributeTok">-s</text:span><text:span text:style-name="NormalTok"> /usr/sbin/nologin vmail</text:span> </text:p>
      <text:p text:style-name="First_20_paragraph">Crea la carpeta <text:span text:style-name="T2">home</text:span> de l’usuari <text:span text:style-name="CodiInline">vmail</text:span>:</text:p>
      <text:p text:style-name="Preformatted_20_Text"><text:span text:style-name="FunctionTok">sudo</text:span><text:span text:style-name="NormalTok"> mkdir </text:span><text:span text:style-name="AttributeTok">-p</text:span><text:span text:style-name="NormalTok"> /var/mail/vhosts</text:span> </text:p>
      <text:p text:style-name="First_20_paragraph">Canvia el propietari i el grup de la carpeta:</text:p>
      <text:p text:style-name="Preformatted_20_Text"><text:span text:style-name="FunctionTok">sudo</text:span><text:span text:style-name="NormalTok"> chown vmail:vmail /var/mail/vhosts</text:span> </text:p>
      <text:p text:style-name="First_20_paragraph">Canvia els permisos:</text:p>
      <text:p text:style-name="Preformatted_20_Text"><text:span text:style-name="FunctionTok">sudo</text:span><text:span text:style-name="NormalTok"> chmod 700 /var/mail/vhosts</text:span> </text:p>
      <text:p text:style-name="First_20_paragraph">Edita la configuració de Dovecot que defineix on i com s’emmagatzemen els correus dels usuaris (el “mail storage”):</text:p>
      <text:p text:style-name="Preformatted_20_Text"><text:span text:style-name="FunctionTok">sudo</text:span><text:span text:style-name="NormalTok"> nano /etc/dovecot/conf.d/10-mail.conf</text:span> </text:p>
      <text:p text:style-name="First_20_paragraph">Comenta:</text:p>
      <text:p text:style-name="Codi_20_Nano">#mail_driver = mbox</text:p>
      <text:p text:style-name="Codi_20_Nano">#mail_home = /home/%{user | username}</text:p>
      <text:p text:style-name="Codi_20_Nano">#mail_path = %{home}/mail</text:p>
      <text:p text:style-name="Codi_20_Nano">#mail_inbox_path = /var/mail/%{user}</text:p>
      <text:p text:style-name="Text_20_body">Afegeix:</text:p>
      <text:p text:style-name="Codi_20_Nano"><text:soft-page-break/>mail_driver = maildir</text:p>
      <text:p text:style-name="Codi_20_Nano">mail_path = /var/mail/vhosts/%{user}</text:p>
      <text:p text:style-name="Codi_20_Nano">mailbox_list_layout = fs</text:p>
      <text:h text:style-name="Heading_20_3" text:outline-level="3"><text:bookmark-start text:name="autenticació-dusuaris-ldap"/><text:bookmark-start text:name="__RefHeading___Toc4100_2425745579"/>Autenticació d’usuaris LDAP<text:bookmark-end text:name="autenticació-dusuaris-ldap"/><text:bookmark-end text:name="__RefHeading___Toc4100_2425745579"/></text:h>
      <text:p text:style-name="First_20_paragraph">Defineix el mecanisme d’autenticació general de Dovecot: quins mètodes es permeten, si es permet autenticació en clar, i quins “backends” s’activen.</text:p>
      <text:p text:style-name="Preformatted_20_Text"><text:span text:style-name="FunctionTok">sudo</text:span><text:span text:style-name="NormalTok"> nano </text:span><text:span text:style-name="AttributeTok">-l</text:span><text:span text:style-name="NormalTok"> /etc/dovecot/conf.d/10-auth.conf</text:span> </text:p>
      <text:p text:style-name="First_20_paragraph">Comenta la línia 116:</text:p>
      <text:p text:style-name="Codi_20_Nano">#!include auth-system.conf.ext</text:p>
      <text:p text:style-name="Text_20_body">Descomenta les línies:</text:p>
      <text:p text:style-name="Codi_20_Nano">!include auth-ldap.conf.ext</text:p>
      <text:p text:style-name="Codi_20_Nano">auth_mechanisms = plain login</text:p>
      <text:p text:style-name="Text_20_body">Defineix com Dovecot es connecta al servidor LDAP per validar credencials i obtenir informació de l’usuari (com el seu home, uid/gid, o la ruta del maildir):</text:p>
      <text:p text:style-name="Preformatted_20_Text"><text:span text:style-name="FunctionTok">sudo</text:span><text:span text:style-name="NormalTok"> nano /etc/dovecot/conf.d/auth-ldap.conf.ext</text:span> </text:p>
      <text:p text:style-name="First_20_paragraph">Afegeix al final:</text:p>
      <text:p text:style-name="Codi_20_Nano">ldap_uris = ldap://ldapserver.thos.local</text:p>
      <text:p text:style-name="Codi_20_Nano">ldap_auth_dn = cn=admin,dc=thos,dc=local</text:p>
      <text:p text:style-name="Codi_20_Nano">ldap_auth_dn_password = CONTRASENYA_LDAP</text:p>
      <text:p text:style-name="Codi_20_Nano">ldap_base = ou=Usuaris,dc=thos,dc=local</text:p>
      <text:p text:style-name="Codi_20_Nano">passdb ldap {</text:p>
      <text:p text:style-name="Codi_20_Nano"><text:s text:c="2"/>passdb_ldap_filter = (|(uid=%{user})(mail=%{user}))</text:p>
      <text:p text:style-name="Codi_20_Nano"><text:s text:c="2"/>ldap_bind = yes</text:p>
      <text:p text:style-name="Codi_20_Nano"><text:s text:c="2"/>fields {</text:p>
      <text:p text:style-name="Codi_20_Nano"><text:s text:c="4"/>user = %{ldap:uid}</text:p>
      <text:p text:style-name="Codi_20_Nano"><text:s text:c="2"/>}</text:p>
      <text:p text:style-name="Codi_20_Nano">}</text:p>
      <text:p text:style-name="Codi_20_Nano">userdb ldap {</text:p>
      <text:p text:style-name="Codi_20_Nano"><text:s text:c="2"/>userdb_ldap_filter = (|(uid=%{user})(mail=%{user}))</text:p>
      <text:p text:style-name="Codi_20_Nano"><text:s text:c="2"/>fields {</text:p>
      <text:p text:style-name="Codi_20_Nano"><text:s text:c="4"/>user = %{ldap:uid}</text:p>
      <text:p text:style-name="Codi_20_Nano"><text:s text:c="4"/>uid = vmail</text:p>
      <text:p text:style-name="Codi_20_Nano"><text:s text:c="4"/>gid = vmail</text:p>
      <text:p text:style-name="Codi_20_Nano"><text:s text:c="4"/>home = /var/mail/vhosts/%{ldap:uid}</text:p>
      <text:p text:style-name="Codi_20_Nano"><text:s text:c="2"/>}</text:p>
      <text:p text:style-name="Codi_20_Nano">}</text:p>
      <text:p text:style-name="Text_20_body">Defineix els processos i sockets que Dovecot fa servir internament — no és tan sobre “com autenticar” o “on són els correus”, sinó sobre com es comuniquen entre si els diferents components de Dovecot.</text:p>
      <text:p text:style-name="Preformatted_20_Text"><text:span text:style-name="FunctionTok">sudo</text:span><text:span text:style-name="NormalTok"> nano </text:span><text:span text:style-name="AttributeTok">-l</text:span><text:span text:style-name="NormalTok"> /etc/dovecot/conf.d/10-master.conf</text:span> </text:p>
      <text:p text:style-name="First_20_paragraph"><text:soft-page-break/>Afegeix a la línia 108:</text:p>
      <text:p text:style-name="Codi_20_Nano"><text:s text:c="2"/>unix_listener /var/spool/postfix/private/auth {</text:p>
      <text:p text:style-name="Codi_20_Nano"><text:s text:c="4"/>mode = 0660</text:p>
      <text:p text:style-name="Codi_20_Nano"><text:s text:c="4"/>user = postfix</text:p>
      <text:p text:style-name="Codi_20_Nano"><text:s text:c="4"/>group = postfix</text:p>
      <text:p text:style-name="Codi_20_Nano"><text:s text:c="2"/>}</text:p>
      <text:p text:style-name="Text_20_body">Mostra la configuració efectiva de Dovecot, però amb una particularitat important: només mostra les directives que difereixen dels valors per defecte (o que has configurat explícitament), no tot el fitxer de configuració complet, i detecta errors de sintaxi immediatament:</text:p>
      <text:p text:style-name="Preformatted_20_Text"><text:span text:style-name="FunctionTok">sudo</text:span><text:span text:style-name="NormalTok"> doveconf </text:span><text:span text:style-name="AttributeTok">-n</text:span> </text:p>
      <text:p text:style-name="First_20_paragraph">Reinicia el dimoni:</text:p>
      <text:p text:style-name="Preformatted_20_Text"><text:span text:style-name="FunctionTok">sudo</text:span><text:span text:style-name="NormalTok"> systemctl restart dovecot</text:span> </text:p>
      <text:p text:style-name="First_20_paragraph">Verifica l’estat del servei:</text:p>
      <text:p text:style-name="Preformatted_20_Text"><text:span text:style-name="FunctionTok">sudo</text:span><text:span text:style-name="NormalTok"> systemctl status dovecot</text:span> </text:p>
      <text:p text:style-name="First_20_paragraph">Resposta esperada:</text:p>
      <text:p text:style-name="Codi_20_Ini">● dovecot.service - Dovecot IMAP/POP3 email server</text:p>
      <text:p text:style-name="Codi_20_Ini"><text:s text:c="5"/>Loaded: loaded (/usr/lib/systemd/system/dovecot.service; enabled; preset: enabled)</text:p>
      <text:p text:style-name="Codi_20_Ini"><text:s text:c="5"/>Active: active (running) since Wed 2026-07-15 14:10:32 UTC; 7s ago</text:p>
      <text:p text:style-name="Codi_20_Ini"><text:s/>Invocation: 5dd78e1a7c7546f1978edac259315063</text:p>
      <text:p text:style-name="Codi_20_Ini"><text:s text:c="7"/>Docs: man:dovecot(1)</text:p>
      <text:p text:style-name="Codi_20_Ini"><text:s text:c="13"/>https://doc.dovecot.org/</text:p>
      <text:p text:style-name="Codi_20_Ini"><text:s text:c="3"/>Main PID: 6962 (dovecot)</text:p>
      <text:p text:style-name="Codi_20_Ini"><text:s text:c="5"/>Status: "v2.4.2 (0962ed2104) running"</text:p>
      <text:p text:style-name="Codi_20_Ini"><text:s text:c="6"/>Tasks: 4 (limit: 1718)</text:p>
      <text:p text:style-name="Codi_20_Ini"><text:s text:c="5"/>Memory: 7.5M (peak: 9.5M)</text:p>
      <text:p text:style-name="Codi_20_Ini"><text:s text:c="8"/>CPU: 47ms</text:p>
      <text:p text:style-name="Codi_20_Ini"><text:s text:c="5"/>CGroup: /system.slice/dovecot.service</text:p>
      <text:p text:style-name="Codi_20_Ini"><text:s text:c="13"/>├─6962 /usr/sbin/dovecot -F</text:p>
      <text:p text:style-name="Codi_20_Ini"><text:s text:c="13"/>├─6965 dovecot/anvil</text:p>
      <text:p text:style-name="Codi_20_Ini"><text:s text:c="13"/>├─6966 dovecot/log</text:p>
      <text:p text:style-name="Codi_20_Ini"><text:s text:c="13"/>└─6967 dovecot/config</text:p>
      <text:p text:style-name="Codi_20_Ini"/>
      <text:p text:style-name="Codi_20_Ini">de jul. 15 14:10:32 correu systemd[1]: Starting dovecot.service - Dovecot IMAP/POP3 email server...</text:p>
      <text:p text:style-name="Codi_20_Ini">de jul. 15 14:10:32 correu dovecot[6962]: master: Dovecot v2.4.2 (0962ed2104) starting up for imap, pop3 (core dumps disabled)</text:p>
      <text:p text:style-name="Codi_20_Ini">de jul. 15 14:10:32 correu systemd[1]: Started dovecot.service - Dovecot IMAP/POP3 email server.</text:p>
      <text:h text:style-name="Heading_20_1" text:outline-level="1"><text:bookmark-start text:name="part-2-implementació-de-la-màquina-ldapserver"/><text:bookmark-start text:name="__RefHeading___Toc4102_2425745579"/><text:soft-page-break/>7. PART 2: Implementació de la màquina <text:span text:style-name="CodiInline">ldapserver</text:span><text:bookmark-end text:name="part-2-implementació-de-la-màquina-ldapserver"/><text:bookmark-end text:name="__RefHeading___Toc4102_2425745579"/></text:h>
      <text:h text:style-name="Heading_20_2" text:outline-level="2"><text:bookmark-start text:name="prepara-el-sistema"/><text:bookmark-start text:name="__RefHeading___Toc4104_2425745579"/>7.1. Prepara el sistema<text:bookmark-end text:name="prepara-el-sistema"/><text:bookmark-end text:name="__RefHeading___Toc4104_2425745579"/></text:h>
      <text:p text:style-name="First_20_paragraph">Actualitza la llista de paquets:</text:p>
      <text:p text:style-name="Preformatted_20_Text"><text:span text:style-name="FunctionTok">sudo</text:span><text:span text:style-name="NormalTok"> apt update</text:span> </text:p>
      <text:p text:style-name="First_20_paragraph">Actualitza el sistema:</text:p>
      <text:p text:style-name="Preformatted_20_Text"><text:span text:style-name="FunctionTok">sudo</text:span><text:span text:style-name="NormalTok"> apt upgrade</text:span> </text:p>
      <text:p text:style-name="First_20_paragraph">Configura el hostname:</text:p>
      <text:p text:style-name="Preformatted_20_Text"><text:span text:style-name="FunctionTok">sudo</text:span><text:span text:style-name="NormalTok"> hostnamectl set-hostname ldapserver</text:span> </text:p>
      <text:p text:style-name="First_20_paragraph">Afegeix l’entrada al fitxer <text:span text:style-name="CodiInline">/etc/hosts</text:span>:</text:p>
      <text:p text:style-name="Preformatted_20_Text"><text:span text:style-name="FunctionTok">sudo</text:span><text:span text:style-name="NormalTok"> nano /etc/hosts</text:span> </text:p>
      <text:p text:style-name="First_20_paragraph">Afegeix aquestes línies:</text:p>
      <text:p text:style-name="Codi_20_Nano">10.0.2.10 correu.thos.local correu</text:p>
      <text:p text:style-name="Codi_20_Nano">10.0.2.20 ldapserver.thos.local ldapserver</text:p>
      <text:p text:style-name="Text_20_body">Comprova:</text:p>
      <text:p text:style-name="Preformatted_20_Text"><text:span text:style-name="FunctionTok">hostname</text:span><text:span text:style-name="NormalTok"> </text:span><text:span text:style-name="AttributeTok">-f</text:span> </text:p>
      <text:p text:style-name="First_20_paragraph">Resposta esperada:</text:p>
      <text:p text:style-name="Codi_20_Ini">ldapserver.thos.local</text:p>
      <text:h text:style-name="Heading_20_2" text:outline-level="2"><text:bookmark-start text:name="installa-els-paquets-de-ldap"/><text:bookmark-start text:name="__RefHeading___Toc4106_2425745579"/>7.2. Instal·la els paquets de LDAP<text:bookmark-end text:name="installa-els-paquets-de-ldap"/><text:bookmark-end text:name="__RefHeading___Toc4106_2425745579"/></text:h>
      <text:p text:style-name="Preformatted_20_Text"><text:span text:style-name="FunctionTok">sudo</text:span><text:span text:style-name="NormalTok"> apt install slapd ldap-utils</text:span> </text:p>
      <text:p text:style-name="First_20_paragraph">Durant la instal·lació, el sistema demanarà la <text:span text:style-name="T1">contrasenya de l’administrador LDAP</text:span>. Introdueix-la i confirma-la.</text:p>
      <text:p text:style-name="AlertImportantEtiqueta">📌 IMPORTANT</text:p>
      <text:p text:style-name="AlertImportant">Recorda aquesta contrasenya; és la de <text:span text:style-name="CodiInline">cn=admin,dc=thos,dc=local</text:span>. Al llarg d’aquest document apareix diverses vegades com: <text:span text:style-name="T1">CONTRASENYA_LDAP</text:span></text:p>
      <text:h text:style-name="Heading_20_2" text:outline-level="2"><text:bookmark-start text:name="verifica-la-installació"/><text:bookmark-start text:name="__RefHeading___Toc4108_2425745579"/>7.3. Verifica la instal·lació<text:bookmark-end text:name="verifica-la-installació"/><text:bookmark-end text:name="__RefHeading___Toc4108_2425745579"/></text:h>
      <text:p text:style-name="First_20_paragraph">Comprova que el servei està actiu:</text:p>
      <text:p text:style-name="Preformatted_20_Text"><text:span text:style-name="FunctionTok">sudo</text:span><text:span text:style-name="NormalTok"> systemctl status slapd</text:span> </text:p>
      <text:p text:style-name="First_20_paragraph"><text:soft-page-break/>Resposta esperada:</text:p>
      <text:p text:style-name="Codi_20_Ini">● slapd.service - OpenLDAP Server Daemon</text:p>
      <text:p text:style-name="Codi_20_Ini"><text:s text:c="5"/>Loaded: loaded (/usr/lib/systemd/system/slapd.service; enabled; preset: enabled)</text:p>
      <text:p text:style-name="Codi_20_Ini"><text:s text:c="5"/>Active: active (running) since Wed 2026-07-15 14:14:09 UTC; 1min 26s ago</text:p>
      <text:p text:style-name="Codi_20_Ini"><text:s/>Invocation: 8e814a25fc784a1ca82e56a7e41380d4</text:p>
      <text:p text:style-name="Codi_20_Ini"><text:s text:c="7"/>Docs: man:slapd</text:p>
      <text:p text:style-name="Codi_20_Ini"><text:s text:c="13"/>man:slapd-config</text:p>
      <text:p text:style-name="Codi_20_Ini"><text:s text:c="13"/>man:slapd-mdb</text:p>
      <text:p text:style-name="Codi_20_Ini"><text:s text:c="3"/>Main PID: 3446 (slapd)</text:p>
      <text:p text:style-name="Codi_20_Ini"><text:s text:c="6"/>Tasks: 3 (limit: 1718)</text:p>
      <text:p text:style-name="Codi_20_Ini"><text:s text:c="5"/>Memory: 3M (peak: 3.4M)</text:p>
      <text:p text:style-name="Codi_20_Ini"><text:s text:c="8"/>CPU: 16ms</text:p>
      <text:p text:style-name="Codi_20_Ini"><text:s text:c="5"/>CGroup: /system.slice/slapd.service</text:p>
      <text:p text:style-name="Codi_20_Ini"><text:s text:c="13"/>└─3446 /usr/sbin/slapd -d0 -h "ldap:/// ldapi:///" -u openldap -g openldap</text:p>
      <text:p text:style-name="Codi_20_Ini"/>
      <text:p text:style-name="Codi_20_Ini">de jul. 15 14:14:09 ldapserver systemd[1]: Starting slapd.service - OpenLDAP Server Daemon...</text:p>
      <text:p text:style-name="Codi_20_Ini">de jul. 15 14:14:09 ldapserver slapd[3446]: @(#) $OpenLDAP: slapd 2.6.10+dfsg-1ubuntu5 (Nov 24 2025 11:17:55) $</text:p>
      <text:p text:style-name="Codi_20_Ini"><text:s text:c="52"/>Ubuntu Developers &lt;ubuntu-devel-discuss@lists.ubuntu.com&gt;</text:p>
      <text:p text:style-name="Codi_20_Ini">de jul. 15 14:14:09 ldapserver slapd[3446]: slapd starting</text:p>
      <text:p text:style-name="Codi_20_Ini">de jul. 15 14:14:09 ldapserver systemd[1]: Started slapd.service - OpenLDAP Server Daemon.</text:p>
      <text:p text:style-name="Text_20_body">Comprova que escolta al port 389:</text:p>
      <text:p text:style-name="Preformatted_20_Text"><text:span text:style-name="FunctionTok">sudo</text:span><text:span text:style-name="NormalTok"> ss </text:span><text:span text:style-name="AttributeTok">-tlnp</text:span><text:span text:style-name="NormalTok"> </text:span><text:span text:style-name="KeywordTok">|</text:span><text:span text:style-name="NormalTok"> </text:span><text:span text:style-name="FunctionTok">grep</text:span><text:span text:style-name="NormalTok"> slapd</text:span> </text:p>
      <text:p text:style-name="First_20_paragraph">Resposta esperada:</text:p>
      <text:p text:style-name="Codi_20_Ini">LISTEN 0 <text:s text:c="5"/>2048 <text:s text:c="8"/>0.0.0.0:389 <text:s text:c="6"/>0.0.0.0:* <text:s text:c="3"/>users:(("slapd",pid=3446,fd=7))</text:p>
      <text:p text:style-name="Codi_20_Ini">LISTEN 0 <text:s text:c="5"/>2048 <text:s text:c="11"/>[::]:389 <text:s text:c="9"/>[::]:* <text:s text:c="3"/>users:(("slapd",pid=3446,fd=8)) </text:p>
      <text:p text:style-name="Text_20_body">Prova de connexió bàsica (sense autenticació):</text:p>
      <text:p text:style-name="Preformatted_20_Text"><text:span text:style-name="ExtensionTok">ldapsearch</text:span><text:span text:style-name="NormalTok"> </text:span><text:span text:style-name="AttributeTok">-x</text:span><text:span text:style-name="NormalTok"> </text:span><text:span text:style-name="AttributeTok">-b</text:span><text:span text:style-name="NormalTok"> </text:span><text:span text:style-name="StringTok">"dc=thos,dc=local"</text:span><text:span text:style-name="NormalTok"> </text:span><text:span text:style-name="AttributeTok">-H</text:span><text:span text:style-name="NormalTok"> ldap://localhost</text:span> </text:p>
      <text:p text:style-name="First_20_paragraph">Resposta esperada:</text:p>
      <text:p text:style-name="Codi_20_Ini"># extended LDIF</text:p>
      <text:p text:style-name="Codi_20_Ini">#</text:p>
      <text:p text:style-name="Codi_20_Ini"># LDAPv3</text:p>
      <text:p text:style-name="Codi_20_Ini"># base &lt;dc=thos,dc=local&gt; with scope subtree</text:p>
      <text:p text:style-name="Codi_20_Ini"># filter: (objectclass=*)</text:p>
      <text:p text:style-name="Codi_20_Ini"># requesting: ALL</text:p>
      <text:p text:style-name="Codi_20_Ini">#</text:p>
      <text:p text:style-name="Codi_20_Ini"/>
      <text:p text:style-name="Codi_20_Ini"># thos.local</text:p>
      <text:p text:style-name="Codi_20_Ini">dn: dc=thos,dc=local</text:p>
      <text:p text:style-name="Codi_20_Ini">objectClass: top</text:p>
      <text:p text:style-name="Codi_20_Ini"><text:soft-page-break/>objectClass: dcObject</text:p>
      <text:p text:style-name="Codi_20_Ini">objectClass: organization</text:p>
      <text:p text:style-name="Codi_20_Ini">o: thos.local</text:p>
      <text:p text:style-name="Codi_20_Ini">dc: thos</text:p>
      <text:p text:style-name="Codi_20_Ini"/>
      <text:p text:style-name="Codi_20_Ini"># search result</text:p>
      <text:p text:style-name="Codi_20_Ini">search: 2</text:p>
      <text:p text:style-name="Codi_20_Ini">result: 0 Success</text:p>
      <text:p text:style-name="Codi_20_Ini"/>
      <text:p text:style-name="Codi_20_Ini"># numResponses: 2</text:p>
      <text:p text:style-name="Codi_20_Ini"># numEntries: 1</text:p>
      <text:p text:style-name="Text_20_body">Prova amb autenticació d’administrador:</text:p>
      <text:p text:style-name="Preformatted_20_Text"><text:span text:style-name="ExtensionTok">ldapsearch</text:span><text:span text:style-name="NormalTok"> </text:span><text:span text:style-name="AttributeTok">-x</text:span><text:span text:style-name="NormalTok"> </text:span><text:span text:style-name="AttributeTok">-D</text:span><text:span text:style-name="NormalTok"> </text:span><text:span text:style-name="StringTok">"cn=admin,dc=thos,dc=local"</text:span><text:span text:style-name="NormalTok"> </text:span><text:span text:style-name="AttributeTok">-W</text:span><text:span text:style-name="NormalTok"> </text:span><text:span text:style-name="AttributeTok">-b</text:span><text:span text:style-name="NormalTok"> </text:span><text:span text:style-name="StringTok">"dc=thos,dc=local"</text:span> </text:p>
      <text:p text:style-name="First_20_paragraph">La resposta ha de mostrar l’entrada arrel del directori.</text:p>
      <text:p text:style-name="Text_20_body">Resposta esperada:</text:p>
      <text:p text:style-name="Codi_20_Ini">Enter LDAP Password: </text:p>
      <text:p text:style-name="Codi_20_Ini"># extended LDIF</text:p>
      <text:p text:style-name="Codi_20_Ini">#</text:p>
      <text:p text:style-name="Codi_20_Ini"># LDAPv3</text:p>
      <text:p text:style-name="Codi_20_Ini"># base &lt;dc=thos,dc=local&gt; with scope subtree</text:p>
      <text:p text:style-name="Codi_20_Ini"># filter: (objectclass=*)</text:p>
      <text:p text:style-name="Codi_20_Ini"># requesting: ALL</text:p>
      <text:p text:style-name="Codi_20_Ini">#</text:p>
      <text:p text:style-name="Codi_20_Ini"/>
      <text:p text:style-name="Codi_20_Ini"># thos.local</text:p>
      <text:p text:style-name="Codi_20_Ini">dn: dc=thos,dc=local</text:p>
      <text:p text:style-name="Codi_20_Ini">objectClass: top</text:p>
      <text:p text:style-name="Codi_20_Ini">objectClass: dcObject</text:p>
      <text:p text:style-name="Codi_20_Ini">objectClass: organization</text:p>
      <text:p text:style-name="Codi_20_Ini">o: thos.local</text:p>
      <text:p text:style-name="Codi_20_Ini">dc: thos</text:p>
      <text:p text:style-name="Codi_20_Ini"/>
      <text:p text:style-name="Codi_20_Ini"># search result</text:p>
      <text:p text:style-name="Codi_20_Ini">search: 2</text:p>
      <text:p text:style-name="Codi_20_Ini">result: 0 Success</text:p>
      <text:p text:style-name="Codi_20_Ini"/>
      <text:p text:style-name="Codi_20_Ini"># numResponses: 2</text:p>
      <text:p text:style-name="Codi_20_Ini"># numEntries: 1</text:p>
      <text:h text:style-name="Heading_20_2" text:outline-level="2"><text:bookmark-start text:name="activa-el-log-del-servidor"/><text:bookmark-start text:name="__RefHeading___Toc4110_2425745579"/>7.4. Activa el log del servidor<text:bookmark-end text:name="activa-el-log-del-servidor"/><text:bookmark-end text:name="__RefHeading___Toc4110_2425745579"/></text:h>
      <text:p text:style-name="First_20_paragraph">Crea el fitxer <text:span text:style-name="CodiInline">log.ldif</text:span>:</text:p>
      <text:p text:style-name="Preformatted_20_Text"><text:span text:style-name="FunctionTok">sudo</text:span><text:span text:style-name="NormalTok"> nano log.ldif</text:span> </text:p>
      <text:p text:style-name="Codi_20_Nano">dn: cn=config</text:p>
      <text:p text:style-name="Codi_20_Nano">changetype: modify</text:p>
      <text:p text:style-name="Codi_20_Nano">replace: olcLogLevel</text:p>
      <text:p text:style-name="Codi_20_Nano">olcLogLevel: stats</text:p>
      <text:p text:style-name="First_20_paragraph">Aplica’l:</text:p>
      <text:p text:style-name="Preformatted_20_Text"><text:soft-page-break/><text:span text:style-name="FunctionTok">sudo</text:span><text:span text:style-name="NormalTok"> ldapmodify </text:span><text:span text:style-name="AttributeTok">-Y</text:span><text:span text:style-name="NormalTok"> EXTERNAL </text:span><text:span text:style-name="AttributeTok">-H</text:span><text:span text:style-name="NormalTok"> ldapi:/// </text:span><text:span text:style-name="AttributeTok">-f</text:span><text:span text:style-name="NormalTok"> log.ldif</text:span> </text:p>
      <text:p text:style-name="First_20_paragraph">Configura <text:span text:style-name="CodiInline">rsyslog</text:span> per separar els logs de LDAP:</text:p>
      <text:p text:style-name="Preformatted_20_Text"><text:span text:style-name="FunctionTok">sudo</text:span><text:span text:style-name="NormalTok"> nano /etc/rsyslog.d/10-slapd.conf</text:span> </text:p>
      <text:p text:style-name="Codi_20_Nano">local4.* <text:s text:c="3"/>/var/log/slapd.log</text:p>
      <text:p text:style-name="First_20_paragraph">Reinicia syslog:</text:p>
      <text:p text:style-name="Preformatted_20_Text"><text:span text:style-name="FunctionTok">sudo</text:span><text:span text:style-name="NormalTok"> systemctl restart rsyslog</text:span> </text:p>
      <text:p text:style-name="First_20_paragraph">Reinicia ldap:</text:p>
      <text:p text:style-name="Preformatted_20_Text"><text:span text:style-name="FunctionTok">sudo</text:span><text:span text:style-name="NormalTok"> systemctl restart slapd</text:span> </text:p>
      <text:h text:style-name="Heading_20_2" text:outline-level="2"><text:bookmark-start text:name="afegeix-índexs-per-millorar-el-rendiment"/><text:bookmark-start text:name="__RefHeading___Toc4112_2425745579"/>7.5. Afegeix índexs per millorar el rendiment<text:bookmark-end text:name="afegeix-índexs-per-millorar-el-rendiment"/><text:bookmark-end text:name="__RefHeading___Toc4112_2425745579"/></text:h>
      <text:p text:style-name="Preformatted_20_Text"><text:span text:style-name="FunctionTok">sudo</text:span><text:span text:style-name="NormalTok"> nano index.ldif</text:span> </text:p>
      <text:p text:style-name="Codi_20_Nano"># fitxer: index.ldif</text:p>
      <text:p text:style-name="Codi_20_Nano">dn: olcDatabase={1}mdb,cn=config</text:p>
      <text:p text:style-name="Codi_20_Nano">changetype: modify</text:p>
      <text:p text:style-name="Codi_20_Nano">replace: olcDbIndex</text:p>
      <text:p text:style-name="Codi_20_Nano">olcDbIndex: objectClass eq</text:p>
      <text:p text:style-name="Codi_20_Nano">olcDbIndex: uid eq,pres,sub</text:p>
      <text:p text:style-name="Codi_20_Nano">olcDbIndex: cn eq,pres,sub</text:p>
      <text:p text:style-name="Codi_20_Nano">olcDbIndex: sn eq,pres,sub</text:p>
      <text:p text:style-name="Codi_20_Nano">olcDbIndex: mail eq,pres,sub</text:p>
      <text:p text:style-name="Codi_20_Nano">olcDbIndex: memberUid eq</text:p>
      <text:p text:style-name="Preformatted_20_Text"><text:span text:style-name="FunctionTok">sudo</text:span><text:span text:style-name="NormalTok"> ldapmodify </text:span><text:span text:style-name="AttributeTok">-Y</text:span><text:span text:style-name="NormalTok"> EXTERNAL </text:span><text:span text:style-name="AttributeTok">-H</text:span><text:span text:style-name="NormalTok"> ldapi:/// </text:span><text:span text:style-name="AttributeTok">-f</text:span><text:span text:style-name="NormalTok"> index.ldif</text:span> </text:p>
      <text:h text:style-name="Heading_20_2" text:outline-level="2"><text:bookmark-start text:name="crea-les-unitats-organitzatives-bàsiques"/><text:bookmark-start text:name="__RefHeading___Toc4114_2425745579"/>7.6. Crea les unitats organitzatives bàsiques<text:bookmark-end text:name="crea-les-unitats-organitzatives-bàsiques"/><text:bookmark-end text:name="__RefHeading___Toc4114_2425745579"/></text:h>
      <text:p text:style-name="First_20_paragraph">Crea el fitxer <text:span text:style-name="CodiInline">estructura.ldif</text:span>:</text:p>
      <text:p text:style-name="Preformatted_20_Text"><text:span text:style-name="FunctionTok">sudo</text:span><text:span text:style-name="NormalTok"> nano estructura.ldif</text:span> </text:p>
      <text:p text:style-name="Codi_20_Nano"># Unitat organitzativa: Usuaris</text:p>
      <text:p text:style-name="Codi_20_Nano">dn: ou=Usuaris,dc=thos,dc=local</text:p>
      <text:p text:style-name="Codi_20_Nano">objectClass: organizationalUnit</text:p>
      <text:p text:style-name="Codi_20_Nano">ou: Usuaris</text:p>
      <text:p text:style-name="Codi_20_Nano">description: Usuaris del sistema</text:p>
      <text:p text:style-name="Codi_20_Nano"/>
      <text:p text:style-name="Codi_20_Nano"># Unitat organitzativa: Grups</text:p>
      <text:p text:style-name="Codi_20_Nano">dn: ou=Grups,dc=thos,dc=local</text:p>
      <text:p text:style-name="Codi_20_Nano">objectClass: organizationalUnit</text:p>
      <text:p text:style-name="Codi_20_Nano">ou: Grups</text:p>
      <text:p text:style-name="Codi_20_Nano">description: Grups del sistema</text:p>
      <text:p text:style-name="First_20_paragraph">Importa l’estructura:</text:p>
      <text:p text:style-name="Preformatted_20_Text"><text:span text:style-name="ExtensionTok">ldapadd</text:span><text:span text:style-name="NormalTok"> </text:span><text:span text:style-name="AttributeTok">-x</text:span><text:span text:style-name="NormalTok"> </text:span><text:span text:style-name="AttributeTok">-D</text:span><text:span text:style-name="NormalTok"> </text:span><text:span text:style-name="StringTok">"cn=admin,dc=thos,dc=local"</text:span><text:span text:style-name="NormalTok"> </text:span><text:span text:style-name="AttributeTok">-W</text:span><text:span text:style-name="NormalTok"> </text:span><text:span text:style-name="AttributeTok">-f</text:span><text:span text:style-name="NormalTok"> estructura.ldif</text:span> </text:p>
      <text:p text:style-name="First_20_paragraph">Resposta esperada:</text:p>
      <text:p text:style-name="Codi_20_Ini"><text:soft-page-break/>Enter LDAP Password: </text:p>
      <text:p text:style-name="Codi_20_Ini">adding new entry "ou=Usuaris,dc=thos,dc=local"</text:p>
      <text:p text:style-name="Codi_20_Ini"/>
      <text:p text:style-name="Codi_20_Ini">adding new entry "ou=Grups,dc=thos,dc=local"</text:p>
      <text:p text:style-name="Text_20_body">Verifica:</text:p>
      <text:p text:style-name="Preformatted_20_Text"><text:span text:style-name="ExtensionTok">ldapsearch</text:span><text:span text:style-name="NormalTok"> </text:span><text:span text:style-name="AttributeTok">-x</text:span><text:span text:style-name="NormalTok"> </text:span><text:span text:style-name="AttributeTok">-b</text:span><text:span text:style-name="NormalTok"> </text:span><text:span text:style-name="StringTok">"dc=thos,dc=local"</text:span><text:span text:style-name="NormalTok"> </text:span><text:span text:style-name="AttributeTok">-H</text:span><text:span text:style-name="NormalTok"> ldap://localhost </text:span><text:span text:style-name="StringTok">"(objectClass=organizationalUnit)"</text:span> </text:p>
      <text:p text:style-name="First_20_paragraph">Resposta esperada:</text:p>
      <text:p text:style-name="Codi_20_Ini"># extended LDIF</text:p>
      <text:p text:style-name="Codi_20_Ini">#</text:p>
      <text:p text:style-name="Codi_20_Ini"># LDAPv3</text:p>
      <text:p text:style-name="Codi_20_Ini"># base &lt;dc=thos,dc=local&gt; with scope subtree</text:p>
      <text:p text:style-name="Codi_20_Ini"># filter: (objectClass=organizationalUnit)</text:p>
      <text:p text:style-name="Codi_20_Ini"># requesting: ALL</text:p>
      <text:p text:style-name="Codi_20_Ini">#</text:p>
      <text:p text:style-name="Codi_20_Ini"/>
      <text:p text:style-name="Codi_20_Ini"># Usuaris, thos.local</text:p>
      <text:p text:style-name="Codi_20_Ini">dn: ou=Usuaris,dc=thos,dc=local</text:p>
      <text:p text:style-name="Codi_20_Ini">objectClass: organizationalUnit</text:p>
      <text:p text:style-name="Codi_20_Ini">ou: Usuaris</text:p>
      <text:p text:style-name="Codi_20_Ini">description: Usuaris del sistema</text:p>
      <text:p text:style-name="Codi_20_Ini"/>
      <text:p text:style-name="Codi_20_Ini"># Grups, thos.local</text:p>
      <text:p text:style-name="Codi_20_Ini">dn: ou=Grups,dc=thos,dc=local</text:p>
      <text:p text:style-name="Codi_20_Ini">objectClass: organizationalUnit</text:p>
      <text:p text:style-name="Codi_20_Ini">ou: Grups</text:p>
      <text:p text:style-name="Codi_20_Ini">description: Grups del sistema</text:p>
      <text:p text:style-name="Codi_20_Ini"/>
      <text:p text:style-name="Codi_20_Ini"># search result</text:p>
      <text:p text:style-name="Codi_20_Ini">search: 2</text:p>
      <text:p text:style-name="Codi_20_Ini">result: 0 Success</text:p>
      <text:p text:style-name="Codi_20_Ini"/>
      <text:p text:style-name="Codi_20_Ini"># numResponses: 3</text:p>
      <text:p text:style-name="Codi_20_Ini"># numEntries: 2</text:p>
      <text:h text:style-name="Heading_20_2" text:outline-level="2"><text:bookmark-start text:name="crea-usuaris"/><text:bookmark-start text:name="__RefHeading___Toc4116_2425745579"/>7.7. Crea usuaris<text:bookmark-end text:name="crea-usuaris"/><text:bookmark-end text:name="__RefHeading___Toc4116_2425745579"/></text:h>
      <text:p text:style-name="First_20_paragraph">Primer, genera un hash de contrasenya:</text:p>
      <text:p text:style-name="Text_20_body">Introdueix la contrasenya i et retornarà el hash {SSHA}…</text:p>
      <text:p text:style-name="Preformatted_20_Text"><text:span text:style-name="ExtensionTok">slappasswd</text:span> </text:p>
      <text:p text:style-name="First_20_paragraph">Resposta esperada:</text:p>
      <text:p text:style-name="Codi_20_Ini">New password: </text:p>
      <text:p text:style-name="Codi_20_Ini">Re-enter new password: </text:p>
      <text:p text:style-name="Codi_20_Ini">{SSHA}TBIdrK2UoZVHk6h9bORCURCYz/3DccH2</text:p>
      <text:p text:style-name="Text_20_body">Crea el fitxer <text:span text:style-name="CodiInline">usuaris.ldif</text:span>:</text:p>
      <text:p text:style-name="Preformatted_20_Text"><text:soft-page-break/><text:span text:style-name="FunctionTok">sudo</text:span><text:span text:style-name="NormalTok"> nano usuaris.ldif</text:span> </text:p>
      <text:p text:style-name="Codi_20_Nano"># Usuari: Joan Garcia</text:p>
      <text:p text:style-name="Codi_20_Nano">dn: uid=joan,ou=Usuaris,dc=thos,dc=local</text:p>
      <text:p text:style-name="Codi_20_Nano">objectClass: inetOrgPerson</text:p>
      <text:p text:style-name="Codi_20_Nano">objectClass: posixAccount</text:p>
      <text:p text:style-name="Codi_20_Nano">objectClass: shadowAccount</text:p>
      <text:p text:style-name="Codi_20_Nano">uid: joan</text:p>
      <text:p text:style-name="Codi_20_Nano">cn: Joan Garcia</text:p>
      <text:p text:style-name="Codi_20_Nano">sn: Garcia</text:p>
      <text:p text:style-name="Codi_20_Nano">givenName: Joan</text:p>
      <text:p text:style-name="Codi_20_Nano">displayName: Joan Garcia</text:p>
      <text:p text:style-name="Codi_20_Nano">mail: joan@thos.local</text:p>
      <text:p text:style-name="Codi_20_Nano">uidNumber: 10001</text:p>
      <text:p text:style-name="Codi_20_Nano">gidNumber: 10001</text:p>
      <text:p text:style-name="Codi_20_Nano">homeDirectory: /home/joan</text:p>
      <text:p text:style-name="Codi_20_Nano">loginShell: /bin/bash</text:p>
      <text:p text:style-name="Codi_20_Nano">userPassword: {SSHA}XXXXXXXXXXXXXXXXXXXXXXXXXXXXXXXXXXXXX</text:p>
      <text:p text:style-name="Codi_20_Nano"/>
      <text:p text:style-name="Codi_20_Nano"># Usuari: Maria Puig</text:p>
      <text:p text:style-name="Codi_20_Nano">dn: uid=maria,ou=Usuaris,dc=thos,dc=local</text:p>
      <text:p text:style-name="Codi_20_Nano">objectClass: inetOrgPerson</text:p>
      <text:p text:style-name="Codi_20_Nano">objectClass: posixAccount</text:p>
      <text:p text:style-name="Codi_20_Nano">objectClass: shadowAccount</text:p>
      <text:p text:style-name="Codi_20_Nano">uid: maria</text:p>
      <text:p text:style-name="Codi_20_Nano">cn: Maria Puig</text:p>
      <text:p text:style-name="Codi_20_Nano">sn: Puig</text:p>
      <text:p text:style-name="Codi_20_Nano">givenName: Maria</text:p>
      <text:p text:style-name="Codi_20_Nano">displayName: Maria Puig</text:p>
      <text:p text:style-name="Codi_20_Nano">mail: maria@thos.local</text:p>
      <text:p text:style-name="Codi_20_Nano">uidNumber: 10002</text:p>
      <text:p text:style-name="Codi_20_Nano">gidNumber: 10001</text:p>
      <text:p text:style-name="Codi_20_Nano">homeDirectory: /home/maria</text:p>
      <text:p text:style-name="Codi_20_Nano">loginShell: /bin/bash</text:p>
      <text:p text:style-name="Codi_20_Nano">userPassword: {SSHA}XXXXXXXXXXXXXXXXXXXXXXXXXXXXXXXXXXXXX</text:p>
      <text:p text:style-name="AlertImportantEtiqueta">📌 IMPORTANT</text:p>
      <text:p text:style-name="AlertImportant">Substitueix <text:span text:style-name="CodiInline">{SSHA}XXXXX...</text:span> pel hash generat amb <text:span text:style-name="CodiInline">slappasswd</text:span>.</text:p>
      <text:p text:style-name="Preformatted_20_Text"><text:span text:style-name="ExtensionTok">ldapadd</text:span><text:span text:style-name="NormalTok"> </text:span><text:span text:style-name="AttributeTok">-x</text:span><text:span text:style-name="NormalTok"> </text:span><text:span text:style-name="AttributeTok">-D</text:span><text:span text:style-name="NormalTok"> </text:span><text:span text:style-name="StringTok">"cn=admin,dc=thos,dc=local"</text:span><text:span text:style-name="NormalTok"> </text:span><text:span text:style-name="AttributeTok">-W</text:span><text:span text:style-name="NormalTok"> </text:span><text:span text:style-name="AttributeTok">-f</text:span><text:span text:style-name="NormalTok"> usuaris.ldif</text:span> </text:p>
      <text:p text:style-name="First_20_paragraph">Resposta esperada:</text:p>
      <text:p text:style-name="Codi_20_Ini">Enter LDAP Password: </text:p>
      <text:p text:style-name="Codi_20_Ini">adding new entry "uid=joan,ou=Usuaris,dc=thos,dc=local"</text:p>
      <text:p text:style-name="Codi_20_Ini"/>
      <text:p text:style-name="Codi_20_Ini">adding new entry "uid=maria,ou=Usuaris,dc=thos,dc=local"</text:p>
      <text:h text:style-name="Heading_20_2" text:outline-level="2"><text:bookmark-start text:name="crea-grups"/><text:bookmark-start text:name="__RefHeading___Toc4118_2425745579"/>7.8. Crea grups<text:bookmark-end text:name="crea-grups"/><text:bookmark-end text:name="__RefHeading___Toc4118_2425745579"/></text:h>
      <text:p text:style-name="First_20_paragraph">Crea el fitxer <text:span text:style-name="CodiInline">grups.ldif</text:span>:</text:p>
      <text:p text:style-name="Preformatted_20_Text"><text:span text:style-name="FunctionTok">sudo</text:span><text:span text:style-name="NormalTok"> nano grups.ldif</text:span> </text:p>
      <text:p text:style-name="Codi_20_Nano"><text:soft-page-break/># Grup: professors</text:p>
      <text:p text:style-name="Codi_20_Nano">dn: cn=professors,ou=Grups,dc=thos,dc=local</text:p>
      <text:p text:style-name="Codi_20_Nano">objectClass: posixGroup</text:p>
      <text:p text:style-name="Codi_20_Nano">cn: professors</text:p>
      <text:p text:style-name="Codi_20_Nano">gidNumber: 10001</text:p>
      <text:p text:style-name="Codi_20_Nano">memberUid: joan</text:p>
      <text:p text:style-name="Codi_20_Nano">memberUid: maria</text:p>
      <text:p text:style-name="Codi_20_Nano"/>
      <text:p text:style-name="Codi_20_Nano"># Grup: alumnes</text:p>
      <text:p text:style-name="Codi_20_Nano">dn: cn=alumnes,ou=Grups,dc=thos,dc=local</text:p>
      <text:p text:style-name="Codi_20_Nano">objectClass: posixGroup</text:p>
      <text:p text:style-name="Codi_20_Nano">cn: alumnes</text:p>
      <text:p text:style-name="Codi_20_Nano">gidNumber: 10002</text:p>
      <text:p text:style-name="Preformatted_20_Text"><text:span text:style-name="ExtensionTok">ldapadd</text:span><text:span text:style-name="NormalTok"> </text:span><text:span text:style-name="AttributeTok">-x</text:span><text:span text:style-name="NormalTok"> </text:span><text:span text:style-name="AttributeTok">-D</text:span><text:span text:style-name="NormalTok"> </text:span><text:span text:style-name="StringTok">"cn=admin,dc=thos,dc=local"</text:span><text:span text:style-name="NormalTok"> </text:span><text:span text:style-name="AttributeTok">-W</text:span><text:span text:style-name="NormalTok"> </text:span><text:span text:style-name="AttributeTok">-f</text:span><text:span text:style-name="NormalTok"> grups.ldif</text:span> </text:p>
      <text:p text:style-name="First_20_paragraph">Resposta esperada:</text:p>
      <text:p text:style-name="Codi_20_Ini">Enter LDAP Password: </text:p>
      <text:p text:style-name="Codi_20_Ini">adding new entry "cn=professors,ou=Grups,dc=thos,dc=local"</text:p>
      <text:p text:style-name="Codi_20_Ini"/>
      <text:p text:style-name="Codi_20_Ini">adding new entry "cn=alumnes,ou=Grups,dc=thos,dc=local"</text:p>
      <text:h text:style-name="Heading_20_1" text:outline-level="1"><text:bookmark-start text:name="part-3-continuació-de-la-implementació-de-la-màquina-correu"/><text:bookmark-start text:name="__RefHeading___Toc4120_2425745579"/>8. PART 3: Continuació de la implementació de la màquina <text:span text:style-name="CodiInline">correu</text:span><text:bookmark-end text:name="part-3-continuació-de-la-implementació-de-la-màquina-correu"/><text:bookmark-end text:name="__RefHeading___Toc4120_2425745579"/></text:h>
      <text:h text:style-name="Heading_20_2" text:outline-level="2"><text:bookmark-start text:name="verificació-de-ldap-client-side"/><text:bookmark-start text:name="__RefHeading___Toc4122_2425745579"/>8.1. Verificació de LDAP (client-side)<text:bookmark-end text:name="verificació-de-ldap-client-side"/><text:bookmark-end text:name="__RefHeading___Toc4122_2425745579"/></text:h>
      <text:p text:style-name="First_20_paragraph">Instal·la les eines de línia d’ordres per interactuar directament amb servidors LDAP:</text:p>
      <text:p text:style-name="Preformatted_20_Text"><text:span text:style-name="FunctionTok">sudo</text:span><text:span text:style-name="NormalTok"> apt install ldap-utils</text:span> </text:p>
      <text:p text:style-name="First_20_paragraph">Consulta la resolució de noms del sistema per a <text:span text:style-name="CodiInline">ldapserver.thos.local</text:span>:</text:p>
      <text:p text:style-name="Preformatted_20_Text"><text:span text:style-name="FunctionTok">getent</text:span><text:span text:style-name="NormalTok"> hosts ldapserver.thos.local</text:span> </text:p>
      <text:p text:style-name="First_20_paragraph">Resposta esperada:</text:p>
      <text:p text:style-name="Codi_20_Ini">10.0.2.20 <text:s text:c="6"/>ldapserver.thos.local ldapserver</text:p>
      <text:p text:style-name="Text_20_body">Consulta LDAP per verificar l’existència (i el DN) de l’usuari joan:</text:p>
      <text:p text:style-name="Preformatted_20_Text"><text:span text:style-name="ExtensionTok">ldapsearch</text:span><text:span text:style-name="NormalTok"> </text:span><text:span text:style-name="AttributeTok">-x</text:span><text:span text:style-name="NormalTok"> </text:span><text:span text:style-name="AttributeTok">-H</text:span><text:span text:style-name="NormalTok"> ldap://ldapserver.thos.local </text:span><text:span text:style-name="DataTypeTok">\</text:span> </text:p>
      <text:p text:style-name="Preformatted_20_Text"><text:span text:style-name="NormalTok"><text:s text:c="2"/></text:span><text:span text:style-name="AttributeTok">-D</text:span><text:span text:style-name="NormalTok"> </text:span><text:span text:style-name="StringTok">"cn=admin,dc=thos,dc=local"</text:span><text:span text:style-name="NormalTok"> </text:span><text:span text:style-name="DataTypeTok">\</text:span> </text:p>
      <text:p text:style-name="Preformatted_20_Text"><text:span text:style-name="NormalTok"><text:s text:c="2"/></text:span><text:span text:style-name="AttributeTok">-w</text:span><text:span text:style-name="NormalTok"> CONTRASENYA_LDAP </text:span><text:span text:style-name="DataTypeTok">\</text:span> </text:p>
      <text:p text:style-name="Preformatted_20_Text"><text:span text:style-name="NormalTok"><text:s text:c="2"/></text:span><text:span text:style-name="AttributeTok">-b</text:span><text:span text:style-name="NormalTok"> </text:span><text:span text:style-name="StringTok">"ou=Usuaris,dc=thos,dc=local"</text:span><text:span text:style-name="NormalTok"> </text:span><text:span text:style-name="StringTok">"(uid=joan)"</text:span><text:span text:style-name="NormalTok"> dn</text:span> </text:p>
      <text:p text:style-name="First_20_paragraph">Resposta esperada:</text:p>
      <text:p text:style-name="Codi_20_Ini"># extended LDIF</text:p>
      <text:p text:style-name="Codi_20_Ini">#</text:p>
      <text:p text:style-name="Codi_20_Ini"># LDAPv3</text:p>
      <text:p text:style-name="Codi_20_Ini"># base &lt;&gt; (default) with scope subtree</text:p>
      <text:p text:style-name="Codi_20_Ini"><text:soft-page-break/># filter: (objectclass=*)</text:p>
      <text:p text:style-name="Codi_20_Ini"># requesting: ALL</text:p>
      <text:p text:style-name="Codi_20_Ini">#</text:p>
      <text:p text:style-name="Codi_20_Ini"/>
      <text:p text:style-name="Codi_20_Ini"># search result</text:p>
      <text:p text:style-name="Codi_20_Ini">search: 2</text:p>
      <text:p text:style-name="Codi_20_Ini">result: 32 No such object</text:p>
      <text:p text:style-name="Codi_20_Ini"/>
      <text:p text:style-name="Codi_20_Ini"># numResponses: 1</text:p>
      <text:p text:style-name="Codi_20_Ini">-b: command not found</text:p>
      <text:h text:style-name="Heading_20_2" text:outline-level="2"><text:bookmark-start text:name="dovecot-entrega-lmtp-i-comunicació-amb-postfix"/><text:bookmark-start text:name="__RefHeading___Toc4124_2425745579"/>8.2. Dovecot: entrega LMTP i comunicació amb Postfix<text:bookmark-end text:name="dovecot-entrega-lmtp-i-comunicació-amb-postfix"/><text:bookmark-end text:name="__RefHeading___Toc4124_2425745579"/></text:h>
      <text:p text:style-name="First_20_paragraph">Demana a Dovecot que llisti les bústies (mailboxes/carpetes) de l’usuari joan:</text:p>
      <text:p text:style-name="Preformatted_20_Text"><text:span text:style-name="FunctionTok">sudo</text:span><text:span text:style-name="NormalTok"> doveadm mailbox list </text:span><text:span text:style-name="AttributeTok">-u</text:span><text:span text:style-name="NormalTok"> joan</text:span> </text:p>
      <text:p text:style-name="First_20_paragraph">Resposta esperada:</text:p>
      <text:p text:style-name="Codi_20_Ini">INBOX</text:p>
      <text:p text:style-name="Text_20_body">Instal·la el paquet que afegeix el suport per al protocol LMTP (Local Mail Transfer Protocol) a Dovecot:</text:p>
      <text:p text:style-name="Preformatted_20_Text"><text:span text:style-name="FunctionTok">sudo</text:span><text:span text:style-name="NormalTok"> apt install dovecot-lmtpd</text:span> </text:p>
      <text:p text:style-name="First_20_paragraph">Modifica la definició els processos i sockets que Dovecot fa servir internament — no és tan sobre “com autenticar” o “on són els correus”, sinó sobre com es comuniquen entre si els diferents components de Dovecot.</text:p>
      <text:p text:style-name="Preformatted_20_Text"><text:span text:style-name="FunctionTok">sudo</text:span><text:span text:style-name="NormalTok"> nano /etc/dovecot/conf.d/10-master.conf</text:span> </text:p>
      <text:p text:style-name="First_20_paragraph">Dins del bloc <text:span text:style-name="CodiInline">service lmtp { ... }</text:span>, afegeix:</text:p>
      <text:p text:style-name="Codi_20_Nano"><text:s text:c="2"/>unix_listener /var/spool/postfix/private/dovecot-lmtp {</text:p>
      <text:p text:style-name="Codi_20_Nano"><text:s text:c="4"/>mode = 0600</text:p>
      <text:p text:style-name="Codi_20_Nano"><text:s text:c="4"/>user = postfix</text:p>
      <text:p text:style-name="Codi_20_Nano"><text:s text:c="4"/>group = postfix</text:p>
      <text:p text:style-name="Codi_20_Nano"><text:s text:c="2"/>}</text:p>
      <text:h text:style-name="Heading_20_2" text:outline-level="2"><text:bookmark-start text:name="postfix-mapa-ldap-per-a-destinataris"/><text:bookmark-start text:name="__RefHeading___Toc4126_2425745579"/>8.3. Postfix: mapa LDAP per a destinataris<text:bookmark-end text:name="postfix-mapa-ldap-per-a-destinataris"/><text:bookmark-end text:name="__RefHeading___Toc4126_2425745579"/></text:h>
      <text:p text:style-name="First_20_paragraph">Afegeix a Postfix el suport per consultar mapes (maps) directament des d’un servidor LDAP:</text:p>
      <text:p text:style-name="Preformatted_20_Text"><text:span text:style-name="FunctionTok">sudo</text:span><text:span text:style-name="NormalTok"> apt install postfix-ldap</text:span> </text:p>
      <text:p text:style-name="First_20_paragraph">Edita el fitxer de configuració de mapa LDAP per a Postfix:</text:p>
      <text:p text:style-name="Preformatted_20_Text"><text:span text:style-name="FunctionTok">sudo</text:span><text:span text:style-name="NormalTok"> nano /etc/postfix/ldap-users.cf</text:span> </text:p>
      <text:p text:style-name="Codi_20_Nano">server_host = ldapserver.thos.local</text:p>
      <text:p text:style-name="Codi_20_Nano">search_base = ou=Usuaris,dc=thos,dc=local</text:p>
      <text:p text:style-name="Codi_20_Nano">bind = yes</text:p>
      <text:p text:style-name="Codi_20_Nano"><text:soft-page-break/>bind_dn = cn=admin,dc=thos,dc=local</text:p>
      <text:p text:style-name="Codi_20_Nano">bind_pw = CONTRASENYA_LDAP</text:p>
      <text:p text:style-name="Codi_20_Nano">query_filter = (mail=%s)</text:p>
      <text:p text:style-name="Codi_20_Nano">result_attribute = mail</text:p>
      <text:p text:style-name="First_20_paragraph">Canvia els permisos:</text:p>
      <text:p text:style-name="Preformatted_20_Text"><text:span text:style-name="FunctionTok">sudo</text:span><text:span text:style-name="NormalTok"> chmod 640 /etc/postfix/ldap-users.cf</text:span> </text:p>
      <text:p text:style-name="First_20_paragraph">Canvia el grup:</text:p>
      <text:p text:style-name="Preformatted_20_Text"><text:span text:style-name="FunctionTok">sudo</text:span><text:span text:style-name="NormalTok"> chgrp postfix /etc/postfix/ldap-users.cf</text:span> </text:p>
      <text:h text:style-name="Heading_20_2" text:outline-level="2"><text:bookmark-start text:name="postfix-configuració-de-dominis-virtuals"/><text:bookmark-start text:name="__RefHeading___Toc4128_2425745579"/>8.4. Postfix: configuració de dominis virtuals<text:bookmark-end text:name="postfix-configuració-de-dominis-virtuals"/><text:bookmark-end text:name="__RefHeading___Toc4128_2425745579"/></text:h>
      <text:p text:style-name="First_20_paragraph">Defineix la llista de dominis pels quals Postfix accepta correu com a destinatari final via virtual mailboxes:</text:p>
      <text:p text:style-name="Preformatted_20_Text"><text:span text:style-name="FunctionTok">sudo</text:span><text:span text:style-name="NormalTok"> postconf </text:span><text:span text:style-name="AttributeTok">-e</text:span><text:span text:style-name="NormalTok"> </text:span><text:span text:style-name="StringTok">'virtual_mailbox_domains = thos.local'</text:span> </text:p>
      <text:p text:style-name="First_20_paragraph">Defineix quin mecanisme de transport fa servir Postfix per lliurar correu als destinataris dels dominis virtuals:</text:p>
      <text:p text:style-name="Preformatted_20_Text"><text:span text:style-name="FunctionTok">sudo</text:span><text:span text:style-name="NormalTok"> postconf </text:span><text:span text:style-name="AttributeTok">-e</text:span><text:span text:style-name="NormalTok"> </text:span><text:span text:style-name="StringTok">'virtual_transport = lmtp:unix:private/dovecot-lmtp'</text:span> </text:p>
      <text:p text:style-name="First_20_paragraph">Indica que, en lloc d’un mapa estàtic, Postfix consultarà en temps real el fitxer LDAP configurat:</text:p>
      <text:p text:style-name="Preformatted_20_Text"><text:span text:style-name="FunctionTok">sudo</text:span><text:span text:style-name="NormalTok"> postconf </text:span><text:span text:style-name="AttributeTok">-e</text:span><text:span text:style-name="NormalTok"> </text:span><text:span text:style-name="StringTok">'virtual_mailbox_maps = ldap:/etc/postfix/ldap-users.cf'</text:span> </text:p>
      <text:p text:style-name="First_20_paragraph">Fixa <text:span text:style-name="CodiInline">mydestination</text:span> explícitament al valor “segur” per defecte:</text:p>
      <text:p text:style-name="Preformatted_20_Text"><text:span text:style-name="FunctionTok">sudo</text:span><text:span text:style-name="NormalTok"> postconf </text:span><text:span text:style-name="AttributeTok">-e</text:span><text:span text:style-name="NormalTok"> </text:span><text:span text:style-name="StringTok">'mydestination = $myhostname, localhost.$mydomain, localhost'</text:span> </text:p>
      <text:h text:style-name="Heading_20_2" text:outline-level="2"><text:bookmark-start text:name="validació-i-aplicació-dels-canvis"/><text:bookmark-start text:name="__RefHeading___Toc4130_2425745579"/>8.5. Validació i aplicació dels canvis<text:bookmark-end text:name="validació-i-aplicació-dels-canvis"/><text:bookmark-end text:name="__RefHeading___Toc4130_2425745579"/></text:h>
      <text:p text:style-name="First_20_paragraph">Valida la configuració i l’entorn de Postfix:</text:p>
      <text:p text:style-name="Preformatted_20_Text"><text:span text:style-name="FunctionTok">sudo</text:span><text:span text:style-name="NormalTok"> postfix check</text:span> </text:p>
      <text:p text:style-name="First_20_paragraph">Reinicia el servei Dovecot:</text:p>
      <text:p text:style-name="Preformatted_20_Text"><text:span text:style-name="FunctionTok">sudo</text:span><text:span text:style-name="NormalTok"> systemctl restart dovecot</text:span> </text:p>
      <text:p text:style-name="First_20_paragraph">Comprova l’estat del servei Dovecot:</text:p>
      <text:p text:style-name="Preformatted_20_Text"><text:span text:style-name="FunctionTok">sudo</text:span><text:span text:style-name="NormalTok"> systemctl status dovecot</text:span> </text:p>
      <text:p text:style-name="First_20_paragraph">Resposta esperada:</text:p>
      <text:p text:style-name="Codi_20_Ini">● dovecot.service - Dovecot IMAP/POP3 email server</text:p>
      <text:p text:style-name="Codi_20_Ini"><text:s text:c="5"/>Loaded: loaded (/usr/lib/systemd/system/dovecot.service; enabled; preset: enabled)</text:p>
      <text:p text:style-name="Codi_20_Ini"><text:soft-page-break/><text:s text:c="5"/>Active: active (running) since Wed 2026-07-15 14:27:54 UTC; 35s ago</text:p>
      <text:p text:style-name="Codi_20_Ini"><text:s/>Invocation: 7439f50a31d54dde87a8a4c6be272946</text:p>
      <text:p text:style-name="Codi_20_Ini"><text:s text:c="7"/>Docs: man:dovecot(1)</text:p>
      <text:p text:style-name="Codi_20_Ini"><text:s text:c="13"/>https://doc.dovecot.org/</text:p>
      <text:p text:style-name="Codi_20_Ini"><text:s text:c="3"/>Main PID: 7848 (dovecot)</text:p>
      <text:p text:style-name="Codi_20_Ini"><text:s text:c="5"/>Status: "v2.4.2 (0962ed2104) running"</text:p>
      <text:p text:style-name="Codi_20_Ini"><text:s text:c="6"/>Tasks: 4 (limit: 1718)</text:p>
      <text:p text:style-name="Codi_20_Ini"><text:s text:c="5"/>Memory: 7.5M (peak: 9.7M)</text:p>
      <text:p text:style-name="Codi_20_Ini"><text:s text:c="8"/>CPU: 49ms</text:p>
      <text:p text:style-name="Codi_20_Ini"><text:s text:c="5"/>CGroup: /system.slice/dovecot.service</text:p>
      <text:p text:style-name="Codi_20_Ini"><text:s text:c="13"/>├─7848 /usr/sbin/dovecot -F</text:p>
      <text:p text:style-name="Codi_20_Ini"><text:s text:c="13"/>├─7849 dovecot/anvil</text:p>
      <text:p text:style-name="Codi_20_Ini"><text:s text:c="13"/>├─7850 dovecot/log</text:p>
      <text:p text:style-name="Codi_20_Ini"><text:s text:c="13"/>└─7851 dovecot/config</text:p>
      <text:p text:style-name="Codi_20_Ini"/>
      <text:p text:style-name="Codi_20_Ini">de jul. 15 14:27:54 correu systemd[1]: Starting dovecot.service - Dovecot IMAP/POP3 email server...</text:p>
      <text:p text:style-name="Codi_20_Ini">de jul. 15 14:27:54 correu dovecot[7848]: master: Dovecot v2.4.2 (0962ed2104) starting up for imap, lmtp, pop3 (core dumps disabled)</text:p>
      <text:p text:style-name="Codi_20_Ini">de jul. 15 14:27:54 correu systemd[1]: Started dovecot.service - Dovecot IMAP/POP3 email server.</text:p>
      <text:p text:style-name="Text_20_body">Reinicia el servei Postfix:</text:p>
      <text:p text:style-name="Preformatted_20_Text"><text:span text:style-name="FunctionTok">sudo</text:span><text:span text:style-name="NormalTok"> systemctl restart postfix</text:span> </text:p>
      <text:p text:style-name="First_20_paragraph">Comprova l’estat del servei Postfix:</text:p>
      <text:p text:style-name="Preformatted_20_Text"><text:span text:style-name="FunctionTok">sudo</text:span><text:span text:style-name="NormalTok"> systemctl status posfix</text:span> </text:p>
      <text:p text:style-name="First_20_paragraph">Resposta esperada:</text:p>
      <text:p text:style-name="Codi_20_Ini">● postfix.service - Postfix Mail Transport Agent (main/default instance)</text:p>
      <text:p text:style-name="Codi_20_Ini"><text:s text:c="5"/>Loaded: loaded (/usr/lib/systemd/system/postfix.service; enabled; preset: enabled)</text:p>
      <text:p text:style-name="Codi_20_Ini"><text:s text:c="5"/>Active: active (running) since Wed 2026-07-15 14:27:59 UTC; 2min 44s ago</text:p>
      <text:p text:style-name="Codi_20_Ini"><text:s/>Invocation: e39eab1d6ac741c386a20cb8711b2309</text:p>
      <text:p text:style-name="Codi_20_Ini"><text:s text:c="7"/>Docs: man:postfix(1)</text:p>
      <text:p text:style-name="Codi_20_Ini"><text:s text:c="4"/>Process: 7867 ExecStartPre=postfix check (code=exited, status=0/SUCCESS)</text:p>
      <text:p text:style-name="Codi_20_Ini"><text:s text:c="4"/>Process: 7972 ExecStart=postfix debian-systemd-start (code=exited, status=0/SUCCESS)</text:p>
      <text:p text:style-name="Codi_20_Ini"><text:s text:c="3"/>Main PID: 7980 (master)</text:p>
      <text:p text:style-name="Codi_20_Ini"><text:s text:c="6"/>Tasks: 3 (limit: 1718)</text:p>
      <text:p text:style-name="Codi_20_Ini"><text:s text:c="5"/>Memory: 2.9M (peak: 4.3M)</text:p>
      <text:p text:style-name="Codi_20_Ini"><text:s text:c="8"/>CPU: 221ms</text:p>
      <text:p text:style-name="Codi_20_Ini"><text:s text:c="5"/>CGroup: /system.slice/postfix.service</text:p>
      <text:p text:style-name="Codi_20_Ini"><text:s text:c="13"/>├─7980 /usr/lib/postfix/sbin/master -w</text:p>
      <text:p text:style-name="Codi_20_Ini"><text:s text:c="13"/>├─7981 pickup -l -t unix -u</text:p>
      <text:p text:style-name="Codi_20_Ini"><text:s text:c="13"/>└─7982 qmgr -l -t unix -u</text:p>
      <text:p text:style-name="Codi_20_Ini"/>
      <text:p text:style-name="Codi_20_Ini">de jul. 15 14:27:59 correu systemd[1]: Starting postfix.service - Postfix Mail Transport Agent (main/default instance)...</text:p>
      <text:p text:style-name="Codi_20_Ini">de jul. 15 14:27:59 correu postfix/master[7980]: daemon started -- version 3.10.6, configuration /etc/postfix</text:p>
      <text:p text:style-name="Codi_20_Ini">de jul. 15 14:27:59 correu systemd[1]: Started postfix.service - Postfix Mail Transport Agent (main/default instance).</text:p>
      <text:h text:style-name="Heading_20_2" text:outline-level="2"><text:bookmark-start text:name="activa-el-dipòsit-universe-i-actualitza"/><text:bookmark-start text:name="__RefHeading___Toc4132_2425745579"/><text:soft-page-break/>8.6. Activa el dipòsit universe i actualitza<text:bookmark-end text:name="activa-el-dipòsit-universe-i-actualitza"/><text:bookmark-end text:name="__RefHeading___Toc4132_2425745579"/></text:h>
      <text:p text:style-name="First_20_paragraph">Ubuntu 26.04 LTS ja inclou el paquet <text:span text:style-name="CodiInline">sogo</text:span> al dipòsit <text:span text:style-name="T1">universe</text:span>, amb la versió <text:span text:style-name="CodiInline">5.12.4</text:span>, així que <text:span text:style-name="T1">no cal afegir el dipòsit de pagament d’Alinto</text:span> per fer proves o per a un ús no crític; n’hi ha prou amb els dipòsits oficials d’Ubuntu.</text:p>
      <text:p text:style-name="AlertAvisEtiqueta">⚠️ AVíS</text:p>
      <text:p text:style-name="AlertAvis">Si es vol la darrera versió amb suport oficial d’Alinto (actualitzacions més ràpides, suport professional), cal donar-se d’alta al dipòsit de producció <text:span text:style-name="CodiInline">https://packages.sogo.nu/</text:span> amb usuari i contrasenya. Aquest document se centra en la via lliure (paquet d’<text:span text:style-name="CodiInline">universe</text:span>).</text:p>
      <text:p text:style-name="Text_20_body">Activa el dipòsit <text:span text:style-name="CodiInline">universe</text:span>:</text:p>
      <text:p text:style-name="Preformatted_20_Text"><text:span text:style-name="FunctionTok">sudo</text:span><text:span text:style-name="NormalTok"> add-apt-repository universe</text:span> </text:p>
      <text:p text:style-name="First_20_paragraph">Actualitza la llista de paquets:</text:p>
      <text:p text:style-name="Preformatted_20_Text"><text:span text:style-name="FunctionTok">sudo</text:span><text:span text:style-name="NormalTok"> apt update</text:span> </text:p>
      <text:h text:style-name="Heading_20_2" text:outline-level="2"><text:bookmark-start text:name="installa-el-motor-de-base-de-dades-mariadb"/><text:bookmark-start text:name="__RefHeading___Toc4134_2425745579"/>8.7. Instal·la el motor de base de dades MariaDB<text:bookmark-end text:name="installa-el-motor-de-base-de-dades-mariadb"/><text:bookmark-end text:name="__RefHeading___Toc4134_2425745579"/></text:h>
      <text:p text:style-name="Preformatted_20_Text"><text:span text:style-name="FunctionTok">sudo</text:span><text:span text:style-name="NormalTok"> apt install mariadb-server</text:span> </text:p>
      <text:p text:style-name="First_20_paragraph">Un cop instal·lat, assegura’l:</text:p>
      <text:p text:style-name="Preformatted_20_Text"><text:span text:style-name="FunctionTok">sudo</text:span><text:span text:style-name="NormalTok"> mariadb-secure-installation</text:span> </text:p>
      <text:p text:style-name="First_20_paragraph">Respon afirmativament a totes les preguntes (establir contrasenya root, eliminar usuaris anònims, desactivar accés remot de root, eliminar la base de dades de test i recarregar privilegis).</text:p>
      <text:h text:style-name="Heading_20_2" text:outline-level="2"><text:bookmark-start text:name="crea-la-base-de-dades"/><text:bookmark-start text:name="__RefHeading___Toc4136_2425745579"/>8.8. Crea la base de dades<text:bookmark-end text:name="crea-la-base-de-dades"/><text:bookmark-end text:name="__RefHeading___Toc4136_2425745579"/></text:h>
      <text:p text:style-name="First_20_paragraph">Accedeix a MariaDB com a root:</text:p>
      <text:p text:style-name="Preformatted_20_Text"><text:span text:style-name="FunctionTok">sudo</text:span><text:span text:style-name="NormalTok"> mysql </text:span><text:span text:style-name="AttributeTok">-u</text:span><text:span text:style-name="NormalTok"> root </text:span><text:span text:style-name="AttributeTok">-p</text:span> </text:p>
      <text:p text:style-name="First_20_paragraph">Executa dins de la consola SQL:</text:p>
      <text:p text:style-name="Preformatted_20_Text"><text:span text:style-name="KeywordTok">CREATE</text:span><text:span text:style-name="NormalTok"> </text:span><text:span text:style-name="KeywordTok">DATABASE</text:span><text:span text:style-name="NormalTok"> sogo </text:span><text:span text:style-name="DataTypeTok">CHARACTER</text:span><text:span text:style-name="NormalTok"> </text:span><text:span text:style-name="KeywordTok">SET</text:span><text:span text:style-name="NormalTok"> utf8mb4 COLLATE utf8mb4_unicode_ci;</text:span> </text:p>
      <text:p text:style-name="Preformatted_20_Text"><text:span text:style-name="KeywordTok">CREATE</text:span><text:span text:style-name="NormalTok"> </text:span><text:span text:style-name="FunctionTok">USER</text:span><text:span text:style-name="NormalTok"> </text:span><text:span text:style-name="StringTok">'sogo'</text:span><text:span text:style-name="NormalTok">@</text:span><text:span text:style-name="StringTok">'localhost'</text:span><text:span text:style-name="NormalTok"> </text:span><text:span text:style-name="KeywordTok">IDENTIFIED</text:span><text:span text:style-name="NormalTok"> </text:span><text:span text:style-name="KeywordTok">BY</text:span><text:span text:style-name="NormalTok"> </text:span><text:span text:style-name="StringTok">'CONTRASENYA_BBDD'</text:span><text:span text:style-name="NormalTok">;</text:span> </text:p>
      <text:p text:style-name="Preformatted_20_Text"><text:span text:style-name="KeywordTok">CREATE</text:span><text:span text:style-name="NormalTok"> </text:span><text:span text:style-name="FunctionTok">USER</text:span><text:span text:style-name="NormalTok"> </text:span><text:span text:style-name="StringTok">'sogo'</text:span><text:span text:style-name="NormalTok">@</text:span><text:span text:style-name="StringTok">'127.0.0.1'</text:span><text:span text:style-name="NormalTok"> </text:span><text:span text:style-name="KeywordTok">IDENTIFIED</text:span><text:span text:style-name="NormalTok"> </text:span><text:span text:style-name="KeywordTok">BY</text:span><text:span text:style-name="NormalTok"> </text:span><text:span text:style-name="StringTok">'CONTRASENYA_BBDD'</text:span><text:span text:style-name="NormalTok">;</text:span> </text:p>
      <text:p text:style-name="Preformatted_20_Text"><text:span text:style-name="KeywordTok">GRANT</text:span><text:span text:style-name="NormalTok"> </text:span><text:span text:style-name="KeywordTok">ALL</text:span><text:span text:style-name="NormalTok"> </text:span><text:span text:style-name="KeywordTok">PRIVILEGES</text:span><text:span text:style-name="NormalTok"> </text:span><text:span text:style-name="KeywordTok">ON</text:span><text:span text:style-name="NormalTok"> sogo.</text:span><text:span text:style-name="OperatorTok">*</text:span><text:span text:style-name="NormalTok"> </text:span><text:span text:style-name="KeywordTok">TO</text:span><text:span text:style-name="NormalTok"> </text:span><text:span text:style-name="StringTok">'sogo'</text:span><text:span text:style-name="NormalTok">@</text:span><text:span text:style-name="StringTok">'localhost'</text:span><text:span text:style-name="NormalTok">;</text:span> </text:p>
      <text:p text:style-name="Preformatted_20_Text"><text:span text:style-name="KeywordTok">GRANT</text:span><text:span text:style-name="NormalTok"> </text:span><text:span text:style-name="KeywordTok">ALL</text:span><text:span text:style-name="NormalTok"> </text:span><text:span text:style-name="KeywordTok">PRIVILEGES</text:span><text:span text:style-name="NormalTok"> </text:span><text:span text:style-name="KeywordTok">ON</text:span><text:span text:style-name="NormalTok"> sogo.</text:span><text:span text:style-name="OperatorTok">*</text:span><text:span text:style-name="NormalTok"> </text:span><text:span text:style-name="KeywordTok">TO</text:span><text:span text:style-name="NormalTok"> </text:span><text:span text:style-name="StringTok">'sogo'</text:span><text:span text:style-name="NormalTok">@</text:span><text:span text:style-name="StringTok">'127.0.0.1'</text:span><text:span text:style-name="NormalTok">;</text:span> </text:p>
      <text:p text:style-name="Preformatted_20_Text"><text:span text:style-name="KeywordTok">FLUSH</text:span><text:span text:style-name="NormalTok"> </text:span><text:span text:style-name="KeywordTok">PRIVILEGES</text:span><text:span text:style-name="NormalTok">;</text:span> </text:p>
      <text:p text:style-name="Preformatted_20_Text"><text:span text:style-name="NormalTok">EXIT;</text:span> </text:p>
      <text:h text:style-name="Heading_20_2" text:outline-level="2"><text:bookmark-start text:name="installa-sogo-i-dependències"/><text:bookmark-start text:name="__RefHeading___Toc4138_2425745579"/><text:soft-page-break/>8.9. Instal·la SOGo i dependències<text:bookmark-end text:name="installa-sogo-i-dependències"/><text:bookmark-end text:name="__RefHeading___Toc4138_2425745579"/></text:h>
      <text:p text:style-name="Preformatted_20_Text"><text:span text:style-name="FunctionTok">sudo</text:span><text:span text:style-name="NormalTok"> apt install sogo sogo-activesync memcached</text:span> </text:p>
      <text:p text:style-name="First_20_paragraph">Aquesta instal·lació inclou:</text:p>
      <text:list text:style-name="L4">
        <text:list-item>
          <text:p text:style-name="P7"><text:span text:style-name="CodiInline">sogo</text:span> / <text:span text:style-name="CodiInline">sogo-common</text:span>: el dimoni <text:span text:style-name="CodiInline">sogod</text:span> i fitxers comuns</text:p>
        </text:list-item>
        <text:list-item>
          <text:p text:style-name="P7"><text:span text:style-name="CodiInline">sogo-activesync</text:span>: mòdul opcional per a sincronització amb mòbils via EAS</text:p>
        </text:list-item>
        <text:list-item>
          <text:p text:style-name="P7"><text:span text:style-name="CodiInline">memcached</text:span>: emmagatzematge en memòria per a sessions i rendiment</text:p>
        </text:list-item>
      </text:list>
      <text:h text:style-name="Heading_20_2" text:outline-level="2"><text:bookmark-start text:name="configura-sogo"/><text:bookmark-start text:name="__RefHeading___Toc4140_2425745579"/>8.10. Configura SOGo<text:bookmark-end text:name="configura-sogo"/><text:bookmark-end text:name="__RefHeading___Toc4140_2425745579"/></text:h>
      <text:p text:style-name="Preformatted_20_Text"><text:span text:style-name="FunctionTok">sudo</text:span><text:span text:style-name="NormalTok"> nano /etc/sogo/sogo.conf</text:span> </text:p>
      <text:p text:style-name="First_20_paragraph">Substitueix-ho tot per:</text:p>
      <text:p text:style-name="Codi_20_Nano">{</text:p>
      <text:p text:style-name="Codi_20_Nano"><text:s text:c="2"/>SOGoProfileURL = "mysql://sogo:CONTRASENYA_BBDD@127.0.0.1:3306/sogo/sogo_user_profile";</text:p>
      <text:p text:style-name="Codi_20_Nano"><text:s text:c="2"/>OCSFolderInfoURL = "mysql://sogo:CONTRASENYA_BBDD@127.0.0.1:3306/sogo/sogo_folder_info";</text:p>
      <text:p text:style-name="Codi_20_Nano"><text:s text:c="2"/>OCSSessionsFolderURL = "mysql://sogo:CONTRASENYA_BBDD@127.0.0.1:3306/sogo/sogo_sessions_folder";</text:p>
      <text:p text:style-name="Codi_20_Nano"><text:s text:c="2"/>OCSEMailAlarmsFolderURL = "mysql://sogo:CONTRASENYA_BBDD@127.0.0.1:3306/sogo/sogo_alarms_folder";</text:p>
      <text:p text:style-name="Codi_20_Nano"><text:s text:c="2"/>SOGoLanguage = Catalan;</text:p>
      <text:p text:style-name="Codi_20_Nano"><text:s text:c="2"/>SOGoAppointmentSendEMailNotifications = YES;</text:p>
      <text:p text:style-name="Codi_20_Nano"><text:s text:c="2"/>SOGoMailingMechanism = smtp;</text:p>
      <text:p text:style-name="Codi_20_Nano"><text:s text:c="2"/>SOGoTimeZone = "Europe/Madrid";</text:p>
      <text:p text:style-name="Codi_20_Nano"/>
      <text:p text:style-name="Codi_20_Nano"><text:s text:c="2"/>SOGoSentFolderName = Sent;</text:p>
      <text:p text:style-name="Codi_20_Nano"><text:s text:c="2"/>SOGoTrashFolderName = Trash;</text:p>
      <text:p text:style-name="Codi_20_Nano"><text:s text:c="2"/>SOGoDraftsFolderName = Drafts;</text:p>
      <text:p text:style-name="Codi_20_Nano"/>
      <text:p text:style-name="Codi_20_Nano"><text:s text:c="2"/>SOGoSMTPServer = "smtps://correu.thos.local:465";</text:p>
      <text:p text:style-name="Codi_20_Nano"><text:s text:c="2"/>SOGoSMTPAuthenticationType = PLAIN;</text:p>
      <text:p text:style-name="Codi_20_Nano"><text:s text:c="2"/>SOGoIMAPServer = "imaps://correu.thos.local:993";</text:p>
      <text:p text:style-name="Codi_20_Nano"><text:s text:c="2"/>SOGoSieveServer = "sieve://correu.thos.local:4190/?tls=YES";</text:p>
      <text:p text:style-name="Codi_20_Nano"><text:s text:c="2"/>SOGoIMAPAclConformsToIMAPExt = YES;</text:p>
      <text:p text:style-name="Codi_20_Nano"/>
      <text:p text:style-name="Codi_20_Nano"><text:s text:c="2"/>SOGoVacationEnabled = NO;</text:p>
      <text:p text:style-name="Codi_20_Nano"><text:s text:c="2"/>SOGoForwardEnabled = NO;</text:p>
      <text:p text:style-name="Codi_20_Nano"><text:s text:c="2"/>SOGoSieveScriptsEnabled = NO;</text:p>
      <text:p text:style-name="Codi_20_Nano"><text:s text:c="2"/>SOGoFirstDayOfWeek = 0;</text:p>
      <text:p text:style-name="Codi_20_Nano"><text:s text:c="2"/>SOGoMailMessageCheck = manually;</text:p>
      <text:p text:style-name="Codi_20_Nano"><text:s text:c="2"/>SOGoMailAuxiliaryUserAccountsEnabled = NO;</text:p>
      <text:p text:style-name="Codi_20_Nano"><text:s text:c="2"/>SOGoMemcachedHost = 127.0.0.1;</text:p>
      <text:p text:style-name="Codi_20_Nano"/>
      <text:p text:style-name="Codi_20_Nano"><text:s text:c="2"/>SOGoMailDomain = "thos.local";</text:p>
      <text:p text:style-name="Codi_20_Nano"/>
      <text:p text:style-name="Codi_20_Nano"><text:s text:c="2"/>SOGoUserSources = (</text:p>
      <text:p text:style-name="Codi_20_Nano"><text:s text:c="4"/>{</text:p>
      <text:p text:style-name="Codi_20_Nano"><text:s text:c="6"/>type = ldap;</text:p>
      <text:p text:style-name="Codi_20_Nano"><text:s text:c="6"/>CNFieldName = cn;</text:p>
      <text:p text:style-name="Codi_20_Nano"><text:s text:c="6"/>IDFieldName = uid;</text:p>
      <text:p text:style-name="Codi_20_Nano"><text:soft-page-break/><text:s text:c="6"/>UIDFieldName = uid;</text:p>
      <text:p text:style-name="Codi_20_Nano"><text:s text:c="6"/>baseDN = "ou=Usuaris,dc=thos,dc=local";</text:p>
      <text:p text:style-name="Codi_20_Nano"><text:s text:c="6"/>bindDN = "cn=admin,dc=thos,dc=local";</text:p>
      <text:p text:style-name="Codi_20_Nano"><text:s text:c="6"/>bindPassword = "CONTRASENYA_LDAP";</text:p>
      <text:p text:style-name="Codi_20_Nano"><text:s text:c="6"/>hostname = "ldap://ldapserver.thos.local";</text:p>
      <text:p text:style-name="Codi_20_Nano"><text:s text:c="6"/>id = "IES Thos i Codina";</text:p>
      <text:p text:style-name="Codi_20_Nano"><text:s text:c="6"/>canAuthenticate = YES;</text:p>
      <text:p text:style-name="Codi_20_Nano"><text:s text:c="6"/>isAddressBook = YES;</text:p>
      <text:p text:style-name="Codi_20_Nano"><text:s text:c="4"/>},</text:p>
      <text:p text:style-name="Codi_20_Nano"><text:s text:c="4"/>{</text:p>
      <text:p text:style-name="Codi_20_Nano"><text:s text:c="6"/>type = ldap;</text:p>
      <text:p text:style-name="Codi_20_Nano"><text:s text:c="6"/>CNFieldName = cn;</text:p>
      <text:p text:style-name="Codi_20_Nano"><text:s text:c="6"/>IDFieldName = uid;</text:p>
      <text:p text:style-name="Codi_20_Nano"><text:s text:c="6"/>UIDFieldName = mail;</text:p>
      <text:p text:style-name="Codi_20_Nano"><text:s text:c="6"/>baseDN = "ou=Usuaris,dc=thos,dc=local";</text:p>
      <text:p text:style-name="Codi_20_Nano"><text:s text:c="6"/>bindDN = "cn=admin,dc=thos,dc=local";</text:p>
      <text:p text:style-name="Codi_20_Nano"><text:s text:c="6"/>bindPassword = "CONTRASENYA_LDAP";</text:p>
      <text:p text:style-name="Codi_20_Nano"><text:s text:c="6"/>hostname = "ldap://ldapserver.thos.local";</text:p>
      <text:p text:style-name="Codi_20_Nano"><text:s text:c="6"/>id = directory_mail;</text:p>
      <text:p text:style-name="Codi_20_Nano"><text:s text:c="6"/>canAuthenticate = YES;</text:p>
      <text:p text:style-name="Codi_20_Nano"><text:s text:c="6"/>isAddressBook = NO;</text:p>
      <text:p text:style-name="Codi_20_Nano"><text:s text:c="4"/>}</text:p>
      <text:p text:style-name="Codi_20_Nano"><text:s text:c="2"/>);</text:p>
      <text:p text:style-name="Codi_20_Nano">}</text:p>
      <text:p text:style-name="Text_20_body">Canvia el propietari i el grup:</text:p>
      <text:p text:style-name="Preformatted_20_Text"><text:span text:style-name="FunctionTok">sudo</text:span><text:span text:style-name="NormalTok"> chown sogo:sogo /etc/sogo/sogo.conf</text:span> </text:p>
      <text:p text:style-name="First_20_paragraph">Canvia els permisos:</text:p>
      <text:p text:style-name="Preformatted_20_Text"><text:span text:style-name="FunctionTok">sudo</text:span><text:span text:style-name="NormalTok"> chmod 600 /etc/sogo/sogo.conf</text:span> </text:p>
      <text:h text:style-name="Heading_20_2" text:outline-level="2"><text:bookmark-start text:name="proxy-invers"/><text:bookmark-start text:name="__RefHeading___Toc4142_2425745579"/>8.11. Proxy invers<text:bookmark-end text:name="proxy-invers"/><text:bookmark-end text:name="__RefHeading___Toc4142_2425745579"/></text:h>
      <text:p text:style-name="First_20_paragraph">Instal·la el servidor web Apache:</text:p>
      <text:p text:style-name="Preformatted_20_Text"><text:span text:style-name="FunctionTok">sudo</text:span><text:span text:style-name="NormalTok"> apt install apache2</text:span> </text:p>
      <text:p text:style-name="First_20_paragraph">Habilita els mòduls:</text:p>
      <text:p text:style-name="Preformatted_20_Text"><text:span text:style-name="FunctionTok">sudo</text:span><text:span text:style-name="NormalTok"> a2enmod proxy proxy_http headers rewrite ssl</text:span> </text:p>
      <text:p text:style-name="First_20_paragraph">Afegeix l’usuari <text:span text:style-name="CodiInline">www-data</text:span> al grup <text:span text:style-name="CodiInline">ssl-cert</text:span>:</text:p>
      <text:p text:style-name="Preformatted_20_Text"><text:span text:style-name="FunctionTok">sudo</text:span><text:span text:style-name="NormalTok"> usermod </text:span><text:span text:style-name="AttributeTok">-aG</text:span><text:span text:style-name="NormalTok"> ssl-cert www-data</text:span> </text:p>
      <text:p text:style-name="First_20_paragraph">Defineix com Apache actua de proxy invers cap al servidor SOGo, el qual internament escolta en un altre port (el 20000) via el seu propi dimoni:</text:p>
      <text:p text:style-name="Preformatted_20_Text"><text:span text:style-name="FunctionTok">sudo</text:span><text:span text:style-name="NormalTok"> nano /etc/apache2/conf-available/sogo.conf</text:span> </text:p>
      <text:p text:style-name="First_20_paragraph">Afegeix:</text:p>
      <text:p text:style-name="Codi_20_Nano">&lt;Location /SOGo&gt;</text:p>
      <text:p text:style-name="Codi_20_Nano"><text:soft-page-break/><text:s text:c="4"/>ProxyPass <text:s text:c="7"/>http://127.0.0.1:20000/SOGo retry=0</text:p>
      <text:p text:style-name="Codi_20_Nano"><text:s text:c="4"/>ProxyPassReverse http://127.0.0.1:20000/SOGo</text:p>
      <text:p text:style-name="Codi_20_Nano"><text:s text:c="4"/>Require all granted</text:p>
      <text:p text:style-name="Codi_20_Nano">&lt;/Location&gt;</text:p>
      <text:p text:style-name="Codi_20_Nano"/>
      <text:p text:style-name="Codi_20_Nano">Alias /SOGo.woa/WebServerResources/ /usr/lib/x86_64-linux-gnu/GNUstep/SOGo/WebServerResources/</text:p>
      <text:p text:style-name="Codi_20_Nano">Alias /SOGo/WebServerResources/ /usr/lib/x86_64-linux-gnu/GNUstep/SOGo/WebServerResources/</text:p>
      <text:p text:style-name="Codi_20_Nano"/>
      <text:p text:style-name="Codi_20_Nano">&lt;Directory /usr/lib/x86_64-linux-gnu/GNUstep/SOGo/WebServerResources/&gt;</text:p>
      <text:p text:style-name="Codi_20_Nano"><text:s text:c="4"/>Require all granted</text:p>
      <text:p text:style-name="Codi_20_Nano">&lt;/Directory&gt;</text:p>
      <text:p text:style-name="Codi_20_Nano"/>
      <text:p text:style-name="Codi_20_Nano">RewriteEngine On</text:p>
      <text:p text:style-name="Codi_20_Nano">RewriteRule ^/.well-known/caldav /SOGo/dav [R]</text:p>
      <text:p text:style-name="Codi_20_Nano">RewriteRule ^/.well-known/carddav /SOGo/dav [R]</text:p>
      <text:p text:style-name="Codi_20_Nano"/>
      <text:p text:style-name="Codi_20_Nano">&lt;Location /SOGo/WebServerResources&gt;</text:p>
      <text:p text:style-name="Codi_20_Nano"><text:s text:c="4"/>ProxyPass !</text:p>
      <text:p text:style-name="Codi_20_Nano">&lt;/Location&gt;</text:p>
      <text:p text:style-name="Text_20_body">Activa el fitxer de configuració de SOGo:</text:p>
      <text:p text:style-name="Preformatted_20_Text"><text:span text:style-name="FunctionTok">sudo</text:span><text:span text:style-name="NormalTok"> a2enconf sogo</text:span> </text:p>
      <text:h text:style-name="Heading_20_2" text:outline-level="2"><text:bookmark-start text:name="virtualhosts"/><text:bookmark-start text:name="__RefHeading___Toc4144_2425745579"/>8.12. VirtualHosts<text:bookmark-end text:name="virtualhosts"/><text:bookmark-end text:name="__RefHeading___Toc4144_2425745579"/></text:h>
      <text:p text:style-name="First_20_paragraph">Configura el VirtualHost del protocol HTTPS:</text:p>
      <text:p text:style-name="Preformatted_20_Text"><text:span text:style-name="FunctionTok">sudo</text:span><text:span text:style-name="NormalTok"> nano /etc/apache2/sites-available/sogo-ssl.conf</text:span> </text:p>
      <text:p text:style-name="First_20_paragraph">Afegeix:</text:p>
      <text:p text:style-name="Codi_20_Nano">&lt;VirtualHost *:443&gt;</text:p>
      <text:p text:style-name="Codi_20_Nano"><text:s text:c="2"/>ServerName correu.thos.local</text:p>
      <text:p text:style-name="Codi_20_Nano"/>
      <text:p text:style-name="Codi_20_Nano"><text:s text:c="2"/>SSLEngine on</text:p>
      <text:p text:style-name="Codi_20_Nano"><text:s text:c="2"/>SSLCertificateFile /etc/ssl/thos/correu.crt</text:p>
      <text:p text:style-name="Codi_20_Nano"><text:s text:c="2"/>SSLCertificateKeyFile /etc/ssl/thos/correu.key</text:p>
      <text:p text:style-name="Codi_20_Nano"/>
      <text:p text:style-name="Codi_20_Nano"><text:s text:c="2"/>ProxyRequests Off</text:p>
      <text:p text:style-name="Codi_20_Nano"><text:s text:c="2"/>ProxyPreserveHost On</text:p>
      <text:p text:style-name="Codi_20_Nano"/>
      <text:p text:style-name="Codi_20_Nano"><text:s text:c="2"/>RequestHeader set "x-webobjects-server-port" "443"</text:p>
      <text:p text:style-name="Codi_20_Nano"><text:s text:c="2"/>RequestHeader set "x-webobjects-server-name" "correu.thos.local"</text:p>
      <text:p text:style-name="Codi_20_Nano"><text:s text:c="2"/>RequestHeader set "x-webobjects-server-url" "https://correu.thos.local"</text:p>
      <text:p text:style-name="Codi_20_Nano"><text:s text:c="2"/>RequestHeader set "x-webobjects-adaptor-version" "mod_proxy"</text:p>
      <text:p text:style-name="Codi_20_Nano"/>
      <text:p text:style-name="Codi_20_Nano"><text:s text:c="2"/>Include /etc/apache2/conf-available/sogo.conf</text:p>
      <text:p text:style-name="Codi_20_Nano">&lt;/VirtualHost&gt;</text:p>
      <text:p text:style-name="Text_20_body">Modifica la pàgina per defecte perquè redirigeixi cap a HTTPS:</text:p>
      <text:p text:style-name="Preformatted_20_Text"><text:span text:style-name="FunctionTok">sudo</text:span><text:span text:style-name="NormalTok"> nano /etc/apache2/sites-available/000-default.conf</text:span> </text:p>
      <text:p text:style-name="First_20_paragraph"><text:soft-page-break/>Afegeix abans de <text:span text:style-name="CodiInline">&lt;/VirtualHost&gt;</text:span>:</text:p>
      <text:p text:style-name="Codi_20_Nano">RewriteEngine On</text:p>
      <text:p text:style-name="Codi_20_Nano">RewriteCond %{HTTPS} off</text:p>
      <text:p text:style-name="Codi_20_Nano">RewriteRule ^(.*)$ https://%{HTTP_HOST}%{REQUEST_URI} [R=301,L]</text:p>
      <text:p text:style-name="Text_20_body">Activa el fitxer de configuració del site:</text:p>
      <text:p text:style-name="Preformatted_20_Text"><text:span text:style-name="FunctionTok">sudo</text:span><text:span text:style-name="NormalTok"> a2ensite sogo-ssl</text:span> </text:p>
      <text:p text:style-name="First_20_paragraph">Comprova la sintaxi:</text:p>
      <text:p text:style-name="Preformatted_20_Text"><text:span text:style-name="FunctionTok">sudo</text:span><text:span text:style-name="NormalTok"> apache2ctl configtest</text:span> </text:p>
      <text:p text:style-name="First_20_paragraph">Resposta esperada:</text:p>
      <text:p text:style-name="Codi_20_Ini">Syntax OK</text:p>
      <text:p text:style-name="Text_20_body">Reinicia el servidor Apache:</text:p>
      <text:p text:style-name="Preformatted_20_Text"><text:span text:style-name="FunctionTok">sudo</text:span><text:span text:style-name="NormalTok"> systemctl restart apache2</text:span> </text:p>
      <text:p text:style-name="First_20_paragraph">Verifica l’estat del servei:</text:p>
      <text:p text:style-name="Preformatted_20_Text"><text:span text:style-name="FunctionTok">sudo</text:span><text:span text:style-name="NormalTok"> systemctl status apache2</text:span> </text:p>
      <text:p text:style-name="First_20_paragraph">Resposta esperada:</text:p>
      <text:p text:style-name="Codi_20_Ini">● apache2.service - The Apache HTTP Server</text:p>
      <text:p text:style-name="Codi_20_Ini"><text:s text:c="5"/>Loaded: loaded (/usr/lib/systemd/system/apache2.service; enabled; preset: enabled)</text:p>
      <text:p text:style-name="Codi_20_Ini"><text:s text:c="5"/>Active: active (running) since Wed 2026-07-15 14:43:44 UTC; 10s ago</text:p>
      <text:p text:style-name="Codi_20_Ini"><text:s/>Invocation: b85f3f0d6ae64073b61024aac0a4751b</text:p>
      <text:p text:style-name="Codi_20_Ini"><text:s text:c="7"/>Docs: https://httpd.apache.org/docs/2.4/</text:p>
      <text:p text:style-name="Codi_20_Ini"><text:s text:c="3"/>Main PID: 11711 (apache2)</text:p>
      <text:p text:style-name="Codi_20_Ini"><text:s text:c="5"/>Status: "Total requests: 0; Idle/Busy workers 100/0;Requests/sec: 0; Bytes served/sec: <text:s text:c="2"/>0 B/sec"</text:p>
      <text:p text:style-name="Codi_20_Ini"><text:s text:c="6"/>Tasks: 55 (limit: 1718)</text:p>
      <text:p text:style-name="Codi_20_Ini"><text:s text:c="5"/>Memory: 7.4M (peak: 7.4M)</text:p>
      <text:p text:style-name="Codi_20_Ini"><text:s text:c="8"/>CPU: 37ms</text:p>
      <text:p text:style-name="Codi_20_Ini"><text:s text:c="5"/>CGroup: /system.slice/apache2.service</text:p>
      <text:p text:style-name="Codi_20_Ini"><text:s text:c="13"/>├─11711 /usr/sbin/apache2 -k start -DFOREGROUND</text:p>
      <text:p text:style-name="Codi_20_Ini"><text:s text:c="13"/>├─11714 /usr/sbin/apache2 -k start -DFOREGROUND</text:p>
      <text:p text:style-name="Codi_20_Ini"><text:s text:c="13"/>└─11715 /usr/sbin/apache2 -k start -DFOREGROUND</text:p>
      <text:p text:style-name="Codi_20_Ini"/>
      <text:p text:style-name="Codi_20_Ini">de jul. 15 14:43:44 correu systemd[1]: Starting apache2.service - The Apache HTTP Server...</text:p>
      <text:p text:style-name="Codi_20_Ini">de jul. 15 14:43:44 correu systemd[1]: Started apache2.service - The Apache HTTP Server.</text:p>
      <text:h text:style-name="Heading_20_2" text:outline-level="2"><text:bookmark-start text:name="certificats"/><text:bookmark-start text:name="__RefHeading___Toc4146_2425745579"/>8.13. Certificats<text:bookmark-end text:name="certificats"/><text:bookmark-end text:name="__RefHeading___Toc4146_2425745579"/></text:h>
      <text:p text:style-name="First_20_paragraph">Copia el certificat de <text:span text:style-name="CodiInline">thos.local</text:span> a la carpeta on Ubuntu busca certificats de CA addicionals per confiar-hi a escala de sistema:</text:p>
      <text:p text:style-name="Preformatted_20_Text"><text:soft-page-break/><text:span text:style-name="FunctionTok">sudo</text:span><text:span text:style-name="NormalTok"> cp /etc/ssl/thos/correu.crt /usr/local/share/ca-certificates/correu-thos-local.crt</text:span> </text:p>
      <text:p text:style-name="First_20_paragraph">Crida l’eina d’Ubuntu que reconstrueix el magatzem de confiança de certificats del sistema:</text:p>
      <text:p text:style-name="Preformatted_20_Text"><text:span text:style-name="FunctionTok">sudo</text:span><text:span text:style-name="NormalTok"> update-ca-certificates </text:span><text:span text:style-name="AttributeTok">--fresh</text:span> </text:p>
      <text:p text:style-name="First_20_paragraph">Resposta esperada:</text:p>
      <text:p text:style-name="Codi_20_Ini">Clearing symlinks in /etc/ssl/certs...</text:p>
      <text:p text:style-name="Codi_20_Ini">done.</text:p>
      <text:p text:style-name="Codi_20_Ini">Updating certificates in /etc/ssl/certs...</text:p>
      <text:p text:style-name="Codi_20_Ini">rehash: warning: skipping ca-certificates.crt, it does not contain exactly one certificate or CRL</text:p>
      <text:p text:style-name="Codi_20_Ini">122 added, 0 removed; done.</text:p>
      <text:p text:style-name="Codi_20_Ini">Running hooks in /etc/ca-certificates/update.d...</text:p>
      <text:p text:style-name="Codi_20_Ini">done.</text:p>
      <text:h text:style-name="Heading_20_2" text:outline-level="2"><text:bookmark-start text:name="engega-o-reinicia-els-serveis"/><text:bookmark-start text:name="__RefHeading___Toc4148_2425745579"/>8.14. Engega o reinicia els serveis<text:bookmark-end text:name="engega-o-reinicia-els-serveis"/><text:bookmark-end text:name="__RefHeading___Toc4148_2425745579"/></text:h>
      <text:p text:style-name="First_20_paragraph">Habilita l’engegada del servei <text:span text:style-name="CodiInline">memcached</text:span> en l’arrencada i activa’l ara mateix:</text:p>
      <text:p text:style-name="Preformatted_20_Text"><text:span text:style-name="FunctionTok">sudo</text:span><text:span text:style-name="NormalTok"> systemctl enable </text:span><text:span text:style-name="AttributeTok">--now</text:span><text:span text:style-name="NormalTok"> memcached</text:span> </text:p>
      <text:p text:style-name="First_20_paragraph">Habilita l’engegada del servei <text:span text:style-name="CodiInline">sogo</text:span> en l’arrencada:</text:p>
      <text:p text:style-name="Preformatted_20_Text"><text:span text:style-name="FunctionTok">sudo</text:span><text:span text:style-name="NormalTok"> systemctl enable sogo</text:span> </text:p>
      <text:p text:style-name="First_20_paragraph">Reinicia SOGo:</text:p>
      <text:p text:style-name="Preformatted_20_Text"><text:span text:style-name="FunctionTok">sudo</text:span><text:span text:style-name="NormalTok"> systemctl restart sogo</text:span> </text:p>
      <text:p text:style-name="First_20_paragraph">Reinicia Postfix:</text:p>
      <text:p text:style-name="Preformatted_20_Text"><text:span text:style-name="FunctionTok">sudo</text:span><text:span text:style-name="NormalTok"> systemctl restart postfix</text:span> </text:p>
      <text:p text:style-name="First_20_paragraph">Reinicia Dovecot:</text:p>
      <text:p text:style-name="Preformatted_20_Text"><text:span text:style-name="FunctionTok">sudo</text:span><text:span text:style-name="NormalTok"> systemctl restart dovecot</text:span> </text:p>
      <text:p text:style-name="First_20_paragraph">Verifica l’estat del servei SOGo:</text:p>
      <text:p text:style-name="Preformatted_20_Text"><text:span text:style-name="FunctionTok">sudo</text:span><text:span text:style-name="NormalTok"> systemctl status sogo</text:span> </text:p>
      <text:p text:style-name="First_20_paragraph">Resposta esperada:</text:p>
      <text:p text:style-name="Codi_20_Ini">● sogo.service - SOGo is a groupware server</text:p>
      <text:p text:style-name="Codi_20_Ini"><text:s text:c="5"/>Loaded: loaded (/usr/lib/systemd/system/sogo.service; enabled; preset: enabled)</text:p>
      <text:p text:style-name="Codi_20_Ini"><text:s text:c="5"/>Active: active (running) since Wed 2026-07-15 14:48:39 UTC; 18s ago</text:p>
      <text:p text:style-name="Codi_20_Ini"><text:s/>Invocation: ab9cd76a157f4703b0862695d1c4cb07</text:p>
      <text:p text:style-name="Codi_20_Ini"><text:s text:c="7"/>Docs: https://sogo.nu/files/docs/SOGoInstallationGuide.html</text:p>
      <text:p text:style-name="Codi_20_Ini"><text:s text:c="4"/>Process: 13414 ExecStart=/usr/sbin/sogod -WOWorkersCount ${PREFORK} -WOPidFile /run/sogo/sogo.pid -WOLogFile /var/log/sogo/sogo.log (code=exited, status=0/SUCCESS)</text:p>
      <text:p text:style-name="Codi_20_Ini"><text:s text:c="3"/>Main PID: 13418 (sogod)</text:p>
      <text:p text:style-name="Codi_20_Ini"><text:soft-page-break/><text:s text:c="6"/>Tasks: 4 (limit: 1718)</text:p>
      <text:p text:style-name="Codi_20_Ini"><text:s text:c="5"/>Memory: 45.4M (peak: 45.7M)</text:p>
      <text:p text:style-name="Codi_20_Ini"><text:s text:c="8"/>CPU: 163ms</text:p>
      <text:p text:style-name="Codi_20_Ini"><text:s text:c="5"/>CGroup: /system.slice/sogo.service</text:p>
      <text:p text:style-name="Codi_20_Ini"><text:s text:c="13"/>├─13418 /usr/sbin/sogod -WOWorkersCount 3 -WOPidFile /run/sogo/sogo.pid -WOLogFile /var/log/sogo/sogo.log</text:p>
      <text:p text:style-name="Codi_20_Ini"><text:s text:c="13"/>├─13419 /usr/sbin/sogod -WOWorkersCount 3 -WOPidFile /run/sogo/sogo.pid -WOLogFile /var/log/sogo/sogo.log</text:p>
      <text:p text:style-name="Codi_20_Ini"><text:s text:c="13"/>├─13420 /usr/sbin/sogod -WOWorkersCount 3 -WOPidFile /run/sogo/sogo.pid -WOLogFile /var/log/sogo/sogo.log</text:p>
      <text:p text:style-name="Codi_20_Ini"><text:s text:c="13"/>└─13421 /usr/sbin/sogod -WOWorkersCount 3 -WOPidFile /run/sogo/sogo.pid -WOLogFile /var/log/sogo/sogo.log</text:p>
      <text:p text:style-name="Codi_20_Ini"/>
      <text:p text:style-name="Codi_20_Ini">de jul. 15 14:48:39 correu systemd[1]: Starting sogo.service - SOGo is a groupware server...</text:p>
      <text:p text:style-name="Codi_20_Ini">de jul. 15 14:48:39 correu systemd[1]: Started sogo.service - SOGo is a groupware server.</text:p>
      <text:h text:style-name="Heading_20_2" text:outline-level="2"><text:bookmark-start text:name="accedeix-a-la-interfície-gràfica"/><text:bookmark-start text:name="__RefHeading___Toc4150_2425745579"/>8.15. Accedeix a la interfície gràfica<text:bookmark-end text:name="accedeix-a-la-interfície-gràfica"/><text:bookmark-end text:name="__RefHeading___Toc4150_2425745579"/></text:h>
      <text:p text:style-name="First_20_paragraph">L’accés web queda disponible a <text:span text:style-name="CodiInline">https://correu.thos.local/SOGo/</text:span></text:p>
      <text:p text:style-name="FigureWithCaption"><draw:frame draw:style-name="fr1" draw:name="img4" text:anchor-type="as-char" svg:width="17cm" svg:height="8.894cm" draw:z-index="119"><draw:image xlink:href="Pictures/10000001000004F90000029AABB381ED.png" xlink:type="simple" xlink:show="embed" xlink:actuate="onLoad" draw:mime-type="image/png"/></draw:frame></text:p>
      <text:p text:style-name="FigureCaption"><text:bookmark-start text:name="__RefHeading___Toc4244_2425745579"/>Figura 4: Prem el botó Advanced<text:bookmark-end text:name="__RefHeading___Toc4244_2425745579"/></text:p>
      <text:p text:style-name="Horizontal_20_Line"/>
      <text:p text:style-name="FigureWithCaption"><text:soft-page-break/><draw:frame draw:style-name="fr1" draw:name="img5" text:anchor-type="as-char" svg:width="17cm" svg:height="11.458cm" draw:z-index="120"><draw:image xlink:href="Pictures/10000001000004F90000035AAE1F95C6.png" xlink:type="simple" xlink:show="embed" xlink:actuate="onLoad" draw:mime-type="image/png"/></draw:frame></text:p>
      <text:p text:style-name="FigureCaption"><text:bookmark-start text:name="__RefHeading___Toc4242_2425745579"/>Figura 5: Prem to correu.thos.local (Risky)<text:bookmark-end text:name="__RefHeading___Toc4242_2425745579"/></text:p>
      <text:p text:style-name="Horizontal_20_Line"/>
      <text:p text:style-name="FigureWithCaption"><text:soft-page-break/><draw:frame draw:style-name="fr1" draw:name="img6" text:anchor-type="as-char" svg:width="17cm" svg:height="11.458cm" draw:z-index="121"><draw:image xlink:href="Pictures/10000001000004F90000035A9CBC8A85.png" xlink:type="simple" xlink:show="embed" xlink:actuate="onLoad" draw:mime-type="image/png"/></draw:frame></text:p>
      <text:p text:style-name="FigureCaption"><text:bookmark-start text:name="__RefHeading___Toc4240_2425745579"/>Figura 6: Finestra d’inici de sessió de SOGo<text:bookmark-end text:name="__RefHeading___Toc4240_2425745579"/></text:p>
      <text:p text:style-name="Horizontal_20_Line"/>
      <text:p text:style-name="FigureWithCaption"><text:soft-page-break/><draw:frame draw:style-name="fr1" draw:name="img7" text:anchor-type="as-char" svg:width="17cm" svg:height="11.458cm" draw:z-index="122"><draw:image xlink:href="Pictures/10000001000004F90000035A0AD4810E.png" xlink:type="simple" xlink:show="embed" xlink:actuate="onLoad" draw:mime-type="image/png"/></draw:frame></text:p>
      <text:p text:style-name="FigureCaption"><text:bookmark-start text:name="__RefHeading___Toc4238_2425745579"/>Figura 7: Accedeix amb un usuari LDAP<text:bookmark-end text:name="__RefHeading___Toc4238_2425745579"/></text:p>
      <text:p text:style-name="Horizontal_20_Line"/>
      <text:p text:style-name="FigureWithCaption"><text:soft-page-break/><draw:frame draw:style-name="fr1" draw:name="img8" text:anchor-type="as-char" svg:width="17cm" svg:height="11.458cm" draw:z-index="123"><draw:image xlink:href="Pictures/10000001000004F90000035AD0E0FD77.png" xlink:type="simple" xlink:show="embed" xlink:actuate="onLoad" draw:mime-type="image/png"/></draw:frame></text:p>
      <text:p text:style-name="FigureCaption"><text:bookmark-start text:name="__RefHeading___Toc4236_2425745579"/>Figura 8: Interfície de gestió del correu<text:bookmark-end text:name="__RefHeading___Toc4236_2425745579"/></text:p>
      <text:p text:style-name="Horizontal_20_Line"/>
      <text:p text:style-name="FigureWithCaption"><text:soft-page-break/><draw:frame draw:style-name="fr1" draw:name="img9" text:anchor-type="as-char" svg:width="17cm" svg:height="11.458cm" draw:z-index="124"><draw:image xlink:href="Pictures/10000001000004F90000035AD63E0ACE.png" xlink:type="simple" xlink:show="embed" xlink:actuate="onLoad" draw:mime-type="image/png"/></draw:frame></text:p>
      <text:p text:style-name="FigureCaption"><text:bookmark-start text:name="__RefHeading___Toc4234_2425745579"/>Figura 9: Redacció d’un missatge<text:bookmark-end text:name="__RefHeading___Toc4234_2425745579"/></text:p>
      <text:p text:style-name="Horizontal_20_Line"/>
      <text:p text:style-name="FigureWithCaption"><text:soft-page-break/><draw:frame draw:style-name="fr1" draw:name="img10" text:anchor-type="as-char" svg:width="17cm" svg:height="11.458cm" draw:z-index="125"><draw:image xlink:href="Pictures/10000001000004F90000035AF60476A1.png" xlink:type="simple" xlink:show="embed" xlink:actuate="onLoad" draw:mime-type="image/png"/></draw:frame></text:p>
      <text:p text:style-name="FigureCaption"><text:bookmark-start text:name="__RefHeading___Toc4232_2425745579"/>Figura 10: Missatge enviat<text:bookmark-end text:name="__RefHeading___Toc4232_2425745579"/></text:p>
      <text:p text:style-name="Horizontal_20_Line"/>
      <text:p text:style-name="FigureWithCaption"><text:soft-page-break/><draw:frame draw:style-name="fr1" draw:name="img11" text:anchor-type="as-char" svg:width="17cm" svg:height="11.458cm" draw:z-index="126"><draw:image xlink:href="Pictures/10000001000004F90000035A8C597B4C.png" xlink:type="simple" xlink:show="embed" xlink:actuate="onLoad" draw:mime-type="image/png"/></draw:frame></text:p>
      <text:p text:style-name="FigureCaption"><text:bookmark-start text:name="__RefHeading___Toc4230_2425745579"/>Figura 11: Accedeix amb l’usuari destinatari<text:bookmark-end text:name="__RefHeading___Toc4230_2425745579"/></text:p>
      <text:p text:style-name="Horizontal_20_Line"/>
      <text:p text:style-name="FigureWithCaption"><text:soft-page-break/><draw:frame draw:style-name="fr1" draw:name="img12" text:anchor-type="as-char" svg:width="17cm" svg:height="11.458cm" draw:z-index="127"><draw:image xlink:href="Pictures/10000001000004F90000035AEA5BFBA5.png" xlink:type="simple" xlink:show="embed" xlink:actuate="onLoad" draw:mime-type="image/png"/></draw:frame></text:p>
      <text:p text:style-name="FigureCaption"><text:bookmark-start text:name="__RefHeading___Toc4228_2425745579"/>Figura 12: Tens un nou missatge a la safata d’entrada<text:bookmark-end text:name="__RefHeading___Toc4228_2425745579"/></text:p>
      <text:p text:style-name="Horizontal_20_Line"/>
      <text:p text:style-name="FigureWithCaption"><text:soft-page-break/><draw:frame draw:style-name="fr1" draw:name="img13" text:anchor-type="as-char" svg:width="17cm" svg:height="11.458cm" draw:z-index="128"><draw:image xlink:href="Pictures/10000001000004F90000035A4AE9AA2F.png" xlink:type="simple" xlink:show="embed" xlink:actuate="onLoad" draw:mime-type="image/png"/></draw:frame></text:p>
      <text:p text:style-name="FigureCaption"><text:bookmark-start text:name="__RefHeading___Toc4226_2425745579"/>Figura 13: Lectura del missatge<text:bookmark-end text:name="__RefHeading___Toc4226_2425745579"/></text:p>
      <text:p text:style-name="Horizontal_20_Line"/>
      <text:p text:style-name="FigureWithCaption"><text:soft-page-break/><draw:frame draw:style-name="fr1" draw:name="img14" text:anchor-type="as-char" svg:width="17cm" svg:height="11.458cm" draw:z-index="130"><draw:image xlink:href="Pictures/10000001000004F90000035A01178597.png" xlink:type="simple" xlink:show="embed" xlink:actuate="onLoad" draw:mime-type="image/png"/></draw:frame></text:p>
      <text:p text:style-name="FigureCaption"><text:bookmark-start text:name="__RefHeading___Toc4224_2425745579"/>Figura 14: Resposta al remitent<text:bookmark-end text:name="__RefHeading___Toc4224_2425745579"/></text:p>
      <text:p text:style-name="Horizontal_20_Line"/>
      <text:p text:style-name="FigureWithCaption"><text:soft-page-break/><draw:frame draw:style-name="fr1" draw:name="img15" text:anchor-type="as-char" svg:width="17cm" svg:height="11.458cm" draw:z-index="131"><draw:image xlink:href="Pictures/10000001000004F90000035A6FCAB689.png" xlink:type="simple" xlink:show="embed" xlink:actuate="onLoad" draw:mime-type="image/png"/></draw:frame></text:p>
      <text:p text:style-name="FigureCaption"><text:bookmark-start text:name="__RefHeading___Toc4222_2425745579"/>Figura 15: Missatge respost al remitent<text:bookmark-end text:name="__RefHeading___Toc4222_2425745579"/></text:p>
      <text:h text:style-name="Heading_20_1" text:outline-level="1"><text:bookmark-start text:name="calendaris"/><text:bookmark-start text:name="__RefHeading___Toc4152_2425745579"/>9. Calendaris<text:bookmark-end text:name="calendaris"/><text:bookmark-end text:name="__RefHeading___Toc4152_2425745579"/></text:h>
      <text:h text:style-name="Heading_20_2" text:outline-level="2"><text:bookmark-start text:name="comparteix-un-calendari-des-de-la-interfície-web"/><text:bookmark-start text:name="__RefHeading___Toc4154_2425745579"/>9.1. Comparteix un calendari des de la interfície web<text:bookmark-end text:name="comparteix-un-calendari-des-de-la-interfície-web"/><text:bookmark-end text:name="__RefHeading___Toc4154_2425745579"/></text:h>
      <text:list text:style-name="L5">
        <text:list-item>
          <text:p text:style-name="P8">Inicia sessió com a <text:span text:style-name="CodiInline">joan</text:span>.</text:p>
        </text:list-item>
        <text:list-item>
          <text:p text:style-name="P8">Prem el botó dels <text:span text:style-name="T1">Calendaris</text:span>.</text:p>
        </text:list-item>
        <text:list-item>
          <text:p text:style-name="P8">Fes clic dret sobre <text:span text:style-name="T1">Calendari personal</text:span> (el calendari per defecte) → <text:span text:style-name="T1">Compartir…</text:span></text:p>
          <text:p text:style-name="P9"><text:soft-page-break/><draw:frame draw:style-name="fr1" draw:name="img16" text:anchor-type="as-char" svg:width="15.73cm" svg:height="10.603cm" draw:z-index="132"><draw:image xlink:href="Pictures/10000001000004FC0000035C8DD51438.png" xlink:type="simple" xlink:show="embed" xlink:actuate="onLoad" draw:mime-type="image/png"/></draw:frame></text:p>
          <text:p text:style-name="P10"><text:bookmark-start text:name="__RefHeading___Toc4220_2425745579"/>Figura 16: Comparteix calendari<text:bookmark-end text:name="__RefHeading___Toc4220_2425745579"/></text:p>
        </text:list-item>
        <text:list-item>
          <text:p text:style-name="P8">Cerca l’usuari amb qui el vulguis compartir. En l’exemple: <text:span text:style-name="CodiInline">maria@thos.local</text:span></text:p>
        </text:list-item>
        <text:list-item>
          <text:p text:style-name="P8">Marca <text:span text:style-name="T1">Subscriure usuari</text:span>.</text:p>
        </text:list-item>
        <text:list-item>
          <text:p text:style-name="P8">Marca el nivell d’accés que vulguis donar-li (d’ordre creixent d’accés):</text:p>
          <text:p text:style-name="P11">També hi ha caselles separades per permetre <text:span text:style-name="T1">crear</text:span> i <text:span text:style-name="T1">esborrar</text:span> esdeveniments, independents del nivell anterior.</text:p>
          <text:p text:style-name="P9"><text:soft-page-break/><draw:frame draw:style-name="fr1" draw:name="img17" text:anchor-type="as-char" svg:width="15.73cm" svg:height="10.603cm" draw:z-index="133"><draw:image xlink:href="Pictures/10000001000004FC0000035C0D51DB19.png" xlink:type="simple" xlink:show="embed" xlink:actuate="onLoad" draw:mime-type="image/png"/></draw:frame></text:p>
          <text:p text:style-name="P10"><text:bookmark-start text:name="__RefHeading___Toc4218_2425745579"/>Figura 17: Tria les opcions de compartició<text:bookmark-end text:name="__RefHeading___Toc4218_2425745579"/></text:p>
        </text:list-item>
        <text:list-item>
          <text:p text:style-name="P8">Guarda els canvis.</text:p>
          <text:p text:style-name="P9"><text:soft-page-break/><draw:frame draw:style-name="fr1" draw:name="img18" text:anchor-type="as-char" svg:width="15.73cm" svg:height="10.603cm" draw:z-index="134"><draw:image xlink:href="Pictures/10000001000004FC0000035C1E15B91C.png" xlink:type="simple" xlink:show="embed" xlink:actuate="onLoad" draw:mime-type="image/png"/></draw:frame></text:p>
          <text:p text:style-name="P10"><text:bookmark-start text:name="__RefHeading___Toc4216_2425745579"/>Figura 18: Calendari compartit amb un esdeveniment<text:bookmark-end text:name="__RefHeading___Toc4216_2425745579"/></text:p>
        </text:list-item>
      </text:list>
      <text:h text:style-name="Heading_20_2" text:outline-level="2"><text:bookmark-start text:name="subscriu-te-al-calendari-compartit"/><text:bookmark-start text:name="__RefHeading___Toc4156_2425745579"/>9.2. Subscriu-te al calendari compartit<text:bookmark-end text:name="subscriu-te-al-calendari-compartit"/><text:bookmark-end text:name="__RefHeading___Toc4156_2425745579"/></text:h>
      <text:list text:style-name="L6">
        <text:list-item>
          <text:p text:style-name="P12">Inicia sessió com a <text:span text:style-name="CodiInline">maria</text:span>.</text:p>
        </text:list-item>
        <text:list-item>
          <text:p text:style-name="P12">A la pestanya <text:span text:style-name="T1">Calendaris</text:span> → <text:span text:style-name="T1">Subscripcions</text:span></text:p>
        </text:list-item>
        <text:list-item>
          <text:p text:style-name="P12">Hauria d’aparèixer el <text:span text:style-name="CodiInline">Calendari personal de joan</text:span> a la llista (si <text:span text:style-name="CodiInline">maria</text:span> ja té algun permís assignat).</text:p>
          <text:p text:style-name="P13"><text:soft-page-break/><draw:frame draw:style-name="fr1" draw:name="img19" text:anchor-type="as-char" svg:width="15.73cm" svg:height="10.603cm" draw:z-index="135"><draw:image xlink:href="Pictures/10000001000004FC0000035C126FBC5A.png" xlink:type="simple" xlink:show="embed" xlink:actuate="onLoad" draw:mime-type="image/png"/></draw:frame></text:p>
          <text:p text:style-name="P14"><text:bookmark-start text:name="__RefHeading___Toc4214_2425745579"/>Figura 19: Calendari compartit<text:bookmark-end text:name="__RefHeading___Toc4214_2425745579"/></text:p>
        </text:list-item>
        <text:list-item>
          <text:p text:style-name="P12">Els esdeveniments de <text:span text:style-name="CodiInline">joan</text:span> són visibles.</text:p>
          <text:p text:style-name="P13"><text:soft-page-break/><draw:frame draw:style-name="fr1" draw:name="img20" text:anchor-type="as-char" svg:width="15.73cm" svg:height="10.603cm" draw:z-index="136"><draw:image xlink:href="Pictures/10000001000004FC0000035CF26D5E25.png" xlink:type="simple" xlink:show="embed" xlink:actuate="onLoad" draw:mime-type="image/png"/></draw:frame></text:p>
          <text:p text:style-name="P14"><text:bookmark-start text:name="__RefHeading___Toc4212_2425745579"/>Figura 20: Esdeveniment<text:bookmark-end text:name="__RefHeading___Toc4212_2425745579"/></text:p>
        </text:list-item>
      </text:list>
      <text:h text:style-name="Heading_20_2" text:outline-level="2"><text:bookmark-start text:name="automatitza-ho-permisos-per-defecte-per-a-tots-els-usuaris"/><text:bookmark-start text:name="__RefHeading___Toc4158_2425745579"/>9.3. Automatitza-ho: permisos per defecte per a tots els usuaris<text:bookmark-end text:name="automatitza-ho-permisos-per-defecte-per-a-tots-els-usuaris"/><text:bookmark-end text:name="__RefHeading___Toc4158_2425745579"/></text:h>
      <text:p text:style-name="First_20_paragraph">Si vols que <text:span text:style-name="T1">tots</text:span> els usuaris comparteixin automàticament, per exemple, la disponibilitat (<text:span text:style-name="CodiInline">Veure data i hora</text:span>) amb la resta sense haver-ho de fer manualment cada cop, hi ha un paràmetre a <text:span text:style-name="CodiInline">sogo.conf</text:span>:</text:p>
      <text:p text:style-name="Codi_20_Nano">SOGoCalendarDefaultRoles = ("PublicViewer");</text:p>
      <text:p text:style-name="Text_20_body">Aquest s’aplica als esdeveniments marcats com a <text:span text:style-name="T1">públics</text:span> de tots els calendaris personals nous.</text:p>
      <text:h text:style-name="Heading_20_2" text:outline-level="2"><text:bookmark-start text:name="gestió-per-línia-dordres-útil-per-a-scriptsautomatització-massiva"/><text:bookmark-start text:name="__RefHeading___Toc4160_2425745579"/>9.4. Gestió per línia d’ordres (útil per a scripts/automatització massiva)<text:bookmark-end text:name="gestió-per-línia-dordres-útil-per-a-scriptsautomatització-massiva"/><text:bookmark-end text:name="__RefHeading___Toc4160_2425745579"/></text:h>
      <text:p text:style-name="First_20_paragraph">Si mai vols assignar permisos de calendari a molts usuaris alhora (per exemple, tots els alumnes d’un grup compartint amb el professor), <text:span text:style-name="CodiInline">sogo-tool</text:span> ho permet sense passar per la interfície web:</text:p>
      <text:p text:style-name="Preformatted_20_Text"><text:span text:style-name="FunctionTok">sudo</text:span><text:span text:style-name="NormalTok"> sogo-tool manage-acl add joan Calendar/personal maria </text:span><text:span text:style-name="StringTok">'["PublicViewer","ConfidentialViewer"]'</text:span> </text:p>
      <text:h text:style-name="Heading_20_1" text:outline-level="1"><text:bookmark-start text:name="llibreta-dadreces"/><text:bookmark-start text:name="__RefHeading___Toc4162_2425745579"/><text:soft-page-break/>10. Llibreta d’adreces<text:bookmark-end text:name="llibreta-dadreces"/><text:bookmark-end text:name="__RefHeading___Toc4162_2425745579"/></text:h>
      <text:p text:style-name="First_20_paragraph">Com que ja has configurat <text:span text:style-name="CodiInline">isAddressBook = YES</text:span> a la primera font LDAP de <text:span text:style-name="CodiInline">sogo.conf</text:span>, <text:span text:style-name="T1">la llibreta d’adreces global (GAL) ja està activa des del principi</text:span> — cada usuari ha de veure automàticament la resta d’usuaris del directori LDAP com a contactes, sense haver de configurar res més.</text:p>
      <text:h text:style-name="Heading_20_2" text:outline-level="2"><text:bookmark-start text:name="comprova-que-la-gal-ja-funciona"/><text:bookmark-start text:name="__RefHeading___Toc4164_2425745579"/>10.1. Comprova que la GAL ja funciona<text:bookmark-end text:name="comprova-que-la-gal-ja-funciona"/><text:bookmark-end text:name="__RefHeading___Toc4164_2425745579"/></text:h>
      <text:list text:style-name="L7">
        <text:list-item>
          <text:p text:style-name="P15">Inicia sessió com a <text:span text:style-name="CodiInline">joan</text:span>.</text:p>
        </text:list-item>
        <text:list-item>
          <text:p text:style-name="P15">Ves a la pestanya <text:span text:style-name="T1">Llibretes d’adreces</text:span>.</text:p>
        </text:list-item>
        <text:list-item>
          <text:p text:style-name="P15">Hauries de veure, a més de “Personal”, una entrada tipus <text:span text:style-name="T1">Llibretes d’adreces globals</text:span> amb el nom exacte que has definit al fitxer <text:span text:style-name="CodiInline">/etc/sogo/sogo.conf</text:span> (<text:span text:style-name="CodiInline">id = "IES Thos i Codina";</text:span>).</text:p>
          <text:p text:style-name="P16"><draw:frame draw:style-name="fr1" draw:name="img21" text:anchor-type="as-char" svg:width="15.73cm" svg:height="10.603cm" draw:z-index="138"><draw:image xlink:href="Pictures/10000001000004FC0000035C1D4BF66D.png" xlink:type="simple" xlink:show="embed" xlink:actuate="onLoad" draw:mime-type="image/png"/></draw:frame></text:p>
          <text:p text:style-name="P17"><text:bookmark-start text:name="__RefHeading___Toc4210_2425745579"/>Figura 21: Llibreta d’adreces global<text:bookmark-end text:name="__RefHeading___Toc4210_2425745579"/></text:p>
        </text:list-item>
        <text:list-item>
          <text:p text:style-name="P15">Cerca <text:span text:style-name="CodiInline">maria</text:span> — hauria d’aparèixer automàticament, sense que ningú l’hagi afegit manualment.</text:p>
          <text:p text:style-name="P16"><text:soft-page-break/><draw:frame draw:style-name="fr1" draw:name="img22" text:anchor-type="as-char" svg:width="15.73cm" svg:height="10.603cm" draw:z-index="140"><draw:image xlink:href="Pictures/10000001000004FC0000035C69037EE2.png" xlink:type="simple" xlink:show="embed" xlink:actuate="onLoad" draw:mime-type="image/png"/></draw:frame></text:p>
          <text:p text:style-name="P17"><text:bookmark-start text:name="__RefHeading___Toc4208_2425745579"/>Figura 22: Recerca a la llibreta d’adreces<text:bookmark-end text:name="__RefHeading___Toc4208_2425745579"/></text:p>
        </text:list-item>
      </text:list>
      <text:h text:style-name="Heading_20_2" text:outline-level="2"><text:bookmark-start text:name="només-de-lectura"/><text:bookmark-start text:name="__RefHeading___Toc4166_2425745579"/>10.2. Només de lectura<text:bookmark-end text:name="només-de-lectura"/><text:bookmark-end text:name="__RefHeading___Toc4166_2425745579"/></text:h>
      <text:p text:style-name="First_20_paragraph">La GAL (basada en LDAP) és <text:span text:style-name="T1">només de lectura</text:span> — els usuaris no hi poden afegir ni editar contactes. Si un usuari vol un contacte propi editable, ha d’anar a la seva llibreta <text:span text:style-name="T1">Personal</text:span>.</text:p>
      <text:p text:style-name="FigureWithCaption"><text:soft-page-break/><draw:frame draw:style-name="fr1" draw:name="img23" text:anchor-type="as-char" svg:width="17cm" svg:height="11.458cm" draw:z-index="141"><draw:image xlink:href="Pictures/10000001000004FC0000035CDE5702A0.png" xlink:type="simple" xlink:show="embed" xlink:actuate="onLoad" draw:mime-type="image/png"/></draw:frame></text:p>
      <text:p text:style-name="FigureCaption"><text:bookmark-start text:name="__RefHeading___Toc4206_2425745579"/>Figura 23: Llibreta d’adreces personal<text:bookmark-end text:name="__RefHeading___Toc4206_2425745579"/></text:p>
      <text:h text:style-name="Heading_20_2" text:outline-level="2"><text:bookmark-start text:name="comparteix-una-llibreta-dadreces-personal"/><text:bookmark-start text:name="__RefHeading___Toc4168_2425745579"/>10.3. Comparteix una llibreta d’adreces personal<text:bookmark-end text:name="comparteix-una-llibreta-dadreces-personal"/><text:bookmark-end text:name="__RefHeading___Toc4168_2425745579"/></text:h>
      <text:p text:style-name="First_20_paragraph">Si <text:span text:style-name="CodiInline">joan</text:span> vol compartir la seva llibreta <text:span text:style-name="T2">Personal</text:span> (per exemple, una llista de contactes externs que ha anat creant) amb <text:span text:style-name="CodiInline">maria</text:span>:</text:p>
      <text:list text:style-name="L8">
        <text:list-item>
          <text:p text:style-name="P18">Llibretes d’adreces → clic sobre <text:span text:style-name="T1">Llibreta personal d’adreces</text:span> → <text:span text:style-name="T1">Compartir…</text:span></text:p>
        </text:list-item>
        <text:list-item>
          <text:p text:style-name="P18">Afegeix <text:span text:style-name="CodiInline">maria</text:span>, i marca <text:span text:style-name="T1">Subscriure usuari</text:span>.</text:p>
        </text:list-item>
        <text:list-item>
          <text:p text:style-name="P18">Tria el nivell d’accés: <text:span text:style-name="T1">Visualitzador</text:span> (només lectura) o <text:span text:style-name="T1">Modificador</text:span> (pot editar/afegir contactes).</text:p>
          <text:p text:style-name="P19"><text:soft-page-break/><draw:frame draw:style-name="fr1" draw:name="img24" text:anchor-type="as-char" svg:width="15.73cm" svg:height="10.603cm" draw:z-index="139"><draw:image xlink:href="Pictures/10000001000004FC0000035CEB9C0AA9.png" xlink:type="simple" xlink:show="embed" xlink:actuate="onLoad" draw:mime-type="image/png"/></draw:frame></text:p>
          <text:p text:style-name="P20"><text:bookmark-start text:name="__RefHeading___Toc4204_2425745579"/>Figura 24: Compartició d’una llibreta d’adreces personal<text:bookmark-end text:name="__RefHeading___Toc4204_2425745579"/></text:p>
        </text:list-item>
      </text:list>
      <text:h text:style-name="Heading_20_2" text:outline-level="2"><text:bookmark-start text:name="crea-una-llibreta-dadreces-addicional"/><text:bookmark-start text:name="__RefHeading___Toc4170_2425745579"/>10.4. Crea una llibreta d’adreces addicional<text:bookmark-end text:name="crea-una-llibreta-dadreces-addicional"/><text:bookmark-end text:name="__RefHeading___Toc4170_2425745579"/></text:h>
      <text:list text:style-name="L9">
        <text:list-item>
          <text:p text:style-name="P21">Llibretes d’adreces → icona <text:span text:style-name="T1">+</text:span> al costat de “Llibretes d’adreces”.</text:p>
        </text:list-item>
        <text:list-item>
          <text:p text:style-name="P21">Dona-li un nom (<text:span text:style-name="CodiInline">Contactes ASIX</text:span>, per exemple).</text:p>
        </text:list-item>
        <text:list-item>
          <text:p text:style-name="P21">Comparteix-la amb qui vulguis, igual que a la secció anterior.</text:p>
          <text:p text:style-name="P22"><text:soft-page-break/><draw:frame draw:style-name="fr1" draw:name="img25" text:anchor-type="as-char" svg:width="15.73cm" svg:height="10.603cm" draw:z-index="137"><draw:image xlink:href="Pictures/10000001000004FC0000035C881DEFE1.png" xlink:type="simple" xlink:show="embed" xlink:actuate="onLoad" draw:mime-type="image/png"/></draw:frame></text:p>
          <text:p text:style-name="P23"><text:bookmark-start text:name="__RefHeading___Toc4202_2425745579"/>Figura 25: Nova llibreta d’adreces<text:bookmark-end text:name="__RefHeading___Toc4202_2425745579"/></text:p>
        </text:list-item>
      </text:list>
      <text:h text:style-name="Heading_20_2" text:outline-level="2"><text:bookmark-start text:name="autocompleta-en-redactar-correus"/><text:bookmark-start text:name="__RefHeading___Toc4172_2425745579"/>10.5. Autocompleta en redactar correus<text:bookmark-end text:name="autocompleta-en-redactar-correus"/><text:bookmark-end text:name="__RefHeading___Toc4172_2425745579"/></text:h>
      <text:p text:style-name="First_20_paragraph">Aquesta funciona automàticament un cop la GAL està activa: en escriure un nom o <text:span text:style-name="CodiInline">@thos.local</text:span> al camp “Per a” d’un correu nou, SOGo cerca tant a la llibreta personal com a la GAL.</text:p>
      <text:h text:style-name="Heading_20_1" text:outline-level="1"><text:bookmark-start text:name="filtres-de-correu"/><text:bookmark-start text:name="__RefHeading___Toc4174_2425745579"/>11. Filtres de correu<text:bookmark-end text:name="filtres-de-correu"/><text:bookmark-end text:name="__RefHeading___Toc4174_2425745579"/></text:h>
      <text:p text:style-name="First_20_paragraph"><text:span text:style-name="T1">Sieve</text:span> (RFC 5228) és un llenguatge senzill i segur per definir <text:span text:style-name="T1">regles de filtratge de correu del costat del servidor</text:span> — és a dir, les regles s’apliquen quan el correu <text:span text:style-name="T1">arriba al servidor</text:span> (abans que arribi al client), no dins de Thunderbird o SOGo com a aplicació. Per això, si tens diversos dispositius o clients, les regles funcionen igual arreu, sense haver-les de configurar a cadascun.</text:p>
      <text:p text:style-name="Text_20_body">Amb Sieve pots, per exemple:</text:p>
      <text:list text:style-name="L10">
        <text:list-item>
          <text:p text:style-name="P24">Moure correus a una carpeta segons el remitent o l’assumpte</text:p>
        </text:list-item>
        <text:list-item>
          <text:p text:style-name="P24">Rebutjar o descartar correu brossa</text:p>
        </text:list-item>
        <text:list-item>
          <text:p text:style-name="P24">Reenviar automàticament</text:p>
        </text:list-item>
        <text:list-item>
          <text:p text:style-name="P24">Configurar un missatge de <text:span text:style-name="T1">vacances/absència</text:span> (autorespon una vegada per remitent)</text:p>
        </text:list-item>
      </text:list>
      <text:p text:style-name="First_20_paragraph"><text:soft-page-break/>Per seguretat, Sieve <text:span text:style-name="T1">no permet executar programes ni codi arbitrari</text:span> — és deliberadament limitat a accions de filtratge, cosa que el fa segur d’oferir a usuaris no confiables sense risc per al servidor.</text:p>
      <text:p text:style-name="Text_20_body">Hi ha dues peces separades:</text:p>
      <table:table table:name="Table5" table:style-name="Table5">
        <table:table-column table:style-name="Table5.A" table:number-columns-repeated="2"/>
        <table:table-header-rows>
          <table:table-row>
            <table:table-cell table:style-name="Table5.A1" office:value-type="string">
              <text:p text:style-name="Table_20_Heading">Component</text:p>
            </table:table-cell>
            <table:table-cell table:style-name="Table5.A1" office:value-type="string">
              <text:p text:style-name="Table_20_Heading">Funció</text:p>
            </table:table-cell>
          </table:table-row>
        </table:table-header-rows>
        <table:table-row>
          <table:table-cell table:style-name="Table5.A1" office:value-type="string">
            <text:p text:style-name="Table_20_Contents"><text:span text:style-name="T1">Motor Sieve</text:span> (a Dovecot, via el paquet <text:span text:style-name="CodiInline">dovecot-sieve</text:span>, part del projecte <text:span text:style-name="T1">Pigeonhole</text:span>)</text:p>
          </table:table-cell>
          <table:table-cell table:style-name="Table5.A1" office:value-type="string">
            <text:p text:style-name="Table_20_Contents">Executa realment els scripts quan arriba un correu (via LDA o LMTP)</text:p>
          </table:table-cell>
        </table:table-row>
        <table:table-row>
          <table:table-cell table:style-name="Table5.A1" office:value-type="string">
            <text:p text:style-name="Table_20_Contents"><text:span text:style-name="T1">ManageSieve</text:span> (protocol RFC 5804, port <text:span text:style-name="T1">4190</text:span>)</text:p>
          </table:table-cell>
          <table:table-cell table:style-name="Table5.A1" office:value-type="string">
            <text:p text:style-name="Table_20_Contents">Permet als usuaris (o a SOGo, en el teu cas) pujar/editar els seus scripts remotament, sense accés directe al sistema de fitxers</text:p>
          </table:table-cell>
        </table:table-row>
      </table:table>
      <text:p text:style-name="First_20_paragraph">SOGo actua com a <text:span text:style-name="T1">client ManageSieve</text:span>: quan configures regles de filtratge des de la interfície web de SOGo, en realitat SOGo es connecta per ManageSieve al port 4190 de Dovecot i hi puja el script Sieve corresponent.</text:p>
      <text:h text:style-name="Heading_20_2" text:outline-level="2"><text:bookmark-start text:name="installa-els-paquets"/><text:bookmark-start text:name="__RefHeading___Toc4176_2425745579"/>11.1. Instal·la els paquets<text:bookmark-end text:name="installa-els-paquets"/><text:bookmark-end text:name="__RefHeading___Toc4176_2425745579"/></text:h>
      <text:p text:style-name="Preformatted_20_Text"><text:span text:style-name="FunctionTok">sudo</text:span><text:span text:style-name="NormalTok"> apt install dovecot-sieve dovecot-managesieved</text:span> </text:p>
      <text:h text:style-name="Heading_20_2" text:outline-level="2"><text:bookmark-start text:name="activa-el-protocol-sieve-managesieve"/><text:bookmark-start text:name="__RefHeading___Toc4178_2425745579"/>11.2. Activa el protocol <text:span text:style-name="CodiInline">sieve</text:span> (ManageSieve)<text:bookmark-end text:name="activa-el-protocol-sieve-managesieve"/><text:bookmark-end text:name="__RefHeading___Toc4178_2425745579"/></text:h>
      <text:p text:style-name="Preformatted_20_Text"><text:span text:style-name="FunctionTok">sudo</text:span><text:span text:style-name="NormalTok"> nano /etc/dovecot/dovecot.conf</text:span> </text:p>
      <text:p text:style-name="First_20_paragraph">Busca la línia:</text:p>
      <text:p text:style-name="Preformatted_20_Text"><text:span text:style-name="CommentTok">#protocols = imap pop3 lmtp</text:span> </text:p>
      <text:p text:style-name="First_20_paragraph">Canvia-la per:</text:p>
      <text:p text:style-name="Codi_20_Nano">protocols = imap lmtp sieve</text:p>
      <text:h text:style-name="Heading_20_2" text:outline-level="2"><text:bookmark-start text:name="activa-el-connector-sieve-a-lmtp"/><text:bookmark-start text:name="__RefHeading___Toc4180_2425745579"/>11.3. Activa el connector Sieve a LMTP<text:bookmark-end text:name="activa-el-connector-sieve-a-lmtp"/><text:bookmark-end text:name="__RefHeading___Toc4180_2425745579"/></text:h>
      <text:p text:style-name="Preformatted_20_Text"><text:span text:style-name="FunctionTok">sudo</text:span><text:span text:style-name="NormalTok"> nano </text:span><text:span text:style-name="AttributeTok">-l</text:span><text:span text:style-name="NormalTok"> /etc/dovecot/conf.d/20-lmtp.conf</text:span> </text:p>
      <text:p text:style-name="First_20_paragraph">Descomenta les línies 40, 41 i 42:</text:p>
      <text:p text:style-name="Codi_20_Nano"><text:s text:c="2"/>mail_plugins {</text:p>
      <text:p text:style-name="Codi_20_Nano"><text:s text:c="4"/>sieve = yes</text:p>
      <text:p text:style-name="Codi_20_Nano"><text:s text:c="2"/>}</text:p>
      <text:h text:style-name="Heading_20_2" text:outline-level="2"><text:bookmark-start text:name="configura-on-es-desen-els-scripts"/><text:bookmark-start text:name="__RefHeading___Toc4182_2425745579"/><text:soft-page-break/>11.4. Configura on es desen els scripts<text:bookmark-end text:name="configura-on-es-desen-els-scripts"/><text:bookmark-end text:name="__RefHeading___Toc4182_2425745579"/></text:h>
      <text:p text:style-name="Preformatted_20_Text"><text:span text:style-name="FunctionTok">sudo</text:span><text:span text:style-name="NormalTok"> nano </text:span><text:span text:style-name="AttributeTok">-l</text:span><text:span text:style-name="NormalTok"> /etc/dovecot/conf.d/90-sieve.conf</text:span> </text:p>
      <text:p text:style-name="First_20_paragraph">Descomenta les línies 11-15:</text:p>
      <text:p text:style-name="Codi_20_Nano">sieve_script personal {</text:p>
      <text:p text:style-name="Codi_20_Nano"><text:s text:c="2"/>driver = file</text:p>
      <text:p text:style-name="Codi_20_Nano"><text:s text:c="2"/>path = ~/sieve</text:p>
      <text:p text:style-name="Codi_20_Nano"><text:s text:c="2"/>active_path = ~/.dovecot.sieve</text:p>
      <text:p text:style-name="Codi_20_Nano">}</text:p>
      <text:h text:style-name="Heading_20_2" text:outline-level="2"><text:bookmark-start text:name="verifica-i-reinicia"/><text:bookmark-start text:name="__RefHeading___Toc4184_2425745579"/>11.5. Verifica i reinicia<text:bookmark-end text:name="verifica-i-reinicia"/><text:bookmark-end text:name="__RefHeading___Toc4184_2425745579"/></text:h>
      <text:p text:style-name="First_20_paragraph">Comprova la sintaxi:</text:p>
      <text:p text:style-name="Preformatted_20_Text"><text:span text:style-name="FunctionTok">sudo</text:span><text:span text:style-name="NormalTok"> doveconf </text:span><text:span text:style-name="AttributeTok">-n</text:span> </text:p>
      <text:p text:style-name="First_20_paragraph">Reinicia Dovecot:</text:p>
      <text:p text:style-name="Preformatted_20_Text"><text:span text:style-name="FunctionTok">sudo</text:span><text:span text:style-name="NormalTok"> systemctl restart dovecot</text:span> </text:p>
      <text:p text:style-name="First_20_paragraph">Verifica:</text:p>
      <text:p text:style-name="Preformatted_20_Text"><text:span text:style-name="FunctionTok">sudo</text:span><text:span text:style-name="NormalTok"> ss </text:span><text:span text:style-name="AttributeTok">-tlnp</text:span><text:span text:style-name="NormalTok"> </text:span><text:span text:style-name="KeywordTok">|</text:span><text:span text:style-name="NormalTok"> </text:span><text:span text:style-name="FunctionTok">grep</text:span><text:span text:style-name="NormalTok"> 4190</text:span> </text:p>
      <text:p text:style-name="First_20_paragraph">Hauries de veure Dovecot escoltant al port <text:span text:style-name="T1">4190</text:span>.</text:p>
      <text:p text:style-name="Codi_20_Ini">LISTEN 0 <text:s text:c="5"/>100 <text:s text:c="9"/>0.0.0.0:4190 <text:s text:c="6"/>0.0.0.0:* <text:s text:c="3"/>users:(("dovecot",pid=2926,fd=55)) <text:s text:c="68"/></text:p>
      <text:p text:style-name="Codi_20_Ini">LISTEN 0 <text:s text:c="5"/>100 <text:s text:c="12"/>[::]:4190 <text:s text:c="9"/>[::]:* <text:s text:c="3"/>users:(("dovecot",pid=2926,fd=56))</text:p>
      <text:h text:style-name="Heading_20_2" text:outline-level="2"><text:bookmark-start text:name="actival-a-sogo"/><text:bookmark-start text:name="__RefHeading___Toc4186_2425745579"/>11.6. Activa’l a SOGo<text:bookmark-end text:name="actival-a-sogo"/><text:bookmark-end text:name="__RefHeading___Toc4186_2425745579"/></text:h>
      <text:p text:style-name="First_20_paragraph">Ja tens aquesta línia a <text:span text:style-name="CodiInline">sogo.conf</text:span>:</text:p>
      <text:p text:style-name="Preformatted_20_Text"><text:span text:style-name="ExtensionTok">SOGoSieveServer</text:span><text:span text:style-name="NormalTok"> = </text:span><text:span text:style-name="StringTok">"sieve://correu.thos.local:4190/?tls=YES"</text:span><text:span text:style-name="KeywordTok">;</text:span> </text:p>
      <text:p text:style-name="First_20_paragraph">I si vols que apareguin les opcions de filtres a la interfície edita el fitxer <text:span text:style-name="CodiInline">sogo.conf</text:span>:</text:p>
      <text:p text:style-name="Preformatted_20_Text"><text:span text:style-name="FunctionTok">sudo</text:span><text:span text:style-name="NormalTok"> nano /etc/sogo/sogo.conf</text:span> </text:p>
      <text:p text:style-name="First_20_paragraph">Estableix els valors a ‘YES’:</text:p>
      <text:p text:style-name="Codi_20_Nano">SOGoVacationEnabled = YES;</text:p>
      <text:p text:style-name="Codi_20_Nano">SOGoForwardEnabled = YES;</text:p>
      <text:p text:style-name="Codi_20_Nano">SOGoSieveScriptsEnabled = YES;</text:p>
      <text:p text:style-name="Text_20_body">Reinicia SOGo:</text:p>
      <text:p text:style-name="Preformatted_20_Text"><text:span text:style-name="FunctionTok">sudo</text:span><text:span text:style-name="NormalTok"> systemctl restart sogo</text:span> </text:p>
      <text:h text:style-name="Heading_20_2" text:outline-level="2"><text:bookmark-start text:name="comprovació-manual"/><text:bookmark-start text:name="__RefHeading___Toc4188_2425745579"/><text:soft-page-break/>11.7 Comprovació manual<text:bookmark-end text:name="comprovació-manual"/><text:bookmark-end text:name="__RefHeading___Toc4188_2425745579"/></text:h>
      <text:p text:style-name="Preformatted_20_Text"><text:span text:style-name="ExtensionTok">openssl</text:span><text:span text:style-name="NormalTok"> s_client </text:span><text:span text:style-name="AttributeTok">-connect</text:span><text:span text:style-name="NormalTok"> correu.thos.local:4190 </text:span><text:span text:style-name="AttributeTok">-starttls</text:span><text:span text:style-name="NormalTok"> sieve </text:span><text:span text:style-name="AttributeTok">-quiet</text:span> </text:p>
      <text:p text:style-name="First_20_paragraph">Hauria de respondre amb una salutació <text:span text:style-name="CodiInline">"IMPLEMENTATION" "Dovecot Pigeonhole"</text:span> i la llista de capacitats Sieve suportades.</text:p>
      <text:p text:style-name="Codi_20_Ini">Connecting to 10.0.2.10</text:p>
      <text:p text:style-name="Codi_20_Ini">depth=0 C=ES, ST=Catalunya, L=Mataro, O=IES Thos i Codina, OU=ASIX, CN=correu.thos.local</text:p>
      <text:p text:style-name="Codi_20_Ini">verify return:1</text:p>
      <text:p text:style-name="Codi_20_Ini">OK "Begin TLS negotiation now."</text:p>
      <text:p text:style-name="Codi_20_Ini">"IMPLEMENTATION" "Dovecot Pigeonhole"</text:p>
      <text:p text:style-name="Codi_20_Ini">"SIEVE" "fileinto reject envelope encoded-character vacation subaddress comparator-i;ascii-numeric relational regex imap4flags copy include body variables enotify environment mailbox date index ihave duplicate mime foreverypart extracttext"</text:p>
      <text:p text:style-name="Codi_20_Ini">"NOTIFY" "mailto"</text:p>
      <text:p text:style-name="Codi_20_Ini">"SASL" "PLAIN LOGIN"</text:p>
      <text:p text:style-name="Codi_20_Ini">"VERSION" "1.0"</text:p>
      <text:p text:style-name="Codi_20_Ini">OK "TLS negotiation successful."</text:p>
      <text:p text:style-name="Text_20_body">Per sortir escriu <text:span text:style-name="CodiInline">LOGOUT</text:span>:</text:p>
      <text:p text:style-name="Codi_20_Ini">OK "Logout completed."</text:p>
      <text:p text:style-name="Text_20_body">Un cop fet, a la interfície de SOGo apareixeran tres pestanyes: <text:span text:style-name="T1">Filtres, Vacances i Redirigir</text:span> a Preferències → Correu, on els usuaris podran crear filtres, un missatge de vacances, o reenviaments, sense necessitat de tocar res més al servidor.</text:p>
      <text:p text:style-name="FigureWithCaption"><text:soft-page-break/><draw:frame draw:style-name="fr1" draw:name="img26" text:anchor-type="as-char" svg:width="17cm" svg:height="11.458cm" draw:z-index="129"><draw:image xlink:href="Pictures/10000001000004FC0000035CD0C28FD0.png" xlink:type="simple" xlink:show="embed" xlink:actuate="onLoad" draw:mime-type="image/png"/></draw:frame></text:p>
      <text:p text:style-name="FigureCaption"><text:bookmark-start text:name="__RefHeading___Toc4200_2425745579"/>Figura 26: Pestanyes Filtres, Vacances i Redirigir<text:bookmark-end text:name="__RefHeading___Toc4200_2425745579"/></text:p>
      <text:h text:style-name="Heading_20_1" text:outline-level="1"><text:bookmark-start text:name="accés-dels-clients"/><text:bookmark-start text:name="__RefHeading___Toc4190_2425745579"/>12. Accés dels clients<text:bookmark-end text:name="accés-dels-clients"/><text:bookmark-end text:name="__RefHeading___Toc4190_2425745579"/></text:h>
      <table:table table:name="Table6" table:style-name="Table6">
        <table:table-column table:style-name="Table6.A" table:number-columns-repeated="3"/>
        <table:table-header-rows>
          <table:table-row>
            <table:table-cell table:style-name="Table6.A1" office:value-type="string">
              <text:p text:style-name="Table_20_Heading">Client</text:p>
            </table:table-cell>
            <table:table-cell table:style-name="Table6.A1" office:value-type="string">
              <text:p text:style-name="Table_20_Heading">Protocol</text:p>
            </table:table-cell>
            <table:table-cell table:style-name="Table6.A1" office:value-type="string">
              <text:p text:style-name="Table_20_Heading">Notes</text:p>
            </table:table-cell>
          </table:table-row>
        </table:table-header-rows>
        <table:table-row>
          <table:table-cell table:style-name="Table6.A1" office:value-type="string">
            <text:p text:style-name="Table_20_Contents">Navegador web</text:p>
          </table:table-cell>
          <table:table-cell table:style-name="Table6.A1" office:value-type="string">
            <text:p text:style-name="Table_20_Contents">HTTPS</text:p>
          </table:table-cell>
          <table:table-cell table:style-name="Table6.A1" office:value-type="string">
            <text:p text:style-name="Table_20_Contents">Interfície completa, AJAX</text:p>
          </table:table-cell>
        </table:table-row>
        <table:table-row>
          <table:table-cell table:style-name="Table6.A1" office:value-type="string">
            <text:p text:style-name="Table_20_Contents">Mozilla Thunderbird</text:p>
          </table:table-cell>
          <table:table-cell table:style-name="Table6.A1" office:value-type="string">
            <text:p text:style-name="Table_20_Contents">CalDAV/CardDAV nadiu, o extensions <text:span text:style-name="T2">SOGo Connector</text:span>/<text:span text:style-name="T2">Integrator</text:span></text:p>
          </table:table-cell>
          <table:table-cell table:style-name="Table6.A1" office:value-type="string">
            <text:p text:style-name="Table_20_Contents">Integració més completa amb els complements d’Alinto</text:p>
          </table:table-cell>
        </table:table-row>
        <table:table-row>
          <table:table-cell table:style-name="Table6.A1" office:value-type="string">
            <text:p text:style-name="Table_20_Contents">Apple Calendar / Contacts</text:p>
          </table:table-cell>
          <table:table-cell table:style-name="Table6.A1" office:value-type="string">
            <text:p text:style-name="Table_20_Contents">CalDAV / CardDAV</text:p>
          </table:table-cell>
          <table:table-cell table:style-name="Table6.A1" office:value-type="string">
            <text:p text:style-name="Table_20_Contents">Configuració nativa del sistema operatiu</text:p>
          </table:table-cell>
        </table:table-row>
        <table:table-row>
          <table:table-cell table:style-name="Table6.A1" office:value-type="string">
            <text:p text:style-name="Table_20_Contents">Microsoft Outlook</text:p>
          </table:table-cell>
          <table:table-cell table:style-name="Table6.A1" office:value-type="string">
            <text:p text:style-name="Table_20_Contents">ActiveSync o <text:span text:style-name="T2">Outlook CalDav Synchronizer</text:span> (lliure)</text:p>
          </table:table-cell>
          <table:table-cell table:style-name="Table6.A1" office:value-type="string">
            <text:p text:style-name="Table_20_Contents">Sense necessitat de connectors MAPI de pagament</text:p>
          </table:table-cell>
        </table:table-row>
        <table:table-row>
          <table:table-cell table:style-name="Table6.A1" office:value-type="string">
            <text:p text:style-name="Table_20_Contents">Android / iOS / Windows <text:soft-page-break/>Phone</text:p>
          </table:table-cell>
          <table:table-cell table:style-name="Table6.A1" office:value-type="string">
            <text:p text:style-name="Table_20_Contents">ActiveSync o clients <text:soft-page-break/>CalDAV/CardDAV (p. ex. DAVx⁵)</text:p>
          </table:table-cell>
          <table:table-cell table:style-name="Table6.A1" office:value-type="string">
            <text:p text:style-name="Table_20_Contents">Push i sincronització <text:soft-page-break/>bidireccional</text:p>
          </table:table-cell>
        </table:table-row>
      </table:table>
      <text:p text:style-name="First_20_paragraph">URL típica per a CalDAV manual: <text:span text:style-name="CodiInline">https://&lt;servidor&gt;/SOGo/dav/&lt;usuari&gt;/Calendar/personal/</text:span></text:p>
      <text:h text:style-name="Heading_20_1" text:outline-level="1"><text:bookmark-start text:name="manteniment-i-eines"/><text:bookmark-start text:name="__RefHeading___Toc4192_2425745579"/>13. Manteniment i eines<text:bookmark-end text:name="manteniment-i-eines"/><text:bookmark-end text:name="__RefHeading___Toc4192_2425745579"/></text:h>
      <text:list text:style-name="L11">
        <text:list-item>
          <text:p text:style-name="P25"><text:span text:style-name="CodiInline">sogo-tool</text:span>: eina de línia d’ordres inclosa al paquet <text:span text:style-name="CodiInline">sogo</text:span> a Debian/Ubuntu, útil per a còpies de seguretat i restauració.</text:p>
          <text:p text:style-name="P25">Crea la còpia de seguretat:</text:p>
          <text:p text:style-name="P26"><text:span text:style-name="FunctionTok">sudo</text:span><text:span text:style-name="NormalTok"> sogo-tool backup /var/backups/sogo ALL</text:span> </text:p>
          <text:p text:style-name="P25">Restaura la còpia de seguretat:</text:p>
          <text:p text:style-name="P26"><text:span text:style-name="FunctionTok">sudo</text:span><text:span text:style-name="NormalTok"> sogo-tool restore /var/backups/sogo/20260713 usuari1</text:span> </text:p>
        </text:list-item>
        <text:list-item>
          <text:p text:style-name="P25"><text:span text:style-name="T1">Registres</text:span>: <text:span text:style-name="CodiInline">journalctl -u sogo -f</text:span> per seguir el dimoni en temps real.</text:p>
        </text:list-item>
        <text:list-item>
          <text:p text:style-name="P25"><text:span text:style-name="T1">Sistema de seguiment d’errors</text:span> oficial per reportar bugs (cal donar-se d’alta per pujar de rol de lector a informador).</text:p>
        </text:list-item>
      </text:list>
      <text:h text:style-name="Heading_20_1" text:outline-level="1"><text:bookmark-start text:name="enllaços-dinterès"/><text:bookmark-start text:name="__RefHeading___Toc4194_2425745579"/>14. Enllaços d’interès<text:bookmark-end text:name="enllaços-dinterès"/><text:bookmark-end text:name="__RefHeading___Toc4194_2425745579"/></text:h>
      <text:list text:style-name="L12">
        <text:list-item>
          <text:p text:style-name="P27">Web oficial: <text:a xlink:type="simple" xlink:href="https://www.sogo.nu/" text:style-name="Internet_20_link" text:visited-style-name="Visited_20_Internet_20_Link"><text:span text:style-name="Definition">https://www.sogo.nu/</text:span></text:a></text:p>
        </text:list-item>
        <text:list-item>
          <text:p text:style-name="P27">Guia oficial d’instal·lació i configuració: <text:a xlink:type="simple" xlink:href="https://www.sogo.nu/files/docs/SOGoInstallationGuide.html" text:style-name="Internet_20_link" text:visited-style-name="Visited_20_Internet_20_Link"><text:span text:style-name="Definition">https://www.sogo.nu/files/docs/SOGoInstallationGuide.html</text:span></text:a></text:p>
        </text:list-item>
        <text:list-item>
          <text:p text:style-name="P27">FAQ d’instal·lació a Ubuntu: <text:a xlink:type="simple" xlink:href="https://www.sogo.nu/support/faq/how-to-install-sogo-on-ubuntu.html" text:style-name="Internet_20_link" text:visited-style-name="Visited_20_Internet_20_Link"><text:span text:style-name="Definition">https://www.sogo.nu/support/faq/how-to-install-sogo-on-ubuntu.html</text:span></text:a></text:p>
        </text:list-item>
        <text:list-item>
          <text:p text:style-name="P27">Paquet oficial a Ubuntu (Launchpad): <text:a xlink:type="simple" xlink:href="https://launchpad.net/ubuntu/+source/sogo" text:style-name="Internet_20_link" text:visited-style-name="Visited_20_Internet_20_Link"><text:span text:style-name="Definition">https://launchpad.net/ubuntu/+source/sogo</text:span></text:a></text:p>
        </text:list-item>
        <text:list-item>
          <text:p text:style-name="P27">Cerca de paquets Ubuntu: <text:a xlink:type="simple" xlink:href="https://packages.ubuntu.com/sogo" text:style-name="Internet_20_link" text:visited-style-name="Visited_20_Internet_20_Link"><text:span text:style-name="Definition">https://packages.ubuntu.com/sogo</text:span></text:a></text:p>
        </text:list-item>
        <text:list-item>
          <text:p text:style-name="P27">Descàrrega de l’entorn de proves complet i preconfigurat ZEG (Zero Effort Groupware): <text:a xlink:type="simple" xlink:href="https://www.sogo.nu/download.html#zeg" text:style-name="Internet_20_link" text:visited-style-name="Visited_20_Internet_20_Link"><text:span text:style-name="Definition">https://www.sogo.nu/download.html#zeg</text:span></text:a></text:p>
        </text:list-item>
        <text:list-item>
          <text:p text:style-name="P27">Presentació de característiques: <text:a xlink:type="simple" xlink:href="https://www.sogo.nu/about.html" text:style-name="Internet_20_link" text:visited-style-name="Visited_20_Internet_20_Link"><text:span text:style-name="Definition">https://www.sogo.nu/about.html</text:span></text:a></text:p>
        </text:list-item>
        <text:list-item>
          <text:p text:style-name="P27">Dipòsit de codi (GitHub, mirall): cerca “Alinto SOGo” o el projecte <text:span text:style-name="CodiInline">sogo</text:span> a GitHub</text:p>
        </text:list-item>
      </text:list>
      <text:p text:style-name="SaltDePagina"/>
      <text:h text:style-name="Heading_20_2" text:outline-level="2"><text:bookmark-start text:name="__RefHeading___Toc4196_2425745579"/>Índex de figures<text:bookmark-end text:name="__RefHeading___Toc4196_2425745579"/></text:h>
      <text:illustration-index text:style-name="Sect1" text:protected="true" text:name="TaulaFigures">
        <text:illustration-index-source text:caption-sequence-name="Illustration" text:caption-sequence-format="text">
          <text:index-title-template text:style-name="Figure_20_Index_20_Heading"/>
          <text:illustration-index-entry-template text:style-name="Figure_20_Index_20_1">
            <text:index-entry-link-start text:style-name="Index_20_Link"/>
            <text:index-entry-text/>
            <text:index-entry-tab-stop style:type="right" style:leader-char="."/>
            <text:index-entry-page-number/>
            <text:index-entry-link-end/>
          </text:illustration-index-entry-template>
          <loext:index-source-style text:style-name="FigureCaption"/>
        </text:illustration-index-source>
        <text:index-body>
          <text:p text:style-name="P28"><text:a xlink:type="simple" xlink:href="#__RefHeading___Toc4198_2425745579" text:style-name="Index_20_Link" text:visited-style-name="Index_20_Link">Figura 1: SOGo logo<text:tab/>3</text:a></text:p>
          <text:p text:style-name="P28"><text:a xlink:type="simple" xlink:href="#__RefHeading___Toc4248_2425745579" text:style-name="Index_20_Link" text:visited-style-name="Index_20_Link">Figura 2: Topologia de xarxa<text:tab/>6</text:a></text:p>
          <text:p text:style-name="P28"><text:a xlink:type="simple" xlink:href="#__RefHeading___Toc4246_2425745579" text:style-name="Index_20_Link" text:visited-style-name="Index_20_Link">Figura 3: Fluxos d’autenticació<text:tab/>7</text:a></text:p>
          <text:p text:style-name="P28"><text:a xlink:type="simple" xlink:href="#__RefHeading___Toc4244_2425745579" text:style-name="Index_20_Link" text:visited-style-name="Index_20_Link">Figura 4: Prem el botó Advanced<text:tab/>31</text:a></text:p>
          <text:p text:style-name="P28"><text:a xlink:type="simple" xlink:href="#__RefHeading___Toc4242_2425745579" text:style-name="Index_20_Link" text:visited-style-name="Index_20_Link">Figura 5: Prem to correu.thos.local (Risky)<text:tab/>32</text:a></text:p>
          <text:p text:style-name="P28"><text:a xlink:type="simple" xlink:href="#__RefHeading___Toc4240_2425745579" text:style-name="Index_20_Link" text:visited-style-name="Index_20_Link">Figura 6: Finestra d’inici de sessió de SOGo<text:tab/>33</text:a></text:p>
          <text:p text:style-name="P28"><text:a xlink:type="simple" xlink:href="#__RefHeading___Toc4238_2425745579" text:style-name="Index_20_Link" text:visited-style-name="Index_20_Link">Figura 7: Accedeix amb un usuari LDAP<text:tab/>34</text:a></text:p>
          <text:p text:style-name="P28"><text:a xlink:type="simple" xlink:href="#__RefHeading___Toc4236_2425745579" text:style-name="Index_20_Link" text:visited-style-name="Index_20_Link">Figura 8: Interfície de gestió del correu<text:tab/>35</text:a></text:p>
          <text:p text:style-name="P28"><text:a xlink:type="simple" xlink:href="#__RefHeading___Toc4234_2425745579" text:style-name="Index_20_Link" text:visited-style-name="Index_20_Link">Figura 9: Redacció d’un missatge<text:tab/>36</text:a></text:p>
          <text:p text:style-name="P28"><text:a xlink:type="simple" xlink:href="#__RefHeading___Toc4232_2425745579" text:style-name="Index_20_Link" text:visited-style-name="Index_20_Link">Figura 10: Missatge enviat<text:tab/>37</text:a></text:p>
          <text:p text:style-name="P28"><text:a xlink:type="simple" xlink:href="#__RefHeading___Toc4230_2425745579" text:style-name="Index_20_Link" text:visited-style-name="Index_20_Link">Figura 11: Accedeix amb l’usuari destinatari<text:tab/>38</text:a></text:p>
          <text:p text:style-name="P28"><text:a xlink:type="simple" xlink:href="#__RefHeading___Toc4228_2425745579" text:style-name="Index_20_Link" text:visited-style-name="Index_20_Link">Figura 12: Tens un nou missatge a la safata d’entrada<text:tab/>39</text:a></text:p>
          <text:p text:style-name="P28"><text:a xlink:type="simple" xlink:href="#__RefHeading___Toc4226_2425745579" text:style-name="Index_20_Link" text:visited-style-name="Index_20_Link">Figura 13: Lectura del missatge<text:tab/>40</text:a></text:p>
          <text:p text:style-name="P28"><text:a xlink:type="simple" xlink:href="#__RefHeading___Toc4224_2425745579" text:style-name="Index_20_Link" text:visited-style-name="Index_20_Link">Figura 14: Resposta al remitent<text:tab/>41</text:a></text:p>
          <text:p text:style-name="P28"><text:a xlink:type="simple" xlink:href="#__RefHeading___Toc4222_2425745579" text:style-name="Index_20_Link" text:visited-style-name="Index_20_Link">Figura 15: Missatge respost al remitent<text:tab/>42</text:a></text:p>
          <text:p text:style-name="P28"><text:a xlink:type="simple" xlink:href="#__RefHeading___Toc4220_2425745579" text:style-name="Index_20_Link" text:visited-style-name="Index_20_Link">Figura 16: Comparteix calendari<text:tab/>43</text:a></text:p>
          <text:p text:style-name="P28"><text:a xlink:type="simple" xlink:href="#__RefHeading___Toc4218_2425745579" text:style-name="Index_20_Link" text:visited-style-name="Index_20_Link">Figura 17: Tria les opcions de compartició<text:tab/>44</text:a></text:p>
          <text:p text:style-name="P28"><text:a xlink:type="simple" xlink:href="#__RefHeading___Toc4216_2425745579" text:style-name="Index_20_Link" text:visited-style-name="Index_20_Link">Figura 18: Calendari compartit amb un esdeveniment<text:tab/>45</text:a></text:p>
          <text:p text:style-name="P28"><text:a xlink:type="simple" xlink:href="#__RefHeading___Toc4214_2425745579" text:style-name="Index_20_Link" text:visited-style-name="Index_20_Link">Figura 19: Calendari compartit<text:tab/>46</text:a></text:p>
          <text:p text:style-name="P28"><text:a xlink:type="simple" xlink:href="#__RefHeading___Toc4212_2425745579" text:style-name="Index_20_Link" text:visited-style-name="Index_20_Link">Figura 20: Esdeveniment<text:tab/>47</text:a></text:p>
          <text:p text:style-name="P28"><text:a xlink:type="simple" xlink:href="#__RefHeading___Toc4210_2425745579" text:style-name="Index_20_Link" text:visited-style-name="Index_20_Link">Figura 21: Llibreta d’adreces global<text:tab/>48</text:a></text:p>
          <text:p text:style-name="P28"><text:a xlink:type="simple" xlink:href="#__RefHeading___Toc4208_2425745579" text:style-name="Index_20_Link" text:visited-style-name="Index_20_Link">Figura 22: Recerca a la llibreta d’adreces<text:tab/>49</text:a></text:p>
          <text:p text:style-name="P28"><text:a xlink:type="simple" xlink:href="#__RefHeading___Toc4206_2425745579" text:style-name="Index_20_Link" text:visited-style-name="Index_20_Link">Figura 23: Llibreta d’adreces personal<text:tab/>50</text:a></text:p>
          <text:p text:style-name="P28"><text:a xlink:type="simple" xlink:href="#__RefHeading___Toc4204_2425745579" text:style-name="Index_20_Link" text:visited-style-name="Index_20_Link">Figura 24: Compartició d’una llibreta d’adreces personal<text:tab/>51</text:a></text:p>
          <text:p text:style-name="P28"><text:a xlink:type="simple" xlink:href="#__RefHeading___Toc4202_2425745579" text:style-name="Index_20_Link" text:visited-style-name="Index_20_Link">Figura 25: Nova llibreta d’adreces<text:tab/>52</text:a></text:p>
          <text:p text:style-name="P28"><text:a xlink:type="simple" xlink:href="#__RefHeading___Toc4200_2425745579" text:style-name="Index_20_Link" text:visited-style-name="Index_20_Link">Figura 26: Pestanyes Filtres, Vacances i Redirigir<text:tab/>56</text:a></text:p>
        </text:index-body>
      </text:illustration-index>
      <text:h text:style-name="Heading_20_4" text:outline-level="4"><text:bookmark-start text:name="versions-daquest-document"/>Versions d’aquest document<text:bookmark-end text:name="versions-daquest-document"/></text:h>
      <text:list text:style-name="L13">
        <text:list-item>
          <text:p text:style-name="P29"><text:a xlink:type="simple" xlink:href="https://proferamon.com/tic/sogo.html" text:style-name="Internet_20_link" text:visited-style-name="Visited_20_Internet_20_Link"><text:span text:style-name="Definition">HTML</text:span></text:a></text:p>
        </text:list-item>
        <text:list-item>
          <text:p text:style-name="P29"><text:a xlink:type="simple" xlink:href="https://proferamon.com/tic/pdf/sogo.pdf" text:style-name="Internet_20_link" text:visited-style-name="Visited_20_Internet_20_Link"><text:span text:style-name="Definition">PDF</text:span></text:a></text:p>
        </text:list-item>
        <text:list-item>
          <text:p text:style-name="P29"><text:a xlink:type="simple" xlink:href="https://proferamon.com/tic/odt/sogo.odt" text:style-name="Internet_20_link" text:visited-style-name="Visited_20_Internet_20_Link"><text:span text:style-name="Definition">ODT</text:span></text:a></text:p>
        </text:list-item>
        <text:list-item>
          <text:p text:style-name="P29"><text:a xlink:type="simple" xlink:href="https://proferamon.com/tic/md/sogo.md" text:style-name="Internet_20_link" text:visited-style-name="Visited_20_Internet_20_Link"><text:span text:style-name="Definition">MD</text:span></text:a></text:p>
        </text:list-item>
      </text:list>
      <text:p text:style-name="First_20_paragraph"><text:a xlink:type="simple" xlink:href="https://creativecommons.org/publicdomain/zero/1.0/deed.ca" text:style-name="Internet_20_link" text:visited-style-name="Visited_20_Internet_20_Link"><text:span text:style-name="Definition">Domini Públic (CC0)</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ans" fo:font-family="'Noto Sans'" style:font-style-name="Normal" style:font-family-generic="swiss" style:font-pitch="variable" fo:font-size="11pt"/>
    </style:style>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1cm" fo:margin-right="1cm" fo:margin-top="0.254cm" fo:margin-bottom="0.254cm" style:contextual-spacing="false" fo:text-indent="0cm" style:auto-text-indent="false"/>
    </style:style>
    <style:style style:name="Heading" style:family="paragraph" style:parent-style-name="Standard" style:next-style-name="Text_20_body" style:class="chapter">
      <style:paragraph-properties fo:margin-top="0.423cm" fo:margin-bottom="0.212cm" style:contextual-spacing="false" fo:keep-with-next="always"/>
      <style:text-properties fo:color="#e6001a" loext:opacity="100%" style:font-name="Arial" fo:font-family="Arial" style:font-style-name="Normal" style:font-family-generic="swiss" style:font-pitch="variable" fo:font-size="14pt" style:font-name-asian="Tahoma" style:font-family-asian="Tahoma"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15%" style:page-number="auto"/>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TableCaption" style:family="paragraph" style:parent-style-name="Caption" style:class="extra"/>
    <style:style style:name="Table" style:family="paragraph" style:parent-style-name="Caption" style:class="extra"/>
    <style:style style:name="FigureCaption" style:family="paragraph" style:parent-style-name="Caption" style:class="extra">
      <style:paragraph-properties fo:text-align="center" style:justify-single-word="false"/>
    </style:style>
    <style:style style:name="Figure" style:family="paragraph" style:parent-style-name="Standard" style:class="extra">
      <style:paragraph-properties fo:text-align="center" style:justify-single-word="false"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master-page-name="">
      <style:paragraph-properties fo:line-height="115%" style:page-number="auto"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chapter">
      <loext:graphic-properties draw:fill="solid" draw:fill-color="#ffd7d7"/>
      <style:paragraph-properties fo:margin-top="0.423cm" fo:margin-bottom="0.212cm" style:contextual-spacing="false" fo:background-color="#ffd7d7" fo:padding="0.049cm" fo:border-left="none" fo:border-right="none" fo:border-top="1.56pt solid #e6001a" fo:border-bottom="non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0%"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normal"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normal" style:font-size-asian="95%" style:font-style-asian="italic" style:font-weight-asian="bold" style:font-size-complex="95%" style:font-style-complex="italic" style:font-weight-complex="normal"/>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normal"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style>
    <style:style style:name="Preformatted_20_Text" style:display-name="Preformatted Text" style:family="paragraph" style:parent-style-name="Standard" style:class="html">
      <loext:graphic-properties draw:fill="solid" draw:fill-color="#f5f5f5"/>
      <style:paragraph-properties fo:margin-top="0cm" fo:margin-bottom="0cm" style:contextual-spacing="true" fo:background-color="#f5f5f5" fo:padding="0.15cm" fo:border-left="2.49pt solid #4a90d9" fo:border-right="none" fo:border-top="none" fo:border-bottom="none"/>
      <style:text-properties fo:color="#2d2d2d" loext:opacity="100%" style:font-name="Ubuntu Mono1" fo:font-family="'Ubuntu Mono'" style:font-style-name="Normal" style:font-pitch="fixed" fo:font-size="10pt" fo:language="ca" fo:country="none"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Codi_20_Ini" style:display-name="Codi Ini" style:family="paragraph" style:parent-style-name="Standard" style:master-page-name="">
      <loext:graphic-properties draw:fill="solid" draw:fill-color="#f0faf0"/>
      <style:paragraph-properties fo:margin-top="0cm" fo:margin-bottom="0cm" style:contextual-spacing="true" style:page-number="auto" fo:background-color="#f0faf0" fo:padding="0.15cm" fo:border-left="2.49pt solid #2d7a4f" fo:border-right="none" fo:border-top="none" fo:border-bottom="none"/>
      <style:text-properties fo:color="#1e3a5f" loext:opacity="100%" style:font-name="Ubuntu Mono1" fo:font-family="'Ubuntu Mono'" style:font-style-name="Normal" style:font-pitch="fixed" fo:font-size="10pt" fo:language="ca" fo:country="none"/>
    </style:style>
    <style:style style:name="Codi_20_Nano" style:display-name="Codi Nano" style:family="paragraph" style:parent-style-name="Standard" style:master-page-name="">
      <loext:graphic-properties draw:fill="solid" draw:fill-color="#eeeedd"/>
      <style:paragraph-properties fo:margin-top="0cm" fo:margin-bottom="0cm" style:contextual-spacing="true" style:page-number="auto" fo:background-color="#eeeedd" fo:padding="0.15cm" fo:border-left="2.49pt solid #e94560" fo:border-right="none" fo:border-top="none" fo:border-bottom="none"/>
      <style:text-properties fo:color="#2d2d2d" loext:opacity="100%" style:font-name="Ubuntu Mono1" fo:font-family="'Ubuntu Mono'" style:font-style-name="Normal" style:font-pitch="fixed" fo:font-size="10pt" fo:language="ca" fo:country="none"/>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master-page-name="">
      <style:paragraph-properties fo:margin-top="0.199cm" fo:margin-bottom="0.199cm" style:contextual-spacing="true" fo:orphans="0" fo:widows="0" style:page-number="auto"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fo:font-size="8pt"/>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start" style:justify-single-word="false"/>
      <style:text-properties style:font-name="Arial" fo:font-family="Arial" style:font-style-name="Normal" style:font-family-generic="swiss" style:font-pitch="variable" fo:font-size="28pt" fo:font-weight="normal" style:font-size-asian="28pt" style:font-weight-asian="bold" style:font-size-complex="28pt" style:font-weight-complex="bold"/>
    </style:style>
    <style:style style:name="Codi_20_font" style:display-name="Codi font" style:family="paragraph" style:parent-style-name="Text_20_body" style:master-page-name="">
      <loext:graphic-properties draw:fill="solid" draw:fill-color="#ffffd7"/>
      <style:paragraph-properties fo:margin-top="0.101cm" fo:margin-bottom="0.101cm" style:contextual-spacing="false" fo:line-height="100%" style:page-number="auto" fo:background-color="#ffffd7" fo:padding="0.049cm" fo:border="0.06pt solid #ff972f"/>
      <style:text-properties fo:color="#000000" loext:opacity="100%" style:font-name="Ubuntu Mono1" fo:font-family="'Ubuntu Mono'" style:font-style-name="Normal" style:font-pitch="fixed" fo:language="ca" fo:country="non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Nota" style:family="paragraph" style:parent-style-name="Text_20_body" style:master-page-name="">
      <loext:graphic-properties draw:fill="solid" draw:fill-color="#ffff6d"/>
      <style:paragraph-properties fo:margin-left="0.499cm" fo:margin-right="0.499cm" fo:margin-top="0.15cm" fo:margin-bottom="0.15cm" style:contextual-spacing="true" fo:text-indent="0cm" style:auto-text-indent="false" style:page-number="auto" fo:background-color="#ffff6d" fo:padding="0.199cm" fo:border-left="7.99pt solid #ff972f" fo:border-right="none" fo:border-top="none" fo:border-bottom="none" style:shadow="#784b04 0.176cm 0.176cm"/>
      <style:text-properties fo:color="#000000" loext:opacity="100%"/>
    </style:style>
    <style:style style:name="Terminal" style:family="paragraph" style:parent-style-name="Codi_20_font" style:master-page-name="">
      <loext:graphic-properties draw:fill="solid" draw:fill-color="#333333"/>
      <style:paragraph-properties fo:margin-top="0.199cm" fo:margin-bottom="0.199cm" style:contextual-spacing="true" style:page-number="auto" fo:background-color="#333333" fo:padding="0.049cm" fo:border="none"/>
      <style:text-properties fo:color="#afd095" loext:opacity="100%"/>
    </style:style>
    <style:style style:name="SaltDePagina" style:family="paragraph" style:parent-style-name="Standard">
      <style:paragraph-properties fo:margin-top="0cm" fo:margin-bottom="0cm" style:contextual-spacing="false" fo:line-height="0.049cm" fo:break-before="page"/>
      <style:text-properties fo:font-size="1pt"/>
    </style:style>
    <style:style style:name="AlertNota" style:family="paragraph" style:parent-style-name="Text_20_body" style:master-page-name="">
      <loext:graphic-properties draw:fill="solid" draw:fill-color="#eff6ff" draw:opacity="100%"/>
      <style:paragraph-properties fo:margin-top="0cm" fo:margin-bottom="0.25cm" style:contextual-spacing="true" style:page-number="auto" fo:background-color="#eff6ff" fo:padding="0.25cm" fo:border-left="3pt solid #3b82f6" fo:border-right="none" fo:border-top="none" fo:border-bottom="none"/>
    </style:style>
    <style:style style:name="AlertNotaEtiqueta" style:family="paragraph" style:parent-style-name="AlertNota">
      <style:paragraph-properties fo:margin-top="0.25cm" fo:margin-bottom="0.101cm" style:contextual-spacing="false"/>
      <style:text-properties fo:color="#1d4ed8" loext:opacity="100%" fo:font-size="9pt" fo:font-weight="bold"/>
    </style:style>
    <style:style style:name="AlertConsell" style:family="paragraph" style:parent-style-name="Text_20_body" style:master-page-name="">
      <loext:graphic-properties draw:fill="solid" draw:fill-color="#f0fdf4" draw:opacity="100%"/>
      <style:paragraph-properties fo:margin-top="0cm" fo:margin-bottom="0.25cm" style:contextual-spacing="true" style:page-number="auto" fo:background-color="#f0fdf4" fo:padding="0.25cm" fo:border-left="3pt solid #22c55e" fo:border-right="none" fo:border-top="none" fo:border-bottom="none"/>
    </style:style>
    <style:style style:name="AlertConsellEtiqueta" style:family="paragraph" style:parent-style-name="AlertConsell">
      <style:paragraph-properties fo:margin-top="0.25cm" fo:margin-bottom="0.101cm" style:contextual-spacing="false"/>
      <style:text-properties fo:color="#15803d" loext:opacity="100%" fo:font-size="9pt" fo:font-weight="bold"/>
    </style:style>
    <style:style style:name="AlertImportant" style:family="paragraph" style:parent-style-name="Text_20_body" style:master-page-name="">
      <loext:graphic-properties draw:fill="solid" draw:fill-color="#faf5ff" draw:opacity="100%"/>
      <style:paragraph-properties fo:margin-top="0cm" fo:margin-bottom="0.25cm" style:contextual-spacing="true" style:page-number="auto" fo:background-color="#faf5ff" fo:padding="0.25cm" fo:border-left="3pt solid #a855f7" fo:border-right="none" fo:border-top="none" fo:border-bottom="none"/>
    </style:style>
    <style:style style:name="AlertImportantEtiqueta" style:family="paragraph" style:parent-style-name="AlertImportant">
      <style:paragraph-properties fo:margin-top="0.25cm" fo:margin-bottom="0.101cm" style:contextual-spacing="false"/>
      <style:text-properties fo:color="#7e22ce" loext:opacity="100%" fo:font-size="9pt" fo:font-weight="bold"/>
    </style:style>
    <style:style style:name="AlertAvis" style:family="paragraph" style:parent-style-name="Text_20_body" style:master-page-name="">
      <loext:graphic-properties draw:fill="solid" draw:fill-color="#fffbeb" draw:opacity="100%"/>
      <style:paragraph-properties fo:margin-top="0cm" fo:margin-bottom="0.25cm" style:contextual-spacing="true" style:page-number="auto" fo:background-color="#fffbeb" fo:padding="0.25cm" fo:border-left="3pt solid #f59e0b" fo:border-right="none" fo:border-top="none" fo:border-bottom="none"/>
    </style:style>
    <style:style style:name="AlertAvisEtiqueta" style:family="paragraph" style:parent-style-name="AlertAvis">
      <style:paragraph-properties fo:margin-top="0.25cm" fo:margin-bottom="0.101cm" style:contextual-spacing="false"/>
      <style:text-properties fo:color="#b45309" loext:opacity="100%" fo:font-size="9pt" fo:font-weight="bold"/>
    </style:style>
    <style:style style:name="AlertPrecaucio" style:family="paragraph" style:parent-style-name="Text_20_body" style:master-page-name="">
      <loext:graphic-properties draw:fill="solid" draw:fill-color="#fff1f2" draw:opacity="100%"/>
      <style:paragraph-properties fo:margin-top="0cm" fo:margin-bottom="0.25cm" style:contextual-spacing="true" style:page-number="auto" fo:background-color="#fff1f2" fo:padding="0.25cm" fo:border-left="3pt solid #ef4444" fo:border-right="none" fo:border-top="none" fo:border-bottom="none"/>
    </style:style>
    <style:style style:name="AlertPrecaucioEtiqueta" style:family="paragraph" style:parent-style-name="AlertPrecaucio">
      <style:paragraph-properties fo:margin-top="0.25cm" fo:margin-bottom="0.101cm" style:contextual-spacing="false"/>
      <style:text-properties fo:color="#b91c1c" loext:opacity="100%" fo:font-size="9pt" fo:font-weight="bold"/>
    </style:style>
    <style:style style:name="Figure_20_Index_20_1" style:display-name="Figure Index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diInline" style:family="text">
      <style:text-properties style:font-name="Ubuntu Mono1" fo:font-family="'Ubuntu Mono'" style:font-style-name="Normal" style:font-pitch="fixed" fo:font-size="10pt" fo:language="ca" fo:country="none" fo:background-color="#f5f5f5" loext:padding="0.03cm" loext:border="0.51pt solid #cccccc"/>
    </style:style>
    <style:style style:name="Source_5f_Text" style:display-name="Source_Text" style:family="text">
      <style:text-properties style:font-name="Ubuntu Mono" fo:font-family="'Ubuntu Mono'" style:font-style-name="Negreta" style:font-pitch="fixed" fo:font-size="12pt" fo:language="ca" fo:country="none" fo:font-weight="bold"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fo:language="ca"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Source_20_Text" style:display-name="Source Text" style:family="text">
      <style:text-properties style:font-name="Ubuntu Mono1" fo:font-family="'Ubuntu Mono'" style:font-style-name="Normal" style:font-pitch="fixed" fo:font-size="11pt" fo:language="ca" fo:country="none" fo:background-color="#ffffd7" style:font-name-asian="Liberation Mono" style:font-family-asian="'Liberation Mono'" style:font-family-generic-asian="modern" style:font-pitch-asian="fixed" style:font-name-complex="Liberation Mono" style:font-family-complex="'Liberation Mono'" style:font-family-generic-complex="modern" style:font-pitch-complex="fixed" loext:padding="0.049cm" loext:border="0.06pt solid #ff972f"/>
    </style:style>
    <style:style style:name="Index_20_Link" style:display-name="Index Link" style:family="text"/>
    <style:style style:name="Text_20_Terminal" style:display-name="Text Terminal" style:family="text" style:parent-style-name="Source_20_Text">
      <style:text-properties fo:color="#afd095" loext:opacity="100%" fo:background-color="#333333" loext:padding="0.049cm" loext:border="0.06pt solid #729fcf"/>
    </style:style>
    <style:style style:name="KeywordTok" style:family="text">
      <style:text-properties fo:color="#204a87" loext:opacity="100%" fo:font-weight="bold"/>
    </style:style>
    <style:style style:name="DataTypeTok" style:family="text">
      <style:text-properties fo:color="#204a87" loext:opacity="100%"/>
    </style:style>
    <style:style style:name="DecValTok" style:family="text">
      <style:text-properties fo:color="#0000cf" loext:opacity="100%"/>
    </style:style>
    <style:style style:name="BaseNTok" style:family="text">
      <style:text-properties fo:color="#0000cf" loext:opacity="100%"/>
    </style:style>
    <style:style style:name="FloatTok" style:family="text">
      <style:text-properties fo:color="#0000cf" loext:opacity="100%"/>
    </style:style>
    <style:style style:name="ConstantTok" style:family="text">
      <style:text-properties fo:color="#8f5902" loext:opacity="100%"/>
    </style:style>
    <style:style style:name="CharTok" style:family="text">
      <style:text-properties fo:color="#4e9a06" loext:opacity="100%"/>
    </style:style>
    <style:style style:name="SpecialCharTok" style:family="text">
      <style:text-properties fo:color="#ce5c00" loext:opacity="100%" fo:font-weight="bold"/>
    </style:style>
    <style:style style:name="StringTok" style:family="text">
      <style:text-properties fo:color="#4e9a06" loext:opacity="100%"/>
    </style:style>
    <style:style style:name="VerbatimStringTok" style:family="text">
      <style:text-properties fo:color="#4e9a06" loext:opacity="100%"/>
    </style:style>
    <style:style style:name="SpecialStringTok" style:family="text">
      <style:text-properties fo:color="#4e9a06" loext:opacity="100%"/>
    </style:style>
    <style:style style:name="ImportTok" style:family="text"/>
    <style:style style:name="CommentTok" style:family="text">
      <style:text-properties fo:color="#8f5902" loext:opacity="100%" fo:font-style="italic"/>
    </style:style>
    <style:style style:name="DocumentationTok" style:family="text">
      <style:text-properties fo:color="#8f5902" loext:opacity="100%" fo:font-style="italic" fo:font-weight="bold"/>
    </style:style>
    <style:style style:name="AnnotationTok" style:family="text">
      <style:text-properties fo:color="#8f5902" loext:opacity="100%" fo:font-style="italic" fo:font-weight="bold"/>
    </style:style>
    <style:style style:name="CommentVarTok" style:family="text">
      <style:text-properties fo:color="#8f5902" loext:opacity="100%" fo:font-style="italic" fo:font-weight="bold"/>
    </style:style>
    <style:style style:name="OtherTok" style:family="text">
      <style:text-properties fo:color="#8f5902" loext:opacity="100%"/>
    </style:style>
    <style:style style:name="FunctionTok" style:family="text">
      <style:text-properties fo:color="#204a87" loext:opacity="100%" fo:font-weight="bold"/>
    </style:style>
    <style:style style:name="VariableTok" style:family="text">
      <style:text-properties fo:color="#000000" loext:opacity="100%"/>
    </style:style>
    <style:style style:name="ControlFlowTok" style:family="text">
      <style:text-properties fo:color="#204a87" loext:opacity="100%" fo:font-weight="bold"/>
    </style:style>
    <style:style style:name="OperatorTok" style:family="text">
      <style:text-properties fo:color="#ce5c00" loext:opacity="100%" fo:font-weight="bold"/>
    </style:style>
    <style:style style:name="BuiltInTok" style:family="text"/>
    <style:style style:name="ExtensionTok" style:family="text"/>
    <style:style style:name="PreprocessorTok" style:family="text">
      <style:text-properties fo:color="#8f5902" loext:opacity="100%" fo:font-style="italic"/>
    </style:style>
    <style:style style:name="AttributeTok" style:family="text">
      <style:text-properties fo:color="#204a87" loext:opacity="100%"/>
    </style:style>
    <style:style style:name="RegionMarkerTok" style:family="text"/>
    <style:style style:name="InformationTok" style:family="text">
      <style:text-properties fo:color="#8f5902" loext:opacity="100%" fo:font-style="italic" fo:font-weight="bold"/>
    </style:style>
    <style:style style:name="WarningTok" style:family="text">
      <style:text-properties fo:color="#8f5902" loext:opacity="100%" fo:font-style="italic" fo:font-weight="bold"/>
    </style:style>
    <style:style style:name="AlertTok" style:family="text">
      <style:text-properties fo:color="#ef2929" loext:opacity="100%"/>
    </style:style>
    <style:style style:name="ErrorTok" style:family="text">
      <style:text-properties fo:color="#a40000" loext:opacity="100%" fo:font-weight="bold"/>
    </style:style>
    <style:style style:name="NormalTo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2" style:display-name="List 2">
      <text:list-level-style-bullet text:level="1" text:style-name="Numbering_20_Symbols" loext:num-list-format="%1%" text:bullet-char="–">
        <style:list-level-properties text:min-label-width="0.3cm"/>
        <style:text-properties fo:font-family="StarSymbol"/>
      </text:list-level-style-bullet>
      <text:list-level-style-bullet text:level="2" text:style-name="Numbering_20_Symbols" loext:num-list-format="%2%" text:bullet-char="–">
        <style:list-level-properties text:space-before="0.3cm" text:min-label-width="0.3cm"/>
        <style:text-properties fo:font-family="StarSymbol"/>
      </text:list-level-style-bullet>
      <text:list-level-style-bullet text:level="3" text:style-name="Numbering_20_Symbols" loext:num-list-format="%3%" text:bullet-char="–">
        <style:list-level-properties text:space-before="0.6cm" text:min-label-width="0.3cm"/>
        <style:text-properties fo:font-family="StarSymbol"/>
      </text:list-level-style-bullet>
      <text:list-level-style-bullet text:level="4" text:style-name="Numbering_20_Symbols" loext:num-list-format="%4%" text:bullet-char="–">
        <style:list-level-properties text:space-before="0.899cm" text:min-label-width="0.3cm"/>
        <style:text-properties fo:font-family="StarSymbol"/>
      </text:list-level-style-bullet>
      <text:list-level-style-bullet text:level="5" text:style-name="Numbering_20_Symbols" loext:num-list-format="%5%" text:bullet-char="–">
        <style:list-level-properties text:space-before="1.199cm" text:min-label-width="0.3cm"/>
        <style:text-properties fo:font-family="StarSymbol"/>
      </text:list-level-style-bullet>
      <text:list-level-style-bullet text:level="6" text:style-name="Numbering_20_Symbols" loext:num-list-format="%6%" text:bullet-char="–">
        <style:list-level-properties text:space-before="1.499cm" text:min-label-width="0.3cm"/>
        <style:text-properties fo:font-family="StarSymbol"/>
      </text:list-level-style-bullet>
      <text:list-level-style-bullet text:level="7" text:style-name="Numbering_20_Symbols" loext:num-list-format="%7%" text:bullet-char="–">
        <style:list-level-properties text:space-before="1.801cm" text:min-label-width="0.3cm"/>
        <style:text-properties fo:font-family="StarSymbol"/>
      </text:list-level-style-bullet>
      <text:list-level-style-bullet text:level="8" text:style-name="Numbering_20_Symbols" loext:num-list-format="%8%" text:bullet-char="–">
        <style:list-level-properties text:space-before="2.101cm" text:min-label-width="0.3cm"/>
        <style:text-properties fo:font-family="StarSymbol"/>
      </text:list-level-style-bullet>
      <text:list-level-style-bullet text:level="9" text:style-name="Numbering_20_Symbols" loext:num-list-format="%9%" text:bullet-char="–">
        <style:list-level-properties text:space-before="2.401cm" text:min-label-width="0.3cm"/>
        <style:text-properties fo:font-family="StarSymbol"/>
      </text:list-level-style-bullet>
      <text:list-level-style-bullet text:level="10" text:style-name="Numbering_20_Symbols" loext:num-list-format="%10%" text:bullet-char="–">
        <style:list-level-properties text:space-before="2.7cm" text:min-label-width="0.3cm"/>
        <style:text-properties fo:font-family="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fo:font-family="StarSymbol"/>
      </text:list-level-style-bullet>
      <text:list-level-style-bullet text:level="2" text:style-name="Numbering_20_Symbols" loext:num-list-format="%2%" text:bullet-char="□">
        <style:list-level-properties text:space-before="0.395cm" text:min-label-width="0.395cm"/>
        <style:text-properties fo:font-family="StarSymbol"/>
      </text:list-level-style-bullet>
      <text:list-level-style-bullet text:level="3" text:style-name="Numbering_20_Symbols" loext:num-list-format="%3%" text:bullet-char="☑">
        <style:list-level-properties text:min-label-width="0.395cm"/>
        <style:text-properties fo:font-family="StarSymbol"/>
      </text:list-level-style-bullet>
      <text:list-level-style-bullet text:level="4" text:style-name="Numbering_20_Symbols" loext:num-list-format="%4%" text:bullet-char="□">
        <style:list-level-properties text:space-before="0.395cm" text:min-label-width="0.395cm"/>
        <style:text-properties fo:font-family="StarSymbol"/>
      </text:list-level-style-bullet>
      <text:list-level-style-bullet text:level="5" text:style-name="Numbering_20_Symbols" loext:num-list-format="%5%" text:bullet-char="☑">
        <style:list-level-properties text:min-label-width="0.395cm"/>
        <style:text-properties fo:font-family="StarSymbol"/>
      </text:list-level-style-bullet>
      <text:list-level-style-bullet text:level="6" text:style-name="Numbering_20_Symbols" loext:num-list-format="%6%" text:bullet-char="□">
        <style:list-level-properties text:space-before="0.395cm" text:min-label-width="0.395cm"/>
        <style:text-properties fo:font-family="StarSymbol"/>
      </text:list-level-style-bullet>
      <text:list-level-style-bullet text:level="7" text:style-name="Numbering_20_Symbols" loext:num-list-format="%7%" text:bullet-char="☑">
        <style:list-level-properties text:min-label-width="0.395cm"/>
        <style:text-properties fo:font-family="StarSymbol"/>
      </text:list-level-style-bullet>
      <text:list-level-style-bullet text:level="8" text:style-name="Numbering_20_Symbols" loext:num-list-format="%8%" text:bullet-char="□">
        <style:list-level-properties text:space-before="0.395cm" text:min-label-width="0.395cm"/>
        <style:text-properties fo:font-family="StarSymbol"/>
      </text:list-level-style-bullet>
      <text:list-level-style-bullet text:level="9" text:style-name="Numbering_20_Symbols" loext:num-list-format="%9%" text:bullet-char="☑">
        <style:list-level-properties text:min-label-width="0.395cm"/>
        <style:text-properties fo:font-family="StarSymbol"/>
      </text:list-level-style-bullet>
      <text:list-level-style-bullet text:level="10" text:style-name="Numbering_20_Symbols" loext:num-list-format="%10%" text:bullet-char="□">
        <style:list-level-properties text:space-before="0.395cm" text:min-label-width="0.395cm"/>
        <style:text-properties fo:font-family="StarSymbol"/>
      </text:list-level-style-bullet>
    </text:list-style>
    <text:list-style style:name="List_20_4" style:display-name="List 4">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5" style:display-name="List 5">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fo:font-family="StarSymbol"/>
      </text:list-level-style-bullet>
      <text:list-level-style-bullet text:level="5" text:style-name="Numbering_20_Symbols" loext:num-list-format="%5%" text:bullet-char="•">
        <style:list-level-properties text:space-before="2cm" text:min-label-width="0.395cm"/>
        <style:text-properties fo:font-family="StarSymbol"/>
      </text:list-level-style-bullet>
      <text:list-level-style-bullet text:level="6" text:style-name="Numbering_20_Symbols" loext:num-list-format="%6%" text:bullet-char="•">
        <style:list-level-properties text:space-before="2.395cm" text:min-label-width="0.395cm"/>
        <style:text-properties fo:font-family="StarSymbol"/>
      </text:list-level-style-bullet>
      <text:list-level-style-bullet text:level="7" text:style-name="Numbering_20_Symbols" loext:num-list-format="%7%" text:bullet-char="•">
        <style:list-level-properties text:space-before="2.791cm" text:min-label-width="0.395cm"/>
        <style:text-properties fo:font-family="StarSymbol"/>
      </text:list-level-style-bullet>
      <text:list-level-style-bullet text:level="8" text:style-name="Numbering_20_Symbols" loext:num-list-format="%8%" text:bullet-char="•">
        <style:list-level-properties text:space-before="3.186cm" text:min-label-width="0.395cm"/>
        <style:text-properties fo:font-family="StarSymbol"/>
      </text:list-level-style-bullet>
      <text:list-level-style-bullet text:level="9" text:style-name="Numbering_20_Symbols" loext:num-list-format="%9%" text:bullet-char="•">
        <style:list-level-properties text:space-before="3.581cm" text:min-label-width="0.395cm"/>
        <style:text-properties fo:font-family="StarSymbol"/>
      </text:list-level-style-bullet>
      <text:list-level-style-bullet text:level="10" text:style-name="Numbering_20_Symbols" loext:num-list-format="%10%" text:bullet-char="•">
        <style:list-level-properties text:space-before="3.976cm" text:min-label-width="0.395cm"/>
        <style:text-properties fo:font-family="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ula3" style:family="table">
      <style:table-properties style:width="17.007cm" fo:margin-left="0cm" table:align="left"/>
    </style:style>
    <style:style style:name="Taula3.A" style:family="table-column">
      <style:table-column-properties style:column-width="14.875cm"/>
    </style:style>
    <style:style style:name="Taula3.B" style:family="table-column">
      <style:table-column-properties style:column-width="2.133cm"/>
    </style:style>
    <style:style style:name="Taula3.A1" style:family="table-cell">
      <style:table-cell-properties style:vertical-align="bottom" fo:padding="0.097cm" fo:border="none"/>
    </style:style>
    <style:style style:name="Taula3.B1" style:family="table-cell">
      <style:table-cell-properties style:vertical-align="middle" fo:padding="0.097cm" fo:border="none"/>
    </style:style>
    <style:style style:name="MP1" style:family="paragraph" style:parent-style-name="Text_20_body">
      <loext:graphic-properties draw:fill-hatch-name="hatch"/>
      <style:paragraph-properties>
        <style:tab-stops>
          <style:tab-stop style:position="0cm"/>
          <style:tab-stop style:position="8.5cm" style:type="center"/>
          <style:tab-stop style:position="17cm" style:type="right"/>
        </style:tab-stops>
      </style:paragraph-properties>
      <style:text-properties officeooo:rsid="00301231" officeooo:paragraph-rsid="00301231"/>
    </style:style>
    <style:style style:name="MP2" style:family="paragraph" style:parent-style-name="Footer">
      <style:text-properties fo:color="#b2b2b2" loext:opacity="100%" style:font-name="Helvetica" fo:font-size="6pt" officeooo:rsid="00320de5" officeooo:paragraph-rsid="00320de5" style:font-size-asian="6pt" style:font-size-complex="6pt"/>
    </style:style>
    <style:style style:name="MP3" style:family="paragraph" style:parent-style-name="Footer">
      <style:paragraph-properties fo:text-align="center" style:justify-single-word="false"/>
    </style:style>
    <style:style style:name="MP4" style:family="paragraph" style:parent-style-name="Footer">
      <style:paragraph-properties fo:text-align="start" style:justify-single-word="false"/>
      <style:text-properties fo:font-size="11pt" officeooo:rsid="001729d5" style:font-size-asian="11pt" style:font-size-complex="11pt"/>
    </style:style>
    <style:style style:name="MT1" style:family="text">
      <style:text-properties officeooo:rsid="004a9d36"/>
    </style:style>
    <style:style style:name="MT2" style:family="text">
      <style:text-properties fo:font-size="11pt" style:font-size-asian="11pt" style:font-size-complex="11pt"/>
    </style:style>
    <style:style style:name="MT3" style:family="text">
      <style:text-properties officeooo:rsid="001729d5"/>
    </style:style>
    <style:style style:name="MT4" style:family="text">
      <style:text-properties fo:font-size="11pt" officeooo:rsid="001729d5" style:font-size-asian="11pt" style:font-size-complex="11pt"/>
    </style:style>
    <style:style style:name="Mfr1"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11cm" fo:margin-bottom="0.85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998cm" fo:margin-left="0cm" fo:margin-right="0cm" fo:margin-bottom="0.499cm" fo:background-color="transparent" style:dynamic-spacing="true" draw:fill="none" draw:fill-color="#729fcf"/>
      </style:header-style>
      <style:footer-style>
        <style:header-footer-properties fo:min-height="1.889cm" fo:margin-left="0cm" fo:margin-right="0cm" fo:margin-top="0.499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1.png" text:anchor-type="as-char" svg:width="5.145cm" svg:height="1.323cm" draw:z-index="57"><draw:image xlink:href="Pictures/100000000000010D0000004585066606.png" xlink:type="simple" xlink:show="embed" xlink:actuate="onLoad" draw:mime-type="image/png"/></draw:frame><text:tab/><text:tab/><draw:frame draw:style-name="Mfr1" draw:name="image2.png" text:anchor-type="as-char" svg:width="1.984cm" svg:height="1.323cm" draw:z-index="115"><draw:image xlink:href="Pictures/10000001000004BC000003222B5D4C9B.png" xlink:type="simple" xlink:show="embed" xlink:actuate="onLoad" draw:mime-type="image/png"/></draw:frame></text:p>
      </style:header>
      <style:footer>
        <table:table table:name="Taula3" table:style-name="Taula3">
          <table:table-column table:style-name="Taula3.A"/>
          <table:table-column table:style-name="Taula3.B"/>
          <table:table-row>
            <table:table-cell table:style-name="Taula3.A1" office:value-type="string">
              <text:p text:style-name="MP2">Plantilla 202<text:span text:style-name="MT1">6</text:span>-<text:span text:style-name="MT1">03</text:span></text:p>
            </table:table-cell>
            <table:table-cell table:style-name="Taula3.B1" office:value-type="string">
              <text:p text:style-name="MP3"><text:span text:style-name="MT2"><text:page-number text:select-page="current">58</text:page-number></text:span><text:s/><text:span text:style-name="MT3">de </text:span><text:span text:style-name="MT4"><text:page-count>58</text:page-count></text:span></text:p>
            </table:table-cell>
          </table:table-row>
        </table:table>
        <text:p text:style-name="MP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Linux_X86_64 LibreOffice_project/520$Build-2</meta:generator>
    <dc:title>SOGo</dc:title>
    <dc:description/>
    <dc:subject/>
    <meta:keyword/>
    <dc:language>ca</dc:language>
    <meta:initial-creator/>
    <dc:creator>ramon lopez</dc:creator>
    <meta:creation-date>2026-08-04T10:56:57Z</meta:creation-date>
    <dc:date>2026-08-04T12:57:01.926573132</dc:date>
    <meta:editing-duration>P0D</meta:editing-duration>
    <meta:editing-cycles>1</meta:editing-cycles>
    <meta:document-statistic meta:table-count="6" meta:image-count="28" meta:object-count="0" meta:page-count="58" meta:paragraph-count="1179" meta:word-count="6604" meta:character-count="50540" meta:non-whitespace-character-count="43634"/>
    <meta:user-defined meta:name="toc-title">Índex</meta:user-defined>
  </office:meta>
</office:document-meta>
</file>