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7410000029BC48ED230.png" manifest:media-type="image/png"/>
  <manifest:file-entry manifest:full-path="Pictures/100000010000074100000259C19738DC.png" manifest:media-type="image/png"/>
  <manifest:file-entry manifest:full-path="Pictures/1000000100000741000002593DE6866B.png" manifest:media-type="image/png"/>
  <manifest:file-entry manifest:full-path="Pictures/10000001000004BC000003222B5D4C9B.png" manifest:media-type="image/png"/>
  <manifest:file-entry manifest:full-path="Pictures/100000010000015E000000BA51CD73A4.png" manifest:media-type="image/png"/>
  <manifest:file-entry manifest:full-path="Pictures/100000000000010D0000004585066606.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adornments="Normal" style:font-family-generic="swiss" style:font-pitch="variable"/>
    <style:font-face style:name="Courier New" svg:font-family="'Courier New'" style:font-family-generic="modern" style:font-pitch="fixed"/>
    <style:font-face style:name="FreeSans" svg:font-family="FreeSans" style:font-family-generic="swiss"/>
    <style:font-face style:name="FreeSans1" svg:font-family="FreeSans" style:font-family-generic="system" style:font-pitch="variable"/>
    <style:font-face style:name="Helvetica" svg:font-family="Helvetica" style:font-family-generic="swiss"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Noto Sans" svg:font-family="'Noto Sans'" style:font-adornments="Normal" style:font-family-generic="swiss" style:font-pitch="variable"/>
    <style:font-face style:name="OpenSymbol" svg:font-family="OpenSymbol" style:font-charset="x-symbol"/>
    <style:font-face style:name="Tahoma" svg:font-family="Tahoma" style:font-family-generic="system" style:font-pitch="variable"/>
    <style:font-face style:name="Ubuntu Mono" svg:font-family="'Ubuntu Mono'" style:font-adornments="Negreta" style:font-pitch="fixed"/>
    <style:font-face style:name="Ubuntu Mono1" svg:font-family="'Ubuntu Mono'" style:font-adornments="Normal" style:font-pitch="fixed"/>
  </office:font-face-decls>
  <office:automatic-styles>
    <style:style style:name="Table1" style:family="table">
      <style:table-properties style:width="17cm" style:rel-width="100%" table:align="center"/>
    </style:style>
    <style:style style:name="Table1.A" style:family="table-column">
      <style:table-column-properties style:column-width="4.637cm" style:rel-column-width="17873*"/>
    </style:style>
    <style:style style:name="Table1.B" style:family="table-column">
      <style:table-column-properties style:column-width="12.363cm" style:rel-column-width="47661*"/>
    </style:style>
    <style:style style:name="Table1.A1" style:family="table-cell">
      <style:table-cell-properties fo:padding="0.101cm" fo:border="0.75pt solid #000000"/>
    </style:style>
    <style:style style:name="Table2" style:family="table">
      <style:table-properties style:width="17cm" table:align="margins"/>
    </style:style>
    <style:style style:name="Table2.A" style:family="table-column">
      <style:table-column-properties style:column-width="4.249cm" style:rel-column-width="16383*"/>
    </style:style>
    <style:style style:name="Table2.D" style:family="table-column">
      <style:table-column-properties style:column-width="4.251cm" style:rel-column-width="16386*"/>
    </style:style>
    <style:style style:name="Table2.A1" style:family="table-cell">
      <style:table-cell-properties fo:padding="0.101cm" fo:border="0.75pt solid #000000"/>
    </style:style>
    <style:style style:name="Table3" style:family="table">
      <style:table-properties style:width="17cm" style:rel-width="100%" table:align="center"/>
    </style:style>
    <style:style style:name="Table3.A" style:family="table-column">
      <style:table-column-properties style:column-width="5.667cm" style:rel-column-width="21845*"/>
    </style:style>
    <style:style style:name="Table3.A1" style:family="table-cell">
      <style:table-cell-properties fo:padding="0.101cm" fo:border="0.75pt solid #000000"/>
    </style:style>
    <style:style style:name="P1" style:family="paragraph" style:parent-style-name="Contents_20_1">
      <style:paragraph-properties>
        <style:tab-stops>
          <style:tab-stop style:position="16.999cm" style:type="right" style:leader-style="dotted" style:leader-text="."/>
        </style:tab-stops>
      </style:paragraph-properties>
    </style:style>
    <style:style style:name="P2" style:family="paragraph" style:parent-style-name="Contents_20_2">
      <style:paragraph-properties>
        <style:tab-stops>
          <style:tab-stop style:position="16.499cm" style:type="right" style:leader-style="dotted" style:leader-text="."/>
        </style:tab-stops>
      </style:paragraph-properties>
    </style:style>
    <style:style style:name="P3" style:family="paragraph" style:parent-style-name="Contents_20_3">
      <style:paragraph-properties>
        <style:tab-stops>
          <style:tab-stop style:position="16cm" style:type="right" style:leader-style="dotted" style:leader-text="."/>
        </style:tab-stops>
      </style:paragraph-properties>
    </style:style>
    <style:style style:name="P4" style:family="paragraph" style:parent-style-name="Table_20_Contents">
      <style:text-properties fo:font-weight="bold" style:font-weight-asian="bold" style:font-weight-complex="bold"/>
    </style:style>
    <style:style style:name="P5" style:family="paragraph" style:parent-style-name="Text_20_body" style:list-style-name="L1">
      <style:paragraph-properties fo:margin-top="0cm" fo:margin-bottom="0cm" style:contextual-spacing="false"/>
    </style:style>
    <style:style style:name="P6" style:family="paragraph" style:parent-style-name="Text_20_body" style:list-style-name="L2">
      <style:paragraph-properties fo:margin-top="0cm" fo:margin-bottom="0cm" style:contextual-spacing="false"/>
    </style:style>
    <style:style style:name="P7" style:family="paragraph" style:parent-style-name="First_20_paragraph">
      <style:text-properties fo:font-weight="bold" style:font-weight-asian="bold" style:font-weight-complex="bold"/>
    </style:style>
    <style:style style:name="P8" style:family="paragraph" style:parent-style-name="Text_20_body" style:list-style-name="L3">
      <style:paragraph-properties fo:margin-top="0cm" fo:margin-bottom="0cm" style:contextual-spacing="false"/>
    </style:style>
    <style:style style:name="P9" style:family="paragraph" style:parent-style-name="Text_20_body" style:list-style-name="L4">
      <style:paragraph-properties fo:margin-top="0cm" fo:margin-bottom="0cm" style:contextual-spacing="false"/>
    </style:style>
    <style:style style:name="P10" style:family="paragraph" style:parent-style-name="Text_20_body" style:list-style-name="L5">
      <style:paragraph-properties fo:margin-top="0cm" fo:margin-bottom="0cm" style:contextual-spacing="false"/>
    </style:style>
    <style:style style:name="P11" style:family="paragraph" style:parent-style-name="Text_20_body" style:list-style-name="L6">
      <style:paragraph-properties fo:margin-top="0cm" fo:margin-bottom="0cm" style:contextual-spacing="false"/>
    </style:style>
    <style:style style:name="P12" style:family="paragraph" style:parent-style-name="Text_20_body" style:list-style-name="L7">
      <style:paragraph-properties fo:margin-top="0cm" fo:margin-bottom="0cm" style:contextual-spacing="false"/>
    </style:style>
    <style:style style:name="P13" style:family="paragraph" style:parent-style-name="Figure_20_Index_20_1">
      <style:paragraph-properties>
        <style:tab-stops>
          <style:tab-stop style:position="16.999cm" style:type="right" style:leader-style="dotted" style:leader-text="."/>
        </style:tab-stops>
      </style:paragraph-properties>
    </style:style>
    <style:style style:name="P14" style:family="paragraph" style:parent-style-name="Text_20_body" style:list-style-name="L8">
      <style:paragraph-properties fo:margin-top="0cm" fo:margin-bottom="0cm" style:contextual-spacing="false"/>
    </style: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1"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run-through="background" style:wrap="parallel" style:number-wrapped-paragraphs="no-limit" style:wrap-contour="false" style:vertical-pos="middle" style:vertical-rel="baseline"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Apache Spark</text:p>
      <text:table-of-content text:style-name="Sect1" text:name="Table of Contents1">
        <text:table-of-content-source text:outline-level="3">
          <text:index-title-template text:style-name="Contents_20_Heading">Índex</text:index-title-template>
          <text:table-of-content-entry-template text:outline-level="1" text:style-name="Contents_20_1">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2" text:style-name="Contents_20_2">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3" text:style-name="Contents_20_3">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4" text:style-name="Contents_20_4">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5" text:style-name="Contents_20_5">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6" text:style-name="Contents_20_6">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7" text:style-name="Contents_20_7">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8" text:style-name="Contents_20_8">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9" text:style-name="Contents_20_9">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10" text:style-name="Contents_20_10">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source>
        <text:index-body>
          <text:index-title text:style-name="Sect1" text:name="Table of Contents1_Head">
            <text:p text:style-name="Contents_20_Heading">Índex</text:p>
          </text:index-title>
          <text:p text:style-name="P1"><text:a xlink:type="simple" xlink:href="#__RefHeading___Toc972_1766215391" text:style-name="Internet_20_link" text:visited-style-name="Internet_20_link">Apache Spark</text:a><text:tab/><text:a xlink:type="simple" xlink:href="#__RefHeading___Toc972_1766215391" text:style-name="Internet_20_link" text:visited-style-name="Internet_20_link">2</text:a></text:p>
          <text:p text:style-name="P1"><text:a xlink:type="simple" xlink:href="#__RefHeading___Toc974_1766215391" text:style-name="Internet_20_link" text:visited-style-name="Internet_20_link">1. Introducció</text:a><text:tab/><text:a xlink:type="simple" xlink:href="#__RefHeading___Toc974_1766215391" text:style-name="Internet_20_link" text:visited-style-name="Internet_20_link">2</text:a></text:p>
          <text:p text:style-name="P2"><text:a xlink:type="simple" xlink:href="#__RefHeading___Toc976_1766215391" text:style-name="Internet_20_link" text:visited-style-name="Internet_20_link">1.1. Funcionalitats principals</text:a><text:tab/><text:a xlink:type="simple" xlink:href="#__RefHeading___Toc976_1766215391" text:style-name="Internet_20_link" text:visited-style-name="Internet_20_link">2</text:a></text:p>
          <text:p text:style-name="P2"><text:a xlink:type="simple" xlink:href="#__RefHeading___Toc978_1766215391" text:style-name="Internet_20_link" text:visited-style-name="Internet_20_link">1.2. Altres característiques</text:a><text:tab/><text:a xlink:type="simple" xlink:href="#__RefHeading___Toc978_1766215391" text:style-name="Internet_20_link" text:visited-style-name="Internet_20_link">3</text:a></text:p>
          <text:p text:style-name="P2"><text:a xlink:type="simple" xlink:href="#__RefHeading___Toc980_1766215391" text:style-name="Internet_20_link" text:visited-style-name="Internet_20_link">1.3. Per què és més ràpid que MapReduce</text:a><text:tab/><text:a xlink:type="simple" xlink:href="#__RefHeading___Toc980_1766215391" text:style-name="Internet_20_link" text:visited-style-name="Internet_20_link">3</text:a></text:p>
          <text:p text:style-name="P2"><text:a xlink:type="simple" xlink:href="#__RefHeading___Toc982_1766215391" text:style-name="Internet_20_link" text:visited-style-name="Internet_20_link">1.4. Arquitectura</text:a><text:tab/><text:a xlink:type="simple" xlink:href="#__RefHeading___Toc982_1766215391" text:style-name="Internet_20_link" text:visited-style-name="Internet_20_link">3</text:a></text:p>
          <text:p text:style-name="P2"><text:a xlink:type="simple" xlink:href="#__RefHeading___Toc984_1766215391" text:style-name="Internet_20_link" text:visited-style-name="Internet_20_link">1.5. Abstraccions principals</text:a><text:tab/><text:a xlink:type="simple" xlink:href="#__RefHeading___Toc984_1766215391" text:style-name="Internet_20_link" text:visited-style-name="Internet_20_link">3</text:a></text:p>
          <text:p text:style-name="P2"><text:a xlink:type="simple" xlink:href="#__RefHeading___Toc986_1766215391" text:style-name="Internet_20_link" text:visited-style-name="Internet_20_link">1.6. Mòduls de l’ecosistema</text:a><text:tab/><text:a xlink:type="simple" xlink:href="#__RefHeading___Toc986_1766215391" text:style-name="Internet_20_link" text:visited-style-name="Internet_20_link">4</text:a></text:p>
          <text:p text:style-name="P2"><text:a xlink:type="simple" xlink:href="#__RefHeading___Toc988_1766215391" text:style-name="Internet_20_link" text:visited-style-name="Internet_20_link">1.7. Llenguatges suportats</text:a><text:tab/><text:a xlink:type="simple" xlink:href="#__RefHeading___Toc988_1766215391" text:style-name="Internet_20_link" text:visited-style-name="Internet_20_link">4</text:a></text:p>
          <text:p text:style-name="P2"><text:a xlink:type="simple" xlink:href="#__RefHeading___Toc990_1766215391" text:style-name="Internet_20_link" text:visited-style-name="Internet_20_link">1.8. Relació amb Hadoop</text:a><text:tab/><text:a xlink:type="simple" xlink:href="#__RefHeading___Toc990_1766215391" text:style-name="Internet_20_link" text:visited-style-name="Internet_20_link">4</text:a></text:p>
          <text:p text:style-name="P2"><text:a xlink:type="simple" xlink:href="#__RefHeading___Toc992_1766215391" text:style-name="Internet_20_link" text:visited-style-name="Internet_20_link">1.9. Casos d’ús típics</text:a><text:tab/><text:a xlink:type="simple" xlink:href="#__RefHeading___Toc992_1766215391" text:style-name="Internet_20_link" text:visited-style-name="Internet_20_link">4</text:a></text:p>
          <text:p text:style-name="P1"><text:a xlink:type="simple" xlink:href="#__RefHeading___Toc994_1766215391" text:style-name="Internet_20_link" text:visited-style-name="Internet_20_link">2. Instal·lació d’un clúster Spark</text:a><text:tab/><text:a xlink:type="simple" xlink:href="#__RefHeading___Toc994_1766215391" text:style-name="Internet_20_link" text:visited-style-name="Internet_20_link">4</text:a></text:p>
          <text:p text:style-name="P2"><text:a xlink:type="simple" xlink:href="#__RefHeading___Toc996_1766215391" text:style-name="Internet_20_link" text:visited-style-name="Internet_20_link">2.1. Arquitectura del miniclúster</text:a><text:tab/><text:a xlink:type="simple" xlink:href="#__RefHeading___Toc996_1766215391" text:style-name="Internet_20_link" text:visited-style-name="Internet_20_link">5</text:a></text:p>
          <text:p text:style-name="P2"><text:a xlink:type="simple" xlink:href="#__RefHeading___Toc998_1766215391" text:style-name="Internet_20_link" text:visited-style-name="Internet_20_link">2.2. Requisits previs (a totes les VM)</text:a><text:tab/><text:a xlink:type="simple" xlink:href="#__RefHeading___Toc998_1766215391" text:style-name="Internet_20_link" text:visited-style-name="Internet_20_link">5</text:a></text:p>
          <text:p text:style-name="P3"><text:a xlink:type="simple" xlink:href="#__RefHeading___Toc1000_1766215391" text:style-name="Internet_20_link" text:visited-style-name="Internet_20_link">Actualitza el sistema</text:a><text:tab/><text:a xlink:type="simple" xlink:href="#__RefHeading___Toc1000_1766215391" text:style-name="Internet_20_link" text:visited-style-name="Internet_20_link">5</text:a></text:p>
          <text:p text:style-name="P3"><text:a xlink:type="simple" xlink:href="#__RefHeading___Toc1002_1766215391" text:style-name="Internet_20_link" text:visited-style-name="Internet_20_link">Instal·la Java</text:a><text:tab/><text:a xlink:type="simple" xlink:href="#__RefHeading___Toc1002_1766215391" text:style-name="Internet_20_link" text:visited-style-name="Internet_20_link">5</text:a></text:p>
          <text:p text:style-name="P3"><text:a xlink:type="simple" xlink:href="#__RefHeading___Toc1004_1766215391" text:style-name="Internet_20_link" text:visited-style-name="Internet_20_link">Configura /etc/hosts</text:a><text:tab/><text:a xlink:type="simple" xlink:href="#__RefHeading___Toc1004_1766215391" text:style-name="Internet_20_link" text:visited-style-name="Internet_20_link">5</text:a></text:p>
          <text:p text:style-name="P3"><text:a xlink:type="simple" xlink:href="#__RefHeading___Toc1006_1766215391" text:style-name="Internet_20_link" text:visited-style-name="Internet_20_link">Crea un usuari dedicat (opcional però recomanable)</text:a><text:tab/><text:a xlink:type="simple" xlink:href="#__RefHeading___Toc1006_1766215391" text:style-name="Internet_20_link" text:visited-style-name="Internet_20_link">6</text:a></text:p>
          <text:p text:style-name="P3"><text:a xlink:type="simple" xlink:href="#__RefHeading___Toc1008_1766215391" text:style-name="Internet_20_link" text:visited-style-name="Internet_20_link">Accés SSH sense contrasenya (master → workers)</text:a><text:tab/><text:a xlink:type="simple" xlink:href="#__RefHeading___Toc1008_1766215391" text:style-name="Internet_20_link" text:visited-style-name="Internet_20_link">6</text:a></text:p>
          <text:p text:style-name="P2"><text:a xlink:type="simple" xlink:href="#__RefHeading___Toc1010_1766215391" text:style-name="Internet_20_link" text:visited-style-name="Internet_20_link">2.3. Instal·lació de Spark (a totes les VM)</text:a><text:tab/><text:a xlink:type="simple" xlink:href="#__RefHeading___Toc1010_1766215391" text:style-name="Internet_20_link" text:visited-style-name="Internet_20_link">6</text:a></text:p>
          <text:p text:style-name="P3"><text:a xlink:type="simple" xlink:href="#__RefHeading___Toc1012_1766215391" text:style-name="Internet_20_link" text:visited-style-name="Internet_20_link">Descarrega i descomprimeix</text:a><text:tab/><text:a xlink:type="simple" xlink:href="#__RefHeading___Toc1012_1766215391" text:style-name="Internet_20_link" text:visited-style-name="Internet_20_link">6</text:a></text:p>
          <text:p text:style-name="P3"><text:a xlink:type="simple" xlink:href="#__RefHeading___Toc1014_1766215391" text:style-name="Internet_20_link" text:visited-style-name="Internet_20_link">Variables d’entorn</text:a><text:tab/><text:a xlink:type="simple" xlink:href="#__RefHeading___Toc1014_1766215391" text:style-name="Internet_20_link" text:visited-style-name="Internet_20_link">7</text:a></text:p>
          <text:p text:style-name="P2"><text:a xlink:type="simple" xlink:href="#__RefHeading___Toc1016_1766215391" text:style-name="Internet_20_link" text:visited-style-name="Internet_20_link">2.4. Configura el clúster (només al master)</text:a><text:tab/><text:a xlink:type="simple" xlink:href="#__RefHeading___Toc1016_1766215391" text:style-name="Internet_20_link" text:visited-style-name="Internet_20_link">7</text:a></text:p>
          <text:p text:style-name="P3"><text:a xlink:type="simple" xlink:href="#__RefHeading___Toc1018_1766215391" text:style-name="Internet_20_link" text:visited-style-name="Internet_20_link">Fitxer workers</text:a><text:tab/><text:a xlink:type="simple" xlink:href="#__RefHeading___Toc1018_1766215391" text:style-name="Internet_20_link" text:visited-style-name="Internet_20_link">7</text:a></text:p>
          <text:p text:style-name="P3"><text:a xlink:type="simple" xlink:href="#__RefHeading___Toc1020_1766215391" text:style-name="Internet_20_link" text:visited-style-name="Internet_20_link">Fitxer spark-env.sh</text:a><text:tab/><text:a xlink:type="simple" xlink:href="#__RefHeading___Toc1020_1766215391" text:style-name="Internet_20_link" text:visited-style-name="Internet_20_link">8</text:a></text:p>
          <text:p text:style-name="P2"><text:a xlink:type="simple" xlink:href="#__RefHeading___Toc1022_1766215391" text:style-name="Internet_20_link" text:visited-style-name="Internet_20_link">2.5. Arrenca el clúster</text:a><text:tab/><text:a xlink:type="simple" xlink:href="#__RefHeading___Toc1022_1766215391" text:style-name="Internet_20_link" text:visited-style-name="Internet_20_link">8</text:a></text:p>
          <text:p text:style-name="P3"><text:a xlink:type="simple" xlink:href="#__RefHeading___Toc1024_1766215391" text:style-name="Internet_20_link" text:visited-style-name="Internet_20_link">Verifica l’estat</text:a><text:tab/><text:a xlink:type="simple" xlink:href="#__RefHeading___Toc1024_1766215391" text:style-name="Internet_20_link" text:visited-style-name="Internet_20_link">8</text:a></text:p>
          <text:p text:style-name="P3"><text:a xlink:type="simple" xlink:href="#__RefHeading___Toc1026_1766215391" text:style-name="Internet_20_link" text:visited-style-name="Internet_20_link">Interfície web</text:a><text:tab/><text:a xlink:type="simple" xlink:href="#__RefHeading___Toc1026_1766215391" text:style-name="Internet_20_link" text:visited-style-name="Internet_20_link">8</text:a></text:p>
          <text:p text:style-name="P2"><text:a xlink:type="simple" xlink:href="#__RefHeading___Toc1028_1766215391" text:style-name="Internet_20_link" text:visited-style-name="Internet_20_link">2.6. Prova el clúster amb PySpark</text:a><text:tab/><text:a xlink:type="simple" xlink:href="#__RefHeading___Toc1028_1766215391" text:style-name="Internet_20_link" text:visited-style-name="Internet_20_link">9</text:a></text:p>
          <text:p text:style-name="P2"><text:a xlink:type="simple" xlink:href="#__RefHeading___Toc1030_1766215391" text:style-name="Internet_20_link" text:visited-style-name="Internet_20_link">2.7. Atura el clúster</text:a><text:tab/><text:a xlink:type="simple" xlink:href="#__RefHeading___Toc1030_1766215391" text:style-name="Internet_20_link" text:visited-style-name="Internet_20_link">10</text:a></text:p>
          <text:p text:style-name="P2"><text:a xlink:type="simple" xlink:href="#__RefHeading___Toc1032_1766215391" text:style-name="Internet_20_link" text:visited-style-name="Internet_20_link">2.8. Converteix en servei systemd (Opcional)</text:a><text:tab/><text:a xlink:type="simple" xlink:href="#__RefHeading___Toc1032_1766215391" text:style-name="Internet_20_link" text:visited-style-name="Internet_20_link">10</text:a></text:p>
          <text:p text:style-name="P1"><text:a xlink:type="simple" xlink:href="#__RefHeading___Toc1034_1766215391" text:style-name="Internet_20_link" text:visited-style-name="Internet_20_link">3. Resolució de problemes habituals</text:a><text:tab/><text:a xlink:type="simple" xlink:href="#__RefHeading___Toc1034_1766215391" text:style-name="Internet_20_link" text:visited-style-name="Internet_20_link">11</text:a></text:p>
          <text:p text:style-name="P2"><text:a xlink:type="simple" xlink:href="#__RefHeading___Toc1036_1766215391" text:style-name="Internet_20_link" text:visited-style-name="Internet_20_link">Índex de figures</text:a><text:tab/><text:a xlink:type="simple" xlink:href="#__RefHeading___Toc1036_1766215391" text:style-name="Internet_20_link" text:visited-style-name="Internet_20_link">12</text:a></text:p>
        </text:index-body>
      </text:table-of-content>
      <text:p text:style-name="SaltDePagina"/>
      <text:h text:style-name="Heading_20_1" text:outline-level="1"><text:bookmark-start text:name="apache-spark"/><text:bookmark-start text:name="__RefHeading___Toc972_1766215391"/>Apache Spark<text:bookmark-end text:name="apache-spark"/><text:bookmark-end text:name="__RefHeading___Toc972_1766215391"/></text:h>
      <text:p text:style-name="First_20_paragraph">Apache Spark és un motor de processament de dades distribuït i de codi obert, dissenyat per fer càlculs sobre grans volums de dades de manera ràpida, tant en batch (per lots) com en streaming (temps real). La seva característica principal és el processament <text:span text:style-name="T1">en memòria</text:span>, que el fa molt més ràpid que alternatives com Hadoop MapReduce en molts casos d’ús, especialment els algorismes iteratius.</text:p>
      <text:p text:style-name="FigureWithCaption"><draw:frame draw:style-name="fr1" draw:name="img1" text:anchor-type="as-char" svg:width="3.002cm" svg:height="1.596cm" draw:z-index="24"><draw:image xlink:href="Pictures/100000010000015E000000BA51CD73A4.png" xlink:type="simple" xlink:show="embed" xlink:actuate="onLoad" draw:mime-type="image/png"/></draw:frame></text:p>
      <text:p text:style-name="FigureCaption"><text:bookmark-start text:name="__RefHeading___Toc1038_1766215391"/>Figura 1: Apache Spark logo<text:bookmark-end text:name="__RefHeading___Toc1038_1766215391"/></text:p>
      <text:h text:style-name="Heading_20_1" text:outline-level="1"><text:bookmark-start text:name="introducció"/><text:bookmark-start text:name="__RefHeading___Toc974_1766215391"/>1. Introducció<text:bookmark-end text:name="introducció"/><text:bookmark-end text:name="__RefHeading___Toc974_1766215391"/></text:h>
      <text:p text:style-name="First_20_paragraph">Va ser creat per <text:span text:style-name="T1">Matei Zaharia</text:span> l’any 2009, a l’<text:span text:style-name="T1">AMPLab de la Universitat de Califòrnia, Berkeley</text:span>, com a projecte de recerca. El 2010 es va publicar com a codi obert, i el 2013 va passar a ser un projecte de l’<text:span text:style-name="T1">Apache Software Foundation</text:span>, on el 2014 va assolir l’estatus de projecte de nivell superior (<text:span text:style-name="T2">Top-Level Project</text:span>).</text:p>
      <text:p text:style-name="Text_20_body">Spark es distribueix sota la <text:span text:style-name="T1">Apache License 2.0</text:span>, una llicència de programari lliure permissiva que permet l’ús, modificació i distribució (fins i tot comercial) del codi, sense obligar a alliberar les modificacions sota la mateixa llicència (a diferència de llicències copyleft com la GPL).</text:p>
      <text:h text:style-name="Heading_20_2" text:outline-level="2"><text:bookmark-start text:name="funcionalitats-principals"/><text:bookmark-start text:name="__RefHeading___Toc976_1766215391"/>1.1. Funcionalitats principals<text:bookmark-end text:name="funcionalitats-principals"/><text:bookmark-end text:name="__RefHeading___Toc976_1766215391"/></text:h>
      <table:table table:name="Table1" table:style-name="Table1">
        <table:table-column table:style-name="Table1.A"/>
        <table:table-column table:style-name="Table1.B"/>
        <table:table-header-rows>
          <table:table-row>
            <table:table-cell table:style-name="Table1.A1" office:value-type="string">
              <text:p text:style-name="Table_20_Heading">Mòdul</text:p>
            </table:table-cell>
            <table:table-cell table:style-name="Table1.A1" office:value-type="string">
              <text:p text:style-name="Table_20_Heading">Descripció</text:p>
            </table:table-cell>
          </table:table-row>
        </table:table-header-rows>
        <table:table-row>
          <table:table-cell table:style-name="Table1.A1" office:value-type="string">
            <text:p text:style-name="P4">Spark Core</text:p>
          </table:table-cell>
          <table:table-cell table:style-name="Table1.A1" office:value-type="string">
            <text:p text:style-name="Table_20_Contents">Nucli del motor: gestió de tasques, planificació, i abstraccions bàsiques (RDD, DataFrames, Datasets). Processament distribuït en memòria amb tolerància a fallades</text:p>
          </table:table-cell>
        </table:table-row>
        <table:table-row>
          <table:table-cell table:style-name="Table1.A1" office:value-type="string">
            <text:p text:style-name="P4">Spark SQL</text:p>
          </table:table-cell>
          <table:table-cell table:style-name="Table1.A1" office:value-type="string">
            <text:p text:style-name="Table_20_Contents">Consultes SQL sobre dades estructurades, amb l’optimitzador de consultes Catalyst i el motor d’execució Tungsten</text:p>
          </table:table-cell>
        </table:table-row>
        <table:table-row>
          <table:table-cell table:style-name="Table1.A1" office:value-type="string">
            <text:p text:style-name="P4">Structured Streaming</text:p>
          </table:table-cell>
          <table:table-cell table:style-name="Table1.A1" office:value-type="string">
            <text:p text:style-name="Table_20_Contents">Processament de fluxos de dades en temps real (micro-batching), amb la mateixa API que el processament per lots</text:p>
          </table:table-cell>
        </table:table-row>
        <table:table-row>
          <table:table-cell table:style-name="Table1.A1" office:value-type="string">
            <text:p text:style-name="P4">MLlib</text:p>
          </table:table-cell>
          <table:table-cell table:style-name="Table1.A1" office:value-type="string">
            <text:p text:style-name="Table_20_Contents">Biblioteca de machine learning distribuïda: classificació, regressió, <text:soft-page-break/>clustering, sistemes de recomanació, reducció de dimensionalitat, pipelines de ML</text:p>
          </table:table-cell>
        </table:table-row>
        <table:table-row>
          <table:table-cell table:style-name="Table1.A1" office:value-type="string">
            <text:p text:style-name="P4">GraphX</text:p>
          </table:table-cell>
          <table:table-cell table:style-name="Table1.A1" office:value-type="string">
            <text:p text:style-name="Table_20_Contents">Processament i anàlisi de grafs (xarxes socials, algorismes com PageRank)</text:p>
          </table:table-cell>
        </table:table-row>
        <table:table-row>
          <table:table-cell table:style-name="Table1.A1" office:value-type="string">
            <text:p text:style-name="P4">SparkR / PySpark</text:p>
          </table:table-cell>
          <table:table-cell table:style-name="Table1.A1" office:value-type="string">
            <text:p text:style-name="Table_20_Contents">APIs per treballar amb R i Python, a més de Scala (llenguatge natiu) i Java</text:p>
          </table:table-cell>
        </table:table-row>
      </table:table>
      <text:h text:style-name="Heading_20_2" text:outline-level="2"><text:bookmark-start text:name="altres-característiques"/><text:bookmark-start text:name="__RefHeading___Toc978_1766215391"/>1.2. Altres característiques<text:bookmark-end text:name="altres-característiques"/><text:bookmark-end text:name="__RefHeading___Toc978_1766215391"/></text:h>
      <text:list text:style-name="L1">
        <text:list-item>
          <text:p text:style-name="P5"><text:span text:style-name="T1">Multillenguatge</text:span>: Scala, Java, Python, R</text:p>
        </text:list-item>
        <text:list-item>
          <text:p text:style-name="P5"><text:span text:style-name="T1">Multiplataforma d’execució</text:span>: standalone, YARN, Mesos o Kubernetes</text:p>
        </text:list-item>
        <text:list-item>
          <text:p text:style-name="P5"><text:span text:style-name="T1">Compatibilitat amb fonts de dades</text:span>: HDFS, S3, Cassandra, HBase, JDBC, Kafka, entre d’altres</text:p>
        </text:list-item>
        <text:list-item>
          <text:p text:style-name="P5"><text:span text:style-name="T1">Escalabilitat</text:span>: des d’un sol portàtil fins a clústers de milers de nodes</text:p>
        </text:list-item>
      </text:list>
      <text:h text:style-name="Heading_20_2" text:outline-level="2"><text:bookmark-start text:name="per-què-és-més-ràpid-que-mapreduce"/><text:bookmark-start text:name="__RefHeading___Toc980_1766215391"/>1.3. Per què és més ràpid que MapReduce<text:bookmark-end text:name="per-què-és-més-ràpid-que-mapreduce"/><text:bookmark-end text:name="__RefHeading___Toc980_1766215391"/></text:h>
      <text:p text:style-name="First_20_paragraph">MapReduce escriu resultats intermedis a disc entre cada fase Map i Reduce, cosa que genera molta latència. Spark, en canvi, manté les dades en memòria RAM entre operacions sempre que és possible, cosa que pot arribar a fer-lo <text:span text:style-name="T1">10-100 vegades més ràpid</text:span> en determinats casos d’ús (especialment algorismes iteratius com machine learning).</text:p>
      <text:h text:style-name="Heading_20_2" text:outline-level="2"><text:bookmark-start text:name="arquitectura"/><text:bookmark-start text:name="__RefHeading___Toc982_1766215391"/>1.4. Arquitectura<text:bookmark-end text:name="arquitectura"/><text:bookmark-end text:name="__RefHeading___Toc982_1766215391"/></text:h>
      <text:list text:style-name="L2">
        <text:list-item>
          <text:p text:style-name="P6"><text:span text:style-name="T1">Driver</text:span>: coordina l’execució, crea el pla d’execució i distribueix la feina</text:p>
        </text:list-item>
        <text:list-item>
          <text:p text:style-name="P6"><text:span text:style-name="T1">Cluster Manager</text:span>: gestiona els recursos (pot ser el mateix Spark Standalone, YARN, Mesos o Kubernetes)</text:p>
        </text:list-item>
        <text:list-item>
          <text:p text:style-name="P6"><text:span text:style-name="T1">Executors</text:span>: processos als nodes worker que executen les tasques i emmagatzemen dades en memòria/disc</text:p>
        </text:list-item>
      </text:list>
      <text:h text:style-name="Heading_20_2" text:outline-level="2"><text:bookmark-start text:name="abstraccions-principals"/><text:bookmark-start text:name="__RefHeading___Toc984_1766215391"/>1.5. Abstraccions principals<text:bookmark-end text:name="abstraccions-principals"/><text:bookmark-end text:name="__RefHeading___Toc984_1766215391"/></text:h>
      <text:p text:style-name="P7">RDD (Resilient Distributed Dataset)</text:p>
      <text:list text:style-name="L3">
        <text:list-item>
          <text:p text:style-name="P8">L’estructura de dades original de Spark: col·lecció distribuïda i immutable, tolerant a fallades</text:p>
        </text:list-item>
        <text:list-item>
          <text:p text:style-name="P8">Nivell baix, més control però més verbós.</text:p>
        </text:list-item>
      </text:list>
      <text:p text:style-name="P7">DataFrames</text:p>
      <text:list text:style-name="L4">
        <text:list-item>
          <text:p text:style-name="P9"><text:soft-page-break/>Dades organitzades en columnes (com una taula SQL), amb optimitzacions automàtiques via el <text:span text:style-name="T1">Catalyst optimizer</text:span></text:p>
        </text:list-item>
        <text:list-item>
          <text:p text:style-name="P9">És l’API més utilitzada avui dia.</text:p>
        </text:list-item>
      </text:list>
      <text:p text:style-name="P7">Datasets</text:p>
      <text:list text:style-name="L5">
        <text:list-item>
          <text:p text:style-name="P10">Combina els avantatges de tipat fort (com RDD) amb les optimitzacions dels DataFrames (disponible principalment a Scala/Java).</text:p>
        </text:list-item>
      </text:list>
      <text:h text:style-name="Heading_20_2" text:outline-level="2"><text:bookmark-start text:name="mòduls-de-lecosistema"/><text:bookmark-start text:name="__RefHeading___Toc986_1766215391"/>1.6. Mòduls de l’ecosistema<text:bookmark-end text:name="mòduls-de-lecosistema"/><text:bookmark-end text:name="__RefHeading___Toc986_1766215391"/></text:h>
      <text:list text:style-name="L6">
        <text:list-item>
          <text:p text:style-name="P11"><text:span text:style-name="T1">Spark SQL</text:span>: consultes SQL sobre dades estructurades</text:p>
        </text:list-item>
        <text:list-item>
          <text:p text:style-name="P11"><text:span text:style-name="T1">Spark Streaming / Structured Streaming</text:span>: processament de dades en temps real (micro-batching)</text:p>
        </text:list-item>
        <text:list-item>
          <text:p text:style-name="P11"><text:span text:style-name="T1">MLlib</text:span>: biblioteca de machine learning distribuït</text:p>
        </text:list-item>
        <text:list-item>
          <text:p text:style-name="P11"><text:span text:style-name="T1">GraphX</text:span>: processament de grafs</text:p>
        </text:list-item>
      </text:list>
      <text:h text:style-name="Heading_20_2" text:outline-level="2"><text:bookmark-start text:name="llenguatges-suportats"/><text:bookmark-start text:name="__RefHeading___Toc988_1766215391"/>1.7. Llenguatges suportats<text:bookmark-end text:name="llenguatges-suportats"/><text:bookmark-end text:name="__RefHeading___Toc988_1766215391"/></text:h>
      <text:p text:style-name="First_20_paragraph">Scala (llenguatge natiu de Spark), Python (PySpark, molt popular), Java, i R.</text:p>
      <text:h text:style-name="Heading_20_2" text:outline-level="2"><text:bookmark-start text:name="relació-amb-hadoop"/><text:bookmark-start text:name="__RefHeading___Toc990_1766215391"/>1.8. Relació amb Hadoop<text:bookmark-end text:name="relació-amb-hadoop"/><text:bookmark-end text:name="__RefHeading___Toc990_1766215391"/></text:h>
      <text:p text:style-name="First_20_paragraph">Spark <text:span text:style-name="T1">no substitueix HDFS</text:span>; sovint funciona sobre HDFS com a sistema d’emmagatzematge, i pot executar-se sobre YARN com a gestor de recursos. El que substitueix és el motor de processament MapReduce. Molts clústers moderns són “Hadoop” només pel que fa a HDFS+YARN, però amb Spark com a motor de càlcul principal.</text:p>
      <text:h text:style-name="Heading_20_2" text:outline-level="2"><text:bookmark-start text:name="casos-dús-típics"/><text:bookmark-start text:name="__RefHeading___Toc992_1766215391"/>1.9. Casos d’ús típics<text:bookmark-end text:name="casos-dús-típics"/><text:bookmark-end text:name="__RefHeading___Toc992_1766215391"/></text:h>
      <text:list text:style-name="L7">
        <text:list-item>
          <text:p text:style-name="P12">ETL a gran escala</text:p>
        </text:list-item>
        <text:list-item>
          <text:p text:style-name="P12">Anàlisi de dades en temps real (streaming)</text:p>
        </text:list-item>
        <text:list-item>
          <text:p text:style-name="P12">Machine learning distribuït</text:p>
        </text:list-item>
        <text:list-item>
          <text:p text:style-name="P12">Processament de grafs (xarxes socials, recomanadors)</text:p>
        </text:list-item>
      </text:list>
      <text:h text:style-name="Heading_20_1" text:outline-level="1"><text:bookmark-start text:name="installació-dun-clúster-spark"/><text:bookmark-start text:name="__RefHeading___Toc994_1766215391"/>2. Instal·lació d’un clúster Spark<text:bookmark-end text:name="installació-dun-clúster-spark"/><text:bookmark-end text:name="__RefHeading___Toc994_1766215391"/></text:h>
      <text:p text:style-name="First_20_paragraph">Aquest document explica com desplegar un clúster Spark en <text:span text:style-name="T1">mode standalone</text:span> utilitzant diverses màquines virtuals Ubuntu Server. És un exercici ideal per entendre l’arquitectura master/worker d’un sistema de processament distribuït, sense necessitat de muntar un clúster Hadoop complet.</text:p>
      <text:p text:style-name="AlertNotaEtiqueta">💡 NOTA</text:p>
      <text:p text:style-name="AlertNota"><text:soft-page-break/>Es parteix d’un escenari amb 3 VM (<text:span text:style-name="CodiInline">spark-master</text:span>, <text:span text:style-name="CodiInline">spark-worker1</text:span>, <text:span text:style-name="CodiInline">spark-worker2</text:span>), però funciona igual amb 2 o més nodes. Totes les VM han de tenir connectivitat de xarxa entre elles.</text:p>
      <text:h text:style-name="Heading_20_2" text:outline-level="2"><text:bookmark-start text:name="arquitectura-del-miniclúster"/><text:bookmark-start text:name="__RefHeading___Toc996_1766215391"/>2.1. Arquitectura del miniclúster<text:bookmark-end text:name="arquitectura-del-miniclúster"/><text:bookmark-end text:name="__RefHeading___Toc996_1766215391"/></text:h>
      <table:table table:name="Table2" table:style-name="Table2">
        <table:table-column table:style-name="Table2.A" table:number-columns-repeated="3"/>
        <table:table-column table:style-name="Table2.D"/>
        <table:table-header-rows>
          <table:table-row>
            <table:table-cell table:style-name="Table2.A1" office:value-type="string">
              <text:p text:style-name="Table_20_Heading">Node</text:p>
            </table:table-cell>
            <table:table-cell table:style-name="Table2.A1" office:value-type="string">
              <text:p text:style-name="Table_20_Heading">Rol</text:p>
            </table:table-cell>
            <table:table-cell table:style-name="Table2.A1" office:value-type="string">
              <text:p text:style-name="Table_20_Heading">Hostname</text:p>
            </table:table-cell>
            <table:table-cell table:style-name="Table2.A1" office:value-type="string">
              <text:p text:style-name="Table_20_Heading">IP (exemple)</text:p>
            </table:table-cell>
          </table:table-row>
        </table:table-header-rows>
        <table:table-row>
          <table:table-cell table:style-name="Table2.A1" office:value-type="string">
            <text:p text:style-name="Table_20_Contents">VM 1</text:p>
          </table:table-cell>
          <table:table-cell table:style-name="Table2.A1" office:value-type="string">
            <text:p text:style-name="Table_20_Contents">Master</text:p>
          </table:table-cell>
          <table:table-cell table:style-name="Table2.A1" office:value-type="string">
            <text:p text:style-name="Table_20_Contents">spark-master</text:p>
          </table:table-cell>
          <table:table-cell table:style-name="Table2.A1" office:value-type="string">
            <text:p text:style-name="Table_20_Contents">10.0.2.10</text:p>
          </table:table-cell>
        </table:table-row>
        <table:table-row>
          <table:table-cell table:style-name="Table2.A1" office:value-type="string">
            <text:p text:style-name="Table_20_Contents">VM 2</text:p>
          </table:table-cell>
          <table:table-cell table:style-name="Table2.A1" office:value-type="string">
            <text:p text:style-name="Table_20_Contents">Worker</text:p>
          </table:table-cell>
          <table:table-cell table:style-name="Table2.A1" office:value-type="string">
            <text:p text:style-name="Table_20_Contents">spark-worker1</text:p>
          </table:table-cell>
          <table:table-cell table:style-name="Table2.A1" office:value-type="string">
            <text:p text:style-name="Table_20_Contents">10.0.2.11</text:p>
          </table:table-cell>
        </table:table-row>
        <table:table-row>
          <table:table-cell table:style-name="Table2.A1" office:value-type="string">
            <text:p text:style-name="Table_20_Contents">VM 3</text:p>
          </table:table-cell>
          <table:table-cell table:style-name="Table2.A1" office:value-type="string">
            <text:p text:style-name="Table_20_Contents">Worker</text:p>
          </table:table-cell>
          <table:table-cell table:style-name="Table2.A1" office:value-type="string">
            <text:p text:style-name="Table_20_Contents">spark-worker2</text:p>
          </table:table-cell>
          <table:table-cell table:style-name="Table2.A1" office:value-type="string">
            <text:p text:style-name="Table_20_Contents">10.0.2.12</text:p>
          </table:table-cell>
        </table:table-row>
      </table:table>
      <text:p text:style-name="First_20_paragraph">El <text:span text:style-name="T1">master</text:span> coordina l’execució dels jobs i exposa una interfície web de monitoratge. Els <text:span text:style-name="T1">workers</text:span> executen les tasques reals i reporten l’estat al master.</text:p>
      <text:h text:style-name="Heading_20_2" text:outline-level="2"><text:bookmark-start text:name="requisits-previs-a-totes-les-vm"/><text:bookmark-start text:name="__RefHeading___Toc998_1766215391"/>2.2. Requisits previs (a totes les VM)<text:bookmark-end text:name="requisits-previs-a-totes-les-vm"/><text:bookmark-end text:name="__RefHeading___Toc998_1766215391"/></text:h>
      <text:h text:style-name="Heading_20_3" text:outline-level="3"><text:bookmark-start text:name="actualitza-el-sistema"/><text:bookmark-start text:name="__RefHeading___Toc1000_1766215391"/>Actualitza el sistema<text:bookmark-end text:name="actualitza-el-sistema"/><text:bookmark-end text:name="__RefHeading___Toc1000_1766215391"/></text:h>
      <text:p text:style-name="First_20_paragraph">Actualitza la llista de paquets:</text:p>
      <text:p text:style-name="Preformatted_20_Text"><text:span text:style-name="FunctionTok">sudo</text:span><text:span text:style-name="NormalTok"> apt update</text:span> </text:p>
      <text:p text:style-name="First_20_paragraph">Actualitza els paquets:</text:p>
      <text:p text:style-name="Preformatted_20_Text"><text:span text:style-name="FunctionTok">sudo</text:span><text:span text:style-name="NormalTok"> apt upgrade</text:span> </text:p>
      <text:h text:style-name="Heading_20_3" text:outline-level="3"><text:bookmark-start text:name="installa-java"/><text:bookmark-start text:name="__RefHeading___Toc1002_1766215391"/>Instal·la Java<text:bookmark-end text:name="installa-java"/><text:bookmark-end text:name="__RefHeading___Toc1002_1766215391"/></text:h>
      <text:p text:style-name="First_20_paragraph">Spark necessita un JDK (recomanat OpenJDK 17):</text:p>
      <text:p text:style-name="Preformatted_20_Text"><text:span text:style-name="FunctionTok">sudo</text:span><text:span text:style-name="NormalTok"> apt install openjdk-17-jdk</text:span> </text:p>
      <text:h text:style-name="Heading_20_3" text:outline-level="3"><text:bookmark-start text:name="configura-etchosts"/><text:bookmark-start text:name="__RefHeading___Toc1004_1766215391"/>Configura <text:span text:style-name="CodiInline">/etc/hosts</text:span><text:bookmark-end text:name="configura-etchosts"/><text:bookmark-end text:name="__RefHeading___Toc1004_1766215391"/></text:h>
      <text:p text:style-name="First_20_paragraph">A <text:span text:style-name="T1">totes</text:span> les VMs, afegeix les entrades de tots els nodes perquè es resolguin per nom:</text:p>
      <text:p text:style-name="Preformatted_20_Text"><text:span text:style-name="FunctionTok">sudo</text:span><text:span text:style-name="NormalTok"> nano /etc/hosts</text:span> </text:p>
      <text:p text:style-name="Codi_20_Nano">10.0.2.10 spark-master</text:p>
      <text:p text:style-name="Codi_20_Nano">10.0.2.11 spark-worker1</text:p>
      <text:p text:style-name="Codi_20_Nano">10.0.2.12 spark-worker2</text:p>
      <text:h text:style-name="Heading_20_3" text:outline-level="3"><text:bookmark-start text:name="crea-un-usuari-dedicat-opcional-però-recomanable"/><text:bookmark-start text:name="__RefHeading___Toc1006_1766215391"/><text:soft-page-break/>Crea un usuari dedicat (opcional però recomanable)<text:bookmark-end text:name="crea-un-usuari-dedicat-opcional-però-recomanable"/><text:bookmark-end text:name="__RefHeading___Toc1006_1766215391"/></text:h>
      <text:p text:style-name="First_20_paragraph">Crea l’usuari:</text:p>
      <text:p text:style-name="Preformatted_20_Text"><text:span text:style-name="FunctionTok">sudo</text:span><text:span text:style-name="NormalTok"> adduser spark</text:span> </text:p>
      <text:p text:style-name="First_20_paragraph">Afegeix l’usuari al grup de sudoers:</text:p>
      <text:p text:style-name="Preformatted_20_Text"><text:span text:style-name="FunctionTok">sudo</text:span><text:span text:style-name="NormalTok"> usermod </text:span><text:span text:style-name="AttributeTok">-aG</text:span><text:span text:style-name="NormalTok"> sudo spark</text:span> </text:p>
      <text:h text:style-name="Heading_20_3" text:outline-level="3"><text:bookmark-start text:name="accés-ssh-sense-contrasenya-master-workers"/><text:bookmark-start text:name="__RefHeading___Toc1008_1766215391"/>Accés SSH sense contrasenya (master → workers)<text:bookmark-end text:name="accés-ssh-sense-contrasenya-master-workers"/><text:bookmark-end text:name="__RefHeading___Toc1008_1766215391"/></text:h>
      <text:p text:style-name="First_20_paragraph">Des del <text:span text:style-name="CodiInline">spark-master</text:span>, com a usuari <text:span text:style-name="CodiInline">spark</text:span>, genera un parell de claus SSH:</text:p>
      <text:p text:style-name="Preformatted_20_Text"><text:span text:style-name="FunctionTok">ssh-keygen</text:span><text:span text:style-name="NormalTok"> </text:span><text:span text:style-name="AttributeTok">-t</text:span><text:span text:style-name="NormalTok"> ed25519</text:span> </text:p>
      <text:p text:style-name="First_20_paragraph">Copia la clau pública generada al primer worker:</text:p>
      <text:p text:style-name="Preformatted_20_Text"><text:span text:style-name="ExtensionTok">ssh-copy-id</text:span><text:span text:style-name="NormalTok"> spark@spark-worker1</text:span> </text:p>
      <text:p text:style-name="First_20_paragraph">Copia la clau pública generada al segon worker:</text:p>
      <text:p text:style-name="Preformatted_20_Text"><text:span text:style-name="ExtensionTok">ssh-copy-id</text:span><text:span text:style-name="NormalTok"> spark@spark-worker2</text:span> </text:p>
      <text:p text:style-name="AlertConsellEtiqueta">✅ CONSELL</text:p>
      <text:p text:style-name="AlertConsell">Això permetrà als scripts <text:span text:style-name="CodiInline">start-all.sh</text:span>/<text:span text:style-name="CodiInline">stop-all.sh</text:span> arrencar i aturar tots els workers remotament des del master.</text:p>
      <text:h text:style-name="Heading_20_2" text:outline-level="2"><text:bookmark-start text:name="installació-de-spark-a-totes-les-vm"/><text:bookmark-start text:name="__RefHeading___Toc1010_1766215391"/>2.3. Instal·lació de Spark (a totes les VM)<text:bookmark-end text:name="installació-de-spark-a-totes-les-vm"/><text:bookmark-end text:name="__RefHeading___Toc1010_1766215391"/></text:h>
      <text:h text:style-name="Heading_20_3" text:outline-level="3"><text:bookmark-start text:name="descarrega-i-descomprimeix"/><text:bookmark-start text:name="__RefHeading___Toc1012_1766215391"/>Descarrega i descomprimeix<text:bookmark-end text:name="descarrega-i-descomprimeix"/><text:bookmark-end text:name="__RefHeading___Toc1012_1766215391"/></text:h>
      <text:p text:style-name="First_20_paragraph">Mou-te al directori <text:span text:style-name="CodiInline">opt</text:span>:</text:p>
      <text:p text:style-name="Preformatted_20_Text"><text:span text:style-name="BuiltInTok">cd</text:span><text:span text:style-name="NormalTok"> /opt</text:span> </text:p>
      <text:p text:style-name="First_20_paragraph">Descarrega Spark:</text:p>
      <text:p text:style-name="Preformatted_20_Text"><text:span text:style-name="FunctionTok">sudo</text:span><text:span text:style-name="NormalTok"> wget </text:span><text:span text:style-name="AttributeTok">-c</text:span><text:span text:style-name="NormalTok"> https://dlcdn.apache.org/spark/spark-4.2.0/spark-4.2.0-bin-hadoop3.tgz</text:span> </text:p>
      <text:p text:style-name="First_20_paragraph">Descomprimeix:</text:p>
      <text:p text:style-name="Preformatted_20_Text"><text:span text:style-name="FunctionTok">sudo</text:span><text:span text:style-name="NormalTok"> tar </text:span><text:span text:style-name="AttributeTok">-xzf</text:span><text:span text:style-name="NormalTok"> spark-4.2.0-bin-hadoop3.tgz</text:span> </text:p>
      <text:p text:style-name="First_20_paragraph">Canvia el nom de la carpeta:</text:p>
      <text:p text:style-name="Preformatted_20_Text"><text:span text:style-name="FunctionTok">sudo</text:span><text:span text:style-name="NormalTok"> mv spark-4.2.0-bin-hadoop3 spark</text:span> </text:p>
      <text:p text:style-name="First_20_paragraph">Canvia el propietari:</text:p>
      <text:p text:style-name="Preformatted_20_Text"><text:span text:style-name="FunctionTok">sudo</text:span><text:span text:style-name="NormalTok"> chown </text:span><text:span text:style-name="AttributeTok">-R</text:span><text:span text:style-name="NormalTok"> spark:spark /opt/spark</text:span> </text:p>
      <text:p text:style-name="First_20_paragraph"><text:soft-page-break/>Esborra el fitxer descarregat:</text:p>
      <text:p text:style-name="Preformatted_20_Text"><text:span text:style-name="FunctionTok">sudo</text:span><text:span text:style-name="NormalTok"> rm spark-4.2.0-bin-hadoop3.tgz</text:span> </text:p>
      <text:p text:style-name="AlertAvisEtiqueta">⚠️ AVíS</text:p>
      <text:p text:style-name="AlertAvis">Comprova sempre la versió actual a https://spark.apache.org/downloads.html — els números de versió canvien amb el temps i l’enllaç pot quedar desactualitzat.</text:p>
      <text:h text:style-name="Heading_20_3" text:outline-level="3"><text:bookmark-start text:name="variables-dentorn"/><text:bookmark-start text:name="__RefHeading___Toc1014_1766215391"/>Variables d’entorn<text:bookmark-end text:name="variables-dentorn"/><text:bookmark-end text:name="__RefHeading___Toc1014_1766215391"/></text:h>
      <text:p text:style-name="First_20_paragraph">Edita <text:span text:style-name="CodiInline">/etc/profile.d/spark.sh</text:span>:</text:p>
      <text:p text:style-name="Preformatted_20_Text"><text:span text:style-name="FunctionTok">sudo</text:span><text:span text:style-name="NormalTok"> nano /etc/profile.d/spark.sh</text:span> </text:p>
      <text:p text:style-name="Codi_20_Nano">export JAVA_HOME=/usr/lib/jvm/java-17-openjdk-amd64</text:p>
      <text:p text:style-name="Codi_20_Nano">export SPARK_HOME=/opt/spark</text:p>
      <text:p text:style-name="Codi_20_Nano">export PATH=$PATH:$SPARK_HOME/bin:$SPARK_HOME/sbin</text:p>
      <text:p text:style-name="First_20_paragraph">Dona permís d’execució:</text:p>
      <text:p text:style-name="Preformatted_20_Text"><text:span text:style-name="FunctionTok">sudo</text:span><text:span text:style-name="NormalTok"> chmod +x /etc/profile.d/spark.sh</text:span> </text:p>
      <text:p text:style-name="First_20_paragraph">Executa l’script <text:span text:style-name="CodiInline">spark.sh</text:span> al context (shell) actual:</text:p>
      <text:p text:style-name="Preformatted_20_Text"><text:span text:style-name="BuiltInTok">source</text:span><text:span text:style-name="NormalTok"> /etc/profile.d/spark.sh</text:span> </text:p>
      <text:p text:style-name="AlertNotaEtiqueta">💡 NOTA</text:p>
      <text:p text:style-name="AlertNota">Per què és important fer <text:span text:style-name="CodiInline">source</text:span> i no simplement executar-lo (./spark.sh o bash spark.sh)? Si executessis l’script normalment (com a subprocés), les variables que defineix (per exemple SPARK_HOME, afegir Spark al PATH, JAVA_HOME, etc.) es perdrien en acabar l’script, ja que només afectarien aquell subprocés. Amb source, aquestes variables queden exportades a la teva shell actual i, per tant, disponibles per a les comandes següents (com spark-submit, pyspark, spark-shell, etc.).</text:p>
      <text:p text:style-name="First_20_paragraph">Repeteix aquest pas 2 a totes les VM (master i workers).</text:p>
      <text:h text:style-name="Heading_20_2" text:outline-level="2"><text:bookmark-start text:name="configura-el-clúster-només-al-master"/><text:bookmark-start text:name="__RefHeading___Toc1016_1766215391"/>2.4. Configura el clúster (només al master)<text:bookmark-end text:name="configura-el-clúster-només-al-master"/><text:bookmark-end text:name="__RefHeading___Toc1016_1766215391"/></text:h>
      <text:h text:style-name="Heading_20_3" text:outline-level="3"><text:bookmark-start text:name="fitxer-workers"/><text:bookmark-start text:name="__RefHeading___Toc1018_1766215391"/>Fitxer <text:span text:style-name="CodiInline">workers</text:span><text:bookmark-end text:name="fitxer-workers"/><text:bookmark-end text:name="__RefHeading___Toc1018_1766215391"/></text:h>
      <text:p text:style-name="Preformatted_20_Text"><text:span text:style-name="BuiltInTok">cd</text:span><text:span text:style-name="NormalTok"> /opt/spark/conf</text:span> </text:p>
      <text:p text:style-name="Preformatted_20_Text"><text:span text:style-name="FunctionTok">sudo</text:span><text:span text:style-name="NormalTok"> cp workers.template workers</text:span> </text:p>
      <text:p text:style-name="Preformatted_20_Text"><text:span text:style-name="FunctionTok">sudo</text:span><text:span text:style-name="NormalTok"> nano workers</text:span> </text:p>
      <text:p text:style-name="First_20_paragraph">Substitueix el contingut per la llista de workers:</text:p>
      <text:p text:style-name="Codi_20_Nano">spark-worker1</text:p>
      <text:p text:style-name="Codi_20_Nano"><text:soft-page-break/>spark-worker2</text:p>
      <text:h text:style-name="Heading_20_3" text:outline-level="3"><text:bookmark-start text:name="fitxer-spark-env.sh"/><text:bookmark-start text:name="__RefHeading___Toc1020_1766215391"/>Fitxer <text:span text:style-name="CodiInline">spark-env.sh</text:span><text:bookmark-end text:name="fitxer-spark-env.sh"/><text:bookmark-end text:name="__RefHeading___Toc1020_1766215391"/></text:h>
      <text:p text:style-name="Preformatted_20_Text"><text:span text:style-name="FunctionTok">sudo</text:span><text:span text:style-name="NormalTok"> cp spark-env.sh.template spark-env.sh</text:span> </text:p>
      <text:p text:style-name="Preformatted_20_Text"><text:span text:style-name="FunctionTok">sudo</text:span><text:span text:style-name="NormalTok"> nano spark-env.sh</text:span> </text:p>
      <text:p text:style-name="First_20_paragraph">Afegeix:</text:p>
      <text:p text:style-name="Codi_20_Nano">export JAVA_HOME=/usr/lib/jvm/java-17-openjdk-amd64</text:p>
      <text:p text:style-name="Codi_20_Nano">export SPARK_MASTER_HOST=spark-master</text:p>
      <text:p text:style-name="Codi_20_Nano">export SPARK_WORKER_CORES=2</text:p>
      <text:p text:style-name="Codi_20_Nano">export SPARK_WORKER_MEMORY=2g</text:p>
      <text:p text:style-name="Text_20_body">Ajusta <text:span text:style-name="CodiInline">SPARK_WORKER_CORES</text:span> i <text:span text:style-name="CodiInline">SPARK_WORKER_MEMORY</text:span> segons els recursos assignats a cada VM.</text:p>
      <text:h text:style-name="Heading_20_2" text:outline-level="2"><text:bookmark-start text:name="arrenca-el-clúster"/><text:bookmark-start text:name="__RefHeading___Toc1022_1766215391"/>2.5. Arrenca el clúster<text:bookmark-end text:name="arrenca-el-clúster"/><text:bookmark-end text:name="__RefHeading___Toc1022_1766215391"/></text:h>
      <text:p text:style-name="First_20_paragraph">Des del <text:span text:style-name="CodiInline">spark-master</text:span>:</text:p>
      <text:p text:style-name="Preformatted_20_Text"><text:span text:style-name="VariableTok">$SPARK_HOME</text:span><text:span text:style-name="ExtensionTok">/sbin/start-all.sh</text:span> </text:p>
      <text:p text:style-name="First_20_paragraph">Això arrenca el master localment i, via SSH, els workers definits al fitxer <text:span text:style-name="CodiInline">workers</text:span>.</text:p>
      <text:h text:style-name="Heading_20_3" text:outline-level="3"><text:bookmark-start text:name="verifica-lestat"/><text:bookmark-start text:name="__RefHeading___Toc1024_1766215391"/>Verifica l’estat<text:bookmark-end text:name="verifica-lestat"/><text:bookmark-end text:name="__RefHeading___Toc1024_1766215391"/></text:h>
      <text:p text:style-name="First_20_paragraph">Comprova els processos Java actius:</text:p>
      <text:p text:style-name="Preformatted_20_Text"><text:span text:style-name="ExtensionTok">jps</text:span> </text:p>
      <text:p text:style-name="First_20_paragraph">Al master hauries de veure <text:span text:style-name="CodiInline">Master</text:span>, i a cada worker un procés <text:span text:style-name="CodiInline">Worker</text:span>.</text:p>
      <text:p text:style-name="Text_20_body">Sortida esperada al master:</text:p>
      <text:p text:style-name="Codi_20_Ini">19587 Master</text:p>
      <text:p text:style-name="Codi_20_Ini">19674 Jps</text:p>
      <text:p text:style-name="Text_20_body">Sortida esperada al worker1:</text:p>
      <text:p text:style-name="Codi_20_Ini">19751 Worker</text:p>
      <text:p text:style-name="Codi_20_Ini">19819 Jps</text:p>
      <text:p text:style-name="Text_20_body">Sortida esperada al worker2:</text:p>
      <text:p text:style-name="Codi_20_Ini">19939 Jps</text:p>
      <text:p text:style-name="Codi_20_Ini">19871 Worker</text:p>
      <text:h text:style-name="Heading_20_3" text:outline-level="3"><text:bookmark-start text:name="interfície-web"/><text:bookmark-start text:name="__RefHeading___Toc1026_1766215391"/>Interfície web<text:bookmark-end text:name="interfície-web"/><text:bookmark-end text:name="__RefHeading___Toc1026_1766215391"/></text:h>
      <text:p text:style-name="First_20_paragraph">Obre al navegador:</text:p>
      <text:p text:style-name="Codi_20_Ini">http://spark-master:8080</text:p>
      <text:p text:style-name="Text_20_body"><text:soft-page-break/>Hi veuràs els workers registrats, els cores i memòria disponibles, i els jobs en execució.</text:p>
      <text:p text:style-name="FigureWithCaption"><draw:frame draw:style-name="fr1" draw:name="img2" text:anchor-type="as-char" svg:width="17cm" svg:height="5.502cm" draw:z-index="25"><draw:image xlink:href="Pictures/1000000100000741000002593DE6866B.png" xlink:type="simple" xlink:show="embed" xlink:actuate="onLoad" draw:mime-type="image/png"/></draw:frame></text:p>
      <text:p text:style-name="FigureCaption"><text:bookmark-start text:name="__RefHeading___Toc1044_1766215391"/>Figura 2: Interfície d’Spark<text:bookmark-end text:name="__RefHeading___Toc1044_1766215391"/></text:p>
      <text:h text:style-name="Heading_20_2" text:outline-level="2"><text:bookmark-start text:name="prova-el-clúster-amb-pyspark"/><text:bookmark-start text:name="__RefHeading___Toc1028_1766215391"/>2.6. Prova el clúster amb PySpark<text:bookmark-end text:name="prova-el-clúster-amb-pyspark"/><text:bookmark-end text:name="__RefHeading___Toc1028_1766215391"/></text:h>
      <text:p text:style-name="First_20_paragraph">Instal·la Python:</text:p>
      <text:p text:style-name="Preformatted_20_Text"><text:span text:style-name="FunctionTok">sudo</text:span><text:span text:style-name="NormalTok"> apt install python3-pip</text:span> </text:p>
      <text:p text:style-name="First_20_paragraph">Llança una shell PySpark connectada al clúster:</text:p>
      <text:p text:style-name="Preformatted_20_Text"><text:span text:style-name="ExtensionTok">pyspark</text:span><text:span text:style-name="NormalTok"> </text:span><text:span text:style-name="AttributeTok">--master</text:span><text:span text:style-name="NormalTok"> spark://spark-master:7077</text:span> </text:p>
      <text:p text:style-name="First_20_paragraph">Dins la shell, prova un càlcul distribuït senzill: “<text:span text:style-name="T2">Compta quants múltiples de 7 hi ha entre 1 i 1.000.000</text:span>”</text:p>
      <text:p text:style-name="Preformatted_20_Text"><text:span text:style-name="NormalTok">data </text:span><text:span text:style-name="OperatorTok">=</text:span><text:span text:style-name="NormalTok"> </text:span><text:span text:style-name="BuiltInTok">range</text:span><text:span text:style-name="NormalTok">(</text:span><text:span text:style-name="DecValTok">1</text:span><text:span text:style-name="NormalTok">, </text:span><text:span text:style-name="DecValTok">1000000</text:span><text:span text:style-name="NormalTok">)</text:span> </text:p>
      <text:p text:style-name="Preformatted_20_Text"><text:span text:style-name="NormalTok">rdd </text:span><text:span text:style-name="OperatorTok">=</text:span><text:span text:style-name="NormalTok"> spark.sparkContext.parallelize(data)</text:span> </text:p>
      <text:p text:style-name="Preformatted_20_Text"><text:span text:style-name="BuiltInTok">print</text:span><text:span text:style-name="NormalTok">(rdd.</text:span><text:span text:style-name="BuiltInTok">filter</text:span><text:span text:style-name="NormalTok">(</text:span><text:span text:style-name="KeywordTok">lambda</text:span><text:span text:style-name="NormalTok"> x: x </text:span><text:span text:style-name="OperatorTok">%</text:span><text:span text:style-name="NormalTok"> </text:span><text:span text:style-name="DecValTok">7</text:span><text:span text:style-name="NormalTok"> </text:span><text:span text:style-name="OperatorTok">==</text:span><text:span text:style-name="NormalTok"> </text:span><text:span text:style-name="DecValTok">0</text:span><text:span text:style-name="NormalTok">).count())</text:span> </text:p>
      <text:p text:style-name="AlertNotaEtiqueta">💡 NOTA</text:p>
      <text:p text:style-name="AlertNota">Crea una seqüència de Python amb els nombres de l’1 a l’1.000.000. Distribueix aquesta seqüència pel clúster d’Spark, creant un RDD (<text:span text:style-name="T1">Resilient Distributed Dataset</text:span>). Les dades es divideixen en particions per poder processar-les en paral·lel. Filtra els nombres divisibles entre 7 i retorna quants elements queden després del filtre.</text:p>
      <text:p text:style-name="AlertNota">Un detall important: fins que no es crida <text:span text:style-name="CodiInline">count()</text:span>, Spark no ha fet realment cap càlcul. Les transformacions només construeixen el pla d’execució.</text:p>
      <text:p text:style-name="First_20_paragraph">Si mires la interfície web (<text:span text:style-name="CodiInline">http://spark-master:4040</text:span> mentre la shell és oberta), veuràs el job executant-se i repartint-se entre els workers.</text:p>
      <text:p text:style-name="FigureWithCaption"><text:soft-page-break/><draw:frame draw:style-name="fr1" draw:name="img3" text:anchor-type="as-char" svg:width="17cm" svg:height="5.502cm" draw:z-index="26"><draw:image xlink:href="Pictures/100000010000074100000259C19738DC.png" xlink:type="simple" xlink:show="embed" xlink:actuate="onLoad" draw:mime-type="image/png"/></draw:frame></text:p>
      <text:p text:style-name="FigureCaption"><text:bookmark-start text:name="__RefHeading___Toc1042_1766215391"/>Figura 3: Interfície http://spark-master:8080<text:bookmark-end text:name="__RefHeading___Toc1042_1766215391"/></text:p>
      <text:p text:style-name="Horizontal_20_Line"/>
      <text:p text:style-name="FigureWithCaption"><draw:frame draw:style-name="fr1" draw:name="img4" text:anchor-type="as-char" svg:width="17cm" svg:height="6.107cm" draw:z-index="27"><draw:image xlink:href="Pictures/10000001000007410000029BC48ED230.png" xlink:type="simple" xlink:show="embed" xlink:actuate="onLoad" draw:mime-type="image/png"/></draw:frame></text:p>
      <text:p text:style-name="FigureCaption"><text:bookmark-start text:name="__RefHeading___Toc1040_1766215391"/>Figura 4: Interfície http://spark-master:4040<text:bookmark-end text:name="__RefHeading___Toc1040_1766215391"/></text:p>
      <text:h text:style-name="Heading_20_2" text:outline-level="2"><text:bookmark-start text:name="atura-el-clúster"/><text:bookmark-start text:name="__RefHeading___Toc1030_1766215391"/>2.7. Atura el clúster<text:bookmark-end text:name="atura-el-clúster"/><text:bookmark-end text:name="__RefHeading___Toc1030_1766215391"/></text:h>
      <text:p text:style-name="Preformatted_20_Text"><text:span text:style-name="VariableTok">$SPARK_HOME</text:span><text:span text:style-name="ExtensionTok">/sbin/stop-all.sh</text:span> </text:p>
      <text:h text:style-name="Heading_20_2" text:outline-level="2"><text:bookmark-start text:name="converteix-en-servei-systemd-opcional"/><text:bookmark-start text:name="__RefHeading___Toc1032_1766215391"/>2.8. Converteix en servei systemd (Opcional)<text:bookmark-end text:name="converteix-en-servei-systemd-opcional"/><text:bookmark-end text:name="__RefHeading___Toc1032_1766215391"/></text:h>
      <text:p text:style-name="First_20_paragraph">Per no haver d’arrencar el clúster manualment cada cop, pots crear una unitat systemd al master:</text:p>
      <text:p text:style-name="Preformatted_20_Text"><text:span text:style-name="FunctionTok">sudo</text:span><text:span text:style-name="NormalTok"> nano /etc/systemd/system/spark-master.service</text:span> </text:p>
      <text:p text:style-name="Codi_20_Nano">[Unit]</text:p>
      <text:p text:style-name="Codi_20_Nano">Description=Apache Spark Master</text:p>
      <text:p text:style-name="Codi_20_Nano">After=network.target</text:p>
      <text:p text:style-name="Codi_20_Nano"/>
      <text:p text:style-name="Codi_20_Nano">[Service]</text:p>
      <text:p text:style-name="Codi_20_Nano">Type=forking</text:p>
      <text:p text:style-name="Codi_20_Nano">User=spark</text:p>
      <text:p text:style-name="Codi_20_Nano">ExecStart=/opt/spark/sbin/start-master.sh</text:p>
      <text:p text:style-name="Codi_20_Nano"><text:soft-page-break/>ExecStop=/opt/spark/sbin/stop-master.sh</text:p>
      <text:p text:style-name="Codi_20_Nano"/>
      <text:p text:style-name="Codi_20_Nano">[Install]</text:p>
      <text:p text:style-name="Codi_20_Nano">WantedBy=multi-user.target</text:p>
      <text:p text:style-name="First_20_paragraph">I de forma anàloga a cada worker, amb <text:span text:style-name="CodiInline">start-worker.sh spark://spark-master:7077</text:span>.</text:p>
      <text:p text:style-name="Preformatted_20_Text"><text:span text:style-name="FunctionTok">sudo</text:span><text:span text:style-name="NormalTok"> systemctl daemon-reload</text:span> </text:p>
      <text:p text:style-name="Preformatted_20_Text"><text:span text:style-name="FunctionTok">sudo</text:span><text:span text:style-name="NormalTok"> systemctl enable </text:span><text:span text:style-name="AttributeTok">--now</text:span><text:span text:style-name="NormalTok"> spark-master</text:span> </text:p>
      <text:h text:style-name="Heading_20_1" text:outline-level="1"><text:bookmark-start text:name="resolució-de-problemes-habituals"/><text:bookmark-start text:name="__RefHeading___Toc1034_1766215391"/>3. Resolució de problemes habituals<text:bookmark-end text:name="resolució-de-problemes-habituals"/><text:bookmark-end text:name="__RefHeading___Toc1034_1766215391"/></text:h>
      <table:table table:name="Table3" table:style-name="Table3">
        <table:table-column table:style-name="Table3.A" table:number-columns-repeated="3"/>
        <table:table-header-rows>
          <table:table-row>
            <table:table-cell table:style-name="Table3.A1" office:value-type="string">
              <text:p text:style-name="Table_20_Heading">Símptoma</text:p>
            </table:table-cell>
            <table:table-cell table:style-name="Table3.A1" office:value-type="string">
              <text:p text:style-name="Table_20_Heading">Causa probable</text:p>
            </table:table-cell>
            <table:table-cell table:style-name="Table3.A1" office:value-type="string">
              <text:p text:style-name="Table_20_Heading">Solució</text:p>
            </table:table-cell>
          </table:table-row>
        </table:table-header-rows>
        <table:table-row>
          <table:table-cell table:style-name="Table3.A1" office:value-type="string">
            <text:p text:style-name="Table_20_Contents">El worker no apareix a la UI</text:p>
          </table:table-cell>
          <table:table-cell table:style-name="Table3.A1" office:value-type="string">
            <text:p text:style-name="Table_20_Contents">SSH sense contrasenya no configurat</text:p>
          </table:table-cell>
          <table:table-cell table:style-name="Table3.A1" office:value-type="string">
            <text:p text:style-name="Table_20_Contents">Revisar <text:span text:style-name="CodiInline">ssh-copy-id</text:span> i permisos <text:span text:style-name="CodiInline">~/.ssh</text:span></text:p>
          </table:table-cell>
        </table:table-row>
        <table:table-row>
          <table:table-cell table:style-name="Table3.A1" office:value-type="string">
            <text:p text:style-name="Table_20_Contents"><text:span text:style-name="CodiInline">JAVA_HOME not set</text:span></text:p>
          </table:table-cell>
          <table:table-cell table:style-name="Table3.A1" office:value-type="string">
            <text:p text:style-name="Table_20_Contents">Variable no exportada al servei</text:p>
          </table:table-cell>
          <table:table-cell table:style-name="Table3.A1" office:value-type="string">
            <text:p text:style-name="Table_20_Contents">Afegir <text:span text:style-name="CodiInline">JAVA_HOME</text:span> a <text:span text:style-name="CodiInline">spark-env.sh</text:span></text:p>
          </table:table-cell>
        </table:table-row>
        <table:table-row>
          <table:table-cell table:style-name="Table3.A1" office:value-type="string">
            <text:p text:style-name="Table_20_Contents">Job es queda “en cua” indefinidament</text:p>
          </table:table-cell>
          <table:table-cell table:style-name="Table3.A1" office:value-type="string">
            <text:p text:style-name="Table_20_Contents">No hi ha cores/memòria disponibles</text:p>
          </table:table-cell>
          <table:table-cell table:style-name="Table3.A1" office:value-type="string">
            <text:p text:style-name="Table_20_Contents">Revisar <text:span text:style-name="CodiInline">SPARK_WORKER_CORES</text:span>/<text:span text:style-name="CodiInline">SPARK_WORKER_MEMORY</text:span></text:p>
          </table:table-cell>
        </table:table-row>
        <table:table-row>
          <table:table-cell table:style-name="Table3.A1" office:value-type="string">
            <text:p text:style-name="Table_20_Contents">No es resol el hostname del master</text:p>
          </table:table-cell>
          <table:table-cell table:style-name="Table3.A1" office:value-type="string">
            <text:p text:style-name="Table_20_Contents"><text:span text:style-name="CodiInline">/etc/hosts</text:span> incomplet en algun node</text:p>
          </table:table-cell>
          <table:table-cell table:style-name="Table3.A1" office:value-type="string">
            <text:p text:style-name="Table_20_Contents">Verificar que totes les VM tenen totes les entrades</text:p>
          </table:table-cell>
        </table:table-row>
      </table:table>
      <text:p text:style-name="SaltDePagina"/>
      <text:h text:style-name="Heading_20_2" text:outline-level="2"><text:bookmark-start text:name="__RefHeading___Toc1036_1766215391"/>Índex de figures<text:bookmark-end text:name="__RefHeading___Toc1036_1766215391"/></text:h>
      <text:illustration-index text:style-name="Sect1" text:protected="true" text:name="TaulaFigures">
        <text:illustration-index-source text:caption-sequence-name="Illustration" text:caption-sequence-format="text">
          <text:index-title-template text:style-name="Figure_20_Index_20_Heading"/>
          <text:illustration-index-entry-template text:style-name="Figure_20_Index_20_1">
            <text:index-entry-link-start text:style-name="Index_20_Link"/>
            <text:index-entry-text/>
            <text:index-entry-tab-stop style:type="right" style:leader-char="."/>
            <text:index-entry-page-number/>
            <text:index-entry-link-end/>
          </text:illustration-index-entry-template>
          <loext:index-source-style text:style-name="FigureCaption"/>
        </text:illustration-index-source>
        <text:index-body>
          <text:p text:style-name="P13"><text:a xlink:type="simple" xlink:href="#__RefHeading___Toc1038_1766215391" text:style-name="Index_20_Link" text:visited-style-name="Index_20_Link">Figura 1: Apache Spark logo<text:tab/>2</text:a></text:p>
          <text:p text:style-name="P13"><text:a xlink:type="simple" xlink:href="#__RefHeading___Toc1044_1766215391" text:style-name="Index_20_Link" text:visited-style-name="Index_20_Link">Figura 2: Interfície d’Spark<text:tab/>9</text:a></text:p>
          <text:p text:style-name="P13"><text:a xlink:type="simple" xlink:href="#__RefHeading___Toc1042_1766215391" text:style-name="Index_20_Link" text:visited-style-name="Index_20_Link">Figura 3: Interfície http://spark-master:8080<text:tab/>10</text:a></text:p>
          <text:p text:style-name="P13"><text:a xlink:type="simple" xlink:href="#__RefHeading___Toc1040_1766215391" text:style-name="Index_20_Link" text:visited-style-name="Index_20_Link">Figura 4: Interfície http://spark-master:4040<text:tab/>10</text:a></text:p>
        </text:index-body>
      </text:illustration-index>
      <text:h text:style-name="Heading_20_4" text:outline-level="4"><text:bookmark-start text:name="versions-daquest-document"/>Versions d’aquest document<text:bookmark-end text:name="versions-daquest-document"/></text:h>
      <text:list text:style-name="L8">
        <text:list-item>
          <text:p text:style-name="P14"><text:a xlink:type="simple" xlink:href="https://proferamon.com/tic/spark.html" text:style-name="Internet_20_link" text:visited-style-name="Visited_20_Internet_20_Link"><text:span text:style-name="Definition">HTML</text:span></text:a></text:p>
        </text:list-item>
        <text:list-item>
          <text:p text:style-name="P14"><text:a xlink:type="simple" xlink:href="https://proferamon.com/tic/pdf/spark.pdf" text:style-name="Internet_20_link" text:visited-style-name="Visited_20_Internet_20_Link"><text:span text:style-name="Definition">PDF</text:span></text:a></text:p>
        </text:list-item>
        <text:list-item>
          <text:p text:style-name="P14"><text:a xlink:type="simple" xlink:href="https://proferamon.com/tic/odt/spark.odt" text:style-name="Internet_20_link" text:visited-style-name="Visited_20_Internet_20_Link"><text:span text:style-name="Definition">ODT</text:span></text:a></text:p>
        </text:list-item>
        <text:list-item>
          <text:p text:style-name="P14"><text:a xlink:type="simple" xlink:href="https://proferamon.com/tic/md/spark.md" text:style-name="Internet_20_link" text:visited-style-name="Visited_20_Internet_20_Link"><text:span text:style-name="Definition">MD</text:span></text:a></text:p>
        </text:list-item>
      </text:list>
      <text:p text:style-name="First_20_paragraph"><text:a xlink:type="simple" xlink:href="https://creativecommons.org/publicdomain/zero/1.0/deed.ca" text:style-name="Internet_20_link" text:visited-style-name="Visited_20_Internet_20_Link"><text:span text:style-name="Definition">Domini Públic (CC0)</text:span></text:a></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adornments="Normal" style:font-family-generic="swiss" style:font-pitch="variable"/>
    <style:font-face style:name="Courier New" svg:font-family="'Courier New'" style:font-family-generic="modern" style:font-pitch="fixed"/>
    <style:font-face style:name="FreeSans" svg:font-family="FreeSans" style:font-family-generic="swiss"/>
    <style:font-face style:name="FreeSans1" svg:font-family="FreeSans" style:font-family-generic="system" style:font-pitch="variable"/>
    <style:font-face style:name="Helvetica" svg:font-family="Helvetica" style:font-family-generic="swiss"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Noto Sans" svg:font-family="'Noto Sans'" style:font-adornments="Normal" style:font-family-generic="swiss" style:font-pitch="variable"/>
    <style:font-face style:name="OpenSymbol" svg:font-family="OpenSymbol" style:font-charset="x-symbol"/>
    <style:font-face style:name="Tahoma" svg:font-family="Tahoma" style:font-family-generic="system" style:font-pitch="variable"/>
    <style:font-face style:name="Ubuntu Mono" svg:font-family="'Ubuntu Mono'" style:font-adornments="Negreta" style:font-pitch="fixed"/>
    <style:font-face style:name="Ubuntu Mono1" svg:font-family="'Ubuntu Mono'" style:font-adornments="Normal" style:font-pitch="fixed"/>
  </office:font-face-decls>
  <office:styles>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ca" fo:country="none" style:letter-kerning="true" style:font-name-asian="Tahoma"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ca" fo:country="none" style:letter-kerning="true" style:font-name-asian="Tahoma"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Noto Sans" fo:font-family="'Noto Sans'" style:font-style-name="Normal" style:font-family-generic="swiss" style:font-pitch="variable" fo:font-size="11pt"/>
    </style:style>
    <style:style style:name="Author" style:family="paragraph" style:parent-style-name="Standard" style:class="html">
      <style:paragraph-properties fo:text-align="center" style:justify-single-word="false"/>
    </style:style>
    <style:style style:name="Date" style:family="paragraph" style:parent-style-name="Standard" style:class="html">
      <style:paragraph-properties fo:text-align="center" style:justify-single-word="false"/>
    </style:style>
    <style:style style:name="Abstract" style:family="paragraph" style:parent-style-name="Standard" style:class="html">
      <style:paragraph-properties fo:margin-left="1cm" fo:margin-right="1cm" fo:margin-top="0.254cm" fo:margin-bottom="0.254cm" style:contextual-spacing="false" fo:text-indent="0cm" style:auto-text-indent="false"/>
    </style:style>
    <style:style style:name="Heading" style:family="paragraph" style:parent-style-name="Standard" style:next-style-name="Text_20_body" style:class="chapter">
      <style:paragraph-properties fo:margin-top="0.423cm" fo:margin-bottom="0.212cm" style:contextual-spacing="false" fo:keep-with-next="always"/>
      <style:text-properties fo:color="#e6001a" loext:opacity="100%" style:font-name="Arial" fo:font-family="Arial" style:font-style-name="Normal" style:font-family-generic="swiss" style:font-pitch="variable" fo:font-size="14pt" style:font-name-asian="Tahoma" style:font-family-asian="Tahoma"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15cm" fo:margin-bottom="0.15cm" style:contextual-spacing="false" fo:line-height="115%" style:page-number="auto"/>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TableCaption" style:family="paragraph" style:parent-style-name="Caption" style:class="extra"/>
    <style:style style:name="Table" style:family="paragraph" style:parent-style-name="Caption" style:class="extra"/>
    <style:style style:name="FigureCaption" style:family="paragraph" style:parent-style-name="Caption" style:class="extra">
      <style:paragraph-properties fo:text-align="center" style:justify-single-word="false"/>
    </style:style>
    <style:style style:name="Figure" style:family="paragraph" style:parent-style-name="Standard" style:class="extra">
      <style:paragraph-properties fo:text-align="center" style:justify-single-word="false" text:number-lines="false" text:line-number="0"/>
    </style:style>
    <style:style style:name="FigureWithCaption" style:family="paragraph" style:parent-style-name="Figure" style:class="extra">
      <style:paragraph-properties fo:keep-with-next="always" text:number-lines="false" text:line-number="0"/>
    </style:style>
    <style:style style:name="Index" style:family="paragraph" style:parent-style-name="Standard" style:class="index" style:master-page-name="">
      <style:paragraph-properties fo:line-height="115%" style:page-number="auto" text:number-lines="false" text:line-number="0"/>
      <style:text-properties style:font-size-asian="12pt" style:font-name-complex="FreeSans" style:font-family-complex="FreeSans" style:font-family-generic-complex="swiss"/>
    </style:style>
    <style:style style:name="Heading_20_1" style:display-name="Heading 1" style:family="paragraph" style:parent-style-name="Heading" style:next-style-name="Text_20_body" style:default-outline-level="1" style:class="chapter">
      <loext:graphic-properties draw:fill="solid" draw:fill-color="#ffd7d7"/>
      <style:paragraph-properties fo:margin-top="0.423cm" fo:margin-bottom="0.212cm" style:contextual-spacing="false" fo:background-color="#ffd7d7" fo:padding="0.049cm" fo:border-left="none" fo:border-right="none" fo:border-top="1.56pt solid #e6001a" fo:border-bottom="non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10%"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font-size="101%" fo:font-weight="normal"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95%" fo:font-style="italic" fo:font-weight="normal" style:font-size-asian="95%" style:font-style-asian="italic" style:font-weight-asian="bold" style:font-size-complex="95%" style:font-style-complex="italic" style:font-weight-complex="normal"/>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85%" fo:font-weight="normal"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chapter">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1cm" fo:margin-right="1cm" fo:margin-top="0.254cm" fo:margin-bottom="0.254cm" style:contextual-spacing="false" fo:text-indent="0cm" style:auto-text-indent="false"/>
    </style:style>
    <style:style style:name="Preformatted_20_Text" style:display-name="Preformatted Text" style:family="paragraph" style:parent-style-name="Standard" style:class="html">
      <loext:graphic-properties draw:fill="solid" draw:fill-color="#f5f5f5"/>
      <style:paragraph-properties fo:margin-top="0cm" fo:margin-bottom="0cm" style:contextual-spacing="true" fo:background-color="#f5f5f5" fo:padding="0.15cm" fo:border-left="2.49pt solid #4a90d9" fo:border-right="none" fo:border-top="none" fo:border-bottom="none"/>
      <style:text-properties fo:color="#2d2d2d" loext:opacity="100%" style:font-name="Ubuntu Mono1" fo:font-family="'Ubuntu Mono'" style:font-style-name="Normal" style:font-pitch="fixed" fo:font-size="10pt" fo:language="ca" fo:country="none" style:font-name-asian="Liberation Mono" style:font-family-asian="'Liberation Mono'" style:font-family-generic-asian="modern" style:font-pitch-asian="fixed" style:font-size-asian="10pt" style:font-name-complex="Liberation Mono" style:font-family-complex="'Liberation Mono'" style:font-family-generic-complex="modern" style:font-pitch-complex="fixed" style:font-size-complex="10pt"/>
    </style:style>
    <style:style style:name="Codi_20_Ini" style:display-name="Codi Ini" style:family="paragraph" style:parent-style-name="Standard" style:master-page-name="">
      <loext:graphic-properties draw:fill="solid" draw:fill-color="#f0faf0"/>
      <style:paragraph-properties fo:margin-top="0cm" fo:margin-bottom="0cm" style:contextual-spacing="true" style:page-number="auto" fo:background-color="#f0faf0" fo:padding="0.15cm" fo:border-left="2.49pt solid #2d7a4f" fo:border-right="none" fo:border-top="none" fo:border-bottom="none"/>
      <style:text-properties fo:color="#1e3a5f" loext:opacity="100%" style:font-name="Ubuntu Mono1" fo:font-family="'Ubuntu Mono'" style:font-style-name="Normal" style:font-pitch="fixed" fo:font-size="10pt" fo:language="ca" fo:country="none"/>
    </style:style>
    <style:style style:name="Codi_20_Nano" style:display-name="Codi Nano" style:family="paragraph" style:parent-style-name="Standard" style:master-page-name="">
      <loext:graphic-properties draw:fill="solid" draw:fill-color="#eeeedd"/>
      <style:paragraph-properties fo:margin-top="0cm" fo:margin-bottom="0cm" style:contextual-spacing="true" style:page-number="auto" fo:background-color="#eeeedd" fo:padding="0.15cm" fo:border-left="2.49pt solid #e94560" fo:border-right="none" fo:border-top="none" fo:border-bottom="none"/>
      <style:text-properties fo:color="#2d2d2d" loext:opacity="100%" style:font-name="Ubuntu Mono1" fo:font-family="'Ubuntu Mono'" style:font-style-name="Normal" style:font-pitch="fixed" fo:font-size="10pt" fo:language="ca" fo:country="none"/>
    </style:style>
    <style:style style:name="Definition_20_Term" style:display-name="Definition Term" style:family="paragraph" style:parent-style-name="Standard" style:next-style-name="Definition_20_Definition">
      <style:paragraph-properties fo:margin-top="0.152cm" fo:margin-bottom="0.152cm" style:contextual-spacing="false"/>
    </style:style>
    <style:style style:name="Definition_20_Definition" style:display-name="Definition Definition" style:family="paragraph" style:parent-style-name="Standard" style:next-style-name="Text_20_body">
      <style:paragraph-properties fo:margin-left="1.27cm" fo:margin-right="0cm" fo:text-indent="0cm" style:auto-text-indent="false"/>
    </style:style>
    <style:style style:name="Table_20_Contents" style:display-name="Table Contents" style:family="paragraph" style:parent-style-name="Standard" style:class="extra" style:master-page-name="">
      <style:paragraph-properties fo:margin-top="0.199cm" fo:margin-bottom="0.199cm" style:contextual-spacing="true" fo:orphans="0" fo:widows="0" style:page-number="auto"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fo:font-size="8pt"/>
    </style:style>
    <style:style style:name="Definition_20_Term_20_Tight" style:display-name="Definition Term Tight" style:family="paragraph" style:parent-style-name="Standard" style:next-style-name="Definition_20_Definition_20_Tight">
      <style:paragraph-properties fo:margin-top="0.203cm" fo:margin-bottom="0.203cm" style:contextual-spacing="false"/>
    </style:style>
    <style:style style:name="Definition_20_Definition_20_Tight" style:display-name="Definition Definition Tight" style:family="paragraph" style:parent-style-name="Standard">
      <style:paragraph-properties fo:margin-left="1.27cm" fo:margin-right="0cm" fo:margin-top="0cm" fo:margin-bottom="0cm" style:contextual-spacing="false" fo:text-indent="0cm" style:auto-text-indent="false"/>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itle" style:family="paragraph" style:parent-style-name="Heading" style:next-style-name="Text_20_body" style:class="chapter">
      <style:paragraph-properties fo:text-align="start" style:justify-single-word="false"/>
      <style:text-properties style:font-name="Arial" fo:font-family="Arial" style:font-style-name="Normal" style:font-family-generic="swiss" style:font-pitch="variable" fo:font-size="28pt" fo:font-weight="normal" style:font-size-asian="28pt" style:font-weight-asian="bold" style:font-size-complex="28pt" style:font-weight-complex="bold"/>
    </style:style>
    <style:style style:name="Codi_20_font" style:display-name="Codi font" style:family="paragraph" style:parent-style-name="Text_20_body" style:master-page-name="">
      <loext:graphic-properties draw:fill="solid" draw:fill-color="#ffffd7"/>
      <style:paragraph-properties fo:margin-top="0.101cm" fo:margin-bottom="0.101cm" style:contextual-spacing="false" fo:line-height="100%" style:page-number="auto" fo:background-color="#ffffd7" fo:padding="0.049cm" fo:border="0.06pt solid #ff972f"/>
      <style:text-properties fo:color="#000000" loext:opacity="100%" style:font-name="Ubuntu Mono1" fo:font-family="'Ubuntu Mono'" style:font-style-name="Normal" style:font-pitch="fixed" fo:language="ca" fo:country="none"/>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Nota" style:family="paragraph" style:parent-style-name="Text_20_body" style:master-page-name="">
      <loext:graphic-properties draw:fill="solid" draw:fill-color="#ffff6d"/>
      <style:paragraph-properties fo:margin-left="0.499cm" fo:margin-right="0.499cm" fo:margin-top="0.15cm" fo:margin-bottom="0.15cm" style:contextual-spacing="true" fo:text-indent="0cm" style:auto-text-indent="false" style:page-number="auto" fo:background-color="#ffff6d" fo:padding="0.199cm" fo:border-left="7.99pt solid #ff972f" fo:border-right="none" fo:border-top="none" fo:border-bottom="none" style:shadow="#784b04 0.176cm 0.176cm"/>
      <style:text-properties fo:color="#000000" loext:opacity="100%"/>
    </style:style>
    <style:style style:name="Terminal" style:family="paragraph" style:parent-style-name="Codi_20_font" style:master-page-name="">
      <loext:graphic-properties draw:fill="solid" draw:fill-color="#333333"/>
      <style:paragraph-properties fo:margin-top="0.199cm" fo:margin-bottom="0.199cm" style:contextual-spacing="true" style:page-number="auto" fo:background-color="#333333" fo:padding="0.049cm" fo:border="none"/>
      <style:text-properties fo:color="#afd095" loext:opacity="100%"/>
    </style:style>
    <style:style style:name="SaltDePagina" style:family="paragraph" style:parent-style-name="Standard">
      <style:paragraph-properties fo:margin-top="0cm" fo:margin-bottom="0cm" style:contextual-spacing="false" fo:line-height="0.049cm" fo:break-before="page"/>
      <style:text-properties fo:font-size="1pt"/>
    </style:style>
    <style:style style:name="AlertNota" style:family="paragraph" style:parent-style-name="Text_20_body" style:master-page-name="">
      <loext:graphic-properties draw:fill="solid" draw:fill-color="#eff6ff" draw:opacity="100%"/>
      <style:paragraph-properties fo:margin-top="0cm" fo:margin-bottom="0.25cm" style:contextual-spacing="true" style:page-number="auto" fo:background-color="#eff6ff" fo:padding="0.25cm" fo:border-left="3pt solid #3b82f6" fo:border-right="none" fo:border-top="none" fo:border-bottom="none"/>
    </style:style>
    <style:style style:name="AlertNotaEtiqueta" style:family="paragraph" style:parent-style-name="AlertNota">
      <style:paragraph-properties fo:margin-top="0.25cm" fo:margin-bottom="0.101cm" style:contextual-spacing="false"/>
      <style:text-properties fo:color="#1d4ed8" loext:opacity="100%" fo:font-size="9pt" fo:font-weight="bold"/>
    </style:style>
    <style:style style:name="AlertConsell" style:family="paragraph" style:parent-style-name="Text_20_body" style:master-page-name="">
      <loext:graphic-properties draw:fill="solid" draw:fill-color="#f0fdf4" draw:opacity="100%"/>
      <style:paragraph-properties fo:margin-top="0cm" fo:margin-bottom="0.25cm" style:contextual-spacing="true" style:page-number="auto" fo:background-color="#f0fdf4" fo:padding="0.25cm" fo:border-left="3pt solid #22c55e" fo:border-right="none" fo:border-top="none" fo:border-bottom="none"/>
    </style:style>
    <style:style style:name="AlertConsellEtiqueta" style:family="paragraph" style:parent-style-name="AlertConsell">
      <style:paragraph-properties fo:margin-top="0.25cm" fo:margin-bottom="0.101cm" style:contextual-spacing="false"/>
      <style:text-properties fo:color="#15803d" loext:opacity="100%" fo:font-size="9pt" fo:font-weight="bold"/>
    </style:style>
    <style:style style:name="AlertImportant" style:family="paragraph" style:parent-style-name="Text_20_body" style:master-page-name="">
      <loext:graphic-properties draw:fill="solid" draw:fill-color="#faf5ff" draw:opacity="100%"/>
      <style:paragraph-properties fo:margin-top="0cm" fo:margin-bottom="0.25cm" style:contextual-spacing="true" style:page-number="auto" fo:background-color="#faf5ff" fo:padding="0.25cm" fo:border-left="3pt solid #a855f7" fo:border-right="none" fo:border-top="none" fo:border-bottom="none"/>
    </style:style>
    <style:style style:name="AlertImportantEtiqueta" style:family="paragraph" style:parent-style-name="AlertImportant">
      <style:paragraph-properties fo:margin-top="0.25cm" fo:margin-bottom="0.101cm" style:contextual-spacing="false"/>
      <style:text-properties fo:color="#7e22ce" loext:opacity="100%" fo:font-size="9pt" fo:font-weight="bold"/>
    </style:style>
    <style:style style:name="AlertAvis" style:family="paragraph" style:parent-style-name="Text_20_body" style:master-page-name="">
      <loext:graphic-properties draw:fill="solid" draw:fill-color="#fffbeb" draw:opacity="100%"/>
      <style:paragraph-properties fo:margin-top="0cm" fo:margin-bottom="0.25cm" style:contextual-spacing="true" style:page-number="auto" fo:background-color="#fffbeb" fo:padding="0.25cm" fo:border-left="3pt solid #f59e0b" fo:border-right="none" fo:border-top="none" fo:border-bottom="none"/>
    </style:style>
    <style:style style:name="AlertAvisEtiqueta" style:family="paragraph" style:parent-style-name="AlertAvis">
      <style:paragraph-properties fo:margin-top="0.25cm" fo:margin-bottom="0.101cm" style:contextual-spacing="false"/>
      <style:text-properties fo:color="#b45309" loext:opacity="100%" fo:font-size="9pt" fo:font-weight="bold"/>
    </style:style>
    <style:style style:name="AlertPrecaucio" style:family="paragraph" style:parent-style-name="Text_20_body" style:master-page-name="">
      <loext:graphic-properties draw:fill="solid" draw:fill-color="#fff1f2" draw:opacity="100%"/>
      <style:paragraph-properties fo:margin-top="0cm" fo:margin-bottom="0.25cm" style:contextual-spacing="true" style:page-number="auto" fo:background-color="#fff1f2" fo:padding="0.25cm" fo:border-left="3pt solid #ef4444" fo:border-right="none" fo:border-top="none" fo:border-bottom="none"/>
    </style:style>
    <style:style style:name="AlertPrecaucioEtiqueta" style:family="paragraph" style:parent-style-name="AlertPrecaucio">
      <style:paragraph-properties fo:margin-top="0.25cm" fo:margin-bottom="0.101cm" style:contextual-spacing="false"/>
      <style:text-properties fo:color="#b91c1c" loext:opacity="100%" fo:font-size="9pt" fo:font-weight="bold"/>
    </style:style>
    <style:style style:name="Figure_20_Index_20_1" style:display-name="Figure Index 1" style:family="paragraph" style:parent-style-name="Index" style:class="index">
      <style:paragraph-properties fo:margin-left="0cm" fo:text-indent="0cm" style:auto-text-indent="false">
        <style:tab-stops>
          <style:tab-stop style:position="17cm" style:type="right" style:leader-style="dotted" style:leader-text="."/>
        </style:tab-stops>
      </style:paragraph-properties>
    </style:style>
    <style:style style:name="CodiInline" style:family="text">
      <style:text-properties style:font-name="Ubuntu Mono1" fo:font-family="'Ubuntu Mono'" style:font-style-name="Normal" style:font-pitch="fixed" fo:font-size="10pt" fo:language="ca" fo:country="none" fo:background-color="#f5f5f5" loext:padding="0.03cm" loext:border="0.51pt solid #cccccc"/>
    </style:style>
    <style:style style:name="Source_5f_Text" style:display-name="Source_Text" style:family="text">
      <style:text-properties style:font-name="Ubuntu Mono" fo:font-family="'Ubuntu Mono'" style:font-style-name="Negreta" style:font-pitch="fixed" fo:font-size="12pt" fo:language="ca" fo:country="none" fo:font-weight="bold"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Highlighted" style:family="text">
      <style:text-properties fo:background-color="#ffff38"/>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text-line-through-type="single"/>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Internet_20_link" style:display-name="Internet link" style:family="text">
      <style:text-properties fo:color="#000080" loext:opacity="100%" fo:language="ca"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style:style style:name="Source_20_Text" style:display-name="Source Text" style:family="text">
      <style:text-properties style:font-name="Ubuntu Mono1" fo:font-family="'Ubuntu Mono'" style:font-style-name="Normal" style:font-pitch="fixed" fo:font-size="11pt" fo:language="ca" fo:country="none" fo:background-color="#ffffd7" style:font-name-asian="Liberation Mono" style:font-family-asian="'Liberation Mono'" style:font-family-generic-asian="modern" style:font-pitch-asian="fixed" style:font-name-complex="Liberation Mono" style:font-family-complex="'Liberation Mono'" style:font-family-generic-complex="modern" style:font-pitch-complex="fixed" loext:padding="0.049cm" loext:border="0.06pt solid #ff972f"/>
    </style:style>
    <style:style style:name="Index_20_Link" style:display-name="Index Link" style:family="text"/>
    <style:style style:name="Text_20_Terminal" style:display-name="Text Terminal" style:family="text" style:parent-style-name="Source_20_Text">
      <style:text-properties fo:color="#afd095" loext:opacity="100%" fo:background-color="#333333" loext:padding="0.049cm" loext:border="0.06pt solid #729fcf"/>
    </style:style>
    <style:style style:name="KeywordTok" style:family="text">
      <style:text-properties fo:color="#204a87" loext:opacity="100%" fo:font-weight="bold"/>
    </style:style>
    <style:style style:name="DataTypeTok" style:family="text">
      <style:text-properties fo:color="#204a87" loext:opacity="100%"/>
    </style:style>
    <style:style style:name="DecValTok" style:family="text">
      <style:text-properties fo:color="#0000cf" loext:opacity="100%"/>
    </style:style>
    <style:style style:name="BaseNTok" style:family="text">
      <style:text-properties fo:color="#0000cf" loext:opacity="100%"/>
    </style:style>
    <style:style style:name="FloatTok" style:family="text">
      <style:text-properties fo:color="#0000cf" loext:opacity="100%"/>
    </style:style>
    <style:style style:name="ConstantTok" style:family="text">
      <style:text-properties fo:color="#8f5902" loext:opacity="100%"/>
    </style:style>
    <style:style style:name="CharTok" style:family="text">
      <style:text-properties fo:color="#4e9a06" loext:opacity="100%"/>
    </style:style>
    <style:style style:name="SpecialCharTok" style:family="text">
      <style:text-properties fo:color="#ce5c00" loext:opacity="100%" fo:font-weight="bold"/>
    </style:style>
    <style:style style:name="StringTok" style:family="text">
      <style:text-properties fo:color="#4e9a06" loext:opacity="100%"/>
    </style:style>
    <style:style style:name="VerbatimStringTok" style:family="text">
      <style:text-properties fo:color="#4e9a06" loext:opacity="100%"/>
    </style:style>
    <style:style style:name="SpecialStringTok" style:family="text">
      <style:text-properties fo:color="#4e9a06" loext:opacity="100%"/>
    </style:style>
    <style:style style:name="ImportTok" style:family="text"/>
    <style:style style:name="CommentTok" style:family="text">
      <style:text-properties fo:color="#8f5902" loext:opacity="100%" fo:font-style="italic"/>
    </style:style>
    <style:style style:name="DocumentationTok" style:family="text">
      <style:text-properties fo:color="#8f5902" loext:opacity="100%" fo:font-style="italic" fo:font-weight="bold"/>
    </style:style>
    <style:style style:name="AnnotationTok" style:family="text">
      <style:text-properties fo:color="#8f5902" loext:opacity="100%" fo:font-style="italic" fo:font-weight="bold"/>
    </style:style>
    <style:style style:name="CommentVarTok" style:family="text">
      <style:text-properties fo:color="#8f5902" loext:opacity="100%" fo:font-style="italic" fo:font-weight="bold"/>
    </style:style>
    <style:style style:name="OtherTok" style:family="text">
      <style:text-properties fo:color="#8f5902" loext:opacity="100%"/>
    </style:style>
    <style:style style:name="FunctionTok" style:family="text">
      <style:text-properties fo:color="#204a87" loext:opacity="100%" fo:font-weight="bold"/>
    </style:style>
    <style:style style:name="VariableTok" style:family="text">
      <style:text-properties fo:color="#000000" loext:opacity="100%"/>
    </style:style>
    <style:style style:name="ControlFlowTok" style:family="text">
      <style:text-properties fo:color="#204a87" loext:opacity="100%" fo:font-weight="bold"/>
    </style:style>
    <style:style style:name="OperatorTok" style:family="text">
      <style:text-properties fo:color="#ce5c00" loext:opacity="100%" fo:font-weight="bold"/>
    </style:style>
    <style:style style:name="BuiltInTok" style:family="text"/>
    <style:style style:name="ExtensionTok" style:family="text"/>
    <style:style style:name="PreprocessorTok" style:family="text">
      <style:text-properties fo:color="#8f5902" loext:opacity="100%" fo:font-style="italic"/>
    </style:style>
    <style:style style:name="AttributeTok" style:family="text">
      <style:text-properties fo:color="#204a87" loext:opacity="100%"/>
    </style:style>
    <style:style style:name="RegionMarkerTok" style:family="text"/>
    <style:style style:name="InformationTok" style:family="text">
      <style:text-properties fo:color="#8f5902" loext:opacity="100%" fo:font-style="italic" fo:font-weight="bold"/>
    </style:style>
    <style:style style:name="WarningTok" style:family="text">
      <style:text-properties fo:color="#8f5902" loext:opacity="100%" fo:font-style="italic" fo:font-weight="bold"/>
    </style:style>
    <style:style style:name="AlertTok" style:family="text">
      <style:text-properties fo:color="#ef2929" loext:opacity="100%"/>
    </style:style>
    <style:style style:name="ErrorTok" style:family="text">
      <style:text-properties fo:color="#a40000" loext:opacity="100%" fo:font-weight="bold"/>
    </style:style>
    <style:style style:name="NormalTok"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fo:font-family="StarSymbol"/>
      </text:list-level-style-bullet>
      <text:list-level-style-bullet text:level="2" text:style-name="Numbering_20_Symbols" loext:num-list-format="%2%" text:bullet-char="•">
        <style:list-level-properties text:space-before="0.401cm" text:min-label-width="0.4cm"/>
        <style:text-properties fo:font-family="StarSymbol"/>
      </text:list-level-style-bullet>
      <text:list-level-style-bullet text:level="3" text:style-name="Numbering_20_Symbols" loext:num-list-format="%3%" text:bullet-char="•">
        <style:list-level-properties text:space-before="0.799cm" text:min-label-width="0.4cm"/>
        <style:text-properties fo:font-family="StarSymbol"/>
      </text:list-level-style-bullet>
      <text:list-level-style-bullet text:level="4" text:style-name="Numbering_20_Symbols" loext:num-list-format="%4%" text:bullet-char="•">
        <style:list-level-properties text:space-before="1.2cm" text:min-label-width="0.4cm"/>
        <style:text-properties fo:font-family="StarSymbol"/>
      </text:list-level-style-bullet>
      <text:list-level-style-bullet text:level="5" text:style-name="Numbering_20_Symbols" loext:num-list-format="%5%" text:bullet-char="•">
        <style:list-level-properties text:space-before="1.6cm" text:min-label-width="0.4cm"/>
        <style:text-properties fo:font-family="StarSymbol"/>
      </text:list-level-style-bullet>
      <text:list-level-style-bullet text:level="6" text:style-name="Numbering_20_Symbols" loext:num-list-format="%6%" text:bullet-char="•">
        <style:list-level-properties text:space-before="2.001cm" text:min-label-width="0.4cm"/>
        <style:text-properties fo:font-family="StarSymbol"/>
      </text:list-level-style-bullet>
      <text:list-level-style-bullet text:level="7" text:style-name="Numbering_20_Symbols" loext:num-list-format="%7%" text:bullet-char="•">
        <style:list-level-properties text:space-before="2.399cm" text:min-label-width="0.4cm"/>
        <style:text-properties fo:font-family="StarSymbol"/>
      </text:list-level-style-bullet>
      <text:list-level-style-bullet text:level="8" text:style-name="Numbering_20_Symbols" loext:num-list-format="%8%" text:bullet-char="•">
        <style:list-level-properties text:space-before="2.8cm" text:min-label-width="0.4cm"/>
        <style:text-properties fo:font-family="StarSymbol"/>
      </text:list-level-style-bullet>
      <text:list-level-style-bullet text:level="9" text:style-name="Numbering_20_Symbols" loext:num-list-format="%9%" text:bullet-char="•">
        <style:list-level-properties text:space-before="3.2cm" text:min-label-width="0.4cm"/>
        <style:text-properties fo:font-family="StarSymbol"/>
      </text:list-level-style-bullet>
      <text:list-level-style-bullet text:level="10" text:style-name="Numbering_20_Symbols" loext:num-list-format="%10%" text:bullet-char="•">
        <style:list-level-properties text:space-before="3.601cm" text:min-label-width="0.4cm"/>
        <style:text-properties fo:font-family="StarSymbol"/>
      </text:list-level-style-bullet>
    </text:list-style>
    <text:list-style style:name="List_20_2" style:display-name="List 2">
      <text:list-level-style-bullet text:level="1" text:style-name="Numbering_20_Symbols" loext:num-list-format="%1%" text:bullet-char="–">
        <style:list-level-properties text:min-label-width="0.3cm"/>
        <style:text-properties fo:font-family="StarSymbol"/>
      </text:list-level-style-bullet>
      <text:list-level-style-bullet text:level="2" text:style-name="Numbering_20_Symbols" loext:num-list-format="%2%" text:bullet-char="–">
        <style:list-level-properties text:space-before="0.3cm" text:min-label-width="0.3cm"/>
        <style:text-properties fo:font-family="StarSymbol"/>
      </text:list-level-style-bullet>
      <text:list-level-style-bullet text:level="3" text:style-name="Numbering_20_Symbols" loext:num-list-format="%3%" text:bullet-char="–">
        <style:list-level-properties text:space-before="0.6cm" text:min-label-width="0.3cm"/>
        <style:text-properties fo:font-family="StarSymbol"/>
      </text:list-level-style-bullet>
      <text:list-level-style-bullet text:level="4" text:style-name="Numbering_20_Symbols" loext:num-list-format="%4%" text:bullet-char="–">
        <style:list-level-properties text:space-before="0.899cm" text:min-label-width="0.3cm"/>
        <style:text-properties fo:font-family="StarSymbol"/>
      </text:list-level-style-bullet>
      <text:list-level-style-bullet text:level="5" text:style-name="Numbering_20_Symbols" loext:num-list-format="%5%" text:bullet-char="–">
        <style:list-level-properties text:space-before="1.199cm" text:min-label-width="0.3cm"/>
        <style:text-properties fo:font-family="StarSymbol"/>
      </text:list-level-style-bullet>
      <text:list-level-style-bullet text:level="6" text:style-name="Numbering_20_Symbols" loext:num-list-format="%6%" text:bullet-char="–">
        <style:list-level-properties text:space-before="1.499cm" text:min-label-width="0.3cm"/>
        <style:text-properties fo:font-family="StarSymbol"/>
      </text:list-level-style-bullet>
      <text:list-level-style-bullet text:level="7" text:style-name="Numbering_20_Symbols" loext:num-list-format="%7%" text:bullet-char="–">
        <style:list-level-properties text:space-before="1.801cm" text:min-label-width="0.3cm"/>
        <style:text-properties fo:font-family="StarSymbol"/>
      </text:list-level-style-bullet>
      <text:list-level-style-bullet text:level="8" text:style-name="Numbering_20_Symbols" loext:num-list-format="%8%" text:bullet-char="–">
        <style:list-level-properties text:space-before="2.101cm" text:min-label-width="0.3cm"/>
        <style:text-properties fo:font-family="StarSymbol"/>
      </text:list-level-style-bullet>
      <text:list-level-style-bullet text:level="9" text:style-name="Numbering_20_Symbols" loext:num-list-format="%9%" text:bullet-char="–">
        <style:list-level-properties text:space-before="2.401cm" text:min-label-width="0.3cm"/>
        <style:text-properties fo:font-family="StarSymbol"/>
      </text:list-level-style-bullet>
      <text:list-level-style-bullet text:level="10" text:style-name="Numbering_20_Symbols" loext:num-list-format="%10%" text:bullet-char="–">
        <style:list-level-properties text:space-before="2.7cm" text:min-label-width="0.3cm"/>
        <style:text-properties fo:font-family="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fo:font-family="StarSymbol"/>
      </text:list-level-style-bullet>
      <text:list-level-style-bullet text:level="2" text:style-name="Numbering_20_Symbols" loext:num-list-format="%2%" text:bullet-char="□">
        <style:list-level-properties text:space-before="0.395cm" text:min-label-width="0.395cm"/>
        <style:text-properties fo:font-family="StarSymbol"/>
      </text:list-level-style-bullet>
      <text:list-level-style-bullet text:level="3" text:style-name="Numbering_20_Symbols" loext:num-list-format="%3%" text:bullet-char="☑">
        <style:list-level-properties text:min-label-width="0.395cm"/>
        <style:text-properties fo:font-family="StarSymbol"/>
      </text:list-level-style-bullet>
      <text:list-level-style-bullet text:level="4" text:style-name="Numbering_20_Symbols" loext:num-list-format="%4%" text:bullet-char="□">
        <style:list-level-properties text:space-before="0.395cm" text:min-label-width="0.395cm"/>
        <style:text-properties fo:font-family="StarSymbol"/>
      </text:list-level-style-bullet>
      <text:list-level-style-bullet text:level="5" text:style-name="Numbering_20_Symbols" loext:num-list-format="%5%" text:bullet-char="☑">
        <style:list-level-properties text:min-label-width="0.395cm"/>
        <style:text-properties fo:font-family="StarSymbol"/>
      </text:list-level-style-bullet>
      <text:list-level-style-bullet text:level="6" text:style-name="Numbering_20_Symbols" loext:num-list-format="%6%" text:bullet-char="□">
        <style:list-level-properties text:space-before="0.395cm" text:min-label-width="0.395cm"/>
        <style:text-properties fo:font-family="StarSymbol"/>
      </text:list-level-style-bullet>
      <text:list-level-style-bullet text:level="7" text:style-name="Numbering_20_Symbols" loext:num-list-format="%7%" text:bullet-char="☑">
        <style:list-level-properties text:min-label-width="0.395cm"/>
        <style:text-properties fo:font-family="StarSymbol"/>
      </text:list-level-style-bullet>
      <text:list-level-style-bullet text:level="8" text:style-name="Numbering_20_Symbols" loext:num-list-format="%8%" text:bullet-char="□">
        <style:list-level-properties text:space-before="0.395cm" text:min-label-width="0.395cm"/>
        <style:text-properties fo:font-family="StarSymbol"/>
      </text:list-level-style-bullet>
      <text:list-level-style-bullet text:level="9" text:style-name="Numbering_20_Symbols" loext:num-list-format="%9%" text:bullet-char="☑">
        <style:list-level-properties text:min-label-width="0.395cm"/>
        <style:text-properties fo:font-family="StarSymbol"/>
      </text:list-level-style-bullet>
      <text:list-level-style-bullet text:level="10" text:style-name="Numbering_20_Symbols" loext:num-list-format="%10%" text:bullet-char="□">
        <style:list-level-properties text:space-before="0.395cm" text:min-label-width="0.395cm"/>
        <style:text-properties fo:font-family="StarSymbol"/>
      </text:list-level-style-bullet>
    </text:list-style>
    <text:list-style style:name="List_20_4" style:display-name="List 4">
      <text:list-level-style-bullet text:level="1" text:style-name="Numbering_20_Symbols" loext:num-list-format="%1%" text:bullet-char="➢">
        <style:list-level-properties text:min-label-width="0.4cm"/>
        <style:text-properties fo:font-family="StarSymbol"/>
      </text:list-level-style-bullet>
      <text:list-level-style-bullet text:level="2" text:style-name="Numbering_20_Symbols" loext:num-list-format="%2%" text:bullet-char="">
        <style:list-level-properties text:space-before="0.401cm" text:min-label-width="0.4cm"/>
        <style:text-properties fo:font-family="StarSymbol"/>
      </text:list-level-style-bullet>
      <text:list-level-style-bullet text:level="3" text:style-name="Numbering_20_Symbols" loext:num-list-format="%3%" text:bullet-char="">
        <style:list-level-properties text:space-before="0.799cm" text:min-label-width="0.4cm"/>
        <style:text-properties fo:font-family="StarSymbol"/>
      </text:list-level-style-bullet>
      <text:list-level-style-bullet text:level="4" text:style-name="Numbering_20_Symbols" loext:num-list-format="%4%" text:bullet-char="">
        <style:list-level-properties text:space-before="1.2cm" text:min-label-width="0.4cm"/>
        <style:text-properties fo:font-family="StarSymbol"/>
      </text:list-level-style-bullet>
      <text:list-level-style-bullet text:level="5" text:style-name="Numbering_20_Symbols" loext:num-list-format="%5%" text:bullet-char="">
        <style:list-level-properties text:space-before="1.6cm" text:min-label-width="0.4cm"/>
        <style:text-properties fo:font-family="StarSymbol"/>
      </text:list-level-style-bullet>
      <text:list-level-style-bullet text:level="6" text:style-name="Numbering_20_Symbols" loext:num-list-format="%6%" text:bullet-char="">
        <style:list-level-properties text:space-before="2.001cm" text:min-label-width="0.4cm"/>
        <style:text-properties fo:font-family="StarSymbol"/>
      </text:list-level-style-bullet>
      <text:list-level-style-bullet text:level="7" text:style-name="Numbering_20_Symbols" loext:num-list-format="%7%" text:bullet-char="">
        <style:list-level-properties text:space-before="2.399cm" text:min-label-width="0.4cm"/>
        <style:text-properties fo:font-family="StarSymbol"/>
      </text:list-level-style-bullet>
      <text:list-level-style-bullet text:level="8" text:style-name="Numbering_20_Symbols" loext:num-list-format="%8%" text:bullet-char="">
        <style:list-level-properties text:space-before="2.8cm" text:min-label-width="0.4cm"/>
        <style:text-properties fo:font-family="StarSymbol"/>
      </text:list-level-style-bullet>
      <text:list-level-style-bullet text:level="9" text:style-name="Numbering_20_Symbols" loext:num-list-format="%9%" text:bullet-char="">
        <style:list-level-properties text:space-before="3.2cm" text:min-label-width="0.4cm"/>
        <style:text-properties fo:font-family="StarSymbol"/>
      </text:list-level-style-bullet>
      <text:list-level-style-bullet text:level="10" text:style-name="Numbering_20_Symbols" loext:num-list-format="%10%" text:bullet-char="">
        <style:list-level-properties text:space-before="3.601cm" text:min-label-width="0.4cm"/>
        <style:text-properties fo:font-family="StarSymbol"/>
      </text:list-level-style-bullet>
    </text:list-style>
    <text:list-style style:name="List_20_5" style:display-name="List 5">
      <text:list-level-style-bullet text:level="1" text:style-name="Numbering_20_Symbols" loext:num-list-format="%1%" text:bullet-char="✗">
        <style:list-level-properties text:min-label-width="0.4cm"/>
        <style:text-properties fo:font-family="StarSymbol"/>
      </text:list-level-style-bullet>
      <text:list-level-style-bullet text:level="2" text:style-name="Numbering_20_Symbols" loext:num-list-format="%2%" text:bullet-char="✗">
        <style:list-level-properties text:space-before="0.401cm" text:min-label-width="0.4cm"/>
        <style:text-properties fo:font-family="StarSymbol"/>
      </text:list-level-style-bullet>
      <text:list-level-style-bullet text:level="3" text:style-name="Numbering_20_Symbols" loext:num-list-format="%3%" text:bullet-char="✗">
        <style:list-level-properties text:space-before="0.799cm" text:min-label-width="0.4cm"/>
        <style:text-properties fo:font-family="StarSymbol"/>
      </text:list-level-style-bullet>
      <text:list-level-style-bullet text:level="4" text:style-name="Numbering_20_Symbols" loext:num-list-format="%4%" text:bullet-char="✗">
        <style:list-level-properties text:space-before="1.2cm" text:min-label-width="0.4cm"/>
        <style:text-properties fo:font-family="StarSymbol"/>
      </text:list-level-style-bullet>
      <text:list-level-style-bullet text:level="5" text:style-name="Numbering_20_Symbols" loext:num-list-format="%5%" text:bullet-char="✗">
        <style:list-level-properties text:space-before="1.6cm" text:min-label-width="0.4cm"/>
        <style:text-properties fo:font-family="StarSymbol"/>
      </text:list-level-style-bullet>
      <text:list-level-style-bullet text:level="6" text:style-name="Numbering_20_Symbols" loext:num-list-format="%6%" text:bullet-char="✗">
        <style:list-level-properties text:space-before="2.001cm" text:min-label-width="0.4cm"/>
        <style:text-properties fo:font-family="StarSymbol"/>
      </text:list-level-style-bullet>
      <text:list-level-style-bullet text:level="7" text:style-name="Numbering_20_Symbols" loext:num-list-format="%7%" text:bullet-char="✗">
        <style:list-level-properties text:space-before="2.399cm" text:min-label-width="0.4cm"/>
        <style:text-properties fo:font-family="StarSymbol"/>
      </text:list-level-style-bullet>
      <text:list-level-style-bullet text:level="8" text:style-name="Numbering_20_Symbols" loext:num-list-format="%8%" text:bullet-char="✗">
        <style:list-level-properties text:space-before="2.8cm" text:min-label-width="0.4cm"/>
        <style:text-properties fo:font-family="StarSymbol"/>
      </text:list-level-style-bullet>
      <text:list-level-style-bullet text:level="9" text:style-name="Numbering_20_Symbols" loext:num-list-format="%9%" text:bullet-char="✗">
        <style:list-level-properties text:space-before="3.2cm" text:min-label-width="0.4cm"/>
        <style:text-properties fo:font-family="StarSymbol"/>
      </text:list-level-style-bullet>
      <text:list-level-style-bullet text:level="10" text:style-name="Numbering_20_Symbols" loext:num-list-format="%10%" text:bullet-char="✗">
        <style:list-level-properties text:space-before="3.601cm" text:min-label-width="0.4cm"/>
        <style:text-properties fo:font-family="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fo:font-family="StarSymbol"/>
      </text:list-level-style-bullet>
      <text:list-level-style-bullet text:level="5" text:style-name="Numbering_20_Symbols" loext:num-list-format="%5%" text:bullet-char="•">
        <style:list-level-properties text:space-before="2cm" text:min-label-width="0.395cm"/>
        <style:text-properties fo:font-family="StarSymbol"/>
      </text:list-level-style-bullet>
      <text:list-level-style-bullet text:level="6" text:style-name="Numbering_20_Symbols" loext:num-list-format="%6%" text:bullet-char="•">
        <style:list-level-properties text:space-before="2.395cm" text:min-label-width="0.395cm"/>
        <style:text-properties fo:font-family="StarSymbol"/>
      </text:list-level-style-bullet>
      <text:list-level-style-bullet text:level="7" text:style-name="Numbering_20_Symbols" loext:num-list-format="%7%" text:bullet-char="•">
        <style:list-level-properties text:space-before="2.791cm" text:min-label-width="0.395cm"/>
        <style:text-properties fo:font-family="StarSymbol"/>
      </text:list-level-style-bullet>
      <text:list-level-style-bullet text:level="8" text:style-name="Numbering_20_Symbols" loext:num-list-format="%8%" text:bullet-char="•">
        <style:list-level-properties text:space-before="3.186cm" text:min-label-width="0.395cm"/>
        <style:text-properties fo:font-family="StarSymbol"/>
      </text:list-level-style-bullet>
      <text:list-level-style-bullet text:level="9" text:style-name="Numbering_20_Symbols" loext:num-list-format="%9%" text:bullet-char="•">
        <style:list-level-properties text:space-before="3.581cm" text:min-label-width="0.395cm"/>
        <style:text-properties fo:font-family="StarSymbol"/>
      </text:list-level-style-bullet>
      <text:list-level-style-bullet text:level="10" text:style-name="Numbering_20_Symbols" loext:num-list-format="%10%" text:bullet-char="•">
        <style:list-level-properties text:space-before="3.976cm" text:min-label-width="0.395cm"/>
        <style:text-properties fo:font-family="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ula3" style:family="table">
      <style:table-properties style:width="17.007cm" fo:margin-left="0cm" table:align="left"/>
    </style:style>
    <style:style style:name="Taula3.A" style:family="table-column">
      <style:table-column-properties style:column-width="14.875cm"/>
    </style:style>
    <style:style style:name="Taula3.B" style:family="table-column">
      <style:table-column-properties style:column-width="2.133cm"/>
    </style:style>
    <style:style style:name="Taula3.A1" style:family="table-cell">
      <style:table-cell-properties style:vertical-align="bottom" fo:padding="0.097cm" fo:border="none"/>
    </style:style>
    <style:style style:name="Taula3.B1" style:family="table-cell">
      <style:table-cell-properties style:vertical-align="middle" fo:padding="0.097cm" fo:border="none"/>
    </style:style>
    <style:style style:name="MP1" style:family="paragraph" style:parent-style-name="Text_20_body">
      <loext:graphic-properties draw:fill-hatch-name="hatch"/>
      <style:paragraph-properties>
        <style:tab-stops>
          <style:tab-stop style:position="0cm"/>
          <style:tab-stop style:position="8.5cm" style:type="center"/>
          <style:tab-stop style:position="17cm" style:type="right"/>
        </style:tab-stops>
      </style:paragraph-properties>
      <style:text-properties officeooo:rsid="00301231" officeooo:paragraph-rsid="00301231"/>
    </style:style>
    <style:style style:name="MP2" style:family="paragraph" style:parent-style-name="Footer">
      <style:text-properties fo:color="#b2b2b2" loext:opacity="100%" style:font-name="Helvetica" fo:font-size="6pt" officeooo:rsid="00320de5" officeooo:paragraph-rsid="00320de5" style:font-size-asian="6pt" style:font-size-complex="6pt"/>
    </style:style>
    <style:style style:name="MP3" style:family="paragraph" style:parent-style-name="Footer">
      <style:paragraph-properties fo:text-align="center" style:justify-single-word="false"/>
    </style:style>
    <style:style style:name="MP4" style:family="paragraph" style:parent-style-name="Footer">
      <style:paragraph-properties fo:text-align="start" style:justify-single-word="false"/>
      <style:text-properties fo:font-size="11pt" officeooo:rsid="001729d5" style:font-size-asian="11pt" style:font-size-complex="11pt"/>
    </style:style>
    <style:style style:name="MT1" style:family="text">
      <style:text-properties officeooo:rsid="004a9d36"/>
    </style:style>
    <style:style style:name="MT2" style:family="text">
      <style:text-properties fo:font-size="11pt" style:font-size-asian="11pt" style:font-size-complex="11pt"/>
    </style:style>
    <style:style style:name="MT3" style:family="text">
      <style:text-properties officeooo:rsid="001729d5"/>
    </style:style>
    <style:style style:name="MT4" style:family="text">
      <style:text-properties fo:font-size="11pt" officeooo:rsid="001729d5" style:font-size-asian="11pt" style:font-size-complex="11pt"/>
    </style:style>
    <style:style style:name="Mfr1" style:family="graphic" style:parent-style-name="Graphics">
      <style:graphic-properties fo:margin-left="0cm" fo:margin-right="0cm" fo:margin-top="0cm" fo:margin-bottom="0cm" style:run-through="background" style:wrap="parallel" style:number-wrapped-paragraphs="no-limit" style:wrap-contour="false" style:vertical-pos="middle" style:vertical-rel="baseline"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411cm" fo:margin-bottom="0.859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998cm" fo:margin-left="0cm" fo:margin-right="0cm" fo:margin-bottom="0.499cm" fo:background-color="transparent" style:dynamic-spacing="true" draw:fill="none" draw:fill-color="#729fcf"/>
      </style:header-style>
      <style:footer-style>
        <style:header-footer-properties fo:min-height="1.889cm" fo:margin-left="0cm" fo:margin-right="0cm" fo:margin-top="0.499cm" fo:background-color="transparent" style:dynamic-spacing="tru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1.png" text:anchor-type="as-char" svg:width="5.145cm" svg:height="1.323cm" draw:z-index="11"><draw:image xlink:href="Pictures/100000000000010D0000004585066606.png" xlink:type="simple" xlink:show="embed" xlink:actuate="onLoad" draw:mime-type="image/png"/></draw:frame><text:tab/><text:tab/><draw:frame draw:style-name="Mfr1" draw:name="image2.png" text:anchor-type="as-char" svg:width="1.984cm" svg:height="1.323cm" draw:z-index="23"><draw:image xlink:href="Pictures/10000001000004BC000003222B5D4C9B.png" xlink:type="simple" xlink:show="embed" xlink:actuate="onLoad" draw:mime-type="image/png"/></draw:frame></text:p>
      </style:header>
      <style:footer>
        <table:table table:name="Taula3" table:style-name="Taula3">
          <table:table-column table:style-name="Taula3.A"/>
          <table:table-column table:style-name="Taula3.B"/>
          <table:table-row>
            <table:table-cell table:style-name="Taula3.A1" office:value-type="string">
              <text:p text:style-name="MP2">Plantilla 202<text:span text:style-name="MT1">6</text:span>-<text:span text:style-name="MT1">03</text:span></text:p>
            </table:table-cell>
            <table:table-cell table:style-name="Taula3.B1" office:value-type="string">
              <text:p text:style-name="MP3"><text:span text:style-name="MT2"><text:page-number text:select-page="current">12</text:page-number></text:span><text:s/><text:span text:style-name="MT3">de </text:span><text:span text:style-name="MT4"><text:page-count>12</text:page-count></text:span></text:p>
            </table:table-cell>
          </table:table-row>
        </table:table>
        <text:p text:style-name="MP4"/>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5.2.3.2$Linux_X86_64 LibreOffice_project/520$Build-2</meta:generator>
    <dc:title>Apache Spark</dc:title>
    <dc:description/>
    <dc:subject/>
    <meta:keyword/>
    <dc:language>ca</dc:language>
    <meta:initial-creator/>
    <dc:creator>ramon lopez</dc:creator>
    <meta:creation-date>2026-08-04T10:57:07Z</meta:creation-date>
    <dc:date>2026-08-04T12:57:08.517188715</dc:date>
    <meta:editing-duration>P0D</meta:editing-duration>
    <meta:editing-cycles>1</meta:editing-cycles>
    <meta:document-statistic meta:table-count="4" meta:image-count="6" meta:object-count="0" meta:page-count="12" meta:paragraph-count="276" meta:word-count="1747" meta:character-count="12014" meta:non-whitespace-character-count="10527"/>
    <meta:user-defined meta:name="toc-title">Índex</meta:user-defined>
  </office:meta>
</office:document-meta>
</file>