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740000002A64CC85246.png" manifest:media-type="image/png"/>
  <manifest:file-entry manifest:full-path="Pictures/1000000100000746000001CF67C96747.png" manifest:media-type="image/png"/>
  <manifest:file-entry manifest:full-path="Pictures/100000000000010D0000004585066606.png" manifest:media-type="image/png"/>
  <manifest:file-entry manifest:full-path="Pictures/100000010000035F00000205D0D6EFAE.png" manifest:media-type="image/png"/>
  <manifest:file-entry manifest:full-path="Pictures/1000000100000740000002A61F050CDD.png" manifest:media-type="image/png"/>
  <manifest:file-entry manifest:full-path="Pictures/10000001000004BC000003222B5D4C9B.png" manifest:media-type="image/png"/>
  <manifest:file-entry manifest:full-path="Pictures/100000010000012C0000004F36B6DF2A.png" manifest:media-type="image/png"/>
  <manifest:file-entry manifest:full-path="Pictures/100000010000040600000272BF4723B4.png" manifest:media-type="image/png"/>
  <manifest:file-entry manifest:full-path="Pictures/100000010000035F00000205C4608697.png" manifest:media-type="image/png"/>
  <manifest:file-entry manifest:full-path="Pictures/100000010000047900000232795542EC.png" manifest:media-type="image/png"/>
  <manifest:file-entry manifest:full-path="Pictures/100000010000077C000003C4441809C4.png" manifest:media-type="image/png"/>
  <manifest:file-entry manifest:full-path="Pictures/100000010000035F00000205EF4365FA.png" manifest:media-type="image/png"/>
  <manifest:file-entry manifest:full-path="Pictures/100000010000035F00000205EEF892CF.png" manifest:media-type="image/png"/>
  <manifest:file-entry manifest:full-path="Pictures/100000010000035F000002053685C875.png" manifest:media-type="image/png"/>
  <manifest:file-entry manifest:full-path="Pictures/100000010000035F0000020584B258CC.png" manifest:media-type="image/png"/>
  <manifest:file-entry manifest:full-path="Pictures/100000010000035F000002051AF9389A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 style:font-adornments="Normal" style:font-family-generic="swiss" style:font-pitch="variable"/>
    <style:font-face style:name="Courier New" svg:font-family="'Courier New'" style:font-family-generic="modern" style:font-pitch="fixed"/>
    <style:font-face style:name="FreeSans" svg:font-family="FreeSans" style:font-family-generic="swiss"/>
    <style:font-face style:name="FreeSans1" svg:font-family="FreeSans" style:font-family-generic="system" style:font-pitch="variable"/>
    <style:font-face style:name="Helvetica" svg:font-family="Helvetica" style:font-family-generic="swiss" style:font-pitch="variable"/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Noto Sans" svg:font-family="'Noto Sans'" style:font-adornments="Normal" style:font-family-generic="swiss" style:font-pitch="variable"/>
    <style:font-face style:name="OpenSymbol" svg:font-family="OpenSymbol" style:font-charset="x-symbol"/>
    <style:font-face style:name="Tahoma" svg:font-family="Tahoma" style:font-family-generic="system" style:font-pitch="variable"/>
    <style:font-face style:name="Ubuntu Mono" svg:font-family="'Ubuntu Mono'" style:font-adornments="Negreta" style:font-pitch="fixed"/>
    <style:font-face style:name="Ubuntu Mono1" svg:font-family="'Ubuntu Mono'" style:font-adornments="Normal" style:font-pitch="fixed"/>
  </office:font-face-decls>
  <office:automatic-styles>
    <style:style style:name="Table1" style:family="table">
      <style:table-properties style:width="17cm" table:align="margins"/>
    </style:style>
    <style:style style:name="Table1.A" style:family="table-column">
      <style:table-column-properties style:column-width="5.667cm" style:rel-column-width="21845*"/>
    </style:style>
    <style:style style:name="Table1.A1" style:family="table-cell">
      <style:table-cell-properties fo:padding="0.101cm" fo:border="0.75pt solid #000000"/>
    </style:style>
    <style:style style:name="Table2" style:family="table">
      <style:table-properties style:width="17cm" style:rel-width="100%" table:align="center"/>
    </style:style>
    <style:style style:name="Table2.A" style:family="table-column">
      <style:table-column-properties style:column-width="5.667cm" style:rel-column-width="21845*"/>
    </style:style>
    <style:style style:name="Table2.A1" style:family="table-cell">
      <style:table-cell-properties fo:padding="0.101cm" fo:border="0.75pt solid #000000"/>
    </style:style>
    <style:style style:name="P1" style:family="paragraph" style:parent-style-name="Contents_20_1">
      <style:paragraph-properties>
        <style:tab-stops>
          <style:tab-stop style:position="16.999cm" style:type="right" style:leader-style="dotted" style:leader-text="."/>
        </style:tab-stops>
      </style:paragraph-properties>
    </style:style>
    <style:style style:name="P2" style:family="paragraph" style:parent-style-name="Contents_20_2">
      <style:paragraph-properties>
        <style:tab-stops>
          <style:tab-stop style:position="16.499cm" style:type="right" style:leader-style="dotted" style:leader-text="."/>
        </style:tab-stops>
      </style:paragraph-properties>
    </style:style>
    <style:style style:name="P3" style:family="paragraph" style:parent-style-name="Contents_20_3">
      <style:paragraph-properties>
        <style:tab-stops>
          <style:tab-stop style:position="16cm" style:type="right" style:leader-style="dotted" style:leader-text="."/>
        </style:tab-stops>
      </style:paragraph-properties>
    </style:style>
    <style:style style:name="P4" style:family="paragraph" style:parent-style-name="Text_20_body" style:list-style-name="L1">
      <style:paragraph-properties fo:margin-top="0cm" fo:margin-bottom="0cm" style:contextual-spacing="false"/>
    </style:style>
    <style:style style:name="P5" style:family="paragraph" style:parent-style-name="Text_20_body" style:list-style-name="L2">
      <style:paragraph-properties fo:margin-top="0cm" fo:margin-bottom="0cm" style:contextual-spacing="false"/>
    </style:style>
    <style:style style:name="P6" style:family="paragraph" style:parent-style-name="First_20_paragraph">
      <style:text-properties fo:font-weight="bold" style:font-weight-asian="bold" style:font-weight-complex="bold"/>
    </style:style>
    <style:style style:name="P7" style:family="paragraph" style:parent-style-name="Text_20_body" style:list-style-name="L3"/>
    <style:style style:name="P8" style:family="paragraph" style:parent-style-name="FigureWithCaption" style:list-style-name="L3"/>
    <style:style style:name="P9" style:family="paragraph" style:parent-style-name="FigureCaption" style:list-style-name="L3"/>
    <style:style style:name="P10" style:family="paragraph" style:parent-style-name="Text_20_body" style:list-style-name="L4">
      <style:paragraph-properties fo:margin-top="0cm" fo:margin-bottom="0cm" style:contextual-spacing="false"/>
    </style:style>
    <style:style style:name="P11" style:family="paragraph" style:parent-style-name="Text_20_body" style:list-style-name="L5"/>
    <style:style style:name="P12" style:family="paragraph" style:parent-style-name="FigureWithCaption" style:list-style-name="L5"/>
    <style:style style:name="P13" style:family="paragraph" style:parent-style-name="FigureCaption" style:list-style-name="L5"/>
    <style:style style:name="P14" style:family="paragraph" style:parent-style-name="Text_20_body" style:list-style-name="L6">
      <style:paragraph-properties fo:margin-top="0cm" fo:margin-bottom="0cm" style:contextual-spacing="false"/>
    </style:style>
    <style:style style:name="P15" style:family="paragraph" style:parent-style-name="Text_20_body" style:list-style-name="L7">
      <style:paragraph-properties fo:margin-top="0cm" fo:margin-bottom="0cm" style:contextual-spacing="false"/>
    </style:style>
    <style:style style:name="P16" style:family="paragraph" style:parent-style-name="Figure_20_Index_20_1">
      <style:paragraph-properties>
        <style:tab-stops>
          <style:tab-stop style:position="16.999cm" style:type="right" style:leader-style="dotted" style:leader-text="."/>
        </style:tab-stops>
      </style:paragraph-properties>
    </style:style>
    <style:style style:name="P17" style:family="paragraph" style:parent-style-name="Text_20_body" style:list-style-name="L8">
      <style:paragraph-properties fo:margin-top="0cm" fo:margin-bottom="0cm" style:contextual-spacing="false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1" style:family="graphic" style:parent-style-name="Graphics">
      <style:graphic-properties style:vertical-pos="top" style:vertical-rel="baseli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cm" fo:margin-top="0cm" fo:margin-bottom="0cm" style:run-through="background" style:wrap="parallel" style:number-wrapped-paragraphs="no-limit" style:wrap-contour="false" style:vertical-pos="middle" style:vertical-rel="baseline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style:editable="false">
        <style:columns fo:column-count="1" fo:column-gap="0cm"/>
      </style:section-properties>
    </style:style>
    <text:list-style style:name="L1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3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4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5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6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7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8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Title">Zabbix</text:p>
      <text:table-of-content text:style-name="Sect1" text:name="Table of Contents1">
        <text:table-of-content-source text:outline-level="3">
          <text:index-title-template text:style-name="Contents_20_Heading">Índex</text:index-title-template>
          <text:table-of-content-entry-template text:outline-level="1" text:style-name="Contents_20_1">
            <text:index-entry-link-start text:style-name="Internet_20_link"/>
            <text:index-entry-chapter/>
            <text:index-entry-text/>
            <text:index-entry-link-end/>
            <text:index-entry-tab-stop style:type="right" style:leader-char="."/>
            <text:index-entry-link-start text:style-name="Internet_20_link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ternet_20_link"/>
            <text:index-entry-chapter/>
            <text:index-entry-text/>
            <text:index-entry-link-end/>
            <text:index-entry-tab-stop style:type="right" style:leader-char="."/>
            <text:index-entry-link-start text:style-name="Internet_20_link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ternet_20_link"/>
            <text:index-entry-chapter/>
            <text:index-entry-text/>
            <text:index-entry-link-end/>
            <text:index-entry-tab-stop style:type="right" style:leader-char="."/>
            <text:index-entry-link-start text:style-name="Internet_20_link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ternet_20_link"/>
            <text:index-entry-chapter/>
            <text:index-entry-text/>
            <text:index-entry-link-end/>
            <text:index-entry-tab-stop style:type="right" style:leader-char="."/>
            <text:index-entry-link-start text:style-name="Internet_20_link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ternet_20_link"/>
            <text:index-entry-chapter/>
            <text:index-entry-text/>
            <text:index-entry-link-end/>
            <text:index-entry-tab-stop style:type="right" style:leader-char="."/>
            <text:index-entry-link-start text:style-name="Internet_20_link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ternet_20_link"/>
            <text:index-entry-chapter/>
            <text:index-entry-text/>
            <text:index-entry-link-end/>
            <text:index-entry-tab-stop style:type="right" style:leader-char="."/>
            <text:index-entry-link-start text:style-name="Internet_20_link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ternet_20_link"/>
            <text:index-entry-chapter/>
            <text:index-entry-text/>
            <text:index-entry-link-end/>
            <text:index-entry-tab-stop style:type="right" style:leader-char="."/>
            <text:index-entry-link-start text:style-name="Internet_20_link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ternet_20_link"/>
            <text:index-entry-chapter/>
            <text:index-entry-text/>
            <text:index-entry-link-end/>
            <text:index-entry-tab-stop style:type="right" style:leader-char="."/>
            <text:index-entry-link-start text:style-name="Internet_20_link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ternet_20_link"/>
            <text:index-entry-chapter/>
            <text:index-entry-text/>
            <text:index-entry-link-end/>
            <text:index-entry-tab-stop style:type="right" style:leader-char="."/>
            <text:index-entry-link-start text:style-name="Internet_20_link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ternet_20_link"/>
            <text:index-entry-chapter/>
            <text:index-entry-text/>
            <text:index-entry-link-end/>
            <text:index-entry-tab-stop style:type="right" style:leader-char="."/>
            <text:index-entry-link-start text:style-name="Internet_20_link"/>
            <text:index-entry-page-number/>
            <text:index-entry-link-end/>
          </text:table-of-content-entry-template>
        </text:table-of-content-source>
        <text:index-body>
          <text:index-title text:style-name="Sect1" text:name="Table of Contents1_Head">
            <text:p text:style-name="Contents_20_Heading">Índex</text:p>
          </text:index-title>
          <text:p text:style-name="P1"><text:a xlink:type="simple" xlink:href="#__RefHeading___Toc1129_1241422329" text:style-name="Internet_20_link" text:visited-style-name="Internet_20_link">Zabbix</text:a><text:tab/><text:a xlink:type="simple" xlink:href="#__RefHeading___Toc1129_1241422329" text:style-name="Internet_20_link" text:visited-style-name="Internet_20_link">2</text:a></text:p>
          <text:p text:style-name="P2"><text:a xlink:type="simple" xlink:href="#__RefHeading___Toc1131_1241422329" text:style-name="Internet_20_link" text:visited-style-name="Internet_20_link">Introducció</text:a><text:tab/><text:a xlink:type="simple" xlink:href="#__RefHeading___Toc1131_1241422329" text:style-name="Internet_20_link" text:visited-style-name="Internet_20_link">2</text:a></text:p>
          <text:p text:style-name="P2"><text:a xlink:type="simple" xlink:href="#__RefHeading___Toc1133_1241422329" text:style-name="Internet_20_link" text:visited-style-name="Internet_20_link">Requisits previs</text:a><text:tab/><text:a xlink:type="simple" xlink:href="#__RefHeading___Toc1133_1241422329" text:style-name="Internet_20_link" text:visited-style-name="Internet_20_link">2</text:a></text:p>
          <text:p text:style-name="P2"><text:a xlink:type="simple" xlink:href="#__RefHeading___Toc1135_1241422329" text:style-name="Internet_20_link" text:visited-style-name="Internet_20_link">1. Instal·la el dipòsit oficial de Zabbix</text:a><text:tab/><text:a xlink:type="simple" xlink:href="#__RefHeading___Toc1135_1241422329" text:style-name="Internet_20_link" text:visited-style-name="Internet_20_link">2</text:a></text:p>
          <text:p text:style-name="P2"><text:a xlink:type="simple" xlink:href="#__RefHeading___Toc1137_1241422329" text:style-name="Internet_20_link" text:visited-style-name="Internet_20_link">2. Instal·la els components</text:a><text:tab/><text:a xlink:type="simple" xlink:href="#__RefHeading___Toc1137_1241422329" text:style-name="Internet_20_link" text:visited-style-name="Internet_20_link">3</text:a></text:p>
          <text:p text:style-name="P2"><text:a xlink:type="simple" xlink:href="#__RefHeading___Toc1139_1241422329" text:style-name="Internet_20_link" text:visited-style-name="Internet_20_link">3. Instal·la i configura MariaDB</text:a><text:tab/><text:a xlink:type="simple" xlink:href="#__RefHeading___Toc1139_1241422329" text:style-name="Internet_20_link" text:visited-style-name="Internet_20_link">4</text:a></text:p>
          <text:p text:style-name="P3"><text:a xlink:type="simple" xlink:href="#__RefHeading___Toc1141_1241422329" text:style-name="Internet_20_link" text:visited-style-name="Internet_20_link">3.1. Crea la base de dades</text:a><text:tab/><text:a xlink:type="simple" xlink:href="#__RefHeading___Toc1141_1241422329" text:style-name="Internet_20_link" text:visited-style-name="Internet_20_link">4</text:a></text:p>
          <text:p text:style-name="P3"><text:a xlink:type="simple" xlink:href="#__RefHeading___Toc1143_1241422329" text:style-name="Internet_20_link" text:visited-style-name="Internet_20_link">3.2. Importa l’esquema inicial</text:a><text:tab/><text:a xlink:type="simple" xlink:href="#__RefHeading___Toc1143_1241422329" text:style-name="Internet_20_link" text:visited-style-name="Internet_20_link">4</text:a></text:p>
          <text:p text:style-name="P2"><text:a xlink:type="simple" xlink:href="#__RefHeading___Toc1145_1241422329" text:style-name="Internet_20_link" text:visited-style-name="Internet_20_link">4. Configura Zabbix Server</text:a><text:tab/><text:a xlink:type="simple" xlink:href="#__RefHeading___Toc1145_1241422329" text:style-name="Internet_20_link" text:visited-style-name="Internet_20_link">5</text:a></text:p>
          <text:p text:style-name="P2"><text:a xlink:type="simple" xlink:href="#__RefHeading___Toc1147_1241422329" text:style-name="Internet_20_link" text:visited-style-name="Internet_20_link">5. Configura proxy i PHP</text:a><text:tab/><text:a xlink:type="simple" xlink:href="#__RefHeading___Toc1147_1241422329" text:style-name="Internet_20_link" text:visited-style-name="Internet_20_link">5</text:a></text:p>
          <text:p text:style-name="P2"><text:a xlink:type="simple" xlink:href="#__RefHeading___Toc1149_1241422329" text:style-name="Internet_20_link" text:visited-style-name="Internet_20_link">6. Arrencada dels serveis</text:a><text:tab/><text:a xlink:type="simple" xlink:href="#__RefHeading___Toc1149_1241422329" text:style-name="Internet_20_link" text:visited-style-name="Internet_20_link">5</text:a></text:p>
          <text:p text:style-name="P2"><text:a xlink:type="simple" xlink:href="#__RefHeading___Toc1151_1241422329" text:style-name="Internet_20_link" text:visited-style-name="Internet_20_link">7. Assistent de configuració web</text:a><text:tab/><text:a xlink:type="simple" xlink:href="#__RefHeading___Toc1151_1241422329" text:style-name="Internet_20_link" text:visited-style-name="Internet_20_link">8</text:a></text:p>
          <text:p text:style-name="P2"><text:a xlink:type="simple" xlink:href="#__RefHeading___Toc1153_1241422329" text:style-name="Internet_20_link" text:visited-style-name="Internet_20_link">8. Configuració de l’agent Zabbix en un host monitorat</text:a><text:tab/><text:a xlink:type="simple" xlink:href="#__RefHeading___Toc1153_1241422329" text:style-name="Internet_20_link" text:visited-style-name="Internet_20_link">13</text:a></text:p>
          <text:p text:style-name="P2"><text:a xlink:type="simple" xlink:href="#__RefHeading___Toc1155_1241422329" text:style-name="Internet_20_link" text:visited-style-name="Internet_20_link">9. Alta d’un host des del frontend</text:a><text:tab/><text:a xlink:type="simple" xlink:href="#__RefHeading___Toc1155_1241422329" text:style-name="Internet_20_link" text:visited-style-name="Internet_20_link">15</text:a></text:p>
          <text:p text:style-name="P2"><text:a xlink:type="simple" xlink:href="#__RefHeading___Toc1157_1241422329" text:style-name="Internet_20_link" text:visited-style-name="Internet_20_link">10. Crea accions i notificacions</text:a><text:tab/><text:a xlink:type="simple" xlink:href="#__RefHeading___Toc1157_1241422329" text:style-name="Internet_20_link" text:visited-style-name="Internet_20_link">16</text:a></text:p>
          <text:p text:style-name="P2"><text:a xlink:type="simple" xlink:href="#__RefHeading___Toc1159_1241422329" text:style-name="Internet_20_link" text:visited-style-name="Internet_20_link">11. Comprova el funcionament</text:a><text:tab/><text:a xlink:type="simple" xlink:href="#__RefHeading___Toc1159_1241422329" text:style-name="Internet_20_link" text:visited-style-name="Internet_20_link">16</text:a></text:p>
          <text:p text:style-name="P2"><text:a xlink:type="simple" xlink:href="#__RefHeading___Toc1161_1241422329" text:style-name="Internet_20_link" text:visited-style-name="Internet_20_link">12. Resol problemes habituals</text:a><text:tab/><text:a xlink:type="simple" xlink:href="#__RefHeading___Toc1161_1241422329" text:style-name="Internet_20_link" text:visited-style-name="Internet_20_link">16</text:a></text:p>
          <text:p text:style-name="P2"><text:a xlink:type="simple" xlink:href="#__RefHeading___Toc1163_1241422329" text:style-name="Internet_20_link" text:visited-style-name="Internet_20_link">13. Referències</text:a><text:tab/><text:a xlink:type="simple" xlink:href="#__RefHeading___Toc1163_1241422329" text:style-name="Internet_20_link" text:visited-style-name="Internet_20_link">17</text:a></text:p>
          <text:p text:style-name="P2"><text:a xlink:type="simple" xlink:href="#__RefHeading___Toc1165_1241422329" text:style-name="Internet_20_link" text:visited-style-name="Internet_20_link">Índex de figures</text:a><text:tab/><text:a xlink:type="simple" xlink:href="#__RefHeading___Toc1165_1241422329" text:style-name="Internet_20_link" text:visited-style-name="Internet_20_link">18</text:a></text:p>
        </text:index-body>
      </text:table-of-content>
      <text:p text:style-name="SaltDePagina"/>
      <text:h text:style-name="Heading_20_1" text:outline-level="1"><text:bookmark-start text:name="zabbix"/><text:bookmark-start text:name="__RefHeading___Toc1129_1241422329"/>Zabbix<text:bookmark-end text:name="zabbix"/><text:bookmark-end text:name="__RefHeading___Toc1129_1241422329"/></text:h>
      <text:h text:style-name="Heading_20_2" text:outline-level="2"><text:bookmark-start text:name="introducció"/><text:bookmark-start text:name="__RefHeading___Toc1131_1241422329"/>Introducció<text:bookmark-end text:name="introducció"/><text:bookmark-end text:name="__RefHeading___Toc1131_1241422329"/></text:h>
      <text:p text:style-name="First_20_paragraph">Zabbix és una plataforma de monitoratge de codi obert que permet supervisar l’estat de servidors, dispositius de xarxa, serveis i aplicacions. Ofereix recollida de mètriques, generació d’alertes, dashboards gràfics i gestió centralitzada d’inventari d’infraestructura.</text:p>
      <text:p text:style-name="FigureWithCaption"><draw:frame draw:style-name="fr1" draw:name="img1" text:anchor-type="as-char" svg:width="3cm" svg:height="0.79cm" draw:z-index="36"><draw:image xlink:href="Pictures/100000010000012C0000004F36B6DF2A.png" xlink:type="simple" xlink:show="embed" xlink:actuate="onLoad" draw:mime-type="image/png"/></draw:frame></text:p>
      <text:p text:style-name="FigureCaption"><text:bookmark-start text:name="__RefHeading___Toc1167_1241422329"/>Figura 1: Zabbix logo<text:bookmark-end text:name="__RefHeading___Toc1167_1241422329"/></text:p>
      <text:p text:style-name="Text_20_body">L’arquitectura de Zabbix es compon de:</text:p>
      <text:list text:style-name="L1">
        <text:list-item>
          <text:p text:style-name="P4"><text:span text:style-name="T1">Zabbix Server</text:span>: el nucli del sistema, processa les dades recollides i genera alertes.</text:p>
        </text:list-item>
        <text:list-item>
          <text:p text:style-name="P4"><text:span text:style-name="T1">Zabbix Frontend</text:span>: interfície web (PHP) per gestionar i visualitzar el sistema.</text:p>
        </text:list-item>
        <text:list-item>
          <text:p text:style-name="P4"><text:span text:style-name="T1">Zabbix Database</text:span>: emmagatzema la configuració i l’històric de dades (MySQL/MariaDB, PostgreSQL…).</text:p>
        </text:list-item>
        <text:list-item>
          <text:p text:style-name="P4"><text:span text:style-name="T1">Zabbix Agent</text:span>: s’instal·la als equips monitorats per recollir mètriques locals.</text:p>
        </text:list-item>
      </text:list>
      <text:p text:style-name="First_20_paragraph">En aquest document instal·larem Zabbix Server, Frontend i Agent en un servidor Ubuntu 26.04, amb MariaDB com a base de dades i Apache com a servidor web. El nom d’equip utilitzat és <text:span text:style-name="CodiInline">zabbix.thos.local</text:span>.</text:p>
      <text:h text:style-name="Heading_20_2" text:outline-level="2"><text:bookmark-start text:name="requisits-previs"/><text:bookmark-start text:name="__RefHeading___Toc1133_1241422329"/>Requisits previs<text:bookmark-end text:name="requisits-previs"/><text:bookmark-end text:name="__RefHeading___Toc1133_1241422329"/></text:h>
      <text:list text:style-name="L2">
        <text:list-item>
          <text:p text:style-name="P5">Servidor Ubuntu 26.04 LTS amb accés <text:span text:style-name="CodiInline">sudo</text:span>.</text:p>
        </text:list-item>
        <text:list-item>
          <text:p text:style-name="P5">Connexió a Internet per descarregar paquets.</text:p>
        </text:list-item>
        <text:list-item>
          <text:p text:style-name="P5">Resolució DNS o entrada a <text:span text:style-name="CodiInline">/etc/hosts</text:span> per al nom del servidor.</text:p>
        </text:list-item>
        <text:list-item>
          <text:p text:style-name="P5">Mínim 2 GB de RAM i 2 CPU recomanats per a entorns petits.</text:p>
        </text:list-item>
      </text:list>
      <text:p text:style-name="P6">Escenari</text:p>
      <table:table table:name="Table1" table:style-name="Table1">
        <table:table-column table:style-name="Table1.A" table:number-columns-repeated="3"/>
        <table:table-header-rows>
          <table:table-row>
            <table:table-cell table:style-name="Table1.A1" office:value-type="string">
              <text:p text:style-name="Table_20_Heading">Rol</text:p>
            </table:table-cell>
            <table:table-cell table:style-name="Table1.A1" office:value-type="string">
              <text:p text:style-name="Table_20_Heading">Hostname</text:p>
            </table:table-cell>
            <table:table-cell table:style-name="Table1.A1" office:value-type="string">
              <text:p text:style-name="Table_20_Heading">IP</text:p>
            </table:table-cell>
          </table:table-row>
        </table:table-header-rows>
        <table:table-row>
          <table:table-cell table:style-name="Table1.A1" office:value-type="string">
            <text:p text:style-name="Table_20_Contents">Server</text:p>
          </table:table-cell>
          <table:table-cell table:style-name="Table1.A1" office:value-type="string">
            <text:p text:style-name="Table_20_Contents"><text:span text:style-name="CodiInline">zabbix.thos.local</text:span></text:p>
          </table:table-cell>
          <table:table-cell table:style-name="Table1.A1" office:value-type="string">
            <text:p text:style-name="Table_20_Contents">10.0.2.10</text:p>
          </table:table-cell>
        </table:table-row>
        <table:table-row>
          <table:table-cell table:style-name="Table1.A1" office:value-type="string">
            <text:p text:style-name="Table_20_Contents">Client</text:p>
          </table:table-cell>
          <table:table-cell table:style-name="Table1.A1" office:value-type="string">
            <text:p text:style-name="Table_20_Contents"><text:span text:style-name="CodiInline">client.thos.local</text:span></text:p>
          </table:table-cell>
          <table:table-cell table:style-name="Table1.A1" office:value-type="string">
            <text:p text:style-name="Table_20_Contents">10.0.2.14</text:p>
          </table:table-cell>
        </table:table-row>
      </table:table>
      <text:h text:style-name="Heading_20_2" text:outline-level="2"><text:bookmark-start text:name="installa-el-dipòsit-oficial-de-zabbix"/><text:bookmark-start text:name="__RefHeading___Toc1135_1241422329"/>1. Instal·la el dipòsit oficial de Zabbix<text:bookmark-end text:name="installa-el-dipòsit-oficial-de-zabbix"/><text:bookmark-end text:name="__RefHeading___Toc1135_1241422329"/></text:h>
      <text:p text:style-name="First_20_paragraph">Zabbix recomana utilitzar el seu dipòsit oficial en lloc dels paquets d’Ubuntu, ja que sol oferir versions més actualitzades.</text:p>
      <text:p text:style-name="Text_20_body"><text:soft-page-break/>Des de <text:a xlink:type="simple" xlink:href="https://www.zabbix.com/download" text:style-name="Internet_20_link" text:visited-style-name="Visited_20_Internet_20_Link"><text:span text:style-name="Definition">Zabbix Download</text:span></text:a> pots configurar el dipòsit per a la teva plataforma:</text:p>
      <text:p text:style-name="FigureWithCaption"><draw:frame draw:style-name="fr1" draw:name="img2" text:anchor-type="as-char" svg:width="17cm" svg:height="8.343cm" draw:z-index="37"><draw:image xlink:href="Pictures/100000010000047900000232795542EC.png" xlink:type="simple" xlink:show="embed" xlink:actuate="onLoad" draw:mime-type="image/png"/></draw:frame></text:p>
      <text:p text:style-name="FigureCaption"><text:bookmark-start text:name="__RefHeading___Toc1193_1241422329"/>Figura 2: Configurador del dipòsit<text:bookmark-end text:name="__RefHeading___Toc1193_1241422329"/></text:p>
      <text:p text:style-name="AlertConsellEtiqueta">✅ CONSELL</text:p>
      <text:p text:style-name="AlertConsell">Comprova a la web oficial de Zabbix quina és la versió més recent i l’enllaç exacte per a la teva versió d’Ubuntu abans de descarregar el paquet.</text:p>
      <text:p text:style-name="Text_20_body">Descarrega Zabbix:</text:p>
      <text:p text:style-name="Preformatted_20_Text"><text:span text:style-name="FunctionTok">wget</text:span><text:span text:style-name="NormalTok"> </text:span><text:span text:style-name="AttributeTok">-c</text:span><text:span text:style-name="NormalTok"> https://repo.zabbix.com/zabbix/7.4/release/ubuntu/pool/main/z/zabbix-release/zabbix-release_latest_7.4+ubuntu26.04_all.deb</text:span> </text:p>
      <text:p text:style-name="First_20_paragraph">Instal·la el paquet descarregat:</text:p>
      <text:p text:style-name="Preformatted_20_Text"><text:span text:style-name="FunctionTok">sudo</text:span><text:span text:style-name="NormalTok"> apt install ./zabbix-release_latest_7.4+ubuntu26.04_all.deb</text:span> </text:p>
      <text:h text:style-name="Heading_20_2" text:outline-level="2"><text:bookmark-start text:name="installa-els-components"/><text:bookmark-start text:name="__RefHeading___Toc1137_1241422329"/>2. Instal·la els components<text:bookmark-end text:name="installa-els-components"/><text:bookmark-end text:name="__RefHeading___Toc1137_1241422329"/></text:h>
      <text:p text:style-name="First_20_paragraph">Actualitza la llista de paquets:</text:p>
      <text:p text:style-name="Preformatted_20_Text"><text:span text:style-name="FunctionTok">sudo</text:span><text:span text:style-name="NormalTok"> apt update</text:span> </text:p>
      <text:p text:style-name="First_20_paragraph">Actualitza els paquets:</text:p>
      <text:p text:style-name="Preformatted_20_Text"><text:span text:style-name="FunctionTok">sudo</text:span><text:span text:style-name="NormalTok"> apt upgrade</text:span> </text:p>
      <text:p text:style-name="First_20_paragraph">Instal·la el servidor, el frontend (amb Apache) i l’agent:</text:p>
      <text:p text:style-name="Preformatted_20_Text"><text:span text:style-name="FunctionTok">sudo</text:span><text:span text:style-name="NormalTok"> apt install zabbix-server-mysql zabbix-frontend-php </text:span><text:span text:style-name="DataTypeTok">\</text:span> </text:p>
      <text:p text:style-name="Preformatted_20_Text"><text:span text:style-name="NormalTok"><text:s text:c="2"/>zabbix-apache-conf zabbix-sql-scripts zabbix-agent php-fpm</text:span> </text:p>
      <text:h text:style-name="Heading_20_2" text:outline-level="2"><text:bookmark-start text:name="installa-i-configura-mariadb"/><text:bookmark-start text:name="__RefHeading___Toc1139_1241422329"/><text:soft-page-break/>3. Instal·la i configura MariaDB<text:bookmark-end text:name="installa-i-configura-mariadb"/><text:bookmark-end text:name="__RefHeading___Toc1139_1241422329"/></text:h>
      <text:p text:style-name="First_20_paragraph">Instal·la MariaDB;</text:p>
      <text:p text:style-name="Preformatted_20_Text"><text:span text:style-name="FunctionTok">sudo</text:span><text:span text:style-name="NormalTok"> apt install mariadb-server</text:span> </text:p>
      <text:p text:style-name="First_20_paragraph">Habilitat l’engegada del servei ara i a l’arrencada:</text:p>
      <text:p text:style-name="Preformatted_20_Text"><text:span text:style-name="FunctionTok">sudo</text:span><text:span text:style-name="NormalTok"> systemctl enable </text:span><text:span text:style-name="AttributeTok">--now</text:span><text:span text:style-name="NormalTok"> mariadb</text:span> </text:p>
      <text:p text:style-name="First_20_paragraph">Assegura MariaDB:</text:p>
      <text:p text:style-name="Preformatted_20_Text"><text:span text:style-name="FunctionTok">sudo</text:span><text:span text:style-name="NormalTok"> mariadb-secure-installation</text:span> </text:p>
      <text:p text:style-name="First_20_paragraph">Durant l’assistent <text:span text:style-name="CodiInline">mariadb-secure-installation</text:span>, respon afirmativament a les preguntes de seguretat habituals (eliminar usuaris anònims, deshabilitar accés root remot, eliminar base de dades de prova, etc.).</text:p>
      <text:h text:style-name="Heading_20_3" text:outline-level="3"><text:bookmark-start text:name="crea-la-base-de-dades"/><text:bookmark-start text:name="__RefHeading___Toc1141_1241422329"/>3.1. Crea la base de dades<text:bookmark-end text:name="crea-la-base-de-dades"/><text:bookmark-end text:name="__RefHeading___Toc1141_1241422329"/></text:h>
      <text:p text:style-name="First_20_paragraph">Accedeix a MariaDB com a root:</text:p>
      <text:p text:style-name="Preformatted_20_Text"><text:span text:style-name="FunctionTok">sudo</text:span><text:span text:style-name="NormalTok"> mysql </text:span><text:span text:style-name="AttributeTok">-u</text:span><text:span text:style-name="NormalTok"> root </text:span><text:span text:style-name="AttributeTok">-p</text:span> </text:p>
      <text:p text:style-name="First_20_paragraph">Executa les sentències següents:</text:p>
      <text:p text:style-name="Preformatted_20_Text"><text:span text:style-name="KeywordTok">CREATE</text:span><text:span text:style-name="NormalTok"> </text:span><text:span text:style-name="KeywordTok">DATABASE</text:span><text:span text:style-name="NormalTok"> zabbix </text:span><text:span text:style-name="DataTypeTok">CHARACTER</text:span><text:span text:style-name="NormalTok"> </text:span><text:span text:style-name="KeywordTok">SET</text:span><text:span text:style-name="NormalTok"> utf8mb4 COLLATE utf8mb4_bin;</text:span> </text:p>
      <text:p text:style-name="Preformatted_20_Text"><text:span text:style-name="KeywordTok">CREATE</text:span><text:span text:style-name="NormalTok"> </text:span><text:span text:style-name="FunctionTok">USER</text:span><text:span text:style-name="NormalTok"> </text:span><text:span text:style-name="StringTok">'zabbix'</text:span><text:span text:style-name="NormalTok">@</text:span><text:span text:style-name="StringTok">'localhost'</text:span><text:span text:style-name="NormalTok"> </text:span><text:span text:style-name="KeywordTok">IDENTIFIED</text:span><text:span text:style-name="NormalTok"> </text:span><text:span text:style-name="KeywordTok">BY</text:span><text:span text:style-name="NormalTok"> </text:span><text:span text:style-name="StringTok">'contrasenya'</text:span><text:span text:style-name="NormalTok">;</text:span> </text:p>
      <text:p text:style-name="Preformatted_20_Text"><text:span text:style-name="KeywordTok">GRANT</text:span><text:span text:style-name="NormalTok"> </text:span><text:span text:style-name="KeywordTok">ALL</text:span><text:span text:style-name="NormalTok"> </text:span><text:span text:style-name="KeywordTok">PRIVILEGES</text:span><text:span text:style-name="NormalTok"> </text:span><text:span text:style-name="KeywordTok">ON</text:span><text:span text:style-name="NormalTok"> zabbix.</text:span><text:span text:style-name="OperatorTok">*</text:span><text:span text:style-name="NormalTok"> </text:span><text:span text:style-name="KeywordTok">TO</text:span><text:span text:style-name="NormalTok"> </text:span><text:span text:style-name="StringTok">'zabbix'</text:span><text:span text:style-name="NormalTok">@</text:span><text:span text:style-name="StringTok">'localhost'</text:span><text:span text:style-name="NormalTok">;</text:span> </text:p>
      <text:p text:style-name="Preformatted_20_Text"><text:span text:style-name="KeywordTok">SET</text:span><text:span text:style-name="NormalTok"> </text:span><text:span text:style-name="KeywordTok">GLOBAL</text:span><text:span text:style-name="NormalTok"> log_bin_trust_function_creators </text:span><text:span text:style-name="OperatorTok">=</text:span><text:span text:style-name="NormalTok"> </text:span><text:span text:style-name="DecValTok">1</text:span><text:span text:style-name="NormalTok">;</text:span> </text:p>
      <text:p text:style-name="Preformatted_20_Text"><text:span text:style-name="KeywordTok">FLUSH</text:span><text:span text:style-name="NormalTok"> </text:span><text:span text:style-name="KeywordTok">PRIVILEGES</text:span><text:span text:style-name="NormalTok">;</text:span> </text:p>
      <text:p text:style-name="Preformatted_20_Text"><text:span text:style-name="NormalTok">QUIT;</text:span> </text:p>
      <text:p text:style-name="AlertAvisEtiqueta">⚠️ AVíS</text:p>
      <text:p text:style-name="AlertAvis">Substitueix <text:span text:style-name="CodiInline">contrasenya</text:span> per una contrasenya robusta pròpia i no la deixis mai en text pla en documentació pública.</text:p>
      <text:h text:style-name="Heading_20_3" text:outline-level="3"><text:bookmark-start text:name="importa-lesquema-inicial"/><text:bookmark-start text:name="__RefHeading___Toc1143_1241422329"/>3.2. Importa l’esquema inicial<text:bookmark-end text:name="importa-lesquema-inicial"/><text:bookmark-end text:name="__RefHeading___Toc1143_1241422329"/></text:h>
      <text:p text:style-name="Preformatted_20_Text"><text:span text:style-name="FunctionTok">zcat</text:span><text:span text:style-name="NormalTok"> /usr/share/zabbix/sql-scripts/mysql/server.sql.gz </text:span><text:span text:style-name="KeywordTok">|</text:span><text:span text:style-name="NormalTok"> </text:span><text:span text:style-name="FunctionTok">sudo</text:span><text:span text:style-name="NormalTok"> mysql </text:span><text:span text:style-name="AttributeTok">--default-character-set</text:span><text:span text:style-name="OperatorTok">=</text:span><text:span text:style-name="NormalTok">utf8mb4 </text:span><text:span text:style-name="AttributeTok">-u</text:span><text:span text:style-name="NormalTok"> zabbix </text:span><text:span text:style-name="AttributeTok">-p</text:span><text:span text:style-name="NormalTok"> zabbix</text:span> </text:p>
      <text:p text:style-name="AlertNotaEtiqueta">💡 NOTA</text:p>
      <text:p text:style-name="AlertNota">Has de posar la contrasenya de l’usuari <text:span text:style-name="CodiInline">zabbix</text:span> amb privilegis a la base de dades. En aquest cas: ‘contrasenya’.</text:p>
      <text:p text:style-name="First_20_paragraph">Un cop importat, desactiva el paràmetre temporal que has activat abans:</text:p>
      <text:p text:style-name="Preformatted_20_Text"><text:soft-page-break/><text:span text:style-name="FunctionTok">sudo</text:span><text:span text:style-name="NormalTok"> mysql </text:span><text:span text:style-name="AttributeTok">-uroot</text:span><text:span text:style-name="NormalTok"> </text:span><text:span text:style-name="AttributeTok">-p</text:span><text:span text:style-name="NormalTok"> </text:span><text:span text:style-name="AttributeTok">-e</text:span><text:span text:style-name="NormalTok"> </text:span><text:span text:style-name="StringTok">"SET GLOBAL log_bin_trust_function_creators = 0;"</text:span> </text:p>
      <text:h text:style-name="Heading_20_2" text:outline-level="2"><text:bookmark-start text:name="configura-zabbix-server"/><text:bookmark-start text:name="__RefHeading___Toc1145_1241422329"/>4. Configura Zabbix Server<text:bookmark-end text:name="configura-zabbix-server"/><text:bookmark-end text:name="__RefHeading___Toc1145_1241422329"/></text:h>
      <text:p text:style-name="First_20_paragraph">Edita el fitxer de configuració del servidor:</text:p>
      <text:p text:style-name="Preformatted_20_Text"><text:span text:style-name="FunctionTok">sudo</text:span><text:span text:style-name="NormalTok"> nano /etc/zabbix/zabbix_server.conf</text:span> </text:p>
      <text:p text:style-name="First_20_paragraph">Localitza i ajusta els paràmetres de connexió a la base de dades:</text:p>
      <text:p text:style-name="Codi_20_Nano">DBHost=localhost</text:p>
      <text:p text:style-name="Codi_20_Nano">DBName=zabbix</text:p>
      <text:p text:style-name="Codi_20_Nano">DBUser=zabbix</text:p>
      <text:p text:style-name="Codi_20_Nano">DBPassword=contrasenya</text:p>
      <text:h text:style-name="Heading_20_2" text:outline-level="2"><text:bookmark-start text:name="configura-proxy-i-php"/><text:bookmark-start text:name="__RefHeading___Toc1147_1241422329"/>5. Configura proxy i PHP<text:bookmark-end text:name="configura-proxy-i-php"/><text:bookmark-end text:name="__RefHeading___Toc1147_1241422329"/></text:h>
      <text:p text:style-name="First_20_paragraph">Habilita els mòduls del proxy:</text:p>
      <text:p text:style-name="Preformatted_20_Text"><text:span text:style-name="FunctionTok">sudo</text:span><text:span text:style-name="NormalTok"> a2enmod proxy proxy_http proxy_fcgi setenvif</text:span> </text:p>
      <text:p text:style-name="First_20_paragraph">Activa la configuració de PHP-FPM:</text:p>
      <text:p text:style-name="Preformatted_20_Text"><text:span text:style-name="FunctionTok">sudo</text:span><text:span text:style-name="NormalTok"> a2enconf php8.5-fpm</text:span> </text:p>
      <text:p text:style-name="First_20_paragraph">Habilita ara PHP-FPM i en l’engegada:</text:p>
      <text:p text:style-name="Preformatted_20_Text"><text:span text:style-name="FunctionTok">sudo</text:span><text:span text:style-name="NormalTok"> systemctl enable </text:span><text:span text:style-name="AttributeTok">--now</text:span><text:span text:style-name="NormalTok"> php8.5-fpm</text:span> </text:p>
      <text:h text:style-name="Heading_20_2" text:outline-level="2"><text:bookmark-start text:name="arrencada-dels-serveis"/><text:bookmark-start text:name="__RefHeading___Toc1149_1241422329"/>6. Arrencada dels serveis<text:bookmark-end text:name="arrencada-dels-serveis"/><text:bookmark-end text:name="__RefHeading___Toc1149_1241422329"/></text:h>
      <text:p text:style-name="First_20_paragraph">Reinicia el servei Apache:</text:p>
      <text:p text:style-name="Preformatted_20_Text"><text:span text:style-name="FunctionTok">sudo</text:span><text:span text:style-name="NormalTok"> systemctl restart apache2</text:span> </text:p>
      <text:p text:style-name="First_20_paragraph">Reinicia els serveis de Zabix:</text:p>
      <text:p text:style-name="Preformatted_20_Text"><text:span text:style-name="FunctionTok">sudo</text:span><text:span text:style-name="NormalTok"> systemctl restart zabbix-server zabbix-agent</text:span> </text:p>
      <text:p text:style-name="First_20_paragraph">Habilita l’engegada del servei a l’arrencada:</text:p>
      <text:p text:style-name="Preformatted_20_Text"><text:span text:style-name="FunctionTok">sudo</text:span><text:span text:style-name="NormalTok"> systemctl enable zabbix-server zabbix-agent apache2</text:span> </text:p>
      <text:p text:style-name="First_20_paragraph">Comprova l’estat dels serveis:</text:p>
      <text:p text:style-name="Preformatted_20_Text"><text:span text:style-name="FunctionTok">sudo</text:span><text:span text:style-name="NormalTok"> systemctl status zabbix-server </text:span><text:span text:style-name="AttributeTok">--no-pager</text:span> </text:p>
      <text:p text:style-name="First_20_paragraph">Sortida esperada:</text:p>
      <text:p text:style-name="Codi_20_Ini">● zabbix-server.service - Zabbix Server</text:p>
      <text:p text:style-name="Codi_20_Ini"><text:s text:c="5"/>Loaded: loaded (/usr/lib/systemd/system/zabbix-server.service; enabled; preset: enabled)</text:p>
      <text:p text:style-name="Codi_20_Ini"><text:s text:c="5"/>Active: active (running) since Wed 2026-08-12 10:13:57 UTC; 18s ago</text:p>
      <text:p text:style-name="Codi_20_Ini"><text:s/>Invocation: 5511d14fdb8e4b5ebfb592285ce12ef4</text:p>
      <text:p text:style-name="Codi_20_Ini"><text:soft-page-break/><text:s text:c="3"/>Main PID: 15324 (zabbix_server)</text:p>
      <text:p text:style-name="Codi_20_Ini"><text:s text:c="6"/>Tasks: 77 (limit: 1718)</text:p>
      <text:p text:style-name="Codi_20_Ini"><text:s text:c="5"/>Memory: 58.2M (peak: 58.3M)</text:p>
      <text:p text:style-name="Codi_20_Ini"><text:s text:c="8"/>CPU: 272ms</text:p>
      <text:p text:style-name="Codi_20_Ini"><text:s text:c="5"/>CGroup: /system.slice/zabbix-server.service</text:p>
      <text:p text:style-name="Codi_20_Ini"><text:s text:c="13"/>├─15324 /usr/sbin/zabbix_server -c /etc/zabbix/zabbix_server.conf</text:p>
      <text:p text:style-name="Codi_20_Ini"><text:s text:c="13"/>├─15326 "/usr/sbin/zabbix_server: ha manager"</text:p>
      <text:p text:style-name="Codi_20_Ini"><text:s text:c="13"/>├─15328 "/usr/sbin/zabbix_server: service manager #1 [processed 0 events, updated 0 event tags, deleted 0 problems, synced 0 service updates, idle 5.03440…</text:p>
      <text:p text:style-name="Codi_20_Ini"><text:s text:c="13"/>├─15329 "/usr/sbin/zabbix_server: configuration syncer [synced configuration in 0.020385 sec, idle 10 sec]"</text:p>
      <text:p text:style-name="Codi_20_Ini"><text:s text:c="13"/>├─15349 "/usr/sbin/zabbix_server: alert manager #1 [sent 0, failed 0 alerts, idle 5.033420 sec during 5.033570 sec]"</text:p>
      <text:p text:style-name="Codi_20_Ini"><text:s text:c="13"/>├─15350 "/usr/sbin/zabbix_server: alerter #1 started"</text:p>
      <text:p text:style-name="Codi_20_Ini"><text:s text:c="13"/>├─15351 "/usr/sbin/zabbix_server: alerter #2 started"</text:p>
      <text:p text:style-name="Codi_20_Ini"><text:s text:c="13"/>├─15352 "/usr/sbin/zabbix_server: alerter #3 started"</text:p>
      <text:p text:style-name="Codi_20_Ini"><text:s text:c="13"/>├─15353 "/usr/sbin/zabbix_server: preprocessing manager #1 [queued 0, processed 0 values, idle 5.243349 sec during 5.243545 sec]"</text:p>
      <text:p text:style-name="Codi_20_Ini"><text:s text:c="13"/>├─15354 "/usr/sbin/zabbix_server: lld manager #1 [processed 0 LLD rules, idle 5.027859sec during 5.027999 sec]"</text:p>
      <text:p text:style-name="Codi_20_Ini"><text:s text:c="13"/>├─15355 "/usr/sbin/zabbix_server: lld worker #1 [processed 0 LLD rules, idle 7.048790 sec during 7.050201 sec]"</text:p>
      <text:p text:style-name="Codi_20_Ini"><text:s text:c="13"/>├─15356 "/usr/sbin/zabbix_server: lld worker #2 [processed 0 LLD rules, idle 18.107309 sec during 18.108282 sec]"</text:p>
      <text:p text:style-name="Codi_20_Ini"><text:s text:c="13"/>├─15359 "/usr/sbin/zabbix_server: housekeeper [startup idle for 30 minutes]"</text:p>
      <text:p text:style-name="Codi_20_Ini"><text:s text:c="13"/>├─15362 "/usr/sbin/zabbix_server: timer #1 [updated 0 hosts, suppressed 0 events in 0.001623 sec, idle 59 sec]"</text:p>
      <text:p text:style-name="Codi_20_Ini"><text:s text:c="13"/>├─15363 "/usr/sbin/zabbix_server: http poller #1 [got 0 values in 0.000029 sec, idle 5 sec]"</text:p>
      <text:p text:style-name="Codi_20_Ini"><text:s text:c="13"/>├─15365 "/usr/sbin/zabbix_server: browser poller #1 [got 0 values in 0.000108 sec, idle 5 sec]"</text:p>
      <text:p text:style-name="Codi_20_Ini"><text:s text:c="13"/>├─15366 "/usr/sbin/zabbix_server: discovery manager #1 [processing 0 rules, 0 unsaved checks]"</text:p>
      <text:p text:style-name="Codi_20_Ini"><text:s text:c="13"/>├─15367 "/usr/sbin/zabbix_server: history syncer #1 [processed 1 values, 0+0 triggers in 0.000295 (0.000,0.000,0.000,0.000,0.000) sec, idle 1 sec]"</text:p>
      <text:p text:style-name="Codi_20_Ini"><text:s text:c="13"/>├─15368 "/usr/sbin/zabbix_server: history syncer #2 [processed 0 values, 0+0 triggers in 0.000013 (0.000,0.000,0.000,0.000,0.000) sec, idle 1 sec]"</text:p>
      <text:p text:style-name="Codi_20_Ini"><text:s text:c="13"/>├─15369 "/usr/sbin/zabbix_server: history syncer #3 [processed 0 values, 0+0 triggers in 0.000038 (0.000,0.000,0.000,0.000,0.000) sec, idle 1 sec]"</text:p>
      <text:p text:style-name="Codi_20_Ini"><text:s text:c="13"/>├─15370 "/usr/sbin/zabbix_server: history syncer #4 [processed 0 values, 0+0 triggers in 0.000034 (0.000,0.000,0.000,0.000,0.000) sec, idle 1 sec]"</text:p>
      <text:p text:style-name="Codi_20_Ini"><text:s text:c="13"/>├─15372 "/usr/sbin/zabbix_server: escalator #1 [processed 0 escalations in 0.001500 sec, idle 3 sec]"</text:p>
      <text:p text:style-name="Codi_20_Ini"><text:s text:c="13"/>├─15373 "/usr/sbin/zabbix_server: proxy poller #1 [exchanged data with 0 proxies in 0.000319 sec, idle 5 sec]"</text:p>
      <text:p text:style-name="Codi_20_Ini"><text:s text:c="13"/>├─15374 "/usr/sbin/zabbix_server: self-monitoring [processed data in 0.000040 sec, idle 1 sec]"</text:p>
      <text:p text:style-name="Codi_20_Ini"><text:s text:c="13"/>├─15375 "/usr/sbin/zabbix_server: task manager [processed 0 task(s) in 0.000595 sec, idle 5 sec]"</text:p>
      <text:p text:style-name="Codi_20_Ini"><text:soft-page-break/><text:s text:c="13"/>├─15376 "/usr/sbin/zabbix_server: poller #1 [got 0 values in 0.000019 sec, idle 5 sec]"</text:p>
      <text:p text:style-name="Codi_20_Ini"><text:s text:c="13"/>├─15378 "/usr/sbin/zabbix_server: poller #2 [got 0 values in 0.000010 sec, idle 5 sec]"</text:p>
      <text:p text:style-name="Codi_20_Ini"><text:s text:c="13"/>├─15382 "/usr/sbin/zabbix_server: poller #3 [got 0 values in 0.000010 sec, idle 5 sec]"</text:p>
      <text:p text:style-name="Codi_20_Ini"><text:s text:c="13"/>├─15383 "/usr/sbin/zabbix_server: poller #4 [got 0 values in 0.000012 sec, idle 5 sec]"</text:p>
      <text:p text:style-name="Codi_20_Ini"><text:s text:c="13"/>├─15384 "/usr/sbin/zabbix_server: poller #5 [got 0 values in 0.000011 sec, idle 5 sec]"</text:p>
      <text:p text:style-name="Codi_20_Ini"><text:s text:c="13"/>├─15385 "/usr/sbin/zabbix_server: unreachable poller #1 [got 0 values in 0.000245 sec, idle 5 sec]"</text:p>
      <text:p text:style-name="Codi_20_Ini"><text:s text:c="13"/>├─15387 "/usr/sbin/zabbix_server: trapper #1 [processed data in 0.000387 sec, waiting for connection]"</text:p>
      <text:p text:style-name="Codi_20_Ini"><text:s text:c="13"/>├─15389 "/usr/sbin/zabbix_server: trapper #2 [processed data in 0.000000 sec, waiting for connection]"</text:p>
      <text:p text:style-name="Codi_20_Ini"><text:s text:c="13"/>├─15390 "/usr/sbin/zabbix_server: trapper #3 [processed data in 0.000395 sec, waiting for connection]"</text:p>
      <text:p text:style-name="Codi_20_Ini"><text:s text:c="13"/>├─15391 "/usr/sbin/zabbix_server: trapper #4 [processed data in 0.000243 sec, waiting for connection]"</text:p>
      <text:p text:style-name="Codi_20_Ini"><text:s text:c="13"/>├─15392 "/usr/sbin/zabbix_server: trapper #5 [processed data in 0.000374 sec, waiting for connection]"</text:p>
      <text:p text:style-name="Codi_20_Ini"><text:s text:c="13"/>├─15393 "/usr/sbin/zabbix_server: icmp pinger #1 [got 0 values in 0.000014 sec, idle 5 sec]"</text:p>
      <text:p text:style-name="Codi_20_Ini"><text:s text:c="13"/>├─15394 "/usr/sbin/zabbix_server: alert syncer [queued 0 alerts(s), flushed 0 result(s) in 0.000001 sec, idle 1 sec]"</text:p>
      <text:p text:style-name="Codi_20_Ini"><text:s text:c="13"/>├─15400 "/usr/sbin/zabbix_server: history poller #1 [got 0 values in 0.000010 sec, idle 5 sec]"</text:p>
      <text:p text:style-name="Codi_20_Ini"><text:s text:c="13"/>├─15401 "/usr/sbin/zabbix_server: history poller #2 [got 0 values in 0.000010 sec, idle 5 sec]"</text:p>
      <text:p text:style-name="Codi_20_Ini"><text:s text:c="13"/>├─15402 "/usr/sbin/zabbix_server: history poller #3 [got 0 values in 0.000011 sec, idle 5 sec]"</text:p>
      <text:p text:style-name="Codi_20_Ini"><text:s text:c="13"/>├─15403 "/usr/sbin/zabbix_server: history poller #4 [got 0 values in 0.000213 sec, idle 5 sec]"</text:p>
      <text:p text:style-name="Codi_20_Ini"><text:s text:c="13"/>├─15404 "/usr/sbin/zabbix_server: history poller #5 [got 0 values in 0.000021 sec, idle 5 sec]"</text:p>
      <text:p text:style-name="Codi_20_Ini"><text:s text:c="13"/>├─15405 "/usr/sbin/zabbix_server: availability manager #1 [queued 0, processed 0 values, idle 5.027777 sec during 5.027868 sec]"</text:p>
      <text:p text:style-name="Codi_20_Ini"><text:s text:c="13"/>├─15429 "/usr/sbin/zabbix_server: trigger housekeeper [startup idle for 60 second(s)]"</text:p>
      <text:p text:style-name="Codi_20_Ini"><text:s text:c="13"/>├─15431 "/usr/sbin/zabbix_server: odbc poller #1 [got 0 values in 0.000028 sec, idle 5 sec]"</text:p>
      <text:p text:style-name="Codi_20_Ini"><text:s text:c="13"/>├─15432 "/usr/sbin/zabbix_server: http agent poller #1 [got 0 values, queued 0 in 5 sec, awaiting 0]"</text:p>
      <text:p text:style-name="Codi_20_Ini"><text:s text:c="13"/>├─15433 "/usr/sbin/zabbix_server: agent poller #1 [got 3 values, queued 3 in 5 sec, awaiting 0]"</text:p>
      <text:p text:style-name="Codi_20_Ini"><text:s text:c="13"/>├─15436 "/usr/sbin/zabbix_server: snmp poller #1 [got 0 values, queued 0 in 5 sec, awaiting 0]"</text:p>
      <text:p text:style-name="Codi_20_Ini"><text:s text:c="13"/>├─15438 "/usr/sbin/zabbix_server: configuration syncer worker [synced 0, updated 0 item names in 0.002852 sec, idle]"</text:p>
      <text:p text:style-name="Codi_20_Ini"><text:s text:c="13"/>├─15440 "/usr/sbin/zabbix_server: internal poller #1 [got 1 values in 0.002534 sec, idle 1 sec]"</text:p>
      <text:p text:style-name="Codi_20_Ini"><text:s text:c="13"/>└─15441 "/usr/sbin/zabbix_server: proxy group manager #1 started"</text:p>
      <text:p text:style-name="Codi_20_Ini"/>
      <text:p text:style-name="Codi_20_Ini">d’ag. 12 10:13:57 zabbix systemd[1]: Starting zabbix-server.service - Zabbix Server...</text:p>
      <text:p text:style-name="Codi_20_Ini"><text:soft-page-break/>d’ag. 12 10:13:57 zabbix systemd[1]: Started zabbix-server.service - Zabbix Server.</text:p>
      <text:h text:style-name="Heading_20_2" text:outline-level="2"><text:bookmark-start text:name="assistent-de-configuració-web"/><text:bookmark-start text:name="__RefHeading___Toc1151_1241422329"/>7. Assistent de configuració web<text:bookmark-end text:name="assistent-de-configuració-web"/><text:bookmark-end text:name="__RefHeading___Toc1151_1241422329"/></text:h>
      <text:p text:style-name="First_20_paragraph">Obre un navegador i accedeix a:</text:p>
      <text:p text:style-name="Codi_20_Ini">http://zabbix.thos.local/zabbix</text:p>
      <text:p text:style-name="Text_20_body">L’assistent d’instal·lació et guiarà pels passos següents:</text:p>
      <text:list text:style-name="L3">
        <text:list-item>
          <text:p text:style-name="P7"><text:span text:style-name="T1">Benvinguda</text:span>: pantalla inicial, fes clic a <text:span text:style-name="T2">Next step</text:span>.</text:p>
          <text:p text:style-name="P8"><draw:frame draw:style-name="fr1" draw:name="img3" text:anchor-type="as-char" svg:width="15.73cm" svg:height="9.423cm" draw:z-index="38"><draw:image xlink:href="Pictures/100000010000035F00000205EF4365FA.png" xlink:type="simple" xlink:show="embed" xlink:actuate="onLoad" draw:mime-type="image/png"/></draw:frame></text:p>
          <text:p text:style-name="P9"><text:bookmark-start text:name="__RefHeading___Toc1191_1241422329"/>Figura 3: Benvinguda<text:bookmark-end text:name="__RefHeading___Toc1191_1241422329"/></text:p>
        </text:list-item>
        <text:list-item>
          <text:p text:style-name="P7"><text:span text:style-name="T1">Comprovació de requisits previs</text:span>: verifica que tots els mòduls PHP necessaris estan instal·lats i en verd.</text:p>
          <text:p text:style-name="P8"><text:soft-page-break/><draw:frame draw:style-name="fr1" draw:name="img4" text:anchor-type="as-char" svg:width="15.73cm" svg:height="9.423cm" draw:z-index="39"><draw:image xlink:href="Pictures/100000010000035F0000020584B258CC.png" xlink:type="simple" xlink:show="embed" xlink:actuate="onLoad" draw:mime-type="image/png"/></draw:frame></text:p>
          <text:p text:style-name="P9"><text:bookmark-start text:name="__RefHeading___Toc1189_1241422329"/>Figura 4: Comprovació de requisits<text:bookmark-end text:name="__RefHeading___Toc1189_1241422329"/></text:p>
        </text:list-item>
        <text:list-item>
          <text:p text:style-name="P7"><text:span text:style-name="T1">Configuració de la base de dades</text:span>: introdueix les dades de connexió (<text:span text:style-name="CodiInline">zabbix</text:span> / usuari / contrasenya).</text:p>
          <text:p text:style-name="P8"><draw:frame draw:style-name="fr1" draw:name="img5" text:anchor-type="as-char" svg:width="15.73cm" svg:height="9.423cm" draw:z-index="40"><draw:image xlink:href="Pictures/100000010000035F000002053685C875.png" xlink:type="simple" xlink:show="embed" xlink:actuate="onLoad" draw:mime-type="image/png"/></draw:frame></text:p>
          <text:p text:style-name="P9"><text:bookmark-start text:name="__RefHeading___Toc1187_1241422329"/>Figura 5: Configuració de la connexió de base de dades<text:bookmark-end text:name="__RefHeading___Toc1187_1241422329"/></text:p>
        </text:list-item>
        <text:list-item>
          <text:p text:style-name="P7"><text:span text:style-name="T1">Detalls del servidor Zabbix</text:span>: nom del servidor i port (per defecte 10051).</text:p>
          <text:p text:style-name="P8"><text:soft-page-break/><draw:frame draw:style-name="fr1" draw:name="img6" text:anchor-type="as-char" svg:width="15.73cm" svg:height="9.423cm" draw:z-index="41"><draw:image xlink:href="Pictures/100000010000035F00000205D0D6EFAE.png" xlink:type="simple" xlink:show="embed" xlink:actuate="onLoad" draw:mime-type="image/png"/></draw:frame></text:p>
          <text:p text:style-name="P9"><text:bookmark-start text:name="__RefHeading___Toc1185_1241422329"/>Figura 6: Nom del servidor<text:bookmark-end text:name="__RefHeading___Toc1185_1241422329"/></text:p>
        </text:list-item>
        <text:list-item>
          <text:p text:style-name="P7"><text:span text:style-name="T1">Resum</text:span>: revisa la configuració abans de confirmar.</text:p>
          <text:p text:style-name="P8"><draw:frame draw:style-name="fr1" draw:name="img7" text:anchor-type="as-char" svg:width="15.73cm" svg:height="9.423cm" draw:z-index="42"><draw:image xlink:href="Pictures/100000010000035F00000205C4608697.png" xlink:type="simple" xlink:show="embed" xlink:actuate="onLoad" draw:mime-type="image/png"/></draw:frame></text:p>
          <text:p text:style-name="P9"><text:bookmark-start text:name="__RefHeading___Toc1183_1241422329"/>Figura 7: Resum de preinstal·lació<text:bookmark-end text:name="__RefHeading___Toc1183_1241422329"/></text:p>
        </text:list-item>
        <text:list-item>
          <text:p text:style-name="P7"><text:span text:style-name="T1">Finalització</text:span>: es genera el fitxer <text:span text:style-name="CodiInline">/etc/zabbix/web/zabbix.conf.php</text:span>.</text:p>
          <text:p text:style-name="P8"><text:soft-page-break/><draw:frame draw:style-name="fr1" draw:name="img8" text:anchor-type="as-char" svg:width="15.73cm" svg:height="9.423cm" draw:z-index="43"><draw:image xlink:href="Pictures/100000010000035F00000205EEF892CF.png" xlink:type="simple" xlink:show="embed" xlink:actuate="onLoad" draw:mime-type="image/png"/></draw:frame></text:p>
          <text:p text:style-name="P9"><text:bookmark-start text:name="__RefHeading___Toc1181_1241422329"/>Figura 8: Finalització<text:bookmark-end text:name="__RefHeading___Toc1181_1241422329"/></text:p>
        </text:list-item>
      </text:list>
      <text:p text:style-name="First_20_paragraph">Les credencials per defecte del frontend són:</text:p>
      <text:list text:style-name="L4">
        <text:list-item>
          <text:p text:style-name="P10">Usuari: <text:span text:style-name="CodiInline">Admin</text:span></text:p>
        </text:list-item>
        <text:list-item>
          <text:p text:style-name="P10">Contrasenya: <text:span text:style-name="CodiInline">zabbix</text:span></text:p>
        </text:list-item>
      </text:list>
      <text:p text:style-name="FigureWithCaption"><text:soft-page-break/><draw:frame draw:style-name="fr1" draw:name="img9" text:anchor-type="as-char" svg:width="17cm" svg:height="10.185cm" draw:z-index="44"><draw:image xlink:href="Pictures/100000010000035F000002051AF9389A.png" xlink:type="simple" xlink:show="embed" xlink:actuate="onLoad" draw:mime-type="image/png"/></draw:frame></text:p>
      <text:p text:style-name="FigureCaption"><text:bookmark-start text:name="__RefHeading___Toc1179_1241422329"/>Figura 9: Inici de sessió<text:bookmark-end text:name="__RefHeading___Toc1179_1241422329"/></text:p>
      <text:p text:style-name="Horizontal_20_Line"/>
      <text:p text:style-name="FigureWithCaption"><draw:frame draw:style-name="fr1" draw:name="img10" text:anchor-type="as-char" svg:width="17cm" svg:height="8.553cm" draw:z-index="45"><draw:image xlink:href="Pictures/100000010000077C000003C4441809C4.png" xlink:type="simple" xlink:show="embed" xlink:actuate="onLoad" draw:mime-type="image/png"/></draw:frame></text:p>
      <text:p text:style-name="FigureCaption"><text:bookmark-start text:name="__RefHeading___Toc1177_1241422329"/>Figura 10: Tauler de control<text:bookmark-end text:name="__RefHeading___Toc1177_1241422329"/></text:p>
      <text:p text:style-name="AlertAvisEtiqueta">⚠️ AVíS</text:p>
      <text:p text:style-name="AlertAvis"><text:soft-page-break/>Canvia la contrasenya de l’usuari <text:span text:style-name="CodiInline">Admin</text:span> immediatament després del primer accés, des d’<text:span text:style-name="T1">Usuaris → Usuaris → Admin → Canvia la paraula de pas</text:span>.</text:p>
      <text:p text:style-name="FigureWithCaption"><draw:frame draw:style-name="fr1" draw:name="img11" text:anchor-type="as-char" svg:width="17cm" svg:height="10.333cm" draw:z-index="46"><draw:image xlink:href="Pictures/100000010000040600000272BF4723B4.png" xlink:type="simple" xlink:show="embed" xlink:actuate="onLoad" draw:mime-type="image/png"/></draw:frame></text:p>
      <text:p text:style-name="FigureCaption"><text:bookmark-start text:name="__RefHeading___Toc1175_1241422329"/>Figura 11: Canvia la contrasenya<text:bookmark-end text:name="__RefHeading___Toc1175_1241422329"/></text:p>
      <text:h text:style-name="Heading_20_2" text:outline-level="2"><text:bookmark-start text:name="configuració-de-lagent-zabbix-en-un-host-monitorat"/><text:bookmark-start text:name="__RefHeading___Toc1153_1241422329"/>8. Configuració de l’agent Zabbix en un host monitorat<text:bookmark-end text:name="configuració-de-lagent-zabbix-en-un-host-monitorat"/><text:bookmark-end text:name="__RefHeading___Toc1153_1241422329"/></text:h>
      <text:p text:style-name="First_20_paragraph">A cada equip que vulguis monitorar, instal·la l’agent:</text:p>
      <text:p text:style-name="Preformatted_20_Text"><text:span text:style-name="FunctionTok">sudo</text:span><text:span text:style-name="NormalTok"> apt install zabbix-agent</text:span> </text:p>
      <text:p text:style-name="First_20_paragraph">Edita el fitxer de configuració de l’agent:</text:p>
      <text:p text:style-name="Preformatted_20_Text"><text:span text:style-name="FunctionTok">sudo</text:span><text:span text:style-name="NormalTok"> nano /etc/zabbix/zabbix_agentd.conf</text:span> </text:p>
      <text:p text:style-name="First_20_paragraph">Ajusta els paràmetres principals:</text:p>
      <text:p text:style-name="Codi_20_Ini">Server=10.0.2.10</text:p>
      <text:p text:style-name="Codi_20_Ini">ServerActive=10.0.2.10</text:p>
      <text:p text:style-name="Codi_20_Ini">Hostname=client.thos.local</text:p>
      <text:p text:style-name="AlertNotaEtiqueta">💡 NOTA</text:p>
      <text:p text:style-name="AlertNota"><text:span text:style-name="CodiInline">Server</text:span> defineix des d’on s’accepten connexions de comprovacions passives. <text:span text:style-name="CodiInline">ServerActive</text:span> indica cap a on l’agent envia dades de comprovacions actives.</text:p>
      <text:p text:style-name="Text_20_body"><text:soft-page-break/>Reinicia el servei:</text:p>
      <text:p text:style-name="Preformatted_20_Text"><text:span text:style-name="FunctionTok">sudo</text:span><text:span text:style-name="NormalTok"> systemctl restart zabbix-agent</text:span> </text:p>
      <text:p text:style-name="First_20_paragraph">Habilita l’engegada del servei a l’arrencada:</text:p>
      <text:p text:style-name="Preformatted_20_Text"><text:span text:style-name="FunctionTok">sudo</text:span><text:span text:style-name="NormalTok"> systemctl enable zabbix-agent</text:span> </text:p>
      <text:p text:style-name="First_20_paragraph">Comprova l’estat del servei:</text:p>
      <text:p text:style-name="Preformatted_20_Text"><text:span text:style-name="FunctionTok">sudo</text:span><text:span text:style-name="NormalTok"> systemctl status zabbix-agent</text:span> </text:p>
      <text:p text:style-name="First_20_paragraph">Sortida esperada:</text:p>
      <text:p text:style-name="Codi_20_Ini">● zabbix-agent.service - Zabbix Agent</text:p>
      <text:p text:style-name="Codi_20_Ini"><text:s text:c="5"/>Loaded: loaded (/usr/lib/systemd/system/zabbix-agent.service; enabled; preset: enabled)</text:p>
      <text:p text:style-name="Codi_20_Ini"><text:s text:c="5"/>Active: active (running) since Wed 2026-08-12 12:24:56 CEST; 20s ago</text:p>
      <text:p text:style-name="Codi_20_Ini"><text:s/>Invocation: ec1456c9bc14475f801cc7614f31e79d</text:p>
      <text:p text:style-name="Codi_20_Ini"><text:s text:c="7"/>Docs: man:zabbix_agentd</text:p>
      <text:p text:style-name="Codi_20_Ini"><text:s text:c="3"/>Main PID: 4619 (zabbix_agentd)</text:p>
      <text:p text:style-name="Codi_20_Ini"><text:s text:c="6"/>Tasks: 13 (limit: 4024)</text:p>
      <text:p text:style-name="Codi_20_Ini"><text:s text:c="5"/>Memory: 6M (peak: 6.5M)</text:p>
      <text:p text:style-name="Codi_20_Ini"><text:s text:c="8"/>CPU: 29ms</text:p>
      <text:p text:style-name="Codi_20_Ini"><text:s text:c="5"/>CGroup: /system.slice/zabbix-agent.service</text:p>
      <text:p text:style-name="Codi_20_Ini"><text:s text:c="13"/>├─4619 /usr/sbin/zabbix_agentd --foreground</text:p>
      <text:p text:style-name="Codi_20_Ini"><text:s text:c="13"/>├─4621 "/usr/sbin/zabbix_agentd: collector [idle 1 sec]"</text:p>
      <text:p text:style-name="Codi_20_Ini"><text:s text:c="13"/>├─4622 "/usr/sbin/zabbix_agentd: listener #1 [waiting for connection]"</text:p>
      <text:p text:style-name="Codi_20_Ini"><text:s text:c="13"/>├─4623 "/usr/sbin/zabbix_agentd: listener #2 [waiting for connection]"</text:p>
      <text:p text:style-name="Codi_20_Ini"><text:s text:c="13"/>├─4624 "/usr/sbin/zabbix_agentd: listener #3 [waiting for connection]"</text:p>
      <text:p text:style-name="Codi_20_Ini"><text:s text:c="13"/>├─4625 "/usr/sbin/zabbix_agentd: listener #4 [waiting for connection]"</text:p>
      <text:p text:style-name="Codi_20_Ini"><text:s text:c="13"/>├─4626 "/usr/sbin/zabbix_agentd: listener #5 [waiting for connection]"</text:p>
      <text:p text:style-name="Codi_20_Ini"><text:s text:c="13"/>├─4627 "/usr/sbin/zabbix_agentd: listener #6 [waiting for connection]"</text:p>
      <text:p text:style-name="Codi_20_Ini"><text:s text:c="13"/>├─4628 "/usr/sbin/zabbix_agentd: listener #7 [waiting for connection]"</text:p>
      <text:p text:style-name="Codi_20_Ini"><text:s text:c="13"/>├─4629 "/usr/sbin/zabbix_agentd: listener #8 [waiting for connection]"</text:p>
      <text:p text:style-name="Codi_20_Ini"><text:s text:c="13"/>├─4630 "/usr/sbin/zabbix_agentd: listener #9 [waiting for connection]"</text:p>
      <text:p text:style-name="Codi_20_Ini"><text:s text:c="13"/>├─4631 "/usr/sbin/zabbix_agentd: listener #10 [waiting for connection]"</text:p>
      <text:p text:style-name="Codi_20_Ini"><text:s text:c="13"/>└─4632 "/usr/sbin/zabbix_agentd: active checks #1 [idle 1 sec]"</text:p>
      <text:p text:style-name="Codi_20_Ini"/>
      <text:p text:style-name="Codi_20_Ini">d’ag. 12 12:24:56 client systemd[1]: Started zabbix-agent.service - Zabbix Agent.</text:p>
      <text:p text:style-name="Codi_20_Ini">d’ag. 12 12:24:56 client zabbix_agentd[4619]: Starting Zabbix Agent [client.thos.local]. Zabbix 7.0.22 (revision 70c23564978).</text:p>
      <text:p text:style-name="Codi_20_Ini">d’ag. 12 12:24:56 client zabbix_agentd[4619]: Press Ctrl+C to exit.</text:p>
      <text:h text:style-name="Heading_20_2" text:outline-level="2"><text:bookmark-start text:name="alta-dun-host-des-del-frontend"/><text:bookmark-start text:name="__RefHeading___Toc1155_1241422329"/><text:soft-page-break/>9. Alta d’un host des del frontend<text:bookmark-end text:name="alta-dun-host-des-del-frontend"/><text:bookmark-end text:name="__RefHeading___Toc1155_1241422329"/></text:h>
      <text:list text:style-name="L5">
        <text:list-item>
          <text:p text:style-name="P11">Ves a <text:span text:style-name="T1">Monitorant → Equips → Creeu un equip</text:span>.</text:p>
          <text:p text:style-name="P12"><draw:frame draw:style-name="fr1" draw:name="img12" text:anchor-type="as-char" svg:width="15.73cm" svg:height="3.911cm" draw:z-index="47"><draw:image xlink:href="Pictures/1000000100000746000001CF67C96747.png" xlink:type="simple" xlink:show="embed" xlink:actuate="onLoad" draw:mime-type="image/png"/></draw:frame></text:p>
          <text:p text:style-name="P13"><text:bookmark-start text:name="__RefHeading___Toc1173_1241422329"/>Figura 12: Afegeix un equip<text:bookmark-end text:name="__RefHeading___Toc1173_1241422329"/></text:p>
        </text:list-item>
        <text:list-item>
          <text:p text:style-name="P11">Introdueix el nom del host (ha de coincidir amb <text:span text:style-name="CodiInline">Hostname</text:span> de l’agent).</text:p>
        </text:list-item>
        <text:list-item>
          <text:p text:style-name="P11">Assigna un grup de hosts (p. ex. <text:span text:style-name="T2">Linux servers</text:span>).</text:p>
        </text:list-item>
        <text:list-item>
          <text:p text:style-name="P11">A la pestanya <text:span text:style-name="T1">Interfaces</text:span>, afegeix una interfície tipus <text:span text:style-name="T2">Agent</text:span> amb la IP del host i el port 10050.</text:p>
        </text:list-item>
        <text:list-item>
          <text:p text:style-name="P11">A la pestanya <text:span text:style-name="T1">Templates</text:span>, vincula una plantilla oficial, per exemple <text:span text:style-name="T2">Linux by Zabbix agent</text:span>.</text:p>
          <text:p text:style-name="P12"><draw:frame draw:style-name="fr1" draw:name="img13" text:anchor-type="as-char" svg:width="15.73cm" svg:height="5.747cm" draw:z-index="48"><draw:image xlink:href="Pictures/1000000100000740000002A64CC85246.png" xlink:type="simple" xlink:show="embed" xlink:actuate="onLoad" draw:mime-type="image/png"/></draw:frame></text:p>
          <text:p text:style-name="P13"><text:bookmark-start text:name="__RefHeading___Toc1171_1241422329"/>Figura 13: Configuració del nou equip<text:bookmark-end text:name="__RefHeading___Toc1171_1241422329"/></text:p>
        </text:list-item>
        <text:list-item>
          <text:p text:style-name="P11">Desa els canvis.</text:p>
        </text:list-item>
      </text:list>
      <text:p text:style-name="First_20_paragraph">Al cap d’uns minuts, el host hauria d’aparèixer amb l’estat <text:span text:style-name="T1">Zabbix agent: available</text:span> (icona verda) a la llista d’hosts.</text:p>
      <text:p text:style-name="FigureWithCaption"><text:soft-page-break/><draw:frame draw:style-name="fr1" draw:name="img14" text:anchor-type="as-char" svg:width="17cm" svg:height="6.211cm" draw:z-index="49"><draw:image xlink:href="Pictures/1000000100000740000002A61F050CDD.png" xlink:type="simple" xlink:show="embed" xlink:actuate="onLoad" draw:mime-type="image/png"/></draw:frame></text:p>
      <text:p text:style-name="FigureCaption"><text:bookmark-start text:name="__RefHeading___Toc1169_1241422329"/>Figura 14: Disponible<text:bookmark-end text:name="__RefHeading___Toc1169_1241422329"/></text:p>
      <text:h text:style-name="Heading_20_2" text:outline-level="2"><text:bookmark-start text:name="crea-accions-i-notificacions"/><text:bookmark-start text:name="__RefHeading___Toc1157_1241422329"/>10. Crea accions i notificacions<text:bookmark-end text:name="crea-accions-i-notificacions"/><text:bookmark-end text:name="__RefHeading___Toc1157_1241422329"/></text:h>
      <text:p text:style-name="First_20_paragraph">Per rebre alertes per correu electrònic:</text:p>
      <text:list text:style-name="L6">
        <text:list-item>
          <text:p text:style-name="P14"><text:span text:style-name="T1">Configuració del mitjà de notificació</text:span>: <text:span text:style-name="T2">Alerts → Media types → Email</text:span>, configura el servidor SMTP.</text:p>
        </text:list-item>
        <text:list-item>
          <text:p text:style-name="P14"><text:span text:style-name="T1">Assignació a l’usuari</text:span>: <text:span text:style-name="T2">Users → Users → Admin → Media</text:span>, afegeix un mitjà de tipus <text:span text:style-name="T2">Email</text:span> amb l’adreça de destí.</text:p>
        </text:list-item>
        <text:list-item>
          <text:p text:style-name="P14"><text:span text:style-name="T1">Creació d’una acció</text:span>: <text:span text:style-name="T2">Alerts → Actions → Trigger actions → Create action</text:span>, defineix les condicions (per exemple, severitat ≥ <text:span text:style-name="T2">High</text:span>) i l’operació d’enviar missatge a l’usuari corresponent.</text:p>
        </text:list-item>
      </text:list>
      <text:h text:style-name="Heading_20_2" text:outline-level="2"><text:bookmark-start text:name="comprova-el-funcionament"/><text:bookmark-start text:name="__RefHeading___Toc1159_1241422329"/>11. Comprova el funcionament<text:bookmark-end text:name="comprova-el-funcionament"/><text:bookmark-end text:name="__RefHeading___Toc1159_1241422329"/></text:h>
      <text:p text:style-name="First_20_paragraph">Pots forçar una comprovació ràpida des del servidor per confirmar que l’agent respon correctament:</text:p>
      <text:p text:style-name="Preformatted_20_Text"><text:span text:style-name="FunctionTok">sudo</text:span><text:span text:style-name="NormalTok"> apt install zabbix-get</text:span> </text:p>
      <text:p text:style-name="Preformatted_20_Text"><text:span text:style-name="ExtensionTok">zabbix_get</text:span><text:span text:style-name="NormalTok"> </text:span><text:span text:style-name="AttributeTok">-s</text:span><text:span text:style-name="NormalTok"> 10.0.2.14 </text:span><text:span text:style-name="AttributeTok">-k</text:span><text:span text:style-name="NormalTok"> agent.ping</text:span> </text:p>
      <text:p text:style-name="First_20_paragraph">Una resposta <text:span text:style-name="CodiInline">1</text:span> confirma que l’agent està actiu i accessible.</text:p>
      <text:h text:style-name="Heading_20_2" text:outline-level="2"><text:bookmark-start text:name="resol-problemes-habituals"/><text:bookmark-start text:name="__RefHeading___Toc1161_1241422329"/>12. Resol problemes habituals<text:bookmark-end text:name="resol-problemes-habituals"/><text:bookmark-end text:name="__RefHeading___Toc1161_1241422329"/></text:h>
      <table:table table:name="Table2" table:style-name="Table2">
        <table:table-column table:style-name="Table2.A" table:number-columns-repeated="3"/>
        <table:table-header-rows>
          <table:table-row>
            <table:table-cell table:style-name="Table2.A1" office:value-type="string">
              <text:p text:style-name="Table_20_Heading">Problema</text:p>
            </table:table-cell>
            <table:table-cell table:style-name="Table2.A1" office:value-type="string">
              <text:p text:style-name="Table_20_Heading">Possible causa</text:p>
            </table:table-cell>
            <table:table-cell table:style-name="Table2.A1" office:value-type="string">
              <text:p text:style-name="Table_20_Heading">Solució</text:p>
            </table:table-cell>
          </table:table-row>
        </table:table-header-rows>
        <table:table-row>
          <table:table-cell table:style-name="Table2.A1" office:value-type="string">
            <text:p text:style-name="Table_20_Contents">L’assistent web no arrenca</text:p>
          </table:table-cell>
          <table:table-cell table:style-name="Table2.A1" office:value-type="string">
            <text:p text:style-name="Table_20_Contents">Apache no reconeix la configuració de Zabbix</text:p>
          </table:table-cell>
          <table:table-cell table:style-name="Table2.A1" office:value-type="string">
            <text:p text:style-name="Table_20_Contents">Comprova que <text:span text:style-name="CodiInline">/etc/zabbix/apache.conf</text:span> estigui inclòs i reinicia Apache</text:p>
          </table:table-cell>
        </table:table-row>
        <text:soft-page-break/>
        <table:table-row>
          <table:table-cell table:style-name="Table2.A1" office:value-type="string">
            <text:p text:style-name="Table_20_Contents">Host en vermell (<text:span text:style-name="T2">not available</text:span>)</text:p>
          </table:table-cell>
          <table:table-cell table:style-name="Table2.A1" office:value-type="string">
            <text:p text:style-name="Table_20_Contents">Firewall bloquejant el port 10050/10051</text:p>
          </table:table-cell>
          <table:table-cell table:style-name="Table2.A1" office:value-type="string">
            <text:p text:style-name="Table_20_Contents">Obre els ports amb <text:span text:style-name="CodiInline">ufw allow 10050/tcp</text:span> i <text:span text:style-name="CodiInline">ufw allow 10051/tcp</text:span></text:p>
          </table:table-cell>
        </table:table-row>
        <table:table-row>
          <table:table-cell table:style-name="Table2.A1" office:value-type="string">
            <text:p text:style-name="Table_20_Contents">Error de connexió a la base de dades</text:p>
          </table:table-cell>
          <table:table-cell table:style-name="Table2.A1" office:value-type="string">
            <text:p text:style-name="Table_20_Contents">Credencials incorrectes a <text:span text:style-name="CodiInline">zabbix_server.conf</text:span></text:p>
          </table:table-cell>
          <table:table-cell table:style-name="Table2.A1" office:value-type="string">
            <text:p text:style-name="Table_20_Contents">Revisa <text:span text:style-name="CodiInline">DBUser</text:span>/<text:span text:style-name="CodiInline">DBPassword</text:span> i permisos a MariaDB</text:p>
          </table:table-cell>
        </table:table-row>
        <table:table-row>
          <table:table-cell table:style-name="Table2.A1" office:value-type="string">
            <text:p text:style-name="Table_20_Contents">El servei no arrenca</text:p>
          </table:table-cell>
          <table:table-cell table:style-name="Table2.A1" office:value-type="string">
            <text:p text:style-name="Table_20_Contents">Esquema de BD no importat correctament</text:p>
          </table:table-cell>
          <table:table-cell table:style-name="Table2.A1" office:value-type="string">
            <text:p text:style-name="Table_20_Contents">Revisa <text:span text:style-name="CodiInline">/var/log/zabbix/zabbix_server.log</text:span> per a errors detallats</text:p>
          </table:table-cell>
        </table:table-row>
      </table:table>
      <text:h text:style-name="Heading_20_2" text:outline-level="2"><text:bookmark-start text:name="referències"/><text:bookmark-start text:name="__RefHeading___Toc1163_1241422329"/>13. Referències<text:bookmark-end text:name="referències"/><text:bookmark-end text:name="__RefHeading___Toc1163_1241422329"/></text:h>
      <text:list text:style-name="L7">
        <text:list-item>
          <text:p text:style-name="P15"><text:a xlink:type="simple" xlink:href="https://www.zabbix.com/documentation/7.4/es/manual" text:style-name="Internet_20_link" text:visited-style-name="Visited_20_Internet_20_Link"><text:span text:style-name="Definition">Zabbix 7.4 – Manual complet</text:span></text:a></text:p>
        </text:list-item>
        <text:list-item>
          <text:p text:style-name="P15"><text:a xlink:type="simple" xlink:href="https://www.zabbix.com/documentation/7.4/es/manual/installation" text:style-name="Internet_20_link" text:visited-style-name="Visited_20_Internet_20_Link"><text:span text:style-name="Definition">Instal·lació i primers passos</text:span></text:a></text:p>
        </text:list-item>
        <text:list-item>
          <text:p text:style-name="P15"><text:a xlink:type="simple" xlink:href="https://www.zabbix.com/download" text:style-name="Internet_20_link" text:visited-style-name="Visited_20_Internet_20_Link"><text:span text:style-name="Definition">Zabbix Download – configurador de dipòsit</text:span></text:a></text:p>
        </text:list-item>
        <text:list-item>
          <text:p text:style-name="P15"><text:a xlink:type="simple" xlink:href="https://www.zabbix.com/documentation/7.0/es/manual/installation/requirements" text:style-name="Internet_20_link" text:visited-style-name="Visited_20_Internet_20_Link"><text:span text:style-name="Definition">Requisits de programari (Required software)</text:span></text:a></text:p>
        </text:list-item>
        <text:list-item>
          <text:p text:style-name="P15"><text:a xlink:type="simple" xlink:href="https://git.zabbix.com/projects/ZBX/repos/zabbix/browse/templates" text:style-name="Internet_20_link" text:visited-style-name="Visited_20_Internet_20_Link"><text:span text:style-name="Definition">Dipòsit de plantilles oficials</text:span></text:a></text:p>
        </text:list-item>
      </text:list>
      <text:p text:style-name="SaltDePagina"/>
      <text:h text:style-name="Heading_20_2" text:outline-level="2"><text:bookmark-start text:name="__RefHeading___Toc1165_1241422329"/>Índex de figures<text:bookmark-end text:name="__RefHeading___Toc1165_1241422329"/></text:h>
      <text:illustration-index text:style-name="Sect1" text:protected="true" text:name="TaulaFigures">
        <text:illustration-index-source text:caption-sequence-name="Illustration" text:caption-sequence-format="text">
          <text:index-title-template text:style-name="Figure_20_Index_20_Heading"/>
          <text:illustration-index-entry-template text:style-name="Figure_20_Index_20_1">
            <text:index-entry-link-start text:style-name="Index_20_Link"/>
            <text:index-entry-text/>
            <text:index-entry-tab-stop style:type="right" style:leader-char="."/>
            <text:index-entry-page-number/>
            <text:index-entry-link-end/>
          </text:illustration-index-entry-template>
          <loext:index-source-style text:style-name="FigureCaption"/>
        </text:illustration-index-source>
        <text:index-body>
          <text:p text:style-name="P16"><text:a xlink:type="simple" xlink:href="#__RefHeading___Toc1167_1241422329" text:style-name="Index_20_Link" text:visited-style-name="Index_20_Link">Figura 1: Zabbix logo<text:tab/>2</text:a></text:p>
          <text:p text:style-name="P16"><text:a xlink:type="simple" xlink:href="#__RefHeading___Toc1193_1241422329" text:style-name="Index_20_Link" text:visited-style-name="Index_20_Link">Figura 2: Configurador del dipòsit<text:tab/>3</text:a></text:p>
          <text:p text:style-name="P16"><text:a xlink:type="simple" xlink:href="#__RefHeading___Toc1191_1241422329" text:style-name="Index_20_Link" text:visited-style-name="Index_20_Link">Figura 3: Benvinguda<text:tab/>8</text:a></text:p>
          <text:p text:style-name="P16"><text:a xlink:type="simple" xlink:href="#__RefHeading___Toc1189_1241422329" text:style-name="Index_20_Link" text:visited-style-name="Index_20_Link">Figura 4: Comprovació de requisits<text:tab/>9</text:a></text:p>
          <text:p text:style-name="P16"><text:a xlink:type="simple" xlink:href="#__RefHeading___Toc1187_1241422329" text:style-name="Index_20_Link" text:visited-style-name="Index_20_Link">Figura 5: Configuració de la connexió de base de dades<text:tab/>9</text:a></text:p>
          <text:p text:style-name="P16"><text:a xlink:type="simple" xlink:href="#__RefHeading___Toc1185_1241422329" text:style-name="Index_20_Link" text:visited-style-name="Index_20_Link">Figura 6: Nom del servidor<text:tab/>10</text:a></text:p>
          <text:p text:style-name="P16"><text:a xlink:type="simple" xlink:href="#__RefHeading___Toc1183_1241422329" text:style-name="Index_20_Link" text:visited-style-name="Index_20_Link">Figura 7: Resum de preinstal·lació<text:tab/>10</text:a></text:p>
          <text:p text:style-name="P16"><text:a xlink:type="simple" xlink:href="#__RefHeading___Toc1181_1241422329" text:style-name="Index_20_Link" text:visited-style-name="Index_20_Link">Figura 8: Finalització<text:tab/>11</text:a></text:p>
          <text:p text:style-name="P16"><text:a xlink:type="simple" xlink:href="#__RefHeading___Toc1179_1241422329" text:style-name="Index_20_Link" text:visited-style-name="Index_20_Link">Figura 9: Inici de sessió<text:tab/>12</text:a></text:p>
          <text:p text:style-name="P16"><text:a xlink:type="simple" xlink:href="#__RefHeading___Toc1177_1241422329" text:style-name="Index_20_Link" text:visited-style-name="Index_20_Link">Figura 10: Tauler de control<text:tab/>12</text:a></text:p>
          <text:p text:style-name="P16"><text:a xlink:type="simple" xlink:href="#__RefHeading___Toc1175_1241422329" text:style-name="Index_20_Link" text:visited-style-name="Index_20_Link">Figura 11: Canvia la contrasenya<text:tab/>13</text:a></text:p>
          <text:p text:style-name="P16"><text:a xlink:type="simple" xlink:href="#__RefHeading___Toc1173_1241422329" text:style-name="Index_20_Link" text:visited-style-name="Index_20_Link">Figura 12: Afegeix un equip<text:tab/>15</text:a></text:p>
          <text:p text:style-name="P16"><text:a xlink:type="simple" xlink:href="#__RefHeading___Toc1171_1241422329" text:style-name="Index_20_Link" text:visited-style-name="Index_20_Link">Figura 13: Configuració del nou equip<text:tab/>15</text:a></text:p>
          <text:p text:style-name="P16"><text:a xlink:type="simple" xlink:href="#__RefHeading___Toc1169_1241422329" text:style-name="Index_20_Link" text:visited-style-name="Index_20_Link">Figura 14: Disponible<text:tab/>16</text:a></text:p>
        </text:index-body>
      </text:illustration-index>
      <text:h text:style-name="Heading_20_4" text:outline-level="4"><text:bookmark-start text:name="versions-daquest-document"/>Versions d’aquest document<text:bookmark-end text:name="versions-daquest-document"/></text:h>
      <text:list text:style-name="L8">
        <text:list-item>
          <text:p text:style-name="P17"><text:a xlink:type="simple" xlink:href="https://proferamon.com/tic/zabbix.html" text:style-name="Internet_20_link" text:visited-style-name="Visited_20_Internet_20_Link"><text:span text:style-name="Definition">HTML</text:span></text:a></text:p>
        </text:list-item>
        <text:list-item>
          <text:p text:style-name="P17"><text:a xlink:type="simple" xlink:href="https://proferamon.com/tic/pdf/zabbix.pdf" text:style-name="Internet_20_link" text:visited-style-name="Visited_20_Internet_20_Link"><text:span text:style-name="Definition">PDF</text:span></text:a></text:p>
        </text:list-item>
        <text:list-item>
          <text:p text:style-name="P17"><text:a xlink:type="simple" xlink:href="https://proferamon.com/tic/odt/zabbix.odt" text:style-name="Internet_20_link" text:visited-style-name="Visited_20_Internet_20_Link"><text:span text:style-name="Definition">ODT</text:span></text:a></text:p>
        </text:list-item>
        <text:list-item>
          <text:p text:style-name="P17"><text:a xlink:type="simple" xlink:href="https://proferamon.com/tic/md/zabbix.md" text:style-name="Internet_20_link" text:visited-style-name="Visited_20_Internet_20_Link"><text:span text:style-name="Definition">MD</text:span></text:a></text:p>
        </text:list-item>
      </text:list>
      <text:p text:style-name="First_20_paragraph"><text:a xlink:type="simple" xlink:href="https://creativecommons.org/publicdomain/zero/1.0/deed.ca" text:style-name="Internet_20_link" text:visited-style-name="Visited_20_Internet_20_Link"><text:span text:style-name="Definition">Domini Públic (CC0)</text:span></text:a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 style:font-adornments="Normal" style:font-family-generic="swiss" style:font-pitch="variable"/>
    <style:font-face style:name="Courier New" svg:font-family="'Courier New'" style:font-family-generic="modern" style:font-pitch="fixed"/>
    <style:font-face style:name="FreeSans" svg:font-family="FreeSans" style:font-family-generic="swiss"/>
    <style:font-face style:name="FreeSans1" svg:font-family="FreeSans" style:font-family-generic="system" style:font-pitch="variable"/>
    <style:font-face style:name="Helvetica" svg:font-family="Helvetica" style:font-family-generic="swiss" style:font-pitch="variable"/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Noto Sans" svg:font-family="'Noto Sans'" style:font-adornments="Normal" style:font-family-generic="swiss" style:font-pitch="variable"/>
    <style:font-face style:name="OpenSymbol" svg:font-family="OpenSymbol" style:font-charset="x-symbol"/>
    <style:font-face style:name="Tahoma" svg:font-family="Tahoma" style:font-family-generic="system" style:font-pitch="variable"/>
    <style:font-face style:name="Ubuntu Mono" svg:font-family="'Ubuntu Mono'" style:font-adornments="Negreta" style:font-pitch="fixed"/>
    <style:font-face style:name="Ubuntu Mono1" svg:font-family="'Ubuntu Mono'" style:font-adornments="Normal" style:font-pitch="fixed"/>
  </office:font-face-decls>
  <office:styles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ca" fo:country="none" style:letter-kerning="true" style:font-name-asian="Tahoma" style:font-size-asian="10.5pt" style:language-asian="zh" style:country-asian="CN" style:font-name-complex="Free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ca" fo:country="none" style:letter-kerning="true" style:font-name-asian="Tahoma" style:font-size-asian="10.5pt" style:language-asian="zh" style:country-asian="CN" style:font-name-complex="Free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style:font-name="Noto Sans" fo:font-family="'Noto Sans'" style:font-style-name="Normal" style:font-family-generic="swiss" style:font-pitch="variable" fo:font-size="11pt"/>
    </style:style>
    <style:style style:name="Author" style:family="paragraph" style:parent-style-name="Standard" style:class="html">
      <style:paragraph-properties fo:text-align="center" style:justify-single-word="false"/>
    </style:style>
    <style:style style:name="Date" style:family="paragraph" style:parent-style-name="Standard" style:class="html">
      <style:paragraph-properties fo:text-align="center" style:justify-single-word="false"/>
    </style:style>
    <style:style style:name="Abstract" style:family="paragraph" style:parent-style-name="Standard" style:class="html">
      <style:paragraph-properties fo:margin-left="1cm" fo:margin-right="1cm" fo:margin-top="0.254cm" fo:margin-bottom="0.254cm" style:contextual-spacing="false" fo:text-indent="0cm" style:auto-text-indent="false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fo:color="#e6001a" loext:opacity="100%" style:font-name="Arial" fo:font-family="Arial" style:font-style-name="Normal" style:font-family-generic="swiss" style:font-pitch="variable" fo:font-size="14pt" style:font-name-asian="Tahoma" style:font-family-asian="Tahoma" style:font-family-generic-asian="system" style:font-pitch-asian="variable" style:font-size-asian="14pt" style:font-name-complex="FreeSans1" style:font-family-complex="FreeSans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 style:master-page-name="">
      <style:paragraph-properties fo:margin-top="0.15cm" fo:margin-bottom="0.15cm" style:contextual-spacing="false" fo:line-height="115%" style:page-number="auto"/>
    </style:style>
    <style:style style:name="List" style:family="paragraph" style:parent-style-name="Text_20_body" style:class="list">
      <style:text-properties style:font-size-asian="12pt" style:font-name-complex="FreeSans" style:font-family-complex="FreeSans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FreeSans" style:font-family-complex="FreeSans" style:font-family-generic-complex="swiss" style:font-size-complex="12pt" style:font-style-complex="italic"/>
    </style:style>
    <style:style style:name="TableCaption" style:family="paragraph" style:parent-style-name="Caption" style:class="extra"/>
    <style:style style:name="Table" style:family="paragraph" style:parent-style-name="Caption" style:class="extra"/>
    <style:style style:name="FigureCaption" style:family="paragraph" style:parent-style-name="Caption" style:class="extra">
      <style:paragraph-properties fo:text-align="center" style:justify-single-word="false"/>
    </style:style>
    <style:style style:name="Figure" style:family="paragraph" style:parent-style-name="Standard" style:class="extra">
      <style:paragraph-properties fo:text-align="center" style:justify-single-word="false" text:number-lines="false" text:line-number="0"/>
    </style:style>
    <style:style style:name="FigureWithCaption" style:family="paragraph" style:parent-style-name="Figure" style:class="extra">
      <style:paragraph-properties fo:keep-with-next="always" text:number-lines="false" text:line-number="0"/>
    </style:style>
    <style:style style:name="Index" style:family="paragraph" style:parent-style-name="Standard" style:class="index" style:master-page-name="">
      <style:paragraph-properties fo:line-height="115%" style:page-number="auto" text:number-lines="false" text:line-number="0"/>
      <style:text-properties style:font-size-asian="12pt" style:font-name-complex="FreeSans" style:font-family-complex="FreeSans" style:font-family-generic-complex="swiss"/>
    </style:style>
    <style:style style:name="Heading_20_1" style:display-name="Heading 1" style:family="paragraph" style:parent-style-name="Heading" style:next-style-name="Text_20_body" style:default-outline-level="1" style:class="chapter">
      <loext:graphic-properties draw:fill="solid" draw:fill-color="#ffd7d7"/>
      <style:paragraph-properties fo:margin-top="0.423cm" fo:margin-bottom="0.212cm" style:contextual-spacing="false" fo:background-color="#ffd7d7" fo:padding="0.049cm" fo:border-left="none" fo:border-right="none" fo:border-top="1.56pt solid #e6001a" fo:border-bottom="none"/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default-outline-level="2" style:class="chapter">
      <style:paragraph-properties fo:margin-top="0.353cm" fo:margin-bottom="0.212cm" style:contextual-spacing="false"/>
      <style:text-properties fo:font-size="110%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class="chapter">
      <style:paragraph-properties fo:margin-top="0.247cm" fo:margin-bottom="0.212cm" style:contextual-spacing="false"/>
      <style:text-properties fo:font-size="101%" fo:font-weight="normal" style:font-size-asian="101%" style:font-weight-asian="bold" style:font-size-complex="101%" style:font-weight-complex="bold"/>
    </style:style>
    <style:style style:name="Heading_20_4" style:display-name="Heading 4" style:family="paragraph" style:parent-style-name="Heading" style:next-style-name="Text_20_body" style:default-outline-level="4" style:class="chapter">
      <style:paragraph-properties fo:margin-top="0.212cm" fo:margin-bottom="0.212cm" style:contextual-spacing="false"/>
      <style:text-properties fo:font-size="95%" fo:font-style="italic" fo:font-weight="normal" style:font-size-asian="95%" style:font-style-asian="italic" style:font-weight-asian="bold" style:font-size-complex="95%" style:font-style-complex="italic" style:font-weight-complex="normal"/>
    </style:style>
    <style:style style:name="Heading_20_5" style:display-name="Heading 5" style:family="paragraph" style:parent-style-name="Heading" style:next-style-name="Text_20_body" style:default-outline-level="5" style:class="chapter">
      <style:paragraph-properties fo:margin-top="0.212cm" fo:margin-bottom="0.106cm" style:contextual-spacing="false"/>
      <style:text-properties fo:font-size="85%" fo:font-weight="normal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chapter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1cm" fo:margin-right="1cm" fo:margin-top="0.254cm" fo:margin-bottom="0.254cm" style:contextual-spacing="false" fo:text-indent="0cm" style:auto-text-indent="false"/>
    </style:style>
    <style:style style:name="Preformatted_20_Text" style:display-name="Preformatted Text" style:family="paragraph" style:parent-style-name="Standard" style:class="html">
      <loext:graphic-properties draw:fill="solid" draw:fill-color="#f5f5f5"/>
      <style:paragraph-properties fo:margin-top="0cm" fo:margin-bottom="0cm" style:contextual-spacing="true" fo:background-color="#f5f5f5" fo:padding="0.15cm" fo:border-left="2.49pt solid #4a90d9" fo:border-right="none" fo:border-top="none" fo:border-bottom="none"/>
      <style:text-properties fo:color="#2d2d2d" loext:opacity="100%" style:font-name="Ubuntu Mono1" fo:font-family="'Ubuntu Mono'" style:font-style-name="Normal" style:font-pitch="fixed" fo:font-size="10pt" fo:language="ca" fo:country="none" style:font-name-asian="Liberation Mono" style:font-family-asian="'Liberation Mono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Codi_20_Ini" style:display-name="Codi Ini" style:family="paragraph" style:parent-style-name="Standard" style:master-page-name="">
      <loext:graphic-properties draw:fill="solid" draw:fill-color="#f0faf0"/>
      <style:paragraph-properties fo:margin-top="0cm" fo:margin-bottom="0cm" style:contextual-spacing="true" style:page-number="auto" fo:background-color="#f0faf0" fo:padding="0.15cm" fo:border-left="2.49pt solid #2d7a4f" fo:border-right="none" fo:border-top="none" fo:border-bottom="none"/>
      <style:text-properties fo:color="#1e3a5f" loext:opacity="100%" style:font-name="Ubuntu Mono1" fo:font-family="'Ubuntu Mono'" style:font-style-name="Normal" style:font-pitch="fixed" fo:font-size="10pt" fo:language="ca" fo:country="none"/>
    </style:style>
    <style:style style:name="Codi_20_Nano" style:display-name="Codi Nano" style:family="paragraph" style:parent-style-name="Standard" style:master-page-name="">
      <loext:graphic-properties draw:fill="solid" draw:fill-color="#eeeedd"/>
      <style:paragraph-properties fo:margin-top="0cm" fo:margin-bottom="0cm" style:contextual-spacing="true" style:page-number="auto" fo:background-color="#eeeedd" fo:padding="0.15cm" fo:border-left="2.49pt solid #e94560" fo:border-right="none" fo:border-top="none" fo:border-bottom="none"/>
      <style:text-properties fo:color="#2d2d2d" loext:opacity="100%" style:font-name="Ubuntu Mono1" fo:font-family="'Ubuntu Mono'" style:font-style-name="Normal" style:font-pitch="fixed" fo:font-size="10pt" fo:language="ca" fo:country="none"/>
    </style:style>
    <style:style style:name="Definition_20_Term" style:display-name="Definition Term" style:family="paragraph" style:parent-style-name="Standard" style:next-style-name="Definition_20_Definition">
      <style:paragraph-properties fo:margin-top="0.152cm" fo:margin-bottom="0.152cm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1.27cm" fo:margin-right="0cm" fo:text-indent="0cm" style:auto-text-indent="false"/>
    </style:style>
    <style:style style:name="Table_20_Contents" style:display-name="Table Contents" style:family="paragraph" style:parent-style-name="Standard" style:class="extra" style:master-page-name="">
      <style:paragraph-properties fo:margin-top="0.199cm" fo:margin-bottom="0.199cm" style:contextual-spacing="true" fo:orphans="0" fo:widows="0" style:page-number="auto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0pt" style:font-size-asian="10pt" style:font-size-complex="10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8pt"/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203cm" fo:margin-bottom="0.203cm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1.27cm" fo:margin-right="0cm" fo:margin-top="0cm" fo:margin-bottom="0cm" style:contextual-spacing="false" fo:text-indent="0cm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style:border-line-width-bottom="0.002cm 0.004cm 0.002cm" fo:padding="0cm" fo:border-left="none" fo:border-right="none" fo:border-top="none" fo:border-bottom="0.2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itle" style:family="paragraph" style:parent-style-name="Heading" style:next-style-name="Text_20_body" style:class="chapter">
      <style:paragraph-properties fo:text-align="start" style:justify-single-word="false"/>
      <style:text-properties style:font-name="Arial" fo:font-family="Arial" style:font-style-name="Normal" style:font-family-generic="swiss" style:font-pitch="variable" fo:font-size="28pt" fo:font-weight="normal" style:font-size-asian="28pt" style:font-weight-asian="bold" style:font-size-complex="28pt" style:font-weight-complex="bold"/>
    </style:style>
    <style:style style:name="Codi_20_font" style:display-name="Codi font" style:family="paragraph" style:parent-style-name="Text_20_body" style:master-page-name="">
      <loext:graphic-properties draw:fill="solid" draw:fill-color="#ffffd7"/>
      <style:paragraph-properties fo:margin-top="0.101cm" fo:margin-bottom="0.101cm" style:contextual-spacing="false" fo:line-height="100%" style:page-number="auto" fo:background-color="#ffffd7" fo:padding="0.049cm" fo:border="0.06pt solid #ff972f"/>
      <style:text-properties fo:color="#000000" loext:opacity="100%" style:font-name="Ubuntu Mono1" fo:font-family="'Ubuntu Mono'" style:font-style-name="Normal" style:font-pitch="fixed" fo:language="ca" fo:country="none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Index_20_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501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.002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3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4cm" style:type="right" style:leader-style="dotted" style:leader-text="."/>
        </style:tab-stops>
      </style:paragraph-properties>
    </style:style>
    <style:style style:name="Nota" style:family="paragraph" style:parent-style-name="Text_20_body" style:master-page-name="">
      <loext:graphic-properties draw:fill="solid" draw:fill-color="#ffff6d"/>
      <style:paragraph-properties fo:margin-left="0.499cm" fo:margin-right="0.499cm" fo:margin-top="0.15cm" fo:margin-bottom="0.15cm" style:contextual-spacing="true" fo:text-indent="0cm" style:auto-text-indent="false" style:page-number="auto" fo:background-color="#ffff6d" fo:padding="0.199cm" fo:border-left="7.99pt solid #ff972f" fo:border-right="none" fo:border-top="none" fo:border-bottom="none" style:shadow="#784b04 0.176cm 0.176cm"/>
      <style:text-properties fo:color="#000000" loext:opacity="100%"/>
    </style:style>
    <style:style style:name="Terminal" style:family="paragraph" style:parent-style-name="Codi_20_font" style:master-page-name="">
      <loext:graphic-properties draw:fill="solid" draw:fill-color="#333333"/>
      <style:paragraph-properties fo:margin-top="0.199cm" fo:margin-bottom="0.199cm" style:contextual-spacing="true" style:page-number="auto" fo:background-color="#333333" fo:padding="0.049cm" fo:border="none"/>
      <style:text-properties fo:color="#afd095" loext:opacity="100%"/>
    </style:style>
    <style:style style:name="SaltDePagina" style:family="paragraph" style:parent-style-name="Standard">
      <style:paragraph-properties fo:margin-top="0cm" fo:margin-bottom="0cm" style:contextual-spacing="false" fo:line-height="0.049cm" fo:break-before="page"/>
      <style:text-properties fo:font-size="1pt"/>
    </style:style>
    <style:style style:name="AlertNota" style:family="paragraph" style:parent-style-name="Text_20_body" style:master-page-name="">
      <loext:graphic-properties draw:fill="solid" draw:fill-color="#eff6ff" draw:opacity="100%"/>
      <style:paragraph-properties fo:margin-top="0cm" fo:margin-bottom="0.25cm" style:contextual-spacing="true" style:page-number="auto" fo:background-color="#eff6ff" fo:padding="0.25cm" fo:border-left="3pt solid #3b82f6" fo:border-right="none" fo:border-top="none" fo:border-bottom="none"/>
    </style:style>
    <style:style style:name="AlertNotaEtiqueta" style:family="paragraph" style:parent-style-name="AlertNota">
      <style:paragraph-properties fo:margin-top="0.25cm" fo:margin-bottom="0.101cm" style:contextual-spacing="false"/>
      <style:text-properties fo:color="#1d4ed8" loext:opacity="100%" fo:font-size="9pt" fo:font-weight="bold"/>
    </style:style>
    <style:style style:name="AlertConsell" style:family="paragraph" style:parent-style-name="Text_20_body" style:master-page-name="">
      <loext:graphic-properties draw:fill="solid" draw:fill-color="#f0fdf4" draw:opacity="100%"/>
      <style:paragraph-properties fo:margin-top="0cm" fo:margin-bottom="0.25cm" style:contextual-spacing="true" style:page-number="auto" fo:background-color="#f0fdf4" fo:padding="0.25cm" fo:border-left="3pt solid #22c55e" fo:border-right="none" fo:border-top="none" fo:border-bottom="none"/>
    </style:style>
    <style:style style:name="AlertConsellEtiqueta" style:family="paragraph" style:parent-style-name="AlertConsell">
      <style:paragraph-properties fo:margin-top="0.25cm" fo:margin-bottom="0.101cm" style:contextual-spacing="false"/>
      <style:text-properties fo:color="#15803d" loext:opacity="100%" fo:font-size="9pt" fo:font-weight="bold"/>
    </style:style>
    <style:style style:name="AlertImportant" style:family="paragraph" style:parent-style-name="Text_20_body" style:master-page-name="">
      <loext:graphic-properties draw:fill="solid" draw:fill-color="#faf5ff" draw:opacity="100%"/>
      <style:paragraph-properties fo:margin-top="0cm" fo:margin-bottom="0.25cm" style:contextual-spacing="true" style:page-number="auto" fo:background-color="#faf5ff" fo:padding="0.25cm" fo:border-left="3pt solid #a855f7" fo:border-right="none" fo:border-top="none" fo:border-bottom="none"/>
    </style:style>
    <style:style style:name="AlertImportantEtiqueta" style:family="paragraph" style:parent-style-name="AlertImportant">
      <style:paragraph-properties fo:margin-top="0.25cm" fo:margin-bottom="0.101cm" style:contextual-spacing="false"/>
      <style:text-properties fo:color="#7e22ce" loext:opacity="100%" fo:font-size="9pt" fo:font-weight="bold"/>
    </style:style>
    <style:style style:name="AlertAvis" style:family="paragraph" style:parent-style-name="Text_20_body" style:master-page-name="">
      <loext:graphic-properties draw:fill="solid" draw:fill-color="#fffbeb" draw:opacity="100%"/>
      <style:paragraph-properties fo:margin-top="0cm" fo:margin-bottom="0.25cm" style:contextual-spacing="true" style:page-number="auto" fo:background-color="#fffbeb" fo:padding="0.25cm" fo:border-left="3pt solid #f59e0b" fo:border-right="none" fo:border-top="none" fo:border-bottom="none"/>
    </style:style>
    <style:style style:name="AlertAvisEtiqueta" style:family="paragraph" style:parent-style-name="AlertAvis">
      <style:paragraph-properties fo:margin-top="0.25cm" fo:margin-bottom="0.101cm" style:contextual-spacing="false"/>
      <style:text-properties fo:color="#b45309" loext:opacity="100%" fo:font-size="9pt" fo:font-weight="bold"/>
    </style:style>
    <style:style style:name="AlertPrecaucio" style:family="paragraph" style:parent-style-name="Text_20_body" style:master-page-name="">
      <loext:graphic-properties draw:fill="solid" draw:fill-color="#fff1f2" draw:opacity="100%"/>
      <style:paragraph-properties fo:margin-top="0cm" fo:margin-bottom="0.25cm" style:contextual-spacing="true" style:page-number="auto" fo:background-color="#fff1f2" fo:padding="0.25cm" fo:border-left="3pt solid #ef4444" fo:border-right="none" fo:border-top="none" fo:border-bottom="none"/>
    </style:style>
    <style:style style:name="AlertPrecaucioEtiqueta" style:family="paragraph" style:parent-style-name="AlertPrecaucio">
      <style:paragraph-properties fo:margin-top="0.25cm" fo:margin-bottom="0.101cm" style:contextual-spacing="false"/>
      <style:text-properties fo:color="#b91c1c" loext:opacity="100%" fo:font-size="9pt" fo:font-weight="bold"/>
    </style:style>
    <style:style style:name="Figure_20_Index_20_1" style:display-name="Figure Index 1" style:family="paragraph" style:parent-style-name="Index" style:class="index">
      <style:paragraph-properties fo:margin-lef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diInline" style:family="text">
      <style:text-properties style:font-name="Ubuntu Mono1" fo:font-family="'Ubuntu Mono'" style:font-style-name="Normal" style:font-pitch="fixed" fo:font-size="10pt" fo:language="ca" fo:country="none" fo:background-color="#f5f5f5" loext:padding="0.03cm" loext:border="0.51pt solid #cccccc"/>
    </style:style>
    <style:style style:name="Source_5f_Text" style:display-name="Source_Text" style:family="text">
      <style:text-properties style:font-name="Ubuntu Mono" fo:font-family="'Ubuntu Mono'" style:font-style-name="Negreta" style:font-pitch="fixed" fo:font-size="12pt" fo:language="ca" fo:country="none" fo:font-weight="bold" style:font-name-asian="Courier New" style:font-family-asian="'Courier New'" style:font-family-generic-asian="modern" style:font-pitch-asian="fixed" style:font-size-asian="10pt" style:font-name-complex="Courier New" style:font-family-complex="'Courier New'" style:font-family-generic-complex="modern" style:font-pitch-complex="fixed" style:font-size-complex="10pt"/>
    </style:style>
    <style:style style:name="Highlighted" style:family="text">
      <style:text-properties fo:background-color="#ffff38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 style:text-line-through-type="single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Internet_20_link" style:display-name="Internet link" style:family="text">
      <style:text-properties fo:color="#000080" loext:opacity="100%" fo:language="ca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style:style style:name="Source_20_Text" style:display-name="Source Text" style:family="text">
      <style:text-properties style:font-name="Ubuntu Mono1" fo:font-family="'Ubuntu Mono'" style:font-style-name="Normal" style:font-pitch="fixed" fo:font-size="11pt" fo:language="ca" fo:country="none" fo:background-color="#ffffd7" style:font-name-asian="Liberation Mono" style:font-family-asian="'Liberation Mono'" style:font-family-generic-asian="modern" style:font-pitch-asian="fixed" style:font-name-complex="Liberation Mono" style:font-family-complex="'Liberation Mono'" style:font-family-generic-complex="modern" style:font-pitch-complex="fixed" loext:padding="0.049cm" loext:border="0.06pt solid #ff972f"/>
    </style:style>
    <style:style style:name="Index_20_Link" style:display-name="Index Link" style:family="text"/>
    <style:style style:name="Text_20_Terminal" style:display-name="Text Terminal" style:family="text" style:parent-style-name="Source_20_Text">
      <style:text-properties fo:color="#afd095" loext:opacity="100%" fo:background-color="#333333" loext:padding="0.049cm" loext:border="0.06pt solid #729fcf"/>
    </style:style>
    <style:style style:name="KeywordTok" style:family="text">
      <style:text-properties fo:color="#204a87" loext:opacity="100%" fo:font-weight="bold"/>
    </style:style>
    <style:style style:name="DataTypeTok" style:family="text">
      <style:text-properties fo:color="#204a87" loext:opacity="100%"/>
    </style:style>
    <style:style style:name="DecValTok" style:family="text">
      <style:text-properties fo:color="#0000cf" loext:opacity="100%"/>
    </style:style>
    <style:style style:name="BaseNTok" style:family="text">
      <style:text-properties fo:color="#0000cf" loext:opacity="100%"/>
    </style:style>
    <style:style style:name="FloatTok" style:family="text">
      <style:text-properties fo:color="#0000cf" loext:opacity="100%"/>
    </style:style>
    <style:style style:name="ConstantTok" style:family="text">
      <style:text-properties fo:color="#8f5902" loext:opacity="100%"/>
    </style:style>
    <style:style style:name="CharTok" style:family="text">
      <style:text-properties fo:color="#4e9a06" loext:opacity="100%"/>
    </style:style>
    <style:style style:name="SpecialCharTok" style:family="text">
      <style:text-properties fo:color="#ce5c00" loext:opacity="100%" fo:font-weight="bold"/>
    </style:style>
    <style:style style:name="StringTok" style:family="text">
      <style:text-properties fo:color="#4e9a06" loext:opacity="100%"/>
    </style:style>
    <style:style style:name="VerbatimStringTok" style:family="text">
      <style:text-properties fo:color="#4e9a06" loext:opacity="100%"/>
    </style:style>
    <style:style style:name="SpecialStringTok" style:family="text">
      <style:text-properties fo:color="#4e9a06" loext:opacity="100%"/>
    </style:style>
    <style:style style:name="ImportTok" style:family="text"/>
    <style:style style:name="CommentTok" style:family="text">
      <style:text-properties fo:color="#8f5902" loext:opacity="100%" fo:font-style="italic"/>
    </style:style>
    <style:style style:name="DocumentationTok" style:family="text">
      <style:text-properties fo:color="#8f5902" loext:opacity="100%" fo:font-style="italic" fo:font-weight="bold"/>
    </style:style>
    <style:style style:name="AnnotationTok" style:family="text">
      <style:text-properties fo:color="#8f5902" loext:opacity="100%" fo:font-style="italic" fo:font-weight="bold"/>
    </style:style>
    <style:style style:name="CommentVarTok" style:family="text">
      <style:text-properties fo:color="#8f5902" loext:opacity="100%" fo:font-style="italic" fo:font-weight="bold"/>
    </style:style>
    <style:style style:name="OtherTok" style:family="text">
      <style:text-properties fo:color="#8f5902" loext:opacity="100%"/>
    </style:style>
    <style:style style:name="FunctionTok" style:family="text">
      <style:text-properties fo:color="#204a87" loext:opacity="100%" fo:font-weight="bold"/>
    </style:style>
    <style:style style:name="VariableTok" style:family="text">
      <style:text-properties fo:color="#000000" loext:opacity="100%"/>
    </style:style>
    <style:style style:name="ControlFlowTok" style:family="text">
      <style:text-properties fo:color="#204a87" loext:opacity="100%" fo:font-weight="bold"/>
    </style:style>
    <style:style style:name="OperatorTok" style:family="text">
      <style:text-properties fo:color="#ce5c00" loext:opacity="100%" fo:font-weight="bold"/>
    </style:style>
    <style:style style:name="BuiltInTok" style:family="text"/>
    <style:style style:name="ExtensionTok" style:family="text"/>
    <style:style style:name="PreprocessorTok" style:family="text">
      <style:text-properties fo:color="#8f5902" loext:opacity="100%" fo:font-style="italic"/>
    </style:style>
    <style:style style:name="AttributeTok" style:family="text">
      <style:text-properties fo:color="#204a87" loext:opacity="100%"/>
    </style:style>
    <style:style style:name="RegionMarkerTok" style:family="text"/>
    <style:style style:name="InformationTok" style:family="text">
      <style:text-properties fo:color="#8f5902" loext:opacity="100%" fo:font-style="italic" fo:font-weight="bold"/>
    </style:style>
    <style:style style:name="WarningTok" style:family="text">
      <style:text-properties fo:color="#8f5902" loext:opacity="100%" fo:font-style="italic" fo:font-weight="bold"/>
    </style:style>
    <style:style style:name="AlertTok" style:family="text">
      <style:text-properties fo:color="#ef2929" loext:opacity="100%"/>
    </style:style>
    <style:style style:name="ErrorTok" style:family="text">
      <style:text-properties fo:color="#a40000" loext:opacity="100%" fo:font-weight="bold"/>
    </style:style>
    <style:style style:name="NormalTok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 text:min-label-width="0.4cm"/>
        <style:text-properties fo:font-family="StarSymbol"/>
      </text:list-level-style-bullet>
      <text:list-level-style-bullet text:level="2" text:style-name="Numbering_20_Symbols" loext:num-list-format="%2%" text:bullet-char="•">
        <style:list-level-properties text:space-before="0.401cm" text:min-label-width="0.4cm"/>
        <style:text-properties fo:font-family="StarSymbol"/>
      </text:list-level-style-bullet>
      <text:list-level-style-bullet text:level="3" text:style-name="Numbering_20_Symbols" loext:num-list-format="%3%" text:bullet-char="•">
        <style:list-level-properties text:space-before="0.799cm" text:min-label-width="0.4cm"/>
        <style:text-properties fo:font-family="StarSymbol"/>
      </text:list-level-style-bullet>
      <text:list-level-style-bullet text:level="4" text:style-name="Numbering_20_Symbols" loext:num-list-format="%4%" text:bullet-char="•">
        <style:list-level-properties text:space-before="1.2cm" text:min-label-width="0.4cm"/>
        <style:text-properties fo:font-family="StarSymbol"/>
      </text:list-level-style-bullet>
      <text:list-level-style-bullet text:level="5" text:style-name="Numbering_20_Symbols" loext:num-list-format="%5%" text:bullet-char="•">
        <style:list-level-properties text:space-before="1.6cm" text:min-label-width="0.4cm"/>
        <style:text-properties fo:font-family="StarSymbol"/>
      </text:list-level-style-bullet>
      <text:list-level-style-bullet text:level="6" text:style-name="Numbering_20_Symbols" loext:num-list-format="%6%" text:bullet-char="•">
        <style:list-level-properties text:space-before="2.001cm" text:min-label-width="0.4cm"/>
        <style:text-properties fo:font-family="StarSymbol"/>
      </text:list-level-style-bullet>
      <text:list-level-style-bullet text:level="7" text:style-name="Numbering_20_Symbols" loext:num-list-format="%7%" text:bullet-char="•">
        <style:list-level-properties text:space-before="2.399cm" text:min-label-width="0.4cm"/>
        <style:text-properties fo:font-family="StarSymbol"/>
      </text:list-level-style-bullet>
      <text:list-level-style-bullet text:level="8" text:style-name="Numbering_20_Symbols" loext:num-list-format="%8%" text:bullet-char="•">
        <style:list-level-properties text:space-before="2.8cm" text:min-label-width="0.4cm"/>
        <style:text-properties fo:font-family="StarSymbol"/>
      </text:list-level-style-bullet>
      <text:list-level-style-bullet text:level="9" text:style-name="Numbering_20_Symbols" loext:num-list-format="%9%" text:bullet-char="•">
        <style:list-level-properties text:space-before="3.2cm" text:min-label-width="0.4cm"/>
        <style:text-properties fo:font-family="StarSymbol"/>
      </text:list-level-style-bullet>
      <text:list-level-style-bullet text:level="10" text:style-name="Numbering_20_Symbols" loext:num-list-format="%10%" text:bullet-char="•">
        <style:list-level-properties text:space-before="3.601cm" text:min-label-width="0.4cm"/>
        <style:text-properties fo:font-family="StarSymbol"/>
      </text:list-level-style-bullet>
    </text:list-style>
    <text:list-style style:name="List_20_2" style:display-name="List 2">
      <text:list-level-style-bullet text:level="1" text:style-name="Numbering_20_Symbols" loext:num-list-format="%1%" text:bullet-char="–">
        <style:list-level-properties text:min-label-width="0.3cm"/>
        <style:text-properties fo:font-family="StarSymbol"/>
      </text:list-level-style-bullet>
      <text:list-level-style-bullet text:level="2" text:style-name="Numbering_20_Symbols" loext:num-list-format="%2%" text:bullet-char="–">
        <style:list-level-properties text:space-before="0.3cm" text:min-label-width="0.3cm"/>
        <style:text-properties fo:font-family="StarSymbol"/>
      </text:list-level-style-bullet>
      <text:list-level-style-bullet text:level="3" text:style-name="Numbering_20_Symbols" loext:num-list-format="%3%" text:bullet-char="–">
        <style:list-level-properties text:space-before="0.6cm" text:min-label-width="0.3cm"/>
        <style:text-properties fo:font-family="StarSymbol"/>
      </text:list-level-style-bullet>
      <text:list-level-style-bullet text:level="4" text:style-name="Numbering_20_Symbols" loext:num-list-format="%4%" text:bullet-char="–">
        <style:list-level-properties text:space-before="0.899cm" text:min-label-width="0.3cm"/>
        <style:text-properties fo:font-family="StarSymbol"/>
      </text:list-level-style-bullet>
      <text:list-level-style-bullet text:level="5" text:style-name="Numbering_20_Symbols" loext:num-list-format="%5%" text:bullet-char="–">
        <style:list-level-properties text:space-before="1.199cm" text:min-label-width="0.3cm"/>
        <style:text-properties fo:font-family="StarSymbol"/>
      </text:list-level-style-bullet>
      <text:list-level-style-bullet text:level="6" text:style-name="Numbering_20_Symbols" loext:num-list-format="%6%" text:bullet-char="–">
        <style:list-level-properties text:space-before="1.499cm" text:min-label-width="0.3cm"/>
        <style:text-properties fo:font-family="StarSymbol"/>
      </text:list-level-style-bullet>
      <text:list-level-style-bullet text:level="7" text:style-name="Numbering_20_Symbols" loext:num-list-format="%7%" text:bullet-char="–">
        <style:list-level-properties text:space-before="1.801cm" text:min-label-width="0.3cm"/>
        <style:text-properties fo:font-family="StarSymbol"/>
      </text:list-level-style-bullet>
      <text:list-level-style-bullet text:level="8" text:style-name="Numbering_20_Symbols" loext:num-list-format="%8%" text:bullet-char="–">
        <style:list-level-properties text:space-before="2.101cm" text:min-label-width="0.3cm"/>
        <style:text-properties fo:font-family="StarSymbol"/>
      </text:list-level-style-bullet>
      <text:list-level-style-bullet text:level="9" text:style-name="Numbering_20_Symbols" loext:num-list-format="%9%" text:bullet-char="–">
        <style:list-level-properties text:space-before="2.401cm" text:min-label-width="0.3cm"/>
        <style:text-properties fo:font-family="StarSymbol"/>
      </text:list-level-style-bullet>
      <text:list-level-style-bullet text:level="10" text:style-name="Numbering_20_Symbols" loext:num-list-format="%10%" text:bullet-char="–">
        <style:list-level-properties text:space-before="2.7cm" text:min-label-width="0.3cm"/>
        <style:text-properties fo:font-family="StarSymbol"/>
      </text:list-level-style-bullet>
    </text:list-style>
    <text:list-style style:name="List_20_3" style:display-name="List 3">
      <text:list-level-style-bullet text:level="1" text:style-name="Numbering_20_Symbols" loext:num-list-format="%1%" text:bullet-char="☑">
        <style:list-level-properties text:min-label-width="0.395cm"/>
        <style:text-properties fo:font-family="StarSymbol"/>
      </text:list-level-style-bullet>
      <text:list-level-style-bullet text:level="2" text:style-name="Numbering_20_Symbols" loext:num-list-format="%2%" text:bullet-char="□">
        <style:list-level-properties text:space-before="0.395cm" text:min-label-width="0.395cm"/>
        <style:text-properties fo:font-family="StarSymbol"/>
      </text:list-level-style-bullet>
      <text:list-level-style-bullet text:level="3" text:style-name="Numbering_20_Symbols" loext:num-list-format="%3%" text:bullet-char="☑">
        <style:list-level-properties text:min-label-width="0.395cm"/>
        <style:text-properties fo:font-family="StarSymbol"/>
      </text:list-level-style-bullet>
      <text:list-level-style-bullet text:level="4" text:style-name="Numbering_20_Symbols" loext:num-list-format="%4%" text:bullet-char="□">
        <style:list-level-properties text:space-before="0.395cm" text:min-label-width="0.395cm"/>
        <style:text-properties fo:font-family="StarSymbol"/>
      </text:list-level-style-bullet>
      <text:list-level-style-bullet text:level="5" text:style-name="Numbering_20_Symbols" loext:num-list-format="%5%" text:bullet-char="☑">
        <style:list-level-properties text:min-label-width="0.395cm"/>
        <style:text-properties fo:font-family="StarSymbol"/>
      </text:list-level-style-bullet>
      <text:list-level-style-bullet text:level="6" text:style-name="Numbering_20_Symbols" loext:num-list-format="%6%" text:bullet-char="□">
        <style:list-level-properties text:space-before="0.395cm" text:min-label-width="0.395cm"/>
        <style:text-properties fo:font-family="StarSymbol"/>
      </text:list-level-style-bullet>
      <text:list-level-style-bullet text:level="7" text:style-name="Numbering_20_Symbols" loext:num-list-format="%7%" text:bullet-char="☑">
        <style:list-level-properties text:min-label-width="0.395cm"/>
        <style:text-properties fo:font-family="StarSymbol"/>
      </text:list-level-style-bullet>
      <text:list-level-style-bullet text:level="8" text:style-name="Numbering_20_Symbols" loext:num-list-format="%8%" text:bullet-char="□">
        <style:list-level-properties text:space-before="0.395cm" text:min-label-width="0.395cm"/>
        <style:text-properties fo:font-family="StarSymbol"/>
      </text:list-level-style-bullet>
      <text:list-level-style-bullet text:level="9" text:style-name="Numbering_20_Symbols" loext:num-list-format="%9%" text:bullet-char="☑">
        <style:list-level-properties text:min-label-width="0.395cm"/>
        <style:text-properties fo:font-family="StarSymbol"/>
      </text:list-level-style-bullet>
      <text:list-level-style-bullet text:level="10" text:style-name="Numbering_20_Symbols" loext:num-list-format="%10%" text:bullet-char="□">
        <style:list-level-properties text:space-before="0.395cm" text:min-label-width="0.395cm"/>
        <style:text-properties fo:font-family="StarSymbol"/>
      </text:list-level-style-bullet>
    </text:list-style>
    <text:list-style style:name="List_20_4" style:display-name="List 4">
      <text:list-level-style-bullet text:level="1" text:style-name="Numbering_20_Symbols" loext:num-list-format="%1%" text:bullet-char="➢">
        <style:list-level-properties text:min-label-width="0.4cm"/>
        <style:text-properties fo:font-family="StarSymbol"/>
      </text:list-level-style-bullet>
      <text:list-level-style-bullet text:level="2" text:style-name="Numbering_20_Symbols" loext:num-list-format="%2%" text:bullet-char="">
        <style:list-level-properties text:space-before="0.401cm" text:min-label-width="0.4cm"/>
        <style:text-properties fo:font-family="StarSymbol"/>
      </text:list-level-style-bullet>
      <text:list-level-style-bullet text:level="3" text:style-name="Numbering_20_Symbols" loext:num-list-format="%3%" text:bullet-char="">
        <style:list-level-properties text:space-before="0.799cm" text:min-label-width="0.4cm"/>
        <style:text-properties fo:font-family="StarSymbol"/>
      </text:list-level-style-bullet>
      <text:list-level-style-bullet text:level="4" text:style-name="Numbering_20_Symbols" loext:num-list-format="%4%" text:bullet-char="">
        <style:list-level-properties text:space-before="1.2cm" text:min-label-width="0.4cm"/>
        <style:text-properties fo:font-family="StarSymbol"/>
      </text:list-level-style-bullet>
      <text:list-level-style-bullet text:level="5" text:style-name="Numbering_20_Symbols" loext:num-list-format="%5%" text:bullet-char="">
        <style:list-level-properties text:space-before="1.6cm" text:min-label-width="0.4cm"/>
        <style:text-properties fo:font-family="StarSymbol"/>
      </text:list-level-style-bullet>
      <text:list-level-style-bullet text:level="6" text:style-name="Numbering_20_Symbols" loext:num-list-format="%6%" text:bullet-char="">
        <style:list-level-properties text:space-before="2.001cm" text:min-label-width="0.4cm"/>
        <style:text-properties fo:font-family="StarSymbol"/>
      </text:list-level-style-bullet>
      <text:list-level-style-bullet text:level="7" text:style-name="Numbering_20_Symbols" loext:num-list-format="%7%" text:bullet-char="">
        <style:list-level-properties text:space-before="2.399cm" text:min-label-width="0.4cm"/>
        <style:text-properties fo:font-family="StarSymbol"/>
      </text:list-level-style-bullet>
      <text:list-level-style-bullet text:level="8" text:style-name="Numbering_20_Symbols" loext:num-list-format="%8%" text:bullet-char="">
        <style:list-level-properties text:space-before="2.8cm" text:min-label-width="0.4cm"/>
        <style:text-properties fo:font-family="StarSymbol"/>
      </text:list-level-style-bullet>
      <text:list-level-style-bullet text:level="9" text:style-name="Numbering_20_Symbols" loext:num-list-format="%9%" text:bullet-char="">
        <style:list-level-properties text:space-before="3.2cm" text:min-label-width="0.4cm"/>
        <style:text-properties fo:font-family="StarSymbol"/>
      </text:list-level-style-bullet>
      <text:list-level-style-bullet text:level="10" text:style-name="Numbering_20_Symbols" loext:num-list-format="%10%" text:bullet-char="">
        <style:list-level-properties text:space-before="3.601cm" text:min-label-width="0.4cm"/>
        <style:text-properties fo:font-family="StarSymbol"/>
      </text:list-level-style-bullet>
    </text:list-style>
    <text:list-style style:name="List_20_5" style:display-name="List 5">
      <text:list-level-style-bullet text:level="1" text:style-name="Numbering_20_Symbols" loext:num-list-format="%1%" text:bullet-char="✗">
        <style:list-level-properties text:min-label-width="0.4cm"/>
        <style:text-properties fo:font-family="StarSymbol"/>
      </text:list-level-style-bullet>
      <text:list-level-style-bullet text:level="2" text:style-name="Numbering_20_Symbols" loext:num-list-format="%2%" text:bullet-char="✗">
        <style:list-level-properties text:space-before="0.401cm" text:min-label-width="0.4cm"/>
        <style:text-properties fo:font-family="StarSymbol"/>
      </text:list-level-style-bullet>
      <text:list-level-style-bullet text:level="3" text:style-name="Numbering_20_Symbols" loext:num-list-format="%3%" text:bullet-char="✗">
        <style:list-level-properties text:space-before="0.799cm" text:min-label-width="0.4cm"/>
        <style:text-properties fo:font-family="StarSymbol"/>
      </text:list-level-style-bullet>
      <text:list-level-style-bullet text:level="4" text:style-name="Numbering_20_Symbols" loext:num-list-format="%4%" text:bullet-char="✗">
        <style:list-level-properties text:space-before="1.2cm" text:min-label-width="0.4cm"/>
        <style:text-properties fo:font-family="StarSymbol"/>
      </text:list-level-style-bullet>
      <text:list-level-style-bullet text:level="5" text:style-name="Numbering_20_Symbols" loext:num-list-format="%5%" text:bullet-char="✗">
        <style:list-level-properties text:space-before="1.6cm" text:min-label-width="0.4cm"/>
        <style:text-properties fo:font-family="StarSymbol"/>
      </text:list-level-style-bullet>
      <text:list-level-style-bullet text:level="6" text:style-name="Numbering_20_Symbols" loext:num-list-format="%6%" text:bullet-char="✗">
        <style:list-level-properties text:space-before="2.001cm" text:min-label-width="0.4cm"/>
        <style:text-properties fo:font-family="StarSymbol"/>
      </text:list-level-style-bullet>
      <text:list-level-style-bullet text:level="7" text:style-name="Numbering_20_Symbols" loext:num-list-format="%7%" text:bullet-char="✗">
        <style:list-level-properties text:space-before="2.399cm" text:min-label-width="0.4cm"/>
        <style:text-properties fo:font-family="StarSymbol"/>
      </text:list-level-style-bullet>
      <text:list-level-style-bullet text:level="8" text:style-name="Numbering_20_Symbols" loext:num-list-format="%8%" text:bullet-char="✗">
        <style:list-level-properties text:space-before="2.8cm" text:min-label-width="0.4cm"/>
        <style:text-properties fo:font-family="StarSymbol"/>
      </text:list-level-style-bullet>
      <text:list-level-style-bullet text:level="9" text:style-name="Numbering_20_Symbols" loext:num-list-format="%9%" text:bullet-char="✗">
        <style:list-level-properties text:space-before="3.2cm" text:min-label-width="0.4cm"/>
        <style:text-properties fo:font-family="StarSymbol"/>
      </text:list-level-style-bullet>
      <text:list-level-style-bullet text:level="10" text:style-name="Numbering_20_Symbols" loext:num-list-format="%10%" text:bullet-char="✗">
        <style:list-level-properties text:space-before="3.601cm" text:min-label-width="0.4cm"/>
        <style:text-properties fo:font-family="Star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0.501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1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1.501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2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2.501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3.001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3.502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4.001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4.502cm" text:min-label-width="0.499cm"/>
      </text:list-level-style-number>
    </text:list-style>
    <text:list-style style:name="Numbering_20_2" style:display-name="Numbering 2">
      <text:list-level-style-number text:level="1" text:style-name="Numbering_20_Symbols" loext:num-list-format="%1%" style:num-format="1">
        <style:list-level-properties text:min-label-width="0.499cm"/>
      </text:list-level-style-number>
      <text:list-level-style-number text:level="2" text:style-name="Numbering_20_Symbols" loext:num-list-format="%2%" style:num-format="1" text:start-value="2">
        <style:list-level-properties text:space-before="0.499cm" text:min-label-width="0.499cm"/>
      </text:list-level-style-number>
      <text:list-level-style-number text:level="3" text:style-name="Numbering_20_Symbols" loext:num-list-format="%3%" style:num-format="1" text:start-value="3">
        <style:list-level-properties text:space-before="0.998cm" text:min-label-width="1cm"/>
      </text:list-level-style-number>
      <text:list-level-style-number text:level="4" text:style-name="Numbering_20_Symbols" loext:num-list-format="%4%" style:num-format="1" text:start-value="4">
        <style:list-level-properties text:space-before="1.998cm" text:min-label-width="1.251cm"/>
      </text:list-level-style-number>
      <text:list-level-style-number text:level="5" text:style-name="Numbering_20_Symbols" loext:num-list-format="%5%" style:num-format="1" text:start-value="5">
        <style:list-level-properties text:space-before="3.249cm" text:min-label-width="1.499cm"/>
      </text:list-level-style-number>
      <text:list-level-style-number text:level="6" text:style-name="Numbering_20_Symbols" loext:num-list-format="%6%" style:num-format="1" text:start-value="6">
        <style:list-level-properties text:space-before="4.748cm" text:min-label-width="1.801cm"/>
      </text:list-level-style-number>
      <text:list-level-style-number text:level="7" text:style-name="Numbering_20_Symbols" loext:num-list-format="%7%" style:num-format="1" text:start-value="7">
        <style:list-level-properties text:space-before="6.549cm" text:min-label-width="2.3cm"/>
      </text:list-level-style-number>
      <text:list-level-style-number text:level="8" text:style-name="Numbering_20_Symbols" loext:num-list-format="%8%" style:num-format="1" text:start-value="8">
        <style:list-level-properties text:space-before="8.849cm" text:min-label-width="2.6cm"/>
      </text:list-level-style-number>
      <text:list-level-style-number text:level="9" text:style-name="Numbering_20_Symbols" loext:num-list-format="%9%" style:num-format="1" text:start-value="9">
        <style:list-level-properties text:space-before="11.449cm" text:min-label-width="2.801cm"/>
      </text:list-level-style-number>
      <text:list-level-style-number text:level="10" text:style-name="Numbering_20_Symbols" loext:num-list-format="%10%" style:num-format="1" text:start-value="10">
        <style:list-level-properties text:space-before="14.25cm" text:min-label-width="3.101cm"/>
      </text:list-level-style-number>
    </text:list-style>
    <text:list-style style:name="Numbering_20_3" style:display-name="Numbering 3">
      <text:list-level-style-number text:level="1" text:style-name="Numbering_20_Symbols" loext:num-list-format="%1%" style:num-format="1">
        <style:list-level-properties text:min-label-width="3cm"/>
      </text:list-level-style-number>
      <text:list-level-style-number text:level="2" text:style-name="Numbering_20_Symbols" loext:num-list-format="%2%" style:num-format="1" text:start-value="2">
        <style:list-level-properties text:space-before="3.001cm" text:min-label-width="3cm"/>
      </text:list-level-style-number>
      <text:list-level-style-number text:level="3" text:style-name="Numbering_20_Symbols" loext:num-list-format="%3%" style:num-format="1" text:start-value="3">
        <style:list-level-properties text:space-before="6.001cm" text:min-label-width="3cm"/>
      </text:list-level-style-number>
      <text:list-level-style-number text:level="4" text:style-name="Numbering_20_Symbols" loext:num-list-format="%4%" style:num-format="1" text:start-value="4">
        <style:list-level-properties text:space-before="9.002cm" text:min-label-width="3cm"/>
      </text:list-level-style-number>
      <text:list-level-style-number text:level="5" text:style-name="Numbering_20_Symbols" loext:num-list-format="%5%" style:num-format="1" text:start-value="5">
        <style:list-level-properties text:space-before="12.002cm" text:min-label-width="3cm"/>
      </text:list-level-style-number>
      <text:list-level-style-number text:level="6" text:style-name="Numbering_20_Symbols" loext:num-list-format="%6%" style:num-format="1" text:start-value="6">
        <style:list-level-properties text:space-before="15.002cm" text:min-label-width="3cm"/>
      </text:list-level-style-number>
      <text:list-level-style-number text:level="7" text:style-name="Numbering_20_Symbols" loext:num-list-format="%7%" style:num-format="1" text:start-value="7">
        <style:list-level-properties text:space-before="18.003cm" text:min-label-width="3cm"/>
      </text:list-level-style-number>
      <text:list-level-style-number text:level="8" text:style-name="Numbering_20_Symbols" loext:num-list-format="%8%" style:num-format="1" text:start-value="8">
        <style:list-level-properties text:space-before="21.003cm" text:min-label-width="3cm"/>
      </text:list-level-style-number>
      <text:list-level-style-number text:level="9" text:style-name="Numbering_20_Symbols" loext:num-list-format="%9%" style:num-format="1" text:start-value="9">
        <style:list-level-properties text:space-before="24.003cm" text:min-label-width="3cm"/>
      </text:list-level-style-number>
      <text:list-level-style-number text:level="10" text:style-name="Numbering_20_Symbols" loext:num-list-format="%10%" style:num-format="1" text:start-value="10">
        <style:list-level-properties text:space-before="27.004cm" text:min-label-width="3cm"/>
      </text:list-level-style-number>
    </text:list-style>
    <text:list-style style:name="Numbering_20_4" style:display-name="Numbering 4">
      <text:list-level-style-number text:level="1" text:style-name="Numbering_20_Symbols" loext:num-list-format="%1%." style:num-suffix="." style:num-format="I">
        <style:list-level-properties text:min-label-width="0.499cm"/>
      </text:list-level-style-number>
      <text:list-level-style-number text:level="2" text:style-name="Numbering_20_Symbols" loext:num-list-format="%2%." style:num-suffix="." style:num-format="I" text:start-value="2">
        <style:list-level-properties text:space-before="0.501cm" text:min-label-width="0.499cm"/>
      </text:list-level-style-number>
      <text:list-level-style-number text:level="3" text:style-name="Numbering_20_Symbols" loext:num-list-format="%3%." style:num-suffix="." style:num-format="I" text:start-value="3">
        <style:list-level-properties text:space-before="1cm" text:min-label-width="0.499cm"/>
      </text:list-level-style-number>
      <text:list-level-style-number text:level="4" text:style-name="Numbering_20_Symbols" loext:num-list-format="%4%." style:num-suffix="." style:num-format="I" text:start-value="4">
        <style:list-level-properties text:space-before="1.501cm" text:min-label-width="0.499cm"/>
      </text:list-level-style-number>
      <text:list-level-style-number text:level="5" text:style-name="Numbering_20_Symbols" loext:num-list-format="%5%." style:num-suffix="." style:num-format="I" text:start-value="5">
        <style:list-level-properties text:space-before="2cm" text:min-label-width="0.499cm"/>
      </text:list-level-style-number>
      <text:list-level-style-number text:level="6" text:style-name="Numbering_20_Symbols" loext:num-list-format="%6%." style:num-suffix="." style:num-format="I" text:start-value="6">
        <style:list-level-properties text:space-before="2.501cm" text:min-label-width="0.499cm"/>
      </text:list-level-style-number>
      <text:list-level-style-number text:level="7" text:style-name="Numbering_20_Symbols" loext:num-list-format="%7%." style:num-suffix="." style:num-format="I" text:start-value="7">
        <style:list-level-properties text:space-before="3.001cm" text:min-label-width="0.499cm"/>
      </text:list-level-style-number>
      <text:list-level-style-number text:level="8" text:style-name="Numbering_20_Symbols" loext:num-list-format="%8%." style:num-suffix="." style:num-format="I" text:start-value="8">
        <style:list-level-properties text:space-before="3.502cm" text:min-label-width="0.499cm"/>
      </text:list-level-style-number>
      <text:list-level-style-number text:level="9" text:style-name="Numbering_20_Symbols" loext:num-list-format="%9%." style:num-suffix="." style:num-format="I" text:start-value="9">
        <style:list-level-properties text:space-before="4.001cm" text:min-label-width="0.499cm"/>
      </text:list-level-style-number>
      <text:list-level-style-number text:level="10" text:style-name="Numbering_20_Symbols" loext:num-list-format="%10%." style:num-suffix="." style:num-format="I" text:start-value="10">
        <style:list-level-properties text:space-before="4.502cm" text:min-label-width="0.499cm"/>
      </text:list-level-style-number>
    </text:list-style>
    <text:list-style style:name="Numbering_20_5" style:display-name="Numbering 5">
      <text:list-level-style-number text:level="1" text:style-name="Numbering_20_Symbols" loext:num-list-format="%1%." style:num-suffix="." style:num-format="1">
        <style:list-level-properties text:min-label-width="0.4cm"/>
      </text:list-level-style-number>
      <text:list-level-style-number text:level="2" text:style-name="Numbering_20_Symbols" loext:num-list-format="%1%.%2%." style:num-suffix="." style:num-format="1" text:start-value="2" text:display-levels="2">
        <style:list-level-properties text:space-before="0.45cm" text:min-label-width="0.651cm"/>
      </text:list-level-style-number>
      <text:list-level-style-number text:level="3" text:style-name="Numbering_20_Symbols" loext:num-list-format="%3%)" style:num-suffix=")" style:num-format="a" text:start-value="3">
        <style:list-level-properties text:space-before="1.1cm" text:min-label-width="0.45cm"/>
      </text:list-level-style-number>
      <text:list-level-style-bullet text:level="4" text:style-name="Numbering_20_Symbols" loext:num-list-format="%4%" text:bullet-char="•">
        <style:list-level-properties text:space-before="1.605cm" text:min-label-width="0.395cm"/>
        <style:text-properties fo:font-family="StarSymbol"/>
      </text:list-level-style-bullet>
      <text:list-level-style-bullet text:level="5" text:style-name="Numbering_20_Symbols" loext:num-list-format="%5%" text:bullet-char="•">
        <style:list-level-properties text:space-before="2cm" text:min-label-width="0.395cm"/>
        <style:text-properties fo:font-family="StarSymbol"/>
      </text:list-level-style-bullet>
      <text:list-level-style-bullet text:level="6" text:style-name="Numbering_20_Symbols" loext:num-list-format="%6%" text:bullet-char="•">
        <style:list-level-properties text:space-before="2.395cm" text:min-label-width="0.395cm"/>
        <style:text-properties fo:font-family="StarSymbol"/>
      </text:list-level-style-bullet>
      <text:list-level-style-bullet text:level="7" text:style-name="Numbering_20_Symbols" loext:num-list-format="%7%" text:bullet-char="•">
        <style:list-level-properties text:space-before="2.791cm" text:min-label-width="0.395cm"/>
        <style:text-properties fo:font-family="StarSymbol"/>
      </text:list-level-style-bullet>
      <text:list-level-style-bullet text:level="8" text:style-name="Numbering_20_Symbols" loext:num-list-format="%8%" text:bullet-char="•">
        <style:list-level-properties text:space-before="3.186cm" text:min-label-width="0.395cm"/>
        <style:text-properties fo:font-family="StarSymbol"/>
      </text:list-level-style-bullet>
      <text:list-level-style-bullet text:level="9" text:style-name="Numbering_20_Symbols" loext:num-list-format="%9%" text:bullet-char="•">
        <style:list-level-properties text:space-before="3.581cm" text:min-label-width="0.395cm"/>
        <style:text-properties fo:font-family="StarSymbol"/>
      </text:list-level-style-bullet>
      <text:list-level-style-bullet text:level="10" text:style-name="Numbering_20_Symbols" loext:num-list-format="%10%" text:bullet-char="•">
        <style:list-level-properties text:space-before="3.976cm" text:min-label-width="0.395cm"/>
        <style:text-properties fo:font-family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Taula3" style:family="table">
      <style:table-properties style:width="17.007cm" fo:margin-left="0cm" table:align="left"/>
    </style:style>
    <style:style style:name="Taula3.A" style:family="table-column">
      <style:table-column-properties style:column-width="14.875cm"/>
    </style:style>
    <style:style style:name="Taula3.B" style:family="table-column">
      <style:table-column-properties style:column-width="2.133cm"/>
    </style:style>
    <style:style style:name="Taula3.A1" style:family="table-cell">
      <style:table-cell-properties style:vertical-align="bottom" fo:padding="0.097cm" fo:border="none"/>
    </style:style>
    <style:style style:name="Taula3.B1" style:family="table-cell">
      <style:table-cell-properties style:vertical-align="middle" fo:padding="0.097cm" fo:border="none"/>
    </style:style>
    <style:style style:name="MP1" style:family="paragraph" style:parent-style-name="Text_20_body">
      <loext:graphic-properties draw:fill-hatch-name="hatch"/>
      <style:paragraph-properties>
        <style:tab-stops>
          <style:tab-stop style:position="0cm"/>
          <style:tab-stop style:position="8.5cm" style:type="center"/>
          <style:tab-stop style:position="17cm" style:type="right"/>
        </style:tab-stops>
      </style:paragraph-properties>
      <style:text-properties officeooo:rsid="00301231" officeooo:paragraph-rsid="00301231"/>
    </style:style>
    <style:style style:name="MP2" style:family="paragraph" style:parent-style-name="Footer">
      <style:text-properties fo:color="#b2b2b2" loext:opacity="100%" style:font-name="Helvetica" fo:font-size="6pt" officeooo:rsid="00320de5" officeooo:paragraph-rsid="00320de5" style:font-size-asian="6pt" style:font-size-complex="6pt"/>
    </style:style>
    <style:style style:name="MP3" style:family="paragraph" style:parent-style-name="Footer">
      <style:paragraph-properties fo:text-align="center" style:justify-single-word="false"/>
    </style:style>
    <style:style style:name="MP4" style:family="paragraph" style:parent-style-name="Footer">
      <style:paragraph-properties fo:text-align="start" style:justify-single-word="false"/>
      <style:text-properties fo:font-size="11pt" officeooo:rsid="001729d5" style:font-size-asian="11pt" style:font-size-complex="11pt"/>
    </style:style>
    <style:style style:name="MT1" style:family="text">
      <style:text-properties officeooo:rsid="004a9d36"/>
    </style:style>
    <style:style style:name="MT2" style:family="text">
      <style:text-properties fo:font-size="11pt" style:font-size-asian="11pt" style:font-size-complex="11pt"/>
    </style:style>
    <style:style style:name="MT3" style:family="text">
      <style:text-properties officeooo:rsid="001729d5"/>
    </style:style>
    <style:style style:name="MT4" style:family="text">
      <style:text-properties fo:font-size="11pt" officeooo:rsid="001729d5" style:font-size-asian="11pt" style:font-size-complex="11pt"/>
    </style:style>
    <style:style style:name="Mfr1" style:family="graphic" style:parent-style-name="Graphics">
      <style:graphic-properties fo:margin-left="0cm" fo:margin-right="0cm" fo:margin-top="0cm" fo:margin-bottom="0cm" style:run-through="background" style:wrap="parallel" style:number-wrapped-paragraphs="no-limit" style:wrap-contour="false" style:vertical-pos="middle" style:vertical-rel="baseline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411cm" fo:margin-bottom="0.85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998cm" fo:margin-left="0cm" fo:margin-right="0cm" fo:margin-bottom="0.499cm" fo:background-color="transparent" style:dynamic-spacing="true" draw:fill="none" draw:fill-color="#729fcf"/>
      </style:header-style>
      <style:footer-style>
        <style:header-footer-properties fo:min-height="1.889cm" fo:margin-left="0cm" fo:margin-right="0cm" fo:margin-top="0.499cm" fo:background-color="transparent" style:dynamic-spacing="true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as-char" svg:width="5.145cm" svg:height="1.323cm" draw:z-index="17"><draw:image xlink:href="Pictures/100000000000010D0000004585066606.png" xlink:type="simple" xlink:show="embed" xlink:actuate="onLoad" draw:mime-type="image/png"/></draw:frame><text:tab/><text:tab/><draw:frame draw:style-name="Mfr1" draw:name="image2.png" text:anchor-type="as-char" svg:width="1.984cm" svg:height="1.323cm" draw:z-index="35"><draw:image xlink:href="Pictures/10000001000004BC000003222B5D4C9B.png" xlink:type="simple" xlink:show="embed" xlink:actuate="onLoad" draw:mime-type="image/png"/></draw:frame></text:p>
      </style:header>
      <style:footer>
        <table:table table:name="Taula3" table:style-name="Taula3">
          <table:table-column table:style-name="Taula3.A"/>
          <table:table-column table:style-name="Taula3.B"/>
          <table:table-row>
            <table:table-cell table:style-name="Taula3.A1" office:value-type="string">
              <text:p text:style-name="MP2">Plantilla 202<text:span text:style-name="MT1">6</text:span>-<text:span text:style-name="MT1">03</text:span></text:p>
            </table:table-cell>
            <table:table-cell table:style-name="Taula3.B1" office:value-type="string">
              <text:p text:style-name="MP3"><text:span text:style-name="MT2"><text:page-number text:select-page="current">18</text:page-number></text:span><text:s/><text:span text:style-name="MT3">de </text:span><text:span text:style-name="MT4"><text:page-count>18</text:page-count></text:span></text:p>
            </table:table-cell>
          </table:table-row>
        </table:table>
        <text:p text:style-name="MP4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generator>LibreOffice/25.2.3.2$Linux_X86_64 LibreOffice_project/520$Build-2</meta:generator>
    <dc:title>Zabbix</dc:title>
    <dc:description/>
    <dc:subject/>
    <meta:keyword/>
    <dc:language>ca</dc:language>
    <meta:initial-creator/>
    <dc:creator>ramon lopez</dc:creator>
    <meta:creation-date>2026-08-12T15:14:09Z</meta:creation-date>
    <dc:date>2026-08-12T17:14:12.483705630</dc:date>
    <meta:editing-duration>P0D</meta:editing-duration>
    <meta:editing-cycles>1</meta:editing-cycles>
    <meta:document-statistic meta:table-count="3" meta:image-count="16" meta:object-count="0" meta:page-count="18" meta:paragraph-count="327" meta:word-count="2297" meta:character-count="17492" meta:non-whitespace-character-count="14579"/>
    <meta:user-defined meta:name="toc-title">Índex</meta:user-defined>
  </office:meta>
</office:document-meta>
</file>